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ptos Narrow" svg:font-family="'Aptos Narrow'" style:font-family-generic="swiss"/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Roboto" svg:font-family="Roboto"/>
  </office:font-face-decls>
  <office:automatic-styles>
    <style:style style:name="co1" style:family="table-column">
      <style:table-column-properties fo:break-before="auto" style:column-width="3.104cm"/>
    </style:style>
    <style:style style:name="co2" style:family="table-column">
      <style:table-column-properties fo:break-before="auto" style:column-width="1.453cm"/>
    </style:style>
    <style:style style:name="co3" style:family="table-column">
      <style:table-column-properties fo:break-before="auto" style:column-width="9.705cm"/>
    </style:style>
    <style:style style:name="co4" style:family="table-column">
      <style:table-column-properties fo:break-before="auto" style:column-width="8.195cm"/>
    </style:style>
    <style:style style:name="co5" style:family="table-column">
      <style:table-column-properties fo:break-before="auto" style:column-width="9.733cm"/>
    </style:style>
    <style:style style:name="co6" style:family="table-column">
      <style:table-column-properties fo:break-before="auto" style:column-width="1.258cm"/>
    </style:style>
    <style:style style:name="co7" style:family="table-column">
      <style:table-column-properties fo:break-before="auto" style:column-width="8.95cm"/>
    </style:style>
    <style:style style:name="co8" style:family="table-column">
      <style:table-column-properties fo:break-before="auto" style:column-width="3.776cm"/>
    </style:style>
    <style:style style:name="co9" style:family="table-column">
      <style:table-column-properties fo:break-before="auto" style:column-width="12.866cm"/>
    </style:style>
    <style:style style:name="co10" style:family="table-column">
      <style:table-column-properties fo:break-before="auto" style:column-width="1.118cm"/>
    </style:style>
    <style:style style:name="co11" style:family="table-column">
      <style:table-column-properties fo:break-before="auto" style:column-width="2.154cm"/>
    </style:style>
    <style:style style:name="co12" style:family="table-column">
      <style:table-column-properties fo:break-before="auto" style:column-width="2.258cm"/>
    </style:style>
    <style:style style:name="co13" style:family="table-column">
      <style:table-column-properties fo:break-before="auto" style:column-width="2.602cm"/>
    </style:style>
    <style:style style:name="co14" style:family="table-column">
      <style:table-column-properties fo:break-before="auto" style:column-width="1.231cm"/>
    </style:style>
    <style:style style:name="co15" style:family="table-column">
      <style:table-column-properties fo:break-before="auto" style:column-width="4.307cm"/>
    </style:style>
    <style:style style:name="co16" style:family="table-column">
      <style:table-column-properties fo:break-before="auto" style:column-width="1.09cm"/>
    </style:style>
    <style:style style:name="co17" style:family="table-column">
      <style:table-column-properties fo:break-before="auto" style:column-width="1.901cm"/>
    </style:style>
    <style:style style:name="co18" style:family="table-column">
      <style:table-column-properties fo:break-before="auto" style:column-width="5.173cm"/>
    </style:style>
    <style:style style:name="co19" style:family="table-column">
      <style:table-column-properties fo:break-before="auto" style:column-width="1.314cm"/>
    </style:style>
    <style:style style:name="ro1" style:family="table-row">
      <style:table-row-properties style:row-height="0.762cm" fo:break-before="auto" style:use-optimal-row-height="true"/>
    </style:style>
    <style:style style:name="ro2" style:family="table-row">
      <style:table-row-properties style:row-height="1.473cm" fo:break-before="auto" style:use-optimal-row-height="true"/>
    </style:style>
    <style:style style:name="ro3" style:family="table-row">
      <style:table-row-properties style:row-height="2.817cm" fo:break-before="auto" style:use-optimal-row-height="true"/>
    </style:style>
    <style:style style:name="ro4" style:family="table-row">
      <style:table-row-properties style:row-height="0.841cm" fo:break-before="auto" style:use-optimal-row-height="true"/>
    </style:style>
    <style:style style:name="ro5" style:family="table-row">
      <style:table-row-properties style:row-height="4.396cm" fo:break-before="auto" style:use-optimal-row-height="true"/>
    </style:style>
    <style:style style:name="ro6" style:family="table-row">
      <style:table-row-properties style:row-height="2.422cm" fo:break-before="auto" style:use-optimal-row-height="true"/>
    </style:style>
    <style:style style:name="ro7" style:family="table-row">
      <style:table-row-properties style:row-height="1.632cm" fo:break-before="auto" style:use-optimal-row-height="true"/>
    </style:style>
    <style:style style:name="ro8" style:family="table-row">
      <style:table-row-properties style:row-height="1.236cm" fo:break-before="auto" style:use-optimal-row-height="true"/>
    </style:style>
    <style:style style:name="ro9" style:family="table-row">
      <style:table-row-properties style:row-height="0.45cm" fo:break-before="auto" style:use-optimal-row-height="true"/>
    </style:style>
    <style:style style:name="ro10" style:family="table-row">
      <style:table-row-properties style:row-height="5.186cm" fo:break-before="auto" style:use-optimal-row-height="true"/>
    </style:style>
    <style:style style:name="ro11" style:family="table-row">
      <style:table-row-properties style:row-height="3.21cm" fo:break-before="auto" style:use-optimal-row-height="true"/>
    </style:style>
    <style:style style:name="ro12" style:family="table-row">
      <style:table-row-properties style:row-height="2.027cm" fo:break-before="auto" style:use-optimal-row-height="true"/>
    </style:style>
    <style:style style:name="ro13" style:family="table-row">
      <style:table-row-properties style:row-height="5.581cm" fo:break-before="auto" style:use-optimal-row-height="true"/>
    </style:style>
    <style:style style:name="ro14" style:family="table-row">
      <style:table-row-properties style:row-height="3.605cm" fo:break-before="auto" style:use-optimal-row-height="true"/>
    </style:style>
    <style:style style:name="ro15" style:family="table-row">
      <style:table-row-properties style:row-height="4.791cm" fo:break-before="auto" style:use-optimal-row-height="true"/>
    </style:style>
    <style:style style:name="ro16" style:family="table-row">
      <style:table-row-properties style:row-height="4.001cm" fo:break-before="auto" style:use-optimal-row-height="true"/>
    </style:style>
    <style:style style:name="ro17" style:family="table-row">
      <style:table-row-properties style:row-height="0.45cm" fo:break-before="auto" style:use-optimal-row-height="false"/>
    </style:style>
    <style:style style:name="ro18" style:family="table-row">
      <style:table-row-properties style:row-height="3.526cm" fo:break-before="auto" style:use-optimal-row-height="true"/>
    </style:style>
    <style:style style:name="ro19" style:family="table-row">
      <style:table-row-properties style:row-height="0.979cm" fo:break-before="auto" style:use-optimal-row-height="true"/>
    </style:style>
    <style:style style:name="ro20" style:family="table-row">
      <style:table-row-properties style:row-height="0.556cm" fo:break-before="auto" style:use-optimal-row-height="true"/>
    </style:style>
    <style:style style:name="ta1" style:family="table" style:master-page-name="PageStyle_5f_Escalas">
      <style:table-properties table:display="true" style:writing-mode="lr-tb"/>
    </style:style>
    <style:style style:name="ta2" style:family="table" style:master-page-name="PageStyle_5f_PNEUMOLOGIA">
      <style:table-properties table:display="false" style:writing-mode="lr-tb"/>
    </style:style>
    <style:style style:name="ce1" style:family="table-cell" style:parent-style-name="Default">
      <style:table-cell-properties fo:background-color="#ffff00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Robot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fo:border-bottom="0.74pt solid #cccccc" style:diagonal-bl-tr="none" style:diagonal-tl-br="none" style:text-align-source="fix" style:repeat-content="false" fo:wrap-option="wrap" fo:border-left="0.74pt solid #000000" style:direction="ltr" fo:border-right="0.74pt solid #cccccc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Roboto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" style:family="table-cell" style:parent-style-name="Default">
      <style:table-cell-properties fo:border-bottom="0.74pt solid #cccccc" style:diagonal-bl-tr="none" style:diagonal-tl-br="none" style:text-align-source="fix" style:repeat-content="false" fo:wrap-option="wrap" fo:border-left="0.74pt solid #000000" style:direction="ltr" fo:border-right="0.74pt solid #cccccc" style:rotation-angle="0" style:rotation-align="none" style:shrink-to-fit="false" fo:border-top="0.74pt solid #cccccc" style:vertical-align="middle" loext:vertical-justify="auto"/>
      <style:paragraph-properties fo:text-align="center" css3t:text-justify="auto" fo:margin-left="0cm" style:writing-mode="lr-tb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cccccc" style:rotation-angle="0" style:rotation-align="none" style:shrink-to-fit="false" fo:border-top="0.74pt solid #cccccc" style:vertical-align="middle" loext:vertical-justify="auto"/>
      <style:paragraph-properties fo:text-align="center" css3t:text-justify="auto" fo:margin-left="0cm" style:writing-mode="lr-tb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cccccc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lr-tb"/>
    </style:style>
    <style:style style:name="ce6" style:family="table-cell" style:parent-style-name="Default">
      <style:table-cell-properties fo:border-bottom="0.74pt solid #cccccc" style:diagonal-bl-tr="none" style:diagonal-tl-br="none" style:text-align-source="fix" style:repeat-content="false" fo:wrap-option="wrap" fo:border-left="0.74pt solid #000000" style:direction="ltr" fo:border-right="0.74pt solid #cccccc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lr-tb"/>
    </style:style>
    <style:style style:name="ce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fo:background-color="#ffff00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Robot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9" style:family="table-cell" style:parent-style-name="Default">
      <style:table-cell-properties fo:border-bottom="0.74pt solid #cccccc" style:diagonal-bl-tr="none" style:diagonal-tl-br="none" style:text-align-source="fix" style:repeat-content="false" fo:wrap-option="wrap" fo:border-left="0.74pt solid #cccccc" style:direction="ltr" fo:border-right="0.74pt solid #cccccc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Roboto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</style:style>
    <style:style style:name="ce1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cccccc" style:direction="ltr" fo:border-right="0.74pt solid #cccccc" style:rotation-angle="0" style:rotation-align="none" style:shrink-to-fit="false" fo:border-top="0.74pt solid #cccccc" style:vertical-align="middle" loext:vertical-justify="auto"/>
      <style:paragraph-properties fo:text-align="center" css3t:text-justify="auto" fo:margin-left="0cm" style:writing-mode="lr-tb"/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cccccc" style:direction="ltr" fo:border-right="0.74pt solid #cccccc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lr-tb"/>
    </style:style>
    <style:style style:name="ce13" style:family="table-cell" style:parent-style-name="Default">
      <style:table-cell-properties fo:border-bottom="0.74pt solid #cccccc" style:diagonal-bl-tr="none" style:diagonal-tl-br="none" style:text-align-source="fix" style:repeat-content="false" fo:wrap-option="wrap" fo:border-left="0.74pt solid #cccccc" style:direction="ltr" fo:border-right="0.74pt solid #cccccc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lr-tb"/>
    </style:style>
    <style:style style:name="ce14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ptos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ptos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Robo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Roboto" fo:font-size="11pt" fo:font-style="normal" fo:text-shadow="none" style:text-underline-style="none" fo:font-weight="normal" style:font-size-asian="11pt" style:font-style-asian="normal" style:font-weight-asian="normal" style:font-name-complex="Roboto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Escalas" table:style-name="ta1">
        <office:forms form:automatic-focus="false" form:apply-design-mode="false"/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8" table:default-cell-style-name="ce7"/>
        <table:table-column table:style-name="co9" table:default-cell-style-name="ce7"/>
        <table:table-column table:style-name="co10" table:number-columns-repeated="14" table:default-cell-style-name="ce7"/>
        <table:table-column table:style-name="co11" table:number-columns-repeated="17" table:default-cell-style-name="Default"/>
        <table:table-column table:style-name="co11" table:number-columns-repeated="16327"/>
        <table:table-column table:style-name="co12" table:number-columns-repeated="17"/>
        <table:table-row table:style-name="ro1">
          <table:table-cell table:style-name="ce1" office:value-type="string" calcext:value-type="string" table:number-columns-spanned="9" table:number-rows-spanned="1">
            <text:p>ESCALA MÉDICA PREVISTA - HUGO AGOSTO 2026</text:p>
          </table:table-cell>
          <table:covered-table-cell table:number-columns-repeated="8" table:style-name="ce8"/>
          <table:table-cell table:number-columns-repeated="31"/>
          <table:table-cell table:style-name="ce7" table:number-columns-repeated="16344"/>
        </table:table-row>
        <table:table-row table:style-name="ro2">
          <table:table-cell table:style-name="ce2" office:value-type="string" calcext:value-type="string">
            <text:p>Nome da unidade</text:p>
          </table:table-cell>
          <table:table-cell table:style-name="ce9" office:value-type="string" calcext:value-type="string">
            <text:p>Vínculo</text:p>
          </table:table-cell>
          <table:table-cell table:style-name="ce9" office:value-type="string" calcext:value-type="string">
            <text:p>Nome do profissional</text:p>
          </table:table-cell>
          <table:table-cell table:style-name="ce9" office:value-type="string" calcext:value-type="string">
            <text:p>CRM</text:p>
          </table:table-cell>
          <table:table-cell table:style-name="ce9" office:value-type="string" calcext:value-type="string">
            <text:p>Especialidade</text:p>
          </table:table-cell>
          <table:table-cell table:style-name="ce9" office:value-type="string" calcext:value-type="string">
            <text:p>RQE</text:p>
          </table:table-cell>
          <table:table-cell table:style-name="ce9" office:value-type="string" calcext:value-type="string">
            <text:p>Unidade funcional</text:p>
          </table:table-cell>
          <table:table-cell table:style-name="ce9" office:value-type="string" calcext:value-type="string">
            <text:p>Carga horária mensal</text:p>
          </table:table-cell>
          <table:table-cell table:style-name="ce9" office:value-type="string" calcext:value-type="string">
            <text:p>Turno e Dia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DALBERTO CARMO DE MORAES JUNIOR</text:p>
          </table:table-cell>
          <table:table-cell table:style-name="ce10" office:value-type="float" office:value="26417" calcext:value-type="float">
            <text:p>26417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9763" calcext:value-type="float">
            <text:p>19763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38.00</text:p>
          </table:table-cell>
          <table:table-cell table:style-name="ce10" office:value-type="string" calcext:value-type="string">
            <text:p>dia 2 (07:06 as 13:06, 13:06 as 19:06), dia 5 (07:06 as 13:06), dia 6 (13:06 as 19:06), dia 8 (07:06 as 13:06, 13:06 as 19:06), dia 10 (07:06 as 13:06, 13:06 as 19:06), dia 12 (07:06 as 13:06), dia 13 (07:06 as 13:06, 13:06 as 19:06), dia 20 (07:06 as 13:06, 13:06 as 19:06), dia 22 (07:06 as 13:06, 19:06 as 07:06, 13:06 as 19:06), dia 24 (07:06 as 13:06, 13:06 as 19:06), dia 27 (07:06 as 13:06, 13:06 as 19:06), dia 29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DRIANO RIBEIRO BARROS</text:p>
          </table:table-cell>
          <table:table-cell table:style-name="ce10" office:value-type="float" office:value="21293" calcext:value-type="float">
            <text:p>21293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6894" calcext:value-type="float">
            <text:p>16894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2 (19:06 as 07:06), dia 9 (19:06 as 07:06), dia 16 (19:06 as 07:06), dia 23 (19:06 as 07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5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DRIANO TAKASHI YOKOTA</text:p>
          </table:table-cell>
          <table:table-cell table:style-name="ce10" office:value-type="float" office:value="11476" calcext:value-type="float">
            <text:p>11476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0127" calcext:value-type="float">
            <text:p>10127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254.00</text:p>
          </table:table-cell>
          <table:table-cell table:style-name="ce10" office:value-type="string" calcext:value-type="string">
            <text:p>dia 1 (07:06 as 13:06, 19:06 as 07:06, 13:06 as 19:06), dia 2 (07:06 as 13:06, 19:06 as 21:06, 13:06 as 19:06), dia 6 (19:06 as 01:06), dia 8 (07:06 as 13:06, 19:06 as 07:06, 13:06 as 19:06), dia 9 (07:06 as 13:06, 13:06 as 19:06), dia 18 (07:06 as 13:06, 13:06 as 19:06), dia 19 (07:06 as 13:06, 13:06 as 19:06), dia 20 (19:06 as 01:06, 07:06 as 13:06), dia 21 (07:06 as 13:06, 13:06 as 19:06), dia 22 (07:06 as 13:06, 19:06 as 07:06, 13:06 as 19:06), dia 23 (07:06 as 13:06, 13:06 as 19:06), dia 25 (07:06 as 13:06, 13:06 as 19:06), dia 26 (19:06 as 01:06, 07:06 as 13:06, 13:06 as 19:06), dia 28 (07:06 as 13:06, 19:06 as 07:06, 13:06 as 19:06), dia 29 (07:06 as 13:06, 19:06 as 07:06, 13:06 as 19:06), dia 30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LAN PAULO GUIMARAES MEDEIROS</text:p>
          </table:table-cell>
          <table:table-cell table:style-name="ce10" office:value-type="float" office:value="25113" calcext:value-type="float">
            <text:p>25113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3564" calcext:value-type="float">
            <text:p>13564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20.00</text:p>
          </table:table-cell>
          <table:table-cell table:style-name="ce10" office:value-type="string" calcext:value-type="string">
            <text:p>dia 5 (07:06 as 13:06, 13:06 as 19:06), dia 7 (07:06 as 13:06, 13:06 as 19:06), dia 9 (07:06 as 13:06, 13:06 as 19:06), dia 12 (07:06 as 13:06, 13:06 as 19:06), dia 14 (07:06 as 13:06, 13:06 as 19:06), dia 19 (07:06 as 13:06, 13:06 as 19:06), dia 21 (07:06 as 13:06, 13:06 as 19:06), dia 23 (07:06 as 13:06, 13:06 as 19:06), dia 26 (07:06 as 13:06, 13:06 as 19:06), dia 28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NDRE LUIZ BRAGA DAS DORES</text:p>
          </table:table-cell>
          <table:table-cell table:style-name="ce10" office:value-type="float" office:value="6756" calcext:value-type="float">
            <text:p>6756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773" calcext:value-type="float">
            <text:p>1773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32.00</text:p>
          </table:table-cell>
          <table:table-cell table:style-name="ce10" office:value-type="string" calcext:value-type="string">
            <text:p>dia 3 (19:06 as 07:06), dia 6 (19:06 as 07:06), dia 10 (19:06 as 07:06), dia 12 (19:06 as 07:06), dia 13 (19:06 as 07:06), dia 17 (19:06 as 07:06), dia 19 (19:06 as 07:06), dia 24 (19:06 as 07:06), dia 26 (19:06 as 07:06), dia 27 (19:06 as 07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BRENO RICARDO GOMES SILVA</text:p>
          </table:table-cell>
          <table:table-cell table:style-name="ce10" office:value-type="float" office:value="25067" calcext:value-type="float">
            <text:p>25067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8391" calcext:value-type="float">
            <text:p>18391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1 (19:06 as 07:06, 13:06 as 19:06), dia 7 (07:06 as 13:06, 13:06 as 19:06), dia 8 (07:06 as 13:06, 13:06 as 19:06), dia 10 (07:06 as 13:06, 13:06 as 19:06), dia 11 (13:06 as 19:06), dia 18 (13:06 as 19:06), dia 25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BRUNO MARINHO GONCALVES</text:p>
          </table:table-cell>
          <table:table-cell table:style-name="ce10" office:value-type="float" office:value="25193" calcext:value-type="float">
            <text:p>25193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21253" calcext:value-type="float">
            <text:p>21253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3 (07:06 as 13:06, 13:06 as 19:06), dia 17 (07:06 as 13:06, 13:06 as 19:06), dia 24 (07:06 as 13:06, 13:06 as 19:06), dia 3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AIRO BATISTA REZENDE</text:p>
          </table:table-cell>
          <table:table-cell table:style-name="ce10" office:value-type="float" office:value="31156" calcext:value-type="float">
            <text:p>31156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21277" calcext:value-type="float">
            <text:p>21277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6 (07:06 as 13:06, 13:06 as 19:06), dia 8 (07:06 as 13:06, 13:06 as 19:06), dia 11 (07:06 as 13:06, 13:06 as 19:06), dia 20 (07:06 as 13:06, 13:06 as 19:06), dia 25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HRISTIANE TAVARES CARDOZO</text:p>
          </table:table-cell>
          <table:table-cell table:style-name="ce10" office:value-type="float" office:value="29804" calcext:value-type="float">
            <text:p>29804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6097" calcext:value-type="float">
            <text:p>16097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20.00</text:p>
          </table:table-cell>
          <table:table-cell table:style-name="ce10" office:value-type="string" calcext:value-type="string">
            <text:p>dia 1 (07:06 as 13:06, 13:06 as 19:06), dia 2 (07:06 as 13:06, 13:06 as 19:06), dia 6 (07:06 as 13:06, 13:06 as 19:06), dia 9 (07:06 as 13:06, 13:06 as 19:06), dia 15 (07:06 as 13:06, 13:06 as 19:06), dia 16 (07:06 as 13:06, 13:06 as 19:06), dia 20 (07:06 as 13:06, 13:06 as 19:06), dia 23 (07:06 as 13:06, 13:06 as 19:06), dia 29 (07:06 as 13:06, 13:06 as 19:06), dia 30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LAUDIO MARCIO MACEDO</text:p>
          </table:table-cell>
          <table:table-cell table:style-name="ce10" office:value-type="float" office:value="8001" calcext:value-type="float">
            <text:p>8001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5919" calcext:value-type="float">
            <text:p>5919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17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ANIEL RODRIGUES VIANA</text:p>
          </table:table-cell>
          <table:table-cell table:style-name="ce10" office:value-type="float" office:value="22857" calcext:value-type="float">
            <text:p>22857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22857" calcext:value-type="float">
            <text:p>22857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FABIO SEABRA GUIMARAES</text:p>
          </table:table-cell>
          <table:table-cell table:style-name="ce10" office:value-type="float" office:value="8580" calcext:value-type="float">
            <text:p>8580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4158" calcext:value-type="float">
            <text:p>4158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5 (19:06 as 07:06), dia 12 (19:06 as 07:06), dia 19 (19:06 as 07:06), dia 26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0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FERNAO DE MATTOS SABINO</text:p>
          </table:table-cell>
          <table:table-cell table:style-name="ce10" office:value-type="float" office:value="6214" calcext:value-type="float">
            <text:p>6214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6498" calcext:value-type="float">
            <text:p>6498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252.00</text:p>
          </table:table-cell>
          <table:table-cell table:style-name="ce10" office:value-type="string" calcext:value-type="string">
            <text:p>dia 3 (07:06 as 13:06, 13:06 as 19:06), dia 4 (07:06 as 13:06, 13:06 as 19:06), dia 5 (07:06 as 13:06, 13:06 as 19:06), dia 6 (07:06 as 13:06, 13:06 as 19:06), dia 7 (07:06 as 13:06, 13:06 as 19:06), dia 10 (07:06 as 13:06, 13:06 as 19:06), dia 11 (07:06 as 13:06, 13:06 as 19:06), dia 12 (07:06 as 13:06, 13:06 as 19:06), dia 13 (07:06 as 13:06, 13:06 as 19:06), dia 14 (07:06 as 13:06, 13:06 as 19:06), dia 17 (07:06 as 13:06, 13:06 as 19:06), dia 18 (07:06 as 13:06, 13:06 as 19:06), dia 19 (07:06 as 13:06, 13:06 as 19:06), dia 20 (07:06 as 13:06, 13:06 as 19:06), dia 21 (07:06 as 13:06, 13:06 as 19:06), dia 24 (07:06 as 13:06, 13:06 as 19:06), dia 25 (07:06 as 13:06, 13:06 as 19:06), dia 26 (07:06 as 13:06, 13:06 as 19:06), dia 27 (07:06 as 13:06, 13:06 as 19:06), dia 28 (07:06 as 13:06, 13:06 as 19:06), dia 3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FLAVIO GURGEL PAULINO MURTA</text:p>
          </table:table-cell>
          <table:table-cell table:style-name="ce10" office:value-type="float" office:value="30623" calcext:value-type="float">
            <text:p>30623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6499" calcext:value-type="float">
            <text:p>16499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66.00</text:p>
          </table:table-cell>
          <table:table-cell table:style-name="ce10" office:value-type="string" calcext:value-type="string">
            <text:p>dia 3 (07:06 as 13:06), dia 10 (07:06 as 13:06, 13:06 as 19:06), dia 14 (07:06 as 13:06, 13:06 as 19:06), dia 16 (13:06 as 19:06), dia 17 (07:06 as 13:06), dia 21 (07:06 as 13:06, 13:06 as 19:06), dia 24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5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FRANCISCO DE SOUSA MONTELES ARAUJO JUNIOR</text:p>
          </table:table-cell>
          <table:table-cell table:style-name="ce10" office:value-type="float" office:value="27819" calcext:value-type="float">
            <text:p>27819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21477" calcext:value-type="float">
            <text:p>21477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228.00</text:p>
          </table:table-cell>
          <table:table-cell table:style-name="ce10" office:value-type="string" calcext:value-type="string">
            <text:p>dia 3 (07:06 as 13:06, 13:06 as 19:06), dia 4 (07:06 as 13:06, 13:06 as 19:06), dia 5 (19:06 as 07:06), dia 7 (07:06 as 13:06, 13:06 as 19:06), dia 10 (07:06 as 13:06, 13:06 as 19:06), dia 14 (07:06 as 13:06, 13:06 as 19:06), dia 15 (07:06 as 13:06, 13:06 as 19:06), dia 16 (07:06 as 13:06, 13:06 as 19:06), dia 17 (07:06 as 13:06, 13:06 as 19:06), dia 18 (07:06 as 13:06, 13:06 as 19:06), dia 20 (19:06 as 07:06), dia 21 (07:06 as 13:06, 13:06 as 19:06), dia 23 (07:06 as 13:06, 13:06 as 19:06), dia 24 (07:06 as 13:06, 13:06 as 19:06), dia 28 (07:06 as 13:06, 13:06 as 19:06), dia 29 (07:06 as 13:06, 19:06 as 07:06, 13:06 as 19:06), dia 30 (07:06 as 13:06, 13:06 as 19:06), dia 3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ABRIEL MENDES ANDRAOS</text:p>
          </table:table-cell>
          <table:table-cell table:style-name="ce10" office:value-type="float" office:value="19160" calcext:value-type="float">
            <text:p>19160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2938" calcext:value-type="float">
            <text:p>12938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2 (19:06 as 07:06), dia 9 (19:06 as 07:06), dia 16 (19:06 as 07:06), dia 23 (19:06 as 07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EOVANNY MARTINS RIBEIRO MOTA</text:p>
          </table:table-cell>
          <table:table-cell table:style-name="ce10" office:value-type="float" office:value="26585" calcext:value-type="float">
            <text:p>26585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8351" calcext:value-type="float">
            <text:p>18351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32.00</text:p>
          </table:table-cell>
          <table:table-cell table:style-name="ce10" office:value-type="string" calcext:value-type="string">
            <text:p>dia 3 (07:06 as 13:06, 13:06 as 19:06), dia 7 (07:06 as 13:06, 13:06 as 19:06), dia 11 (07:06 as 13:06, 13:06 as 19:06), dia 14 (07:06 as 13:06, 13:06 as 19:06), dia 16 (07:06 as 13:06), dia 17 (07:06 as 13:06, 13:06 as 19:06), dia 21 (07:06 as 13:06, 13:06 as 19:06), dia 22 (19:06 as 01:06, 13:06 as 19:06), dia 25 (07:06 as 13:06, 13:06 as 19:06), dia 27 (07:06 as 13:06), dia 28 (07:06 as 13:06, 13:06 as 19:06), dia 3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IOVANNA VILLALBA BARROS</text:p>
          </table:table-cell>
          <table:table-cell table:style-name="ce10" office:value-type="float" office:value="23290" calcext:value-type="float">
            <text:p>23290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8445" calcext:value-type="float">
            <text:p>18445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38.00</text:p>
          </table:table-cell>
          <table:table-cell table:style-name="ce10" office:value-type="string" calcext:value-type="string">
            <text:p>dia 1 (07:06 as 13:06), dia 3 (07:06 as 13:06), dia 4 (07:06 as 13:06, 13:06 as 19:06), dia 5 (07:06 as 13:06, 13:06 as 19:06), dia 10 (07:06 as 13:06), dia 11 (07:06 as 13:06, 13:06 as 19:06), dia 12 (07:06 as 13:06, 13:06 as 19:06), dia 15 (07:06 as 13:06), dia 17 (07:06 as 13:06), dia 18 (07:06 as 13:06, 13:06 as 19:06), dia 19 (07:06 as 13:06, 13:06 as 19:06), dia 24 (07:06 as 13:06), dia 25 (07:06 as 13:06, 13:06 as 19:06), dia 26 (07:06 as 13:06, 13:06 as 19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IOVANNI JUSTINIANO RIBEIRO SANTOS</text:p>
          </table:table-cell>
          <table:table-cell table:style-name="ce10" office:value-type="float" office:value="6792" calcext:value-type="float">
            <text:p>6792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2815" calcext:value-type="float">
            <text:p>2815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20.00</text:p>
          </table:table-cell>
          <table:table-cell table:style-name="ce10" office:value-type="string" calcext:value-type="string">
            <text:p>dia 2 (19:06 as 07:06), dia 4 (19:06 as 07:06), dia 9 (19:06 as 07:06), dia 11 (19:06 as 07:06), dia 13 (19:06 as 01:06), dia 16 (19:06 as 07:06), dia 18 (19:06 as 07:06), dia 23 (19:06 as 07:06), dia 25 (19:06 as 07:06), dia 27 (19:06 as 01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eovana Cornélio de Deus</text:p>
          </table:table-cell>
          <table:table-cell table:style-name="ce10" office:value-type="float" office:value="16897" calcext:value-type="float">
            <text:p>16897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21230" calcext:value-type="float">
            <text:p>21230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19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uilherme Ferreira Barros</text:p>
          </table:table-cell>
          <table:table-cell table:style-name="ce10" office:value-type="float" office:value="25845" calcext:value-type="float">
            <text:p>25845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21292" calcext:value-type="float">
            <text:p>21292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5 (07:06 as 13:06, 13:06 as 19:06), dia 12 (07:06 as 13:06, 13:06 as 19:06), dia 19 (07:06 as 13:06, 13:06 as 19:06), dia 26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ISABELA ALCANTARA ROCHA</text:p>
          </table:table-cell>
          <table:table-cell table:style-name="ce10" office:value-type="float" office:value="26648" calcext:value-type="float">
            <text:p>26648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8516" calcext:value-type="float">
            <text:p>18516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6 (07:06 as 13:06, 13:06 as 19:06), dia 13 (07:06 as 13:06, 13:06 as 19:06), dia 20 (07:06 as 13:06, 13:06 as 19:06), dia 27 (07:06 as 13:06, 13:06 as 19:06), dia 29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ISABELLA CRISTINA ALVES BISPO</text:p>
          </table:table-cell>
          <table:table-cell table:style-name="ce10" office:value-type="float" office:value="2502" calcext:value-type="float">
            <text:p>2502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20121" calcext:value-type="float">
            <text:p>20121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50.00</text:p>
          </table:table-cell>
          <table:table-cell table:style-name="ce10" office:value-type="string" calcext:value-type="string">
            <text:p>dia 1 (07:06 as 13:06, 19:06 as 07:06, 13:06 as 19:06), dia 4 (07:06 as 13:06, 13:06 as 19:06), dia 5 (19:06 as 01:06, 07:06 as 13:06, 13:06 as 19:06), dia 8 (07:06 as 13:06, 13:06 as 19:06), dia 11 (07:06 as 13:06, 13:06 as 19:06), dia 12 (19:06 as 01:06, 07:06 as 13:06, 13:06 as 19:06), dia 15 (07:06 as 13:06, 19:06 as 07:06, 13:06 as 19:06), dia 18 (07:06 as 13:06, 13:06 as 19:06), dia 19 (19:06 as 01:06, 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AO ANTONIO LOPES</text:p>
          </table:table-cell>
          <table:table-cell table:style-name="ce10" office:value-type="float" office:value="23354" calcext:value-type="float">
            <text:p>23354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7061" calcext:value-type="float">
            <text:p>17061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78.00</text:p>
          </table:table-cell>
          <table:table-cell table:style-name="ce10" office:value-type="string" calcext:value-type="string">
            <text:p>dia 6 (07:06 as 13:06, 13:06 as 19:06), dia 7 (07:06 as 13:06, 13:06 as 19:06), dia 10 (07:06 as 13:06, 13:06 as 19:06), dia 13 (07:06 as 13:06, 13:06 as 19:06), dia 15 (07:06 as 13:06), dia 21 (07:06 as 13:06, 13:06 as 19:06), dia 25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AISA MIRANDA MENDONCA</text:p>
          </table:table-cell>
          <table:table-cell table:style-name="ce10" office:value-type="float" office:value="27672" calcext:value-type="float">
            <text:p>27672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9678" calcext:value-type="float">
            <text:p>19678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90.00</text:p>
          </table:table-cell>
          <table:table-cell table:style-name="ce10" office:value-type="string" calcext:value-type="string">
            <text:p>dia 1 (19:06 as 07:06), dia 2 (19:06 as 01:06), dia 3 (07:06 as 13:06, 13:06 as 19:06), dia 17 (07:06 as 13:06, 13:06 as 19:06), dia 19 (07:06 as 13:06, 13:06 as 19:06), dia 24 (07:06 as 13:06, 13:06 as 19:06), dia 26 (07:06 as 13:06, 13:06 as 19:06), dia 3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EONARDO BRANDAO</text:p>
          </table:table-cell>
          <table:table-cell table:style-name="ce10" office:value-type="float" office:value="13697" calcext:value-type="float">
            <text:p>13697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6918" calcext:value-type="float">
            <text:p>6918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8.00</text:p>
          </table:table-cell>
          <table:table-cell table:style-name="ce10" office:value-type="string" calcext:value-type="string">
            <text:p>dia 1 (07:06 as 13:06, 13:06 as 19:06), dia 29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BIANY DE OLIVEIRA KOCH ADORNO ROSA</text:p>
          </table:table-cell>
          <table:table-cell table:style-name="ce10" office:value-type="float" office:value="20617" calcext:value-type="float">
            <text:p>20617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0510" calcext:value-type="float">
            <text:p>10510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8 (07:06 as 13:06, 13:06 as 19:06), dia 22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CAS PAES DE REZENDE</text:p>
          </table:table-cell>
          <table:table-cell table:style-name="ce10" office:value-type="float" office:value="27682" calcext:value-type="float">
            <text:p>27682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9760" calcext:value-type="float">
            <text:p>19760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38.00</text:p>
          </table:table-cell>
          <table:table-cell table:style-name="ce10" office:value-type="string" calcext:value-type="string">
            <text:p>dia 1 (07:06 as 13:06, 19:06 as 21:06, 13:06 as 19:06), dia 4 (07:06 as 13:06, 13:06 as 19:06), dia 1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CIANA HAHMANN ABREU</text:p>
          </table:table-cell>
          <table:table-cell table:style-name="ce10" office:value-type="float" office:value="25402" calcext:value-type="float">
            <text:p>25402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20161" calcext:value-type="float">
            <text:p>20161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5 (07:06 as 13:06, 13:06 as 19:06), dia 12 (07:06 as 13:06, 13:06 as 19:06), dia 13 (07:06 as 13:06), dia 2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CIANO PARTATA BORGES</text:p>
          </table:table-cell>
          <table:table-cell table:style-name="ce10" office:value-type="float" office:value="13957" calcext:value-type="float">
            <text:p>13957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6895" calcext:value-type="float">
            <text:p>6895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15 (07:06 as 13:06, 19:06 as 07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CILIA FRAISSAT SANTANA</text:p>
          </table:table-cell>
          <table:table-cell table:style-name="ce10" office:value-type="float" office:value="24752" calcext:value-type="float">
            <text:p>24752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7269" calcext:value-type="float">
            <text:p>17269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6.00</text:p>
          </table:table-cell>
          <table:table-cell table:style-name="ce10" office:value-type="string" calcext:value-type="string">
            <text:p>dia 22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CY CARDOSO NAGATO</text:p>
          </table:table-cell>
          <table:table-cell table:style-name="ce10" office:value-type="float" office:value="37701" calcext:value-type="float">
            <text:p>37701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20556" calcext:value-type="float">
            <text:p>20556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6 (07:06 as 13:06, 13:06 as 19:06), dia 11 (07:06 as 13:06), dia 13 (07:06 as 13:06, 13:06 as 19:06), dia 20 (07:06 as 13:06, 13:06 as 19:06), dia 25 (07:06 as 13:06), dia 27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IS FLAVIO FRANCA VINHOSA MUNIZ</text:p>
          </table:table-cell>
          <table:table-cell table:style-name="ce10" office:value-type="float" office:value="12413" calcext:value-type="float">
            <text:p>12413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6263" calcext:value-type="float">
            <text:p>6263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8 (19:06 as 07:06), dia 9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IZ GUILHERME PORTO DINAMARCO</text:p>
          </table:table-cell>
          <table:table-cell table:style-name="ce10" office:value-type="float" office:value="30835" calcext:value-type="float">
            <text:p>30835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6640" calcext:value-type="float">
            <text:p>16640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78.00</text:p>
          </table:table-cell>
          <table:table-cell table:style-name="ce10" office:value-type="string" calcext:value-type="string">
            <text:p>dia 3 (07:06 as 13:06, 13:06 as 19:06), dia 6 (07:06 as 13:06), dia 10 (19:06 as 01:06, 07:06 as 13:06, 13:06 as 19:06), dia 17 (07:06 as 13:06, 13:06 as 19:06), dia 24 (19:06 as 01:06, 07:06 as 13:06, 13:06 as 19:06), dia 3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CELLA DE PAULA PRUDENTE</text:p>
          </table:table-cell>
          <table:table-cell table:style-name="ce10" office:value-type="float" office:value="31800" calcext:value-type="float">
            <text:p>31800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7132" calcext:value-type="float">
            <text:p>17132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44.00</text:p>
          </table:table-cell>
          <table:table-cell table:style-name="ce10" office:value-type="string" calcext:value-type="string">
            <text:p>dia 1 (07:06 as 13:06, 13:06 as 19:06), dia 3 (19:06 as 07:06, 13:06 as 19:06), dia 4 (07:06 as 13:06, 13:06 as 19:06), dia 6 (07:06 as 13:06), dia 8 (19:06 as 01:06, 07:06 as 13:06, 13:06 as 19:06), dia 10 (19:06 as 07:06), dia 18 (07:06 as 13:06), dia 27 (07:06 as 13:06, 13:06 as 19:06), dia 29 (07:06 as 13:06, 19:06 as 07:06, 13:06 as 19:06), dia 31 (07:06 as 13:06, 19:06 as 07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COS FELIPE BRAGA DE OLIVEIRA</text:p>
          </table:table-cell>
          <table:table-cell table:style-name="ce10" office:value-type="float" office:value="14365" calcext:value-type="float">
            <text:p>14365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1223" calcext:value-type="float">
            <text:p>11223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270.00</text:p>
          </table:table-cell>
          <table:table-cell table:style-name="ce10" office:value-type="string" calcext:value-type="string">
            <text:p>dia 2 (13:06 as 19:06), dia 3 (07:06 as 13:06, 13:06 as 19:06), dia 4 (07:06 as 13:06, 13:06 as 19:06), dia 5 (07:06 as 13:06, 13:06 as 19:06), dia 6 (07:06 as 13:06, 13:06 as 19:06), dia 7 (07:06 as 13:06, 13:06 as 19:06), dia 10 (07:06 as 13:06, 13:06 as 19:06), dia 11 (07:06 as 13:06, 13:06 as 19:06), dia 12 (07:06 as 13:06, 13:06 as 19:06), dia 13 (07:06 as 13:06, 13:06 as 19:06), dia 14 (07:06 as 13:06, 13:06 as 19:06), dia 16 (13:06 as 19:06), dia 17 (07:06 as 13:06, 13:06 as 19:06), dia 18 (07:06 as 13:06, 13:06 as 19:06), dia 19 (07:06 as 13:06, 13:06 as 19:06), dia 20 (07:06 as 13:06, 13:06 as 19:06), dia 21 (07:06 as 13:06, 13:06 as 19:06), dia 22 (13:06 as 19:06), dia 24 (07:06 as 13:06, 13:06 as 19:06), dia 25 (07:06 as 13:06, 13:06 as 19:06), dia 26 (07:06 as 13:06, 13:06 as 19:06), dia 27 (07:06 as 13:06, 13:06 as 19:06), dia 28 (07:06 as 13:06, 13:06 as 19:06), dia 3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COS PAULO ALVES SANTOS</text:p>
          </table:table-cell>
          <table:table-cell table:style-name="ce10" office:value-type="float" office:value="39265" calcext:value-type="float">
            <text:p>39265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20951" calcext:value-type="float">
            <text:p>20951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32.00</text:p>
          </table:table-cell>
          <table:table-cell table:style-name="ce10" office:value-type="string" calcext:value-type="string">
            <text:p>dia 3 (13:06 as 19:06), dia 4 (07:06 as 13:06, 13:06 as 19:06), dia 10 (13:06 as 19:06), dia 12 (07:06 as 13:06, 13:06 as 19:06), dia 13 (07:06 as 13:06), dia 14 (07:06 as 13:06, 13:06 as 19:06), dia 15 (07:06 as 13:06, 13:06 as 19:06), dia 17 (13:06 as 19:06), dia 18 (07:06 as 13:06, 13:06 as 19:06), dia 24 (13:06 as 19:06), dia 26 (07:06 as 13:06, 13:06 as 19:06), dia 27 (07:06 as 13:06), dia 28 (07:06 as 13:06, 13:06 as 19:06), dia 29 (07:06 as 13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IA LAURA DE OLIVEIRA</text:p>
          </table:table-cell>
          <table:table-cell table:style-name="ce10" office:value-type="float" office:value="23844" calcext:value-type="float">
            <text:p>23844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21235" calcext:value-type="float">
            <text:p>21235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54.00</text:p>
          </table:table-cell>
          <table:table-cell table:style-name="ce10" office:value-type="string" calcext:value-type="string">
            <text:p>dia 12 (07:06 as 13:06, 13:06 as 19:06), dia 14 (07:06 as 13:06, 13:06 as 19:06), dia 15 (13:06 as 19:06), dia 26 (07:06 as 13:06, 13:06 as 19:06), dia 28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IANA RODRIGUES ALVES</text:p>
          </table:table-cell>
          <table:table-cell table:style-name="ce10" office:value-type="float" office:value="19247" calcext:value-type="float">
            <text:p>19247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4666" calcext:value-type="float">
            <text:p>14666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8.00</text:p>
          </table:table-cell>
          <table:table-cell table:style-name="ce10" office:value-type="string" calcext:value-type="string">
            <text:p>dia 2 (07:06 as 13:06), dia 16 (07:06 as 13:06), dia 30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TEUS MOREIRA DE MELO SILVA</text:p>
          </table:table-cell>
          <table:table-cell table:style-name="ce10" office:value-type="float" office:value="26021" calcext:value-type="float">
            <text:p>26021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8702" calcext:value-type="float">
            <text:p>18702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8.00</text:p>
          </table:table-cell>
          <table:table-cell table:style-name="ce10" office:value-type="string" calcext:value-type="string">
            <text:p>dia 2 (07:06 as 13:06), dia 16 (07:06 as 13:06), dia 30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THEUS DO COUTO</text:p>
          </table:table-cell>
          <table:table-cell table:style-name="ce10" office:value-type="float" office:value="22525" calcext:value-type="float">
            <text:p>22525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4722" calcext:value-type="float">
            <text:p>14722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2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YARA CRISTINA SANCHES</text:p>
          </table:table-cell>
          <table:table-cell table:style-name="ce10" office:value-type="float" office:value="23549" calcext:value-type="float">
            <text:p>23549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9969" calcext:value-type="float">
            <text:p>19969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02.00</text:p>
          </table:table-cell>
          <table:table-cell table:style-name="ce10" office:value-type="string" calcext:value-type="string">
            <text:p>dia 4 (19:06 as 01:06), dia 5 (07:06 as 13:06, 13:06 as 19:06), dia 11 (19:06 as 01:06, 07:06 as 13:06, 13:06 as 19:06), dia 12 (07:06 as 13:06, 13:06 as 19:06), dia 18 (19:06 as 01:06), dia 19 (07:06 as 13:06, 13:06 as 19:06), dia 23 (07:06 as 13:06), dia 25 (19:06 as 01:06, 07:06 as 13:06, 13:06 as 19:06), dia 29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ILENA DIONIZIO MOREIRA</text:p>
          </table:table-cell>
          <table:table-cell table:style-name="ce10" office:value-type="float" office:value="24337" calcext:value-type="float">
            <text:p>24337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5738" calcext:value-type="float">
            <text:p>15738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9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NAYARA DE OLIVEIRA CAMPOS</text:p>
          </table:table-cell>
          <table:table-cell table:style-name="ce10" office:value-type="float" office:value="19489" calcext:value-type="float">
            <text:p>19489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3744" calcext:value-type="float">
            <text:p>13744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74.00</text:p>
          </table:table-cell>
          <table:table-cell table:style-name="ce10" office:value-type="string" calcext:value-type="string">
            <text:p>dia 2 (19:06 as 07:06), dia 4 (19:06 as 07:06), dia 6 (19:06 as 07:06), dia 7 (19:06 as 07:06), dia 9 (19:06 as 01:06), dia 11 (19:06 as 07:06), dia 13 (19:06 as 07:06), dia 14 (19:06 as 07:06), dia 18 (19:06 as 07:06), dia 20 (19:06 as 07:06), dia 21 (19:06 as 07:06), dia 23 (19:06 as 01:06), dia 25 (19:06 as 07:06), dia 27 (19:06 as 07:06), dia 28 (19:06 as 07:06), dia 30 (19:06 as 01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ATRICIO SOUZA DO AMARAL</text:p>
          </table:table-cell>
          <table:table-cell table:style-name="ce10" office:value-type="float" office:value="7841" calcext:value-type="float">
            <text:p>7841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5638" calcext:value-type="float">
            <text:p>5638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6 (07:06 as 13:06, 13:06 as 19:06), dia 8 (07:06 as 13:06, 13:06 as 19:06), dia 13 (07:06 as 13:06, 13:06 as 19:06), dia 20 (07:06 as 13:06, 13:06 as 19:06), dia 27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AULO ROBERTO FREITAS SANTOS</text:p>
          </table:table-cell>
          <table:table-cell table:style-name="ce10" office:value-type="float" office:value="8464" calcext:value-type="float">
            <text:p>8464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8727" calcext:value-type="float">
            <text:p>8727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276.00</text:p>
          </table:table-cell>
          <table:table-cell table:style-name="ce10" office:value-type="string" calcext:value-type="string">
            <text:p>dia 3 (19:06 as 07:06), dia 4 (19:06 as 07:06), dia 5 (19:06 as 07:06), dia 6 (19:06 as 07:06), dia 8 (19:06 as 07:06), dia 9 (19:06 as 07:06), dia 10 (19:06 as 07:06), dia 11 (19:06 as 07:06), dia 12 (19:06 as 07:06), dia 13 (19:06 as 07:06), dia 15 (19:06 as 07:06), dia 16 (19:06 as 07:06), dia 17 (19:06 as 07:06), dia 18 (19:06 as 07:06), dia 19 (19:06 as 07:06), dia 20 (19:06 as 07:06), dia 23 (19:06 as 07:06), dia 24 (19:06 as 07:06), dia 25 (19:06 as 07:06), dia 26 (19:06 as 07:06), dia 27 (19:06 as 07:06), dia 30 (19:06 as 07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EDRO WATNEY SOUSA</text:p>
          </table:table-cell>
          <table:table-cell table:style-name="ce10" office:value-type="float" office:value="28555" calcext:value-type="float">
            <text:p>28555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9847" calcext:value-type="float">
            <text:p>19847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4 (07:06 as 13:06, 13:06 as 19:06), dia 11 (07:06 as 13:06, 13:06 as 19:06), dia 18 (07:06 as 13:06, 13:06 as 19:06), dia 22 (07:06 as 13:06, 13:06 as 19:06), dia 23 (07:06 as 13:06, 13:06 as 19:06), dia 25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QUINTILIANO PIRES E SILVA</text:p>
          </table:table-cell>
          <table:table-cell table:style-name="ce10" office:value-type="float" office:value="12500" calcext:value-type="float">
            <text:p>12500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8062" calcext:value-type="float">
            <text:p>8062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5 (07:06 as 13:06, 13:06 as 19:06), dia 12 (07:06 as 13:06, 13:06 as 19:06), dia 19 (07:06 as 13:06, 13:06 as 19:06), dia 26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AFAEL DE RESENDE LEAO RIBEIRO</text:p>
          </table:table-cell>
          <table:table-cell table:style-name="ce10" office:value-type="float" office:value="14412" calcext:value-type="float">
            <text:p>14412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7813" calcext:value-type="float">
            <text:p>17813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78.00</text:p>
          </table:table-cell>
          <table:table-cell table:style-name="ce10" office:value-type="string" calcext:value-type="string">
            <text:p>dia 2 (13:06 as 19:06), dia 3 (19:06 as 01:06), dia 7 (19:06 as 07:06), dia 14 (19:06 as 07:06), dia 17 (19:06 as 01:06), dia 21 (19:06 as 07:06), dia 28 (19:06 as 07:06), dia 30 (13:06 as 19:06), dia 31 (19:06 as 01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AQUEL MARQUES FAVA</text:p>
          </table:table-cell>
          <table:table-cell table:style-name="ce10" office:value-type="float" office:value="36619" calcext:value-type="float">
            <text:p>36619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9482" calcext:value-type="float">
            <text:p>19482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216.00</text:p>
          </table:table-cell>
          <table:table-cell table:style-name="ce10" office:value-type="string" calcext:value-type="string">
            <text:p>dia 1 (07:06 as 13:06, 19:06 as 07:06, 13:06 as 19:06), dia 3 (07:06 as 13:06, 13:06 as 19:06), dia 4 (07:06 as 13:06, 19:06 as 07:06, 13:06 as 19:06), dia 10 (07:06 as 13:06, 13:06 as 19:06), dia 11 (07:06 as 13:06, 19:06 as 07:06, 13:06 as 19:06), dia 15 (07:06 as 13:06, 19:06 as 07:06, 13:06 as 19:06), dia 17 (07:06 as 13:06, 13:06 as 19:06), dia 18 (07:06 as 13:06, 19:06 as 07:06, 13:06 as 19:06), dia 24 (07:06 as 13:06, 13:06 as 19:06), dia 25 (07:06 as 13:06, 19:06 as 07:06, 13:06 as 19:06), dia 29 (07:06 as 13:06, 13:06 as 19:06), dia 3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EGIANE THOMAZ DE LIMA</text:p>
          </table:table-cell>
          <table:table-cell table:style-name="ce10" office:value-type="float" office:value="7840" calcext:value-type="float">
            <text:p>7840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5639" calcext:value-type="float">
            <text:p>5639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6 (07:06 as 13:06, 13:06 as 19:06), dia 8 (07:06 as 13:06, 13:06 as 19:06), dia 13 (07:06 as 13:06, 13:06 as 19:06), dia 20 (07:06 as 13:06, 13:06 as 19:06), dia 27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OLOMEU ARTUR ASSUNCAO CASALI</text:p>
          </table:table-cell>
          <table:table-cell table:style-name="ce10" office:value-type="float" office:value="19291" calcext:value-type="float">
            <text:p>19291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9639" calcext:value-type="float">
            <text:p>9639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50.00</text:p>
          </table:table-cell>
          <table:table-cell table:style-name="ce10" office:value-type="string" calcext:value-type="string">
            <text:p>dia 3 (07:06 as 13:06, 13:06 as 19:06), dia 6 (13:06 as 19:06), dia 7 (07:06 as 13:06, 13:06 as 19:06), dia 10 (07:06 as 13:06, 13:06 as 19:06), dia 14 (07:06 as 13:06, 13:06 as 19:06), dia 15 (07:06 as 13:06, 13:06 as 19:06), dia 16 (13:06 as 19:06), dia 17 (07:06 as 13:06, 13:06 as 19:06), dia 20 (13:06 as 19:06), dia 21 (07:06 as 13:06, 13:06 as 19:06), dia 22 (07:06 as 13:06, 13:06 as 19:06), dia 24 (07:06 as 13:06, 13:06 as 19:06), dia 28 (07:06 as 13:06, 13:06 as 19:06), dia 3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VALDEMAR DE SOUZA</text:p>
          </table:table-cell>
          <table:table-cell table:style-name="ce10" office:value-type="float" office:value="8843" calcext:value-type="float">
            <text:p>8843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5601" calcext:value-type="float">
            <text:p>5601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20.00</text:p>
          </table:table-cell>
          <table:table-cell table:style-name="ce10" office:value-type="string" calcext:value-type="string">
            <text:p>dia 5 (19:06 as 07:06), dia 7 (19:06 as 07:06), dia 12 (19:06 as 07:06), dia 14 (19:06 as 07:06), dia 19 (19:06 as 07:06), dia 21 (19:06 as 07:06), dia 22 (19:06 as 07:06), dia 24 (19:06 as 07:06), dia 26 (19:06 as 07:06), dia 28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VANESSA OLIVEIRA SILVA</text:p>
          </table:table-cell>
          <table:table-cell table:style-name="ce10" office:value-type="float" office:value="28066" calcext:value-type="float">
            <text:p>28066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20113" calcext:value-type="float">
            <text:p>20113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13 (13:06 as 19:06), dia 22 (07:06 as 13:06, 13:06 as 19:06), dia 27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VERGILIO PEREIRA CARVALHO</text:p>
          </table:table-cell>
          <table:table-cell table:style-name="ce10" office:value-type="float" office:value="27679" calcext:value-type="float">
            <text:p>27679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20105" calcext:value-type="float">
            <text:p>20105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14 (19:06 as 01:06), dia 15 (19:06 as 07:06), dia 16 (19:06 as 01:06), dia 29 (19:06 as 01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VINCENZO LETO BARONE NETO</text:p>
          </table:table-cell>
          <table:table-cell table:style-name="ce10" office:value-type="float" office:value="19943" calcext:value-type="float">
            <text:p>19943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0140" calcext:value-type="float">
            <text:p>10140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6.00</text:p>
          </table:table-cell>
          <table:table-cell table:style-name="ce10" office:value-type="string" calcext:value-type="string">
            <text:p>dia 22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VITOR RICARDO RODRIGUES ANDRADE</text:p>
          </table:table-cell>
          <table:table-cell table:style-name="ce10" office:value-type="float" office:value="22676" calcext:value-type="float">
            <text:p>22676</text:p>
          </table:table-cell>
          <table:table-cell table:style-name="ce10" office:value-type="string" calcext:value-type="string">
            <text:p>ANESTESIOLOGIA</text:p>
          </table:table-cell>
          <table:table-cell table:style-name="ce10" office:value-type="float" office:value="15822" calcext:value-type="float">
            <text:p>15822</text:p>
          </table:table-cell>
          <table:table-cell table:style-name="ce10" office:value-type="string" calcext:value-type="string">
            <text:p>DEPARTAMENTO DE ANESTESIOLOGI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22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WANDERLEY PIMENTA DE QUEIROZ JUNIOR</text:p>
          </table:table-cell>
          <table:table-cell table:style-name="ce11" office:value-type="float" office:value="10745" calcext:value-type="float">
            <text:p>10745</text:p>
          </table:table-cell>
          <table:table-cell table:style-name="ce11" office:value-type="string" calcext:value-type="string">
            <text:p>ANESTESIOLOGIA</text:p>
          </table:table-cell>
          <table:table-cell table:style-name="ce11" office:value-type="float" office:value="7002" calcext:value-type="float">
            <text:p>7002</text:p>
          </table:table-cell>
          <table:table-cell table:style-name="ce11" office:value-type="string" calcext:value-type="string">
            <text:p>DEPARTAMENTO DE ANESTESIOLOGIA</text:p>
          </table:table-cell>
          <table:table-cell table:style-name="ce11" office:value-type="string" calcext:value-type="string">
            <text:p>108.00</text:p>
          </table:table-cell>
          <table:table-cell table:style-name="ce11" office:value-type="string" calcext:value-type="string">
            <text:p>dia 3 (19:06 as 07:06), dia 6 (19:06 as 07:06), dia 10 (19:06 as 07:06), dia 13 (19:06 as 07:06), dia 17 (19:06 as 07:06), dia 20 (19:06 as 07:06), dia 24 (19:06 as 07:06), dia 27 (19:06 as 07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5" office:value-type="string" calcext:value-type="string">
            <text:p>HUGO</text:p>
          </table:table-cell>
          <table:table-cell table:style-name="ce12" office:value-type="string" calcext:value-type="string">
            <text:p>PJ</text:p>
          </table:table-cell>
          <table:table-cell table:style-name="ce12" office:value-type="string" calcext:value-type="string">
            <text:p>POLLYANNA BATISTA RIOS CALDEIRA</text:p>
          </table:table-cell>
          <table:table-cell table:style-name="ce12" office:value-type="float" office:value="10448" calcext:value-type="float">
            <text:p>10448</text:p>
          </table:table-cell>
          <table:table-cell table:style-name="ce12" office:value-type="string" calcext:value-type="string">
            <text:p>ENDOSCOPIA RESPIRATORIA</text:p>
          </table:table-cell>
          <table:table-cell table:style-name="ce12" office:value-type="float" office:value="8092" calcext:value-type="float">
            <text:p>8092</text:p>
          </table:table-cell>
          <table:table-cell table:style-name="ce12" office:value-type="string" calcext:value-type="string">
            <text:p>MEDICINA DIAGNÓSTICA E AMBULATORIAL</text:p>
          </table:table-cell>
          <table:table-cell table:style-name="ce12" office:value-type="string" calcext:value-type="string">
            <text:p>30.00</text:p>
          </table:table-cell>
          <table:table-cell table:style-name="ce12" office:value-type="string" calcext:value-type="string">
            <text:p>dia 3 (07:06 as 13:06), dia 10 (07:06 as 13:06), dia 17 (07:06 as 13:06), dia 24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SES</text:p>
          </table:table-cell>
          <table:table-cell table:style-name="ce13" office:value-type="string" calcext:value-type="string">
            <text:p>ALBERTO FERREIRA DA SILVA JUNIOR</text:p>
          </table:table-cell>
          <table:table-cell table:style-name="ce13" office:value-type="float" office:value="4058" calcext:value-type="float">
            <text:p>4058</text:p>
          </table:table-cell>
          <table:table-cell table:style-name="ce13" office:value-type="string" calcext:value-type="string">
            <text:p>CIRURGIA E TRAUMATOLOGIA BUCO MAXILO FACIAIS</text:p>
          </table:table-cell>
          <table:table-cell table:style-name="ce13"/>
          <table:table-cell table:style-name="ce13" office:value-type="string" calcext:value-type="string">
            <text:p>DEPARTAMENTO DE PACIENTES GRAVES</text:p>
          </table:table-cell>
          <table:table-cell table:style-name="ce13" office:value-type="string" calcext:value-type="string">
            <text:p>60.00</text:p>
          </table:table-cell>
          <table:table-cell table:style-name="ce13" office:value-type="string" calcext:value-type="string">
            <text:p>dia 3 (13:06 as 19:06, 07:06 as 13:06), dia 16 (13:06 as 19:06, 07:06 as 13:06), dia 17 (13:06 as 19:06, 07:06 as 13:06), dia 24 (13:06 as 19:06, 07:06 as 13:06), dia 31 (13:06 as 19:06, 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ALESSANDRO ROCHA DE LELLIS</text:p>
          </table:table-cell>
          <table:table-cell table:style-name="ce10" office:value-type="float" office:value="4883" calcext:value-type="float">
            <text:p>4883</text:p>
          </table:table-cell>
          <table:table-cell table:style-name="ce10" office:value-type="string" calcext:value-type="string">
            <text:p>CIRURGIA E TRAUMATOLOGIA BUCO MAXILO FACIAIS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96.00</text:p>
          </table:table-cell>
          <table:table-cell table:style-name="ce10" office:value-type="string" calcext:value-type="string">
            <text:p>dia 4 (19:06 as 07:06), dia 5 (19:06 as 07:06), dia 11 (19:06 as 07:06), dia 12 (19:06 as 07:06), dia 18 (19:06 as 07:06), dia 19 (19:06 as 07:06), dia 25 (19:06 as 07:06), dia 26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NDRE PASSAGLIA ESPERIDIAO</text:p>
          </table:table-cell>
          <table:table-cell table:style-name="ce10" office:value-type="float" office:value="7932" calcext:value-type="float">
            <text:p>7932</text:p>
          </table:table-cell>
          <table:table-cell table:style-name="ce10" office:value-type="string" calcext:value-type="string">
            <text:p>CIRURGIA E TRAUMATOLOGIA BUCO MAXILO FACIAIS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2 (19:06 as 07:06), dia 9 (19:06 as 07:06), dia 16 (19:06 as 07:06), dia 23 (19:06 as 07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NGELA BEATRIZ CAVALCANTE DE AMORIM IZAC</text:p>
          </table:table-cell>
          <table:table-cell table:style-name="ce10" office:value-type="float" office:value="5668" calcext:value-type="float">
            <text:p>5668</text:p>
          </table:table-cell>
          <table:table-cell table:style-name="ce10" office:value-type="string" calcext:value-type="string">
            <text:p>CIRURGIA E TRAUMATOLOGIA BUCO MAXILO FACIAIS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50.00</text:p>
          </table:table-cell>
          <table:table-cell table:style-name="ce10" office:value-type="string" calcext:value-type="string">
            <text:p>dia 3 (07:06 as 13:06), dia 6 (07:06 as 13:06), dia 7 (19:06 as 07:06, 07:06 as 13:06), dia 10 (07:06 as 13:06), dia 13 (07:06 as 13:06), dia 14 (19:06 as 07:06, 07:06 as 13:06), dia 17 (07:06 as 13:06), dia 20 (07:06 as 13:06), dia 21 (19:06 as 07:06, 07:06 as 13:06), dia 22 (19:06 as 07:06), dia 24 (19:06 as 07:06, 07:06 as 13:06), dia 27 (07:06 as 13:06), dia 28 (19:06 as 07:06, 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EDER DE LIMA PAULA</text:p>
          </table:table-cell>
          <table:table-cell table:style-name="ce10" office:value-type="float" office:value="2805" calcext:value-type="float">
            <text:p>2805</text:p>
          </table:table-cell>
          <table:table-cell table:style-name="ce10" office:value-type="string" calcext:value-type="string">
            <text:p>CIRURGIA E TRAUMATOLOGIA BUCO MAXILO FACIAIS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78.00</text:p>
          </table:table-cell>
          <table:table-cell table:style-name="ce10" office:value-type="string" calcext:value-type="string">
            <text:p>dia 3 (13:06 as 19:06), dia 6 (13:06 as 19:06, 07:06 as 13:06), dia 10 (13:06 as 19:06), dia 13 (13:06 as 19:06, 07:06 as 13:06), dia 17 (13:06 as 19:06), dia 20 (13:06 as 19:06, 07:06 as 13:06), dia 24 (13:06 as 19:06), dia 27 (13:06 as 19:06, 07:06 as 13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ELLYANE ALEXANDRA DA ROCHA</text:p>
          </table:table-cell>
          <table:table-cell table:style-name="ce10" office:value-type="float" office:value="4409" calcext:value-type="float">
            <text:p>4409</text:p>
          </table:table-cell>
          <table:table-cell table:style-name="ce10" office:value-type="string" calcext:value-type="string">
            <text:p>CIRURGIA E TRAUMATOLOGIA BUCO MAXILO FACIAIS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78.00</text:p>
          </table:table-cell>
          <table:table-cell table:style-name="ce10" office:value-type="string" calcext:value-type="string">
            <text:p>dia 3 (07:06 as 13:06), dia 6 (19:06 as 07:06), dia 10 (07:06 as 13:06), dia 13 (19:06 as 07:06), dia 17 (07:06 as 13:06), dia 20 (19:06 as 07:06), dia 24 (07:06 as 13:06), dia 27 (19:06 as 07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GUSTAVO SILVESTRE DE MAGALHAES ROCHA</text:p>
          </table:table-cell>
          <table:table-cell table:style-name="ce10" office:value-type="float" office:value="8423" calcext:value-type="float">
            <text:p>8423</text:p>
          </table:table-cell>
          <table:table-cell table:style-name="ce10" office:value-type="string" calcext:value-type="string">
            <text:p>CIRURGIA E TRAUMATOLOGIA BUCO MAXILO FACIAIS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96.00</text:p>
          </table:table-cell>
          <table:table-cell table:style-name="ce10" office:value-type="string" calcext:value-type="string">
            <text:p>dia 4 (19:06 as 07:06), dia 5 (19:06 as 07:06), dia 11 (19:06 as 07:06), dia 12 (19:06 as 07:06), dia 18 (19:06 as 07:06), dia 19 (19:06 as 07:06), dia 25 (19:06 as 07:06), dia 26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JAMIL ELIAS DIB</text:p>
          </table:table-cell>
          <table:table-cell table:style-name="ce10" office:value-type="float" office:value="2438" calcext:value-type="float">
            <text:p>2438</text:p>
          </table:table-cell>
          <table:table-cell table:style-name="ce10" office:value-type="string" calcext:value-type="string">
            <text:p>CIRURGIA E TRAUMATOLOGIA BUCO MAXILO FACIAIS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2 (13:06 as 19:06, 07:06 as 13:06), dia 4 (13:06 as 19:06, 07:06 as 13:06), dia 10 (13:06 as 19:06, 07:06 as 13:06), dia 11 (13:06 as 19:06, 07:06 as 13:06), dia 18 (07:06 as 13:06), dia 21 (13:06 as 19:06, 07:06 as 13:06), dia 23 (13:06 as 19:06, 07:06 as 13:06), dia 25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JOSE LUIZ RODRIGUES LELES</text:p>
          </table:table-cell>
          <table:table-cell table:style-name="ce10" office:value-type="float" office:value="5756" calcext:value-type="float">
            <text:p>5756</text:p>
          </table:table-cell>
          <table:table-cell table:style-name="ce10" office:value-type="string" calcext:value-type="string">
            <text:p>CIRURGIA E TRAUMATOLOGIA BUCO MAXILO FACIAIS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3 (19:06 as 07:06), dia 5 (13:06 as 19:06), dia 10 (19:06 as 07:06), dia 12 (13:06 as 19:06), dia 17 (19:06 as 07:06), dia 19 (13:06 as 19:06), dia 24 (19:06 as 07:06), dia 26 (13:06 as 19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AIZ MOREIRA DE PAULA</text:p>
          </table:table-cell>
          <table:table-cell table:style-name="ce10" office:value-type="float" office:value="16546" calcext:value-type="float">
            <text:p>16546</text:p>
          </table:table-cell>
          <table:table-cell table:style-name="ce10" office:value-type="string" calcext:value-type="string">
            <text:p>CIRURGIA E TRAUMATOLOGIA BUCO MAXILO FACIAIS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08.00</text:p>
          </table:table-cell>
          <table:table-cell table:style-name="ce10" office:value-type="string" calcext:value-type="string">
            <text:p>dia 1 (19:06 as 07:06), dia 3 (19:06 as 07:06), dia 4 (07:06 as 13:06), dia 6 (19:06 as 07:06, 07:06 as 13:06), dia 8 (19:06 as 07:06), dia 9 (19:06 as 07:06), dia 10 (19:06 as 07:06), dia 12 (07:06 as 13:06), dia 13 (07:06 as 13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CAS TEIXEIRA BRITO</text:p>
          </table:table-cell>
          <table:table-cell table:style-name="ce10" office:value-type="float" office:value="15841" calcext:value-type="float">
            <text:p>15841</text:p>
          </table:table-cell>
          <table:table-cell table:style-name="ce10" office:value-type="string" calcext:value-type="string">
            <text:p>CIRURGIA E TRAUMATOLOGIA BUCO MAXILO FACIAIS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204.00</text:p>
          </table:table-cell>
          <table:table-cell table:style-name="ce10" office:value-type="string" calcext:value-type="string">
            <text:p>dia 1 (13:06 as 19:06, 07:06 as 13:06), dia 2 (19:06 as 07:06), dia 7 (13:06 as 19:06), dia 8 (13:06 as 19:06, 07:06 as 13:06), dia 13 (19:06 as 07:06), dia 14 (13:06 as 19:06), dia 15 (19:06 as 07:06, 13:06 as 19:06, 07:06 as 13:06), dia 16 (19:06 as 07:06), dia 17 (19:06 as 07:06), dia 20 (19:06 as 07:06), dia 21 (13:06 as 19:06), dia 22 (13:06 as 19:06, 07:06 as 13:06), dia 23 (19:06 as 07:06), dia 27 (19:06 as 07:06), dia 28 (13:06 as 19:06), dia 29 (19:06 as 07:06, 13:06 as 19:06, 07:06 as 13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CEL DA SILVA GARROTE</text:p>
          </table:table-cell>
          <table:table-cell table:style-name="ce10" office:value-type="float" office:value="2993" calcext:value-type="float">
            <text:p>2993</text:p>
          </table:table-cell>
          <table:table-cell table:style-name="ce10" office:value-type="string" calcext:value-type="string">
            <text:p>CIRURGIA E TRAUMATOLOGIA BUCO MAXILO FACIAIS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54.00</text:p>
          </table:table-cell>
          <table:table-cell table:style-name="ce10" office:value-type="string" calcext:value-type="string">
            <text:p>dia 2 (07:06 as 13:06), dia 9 (07:06 as 13:06), dia 11 (07:06 as 13:06), dia 16 (07:06 as 13:06), dia 18 (07:06 as 13:06), dia 20 (07:06 as 13:06), dia 23 (07:06 as 13:06), dia 25 (07:06 as 13:06), dia 30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MARCIO TADASHI TINO</text:p>
          </table:table-cell>
          <table:table-cell table:style-name="ce10" office:value-type="float" office:value="10992" calcext:value-type="float">
            <text:p>10992</text:p>
          </table:table-cell>
          <table:table-cell table:style-name="ce10" office:value-type="string" calcext:value-type="string">
            <text:p>CIRURGIA E TRAUMATOLOGIA BUCO MAXILO FACIAIS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7 (13:06 as 19:06, 07:06 as 13:06), dia 14 (13:06 as 19:06, 07:06 as 13:06), dia 28 (13:06 as 19:06, 07:06 as 13:06), dia 30 (13:06 as 19:06, 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ENERSON GOMES DOS SANTOS</text:p>
          </table:table-cell>
          <table:table-cell table:style-name="ce10" office:value-type="float" office:value="11337" calcext:value-type="float">
            <text:p>11337</text:p>
          </table:table-cell>
          <table:table-cell table:style-name="ce10" office:value-type="string" calcext:value-type="string">
            <text:p>CIRURGIA E TRAUMATOLOGIA BUCO MAXILO FACIAIS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92.00</text:p>
          </table:table-cell>
          <table:table-cell table:style-name="ce10" office:value-type="string" calcext:value-type="string">
            <text:p>dia 1 (19:06 as 07:06, 13:06 as 19:06, 07:06 as 13:06), dia 4 (13:06 as 19:06), dia 7 (19:06 as 07:06), dia 8 (19:06 as 07:06, 13:06 as 19:06, 07:06 as 13:06), dia 11 (13:06 as 19:06), dia 14 (19:06 as 07:06), dia 15 (19:06 as 07:06, 13:06 as 19:06, 07:06 as 13:06), dia 18 (13:06 as 19:06), dia 21 (19:06 as 07:06), dia 22 (19:06 as 07:06, 13:06 as 19:06, 07:06 as 13:06), dia 25 (13:06 as 19:06), dia 28 (19:06 as 07:06), dia 29 (19:06 as 07:06, 13:06 as 19:06, 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ROSANA YASBEC CHIARELLA BRAGA</text:p>
          </table:table-cell>
          <table:table-cell table:style-name="ce10" office:value-type="float" office:value="3828" calcext:value-type="float">
            <text:p>3828</text:p>
          </table:table-cell>
          <table:table-cell table:style-name="ce10" office:value-type="string" calcext:value-type="string">
            <text:p>CIRURGIA E TRAUMATOLOGIA BUCO MAXILO FACIAIS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5 (13:06 as 19:06, 07:06 as 13:06), dia 6 (13:06 as 19:06), dia 12 (13:06 as 19:06), dia 13 (13:06 as 19:06), dia 19 (13:06 as 19:06, 07:06 as 13:06), dia 20 (13:06 as 19:06), dia 26 (13:06 as 19:06, 07:06 as 13:06), dia 27 (13:06 as 19:06, 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SES</text:p>
          </table:table-cell>
          <table:table-cell table:style-name="ce11" office:value-type="string" calcext:value-type="string">
            <text:p>WASHINGTON MACEDO DE SANTANA</text:p>
          </table:table-cell>
          <table:table-cell table:style-name="ce11" office:value-type="float" office:value="3445" calcext:value-type="float">
            <text:p>3445</text:p>
          </table:table-cell>
          <table:table-cell table:style-name="ce11" office:value-type="string" calcext:value-type="string">
            <text:p>CIRURGIA E TRAUMATOLOGIA BUCO MAXILO FACIAIS</text:p>
          </table:table-cell>
          <table:table-cell table:style-name="ce11"/>
          <table:table-cell table:style-name="ce11" office:value-type="string" calcext:value-type="string">
            <text:p>DEPARTAMENTO DE PACIENTES GRAVES</text:p>
          </table:table-cell>
          <table:table-cell table:style-name="ce11" office:value-type="string" calcext:value-type="string">
            <text:p>72.00</text:p>
          </table:table-cell>
          <table:table-cell table:style-name="ce11" office:value-type="string" calcext:value-type="string">
            <text:p>dia 4 (07:06 as 13:06), dia 5 (07:06 as 13:06), dia 9 (13:06 as 19:06, 07:06 as 13:06), dia 11 (07:06 as 13:06), dia 12 (07:06 as 13:06), dia 18 (13:06 as 19:06, 07:06 as 13:06), dia 19 (07:06 as 13:06), dia 25 (13:06 as 19:06, 07:06 as 13:06), dia 2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CRISTIANO SIMOES</text:p>
          </table:table-cell>
          <table:table-cell table:style-name="ce13" office:value-type="float" office:value="21321" calcext:value-type="float">
            <text:p>21321</text:p>
          </table:table-cell>
          <table:table-cell table:style-name="ce13" office:value-type="string" calcext:value-type="string">
            <text:p>CARDIOLOGIA</text:p>
          </table:table-cell>
          <table:table-cell table:style-name="ce13" office:value-type="float" office:value="15759" calcext:value-type="float">
            <text:p>15759</text:p>
          </table:table-cell>
          <table:table-cell table:style-name="ce13" office:value-type="string" calcext:value-type="string">
            <text:p>DEPARTAMENTO DE CLÍNICA MÉDICA</text:p>
          </table:table-cell>
          <table:table-cell table:style-name="ce13" office:value-type="string" calcext:value-type="string">
            <text:p>24.00</text:p>
          </table:table-cell>
          <table:table-cell table:style-name="ce13" office:value-type="string" calcext:value-type="string">
            <text:p>dia 7 (07:06 as 13:06), dia 14 (07:06 as 13:06), dia 21 (07:06 as 13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OUGLAS VALIATI BRIDI</text:p>
          </table:table-cell>
          <table:table-cell table:style-name="ce10" office:value-type="float" office:value="13313" calcext:value-type="float">
            <text:p>13313</text:p>
          </table:table-cell>
          <table:table-cell table:style-name="ce10" office:value-type="string" calcext:value-type="string">
            <text:p>CARDIOLOGIA</text:p>
          </table:table-cell>
          <table:table-cell table:style-name="ce10" office:value-type="float" office:value="8583" calcext:value-type="float">
            <text:p>8583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5 (07:06 as 13:06), dia 6 (07:06 as 13:06), dia 12 (07:06 as 13:06), dia 13 (07:06 as 13:06), dia 19 (07:06 as 13:06), dia 20 (07:06 as 13:06), dia 26 (07:06 as 13:06), dia 27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ouglas Silva Azevedo</text:p>
          </table:table-cell>
          <table:table-cell table:style-name="ce10" office:value-type="float" office:value="13572" calcext:value-type="float">
            <text:p>13572</text:p>
          </table:table-cell>
          <table:table-cell table:style-name="ce10" office:value-type="string" calcext:value-type="string">
            <text:p>CARDIOLOGIA</text:p>
          </table:table-cell>
          <table:table-cell table:style-name="ce10" office:value-type="float" office:value="9304" calcext:value-type="float">
            <text:p>9304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4 (07:06 as 13:06, 13:06 as 19:06), dia 11 (07:06 as 13:06, 13:06 as 19:06), dia 18 (07:06 as 13:06, 13:06 as 19:06), dia 25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FABIANA GALLO LOPES</text:p>
          </table:table-cell>
          <table:table-cell table:style-name="ce10" office:value-type="float" office:value="27929" calcext:value-type="float">
            <text:p>27929</text:p>
          </table:table-cell>
          <table:table-cell table:style-name="ce10" office:value-type="string" calcext:value-type="string">
            <text:p>CARDIOLOGIA</text:p>
          </table:table-cell>
          <table:table-cell table:style-name="ce10" office:value-type="float" office:value="19682" calcext:value-type="float">
            <text:p>19682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6 (13:06 as 19:06), dia 13 (13:06 as 19:06), dia 20 (13:06 as 19:06), dia 27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ABRIELLA TORRANO CARVALHO PIMENTEL</text:p>
          </table:table-cell>
          <table:table-cell table:style-name="ce10" office:value-type="float" office:value="26924" calcext:value-type="float">
            <text:p>26924</text:p>
          </table:table-cell>
          <table:table-cell table:style-name="ce10" office:value-type="string" calcext:value-type="string">
            <text:p>CARDIOLOGIA</text:p>
          </table:table-cell>
          <table:table-cell table:style-name="ce10" office:value-type="float" office:value="21190" calcext:value-type="float">
            <text:p>21190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96.00</text:p>
          </table:table-cell>
          <table:table-cell table:style-name="ce10" office:value-type="string" calcext:value-type="string">
            <text:p>dia 3 (13:06 as 19:06, 07:06 as 13:06), dia 6 (07:06 as 13:06), dia 8 (07:06 as 13:06), dia 9 (07:06 as 13:06), dia 10 (13:06 as 19:06, 07:06 as 13:06), dia 13 (07:06 as 13:06), dia 17 (13:06 as 19:06, 07:06 as 13:06), dia 20 (07:06 as 13:06), dia 24 (13:06 as 19:06, 07:06 as 13:06), dia 27 (07:06 as 13:06), dia 31 (13:06 as 19:06, 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UILHERME LEAO DA SILVA</text:p>
          </table:table-cell>
          <table:table-cell table:style-name="ce10" office:value-type="float" office:value="28905" calcext:value-type="float">
            <text:p>28905</text:p>
          </table:table-cell>
          <table:table-cell table:style-name="ce10" office:value-type="string" calcext:value-type="string">
            <text:p>CARDIOLOGIA</text:p>
          </table:table-cell>
          <table:table-cell table:style-name="ce10" office:value-type="float" office:value="18590" calcext:value-type="float">
            <text:p>18590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1 (07:06 as 13:06), dia 2 (07:06 as 13:06), dia 4 (07:06 as 13:06), dia 7 (07:06 as 13:06), dia 11 (07:06 as 13:06), dia 14 (07:06 as 13:06), dia 18 (07:06 as 13:06), dia 21 (07:06 as 13:06), dia 22 (07:06 as 13:06), dia 23 (07:06 as 13:06), dia 25 (07:06 as 13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PATRICK HYORRANYS FEITOSA CARNEIRO</text:p>
          </table:table-cell>
          <table:table-cell table:style-name="ce11" office:value-type="float" office:value="27290" calcext:value-type="float">
            <text:p>27290</text:p>
          </table:table-cell>
          <table:table-cell table:style-name="ce11" office:value-type="string" calcext:value-type="string">
            <text:p>CARDIOLOGIA</text:p>
          </table:table-cell>
          <table:table-cell table:style-name="ce11" office:value-type="float" office:value="21326" calcext:value-type="float">
            <text:p>21326</text:p>
          </table:table-cell>
          <table:table-cell table:style-name="ce11" office:value-type="string" calcext:value-type="string">
            <text:p>DEPARTAMENTO DE CLÍNICA MÉDICA</text:p>
          </table:table-cell>
          <table:table-cell table:style-name="ce11" office:value-type="string" calcext:value-type="string">
            <text:p>48.00</text:p>
          </table:table-cell>
          <table:table-cell table:style-name="ce11" office:value-type="string" calcext:value-type="string">
            <text:p>dia 5 (13:06 as 19:06), dia 12 (13:06 as 19:06), dia 15 (07:06 as 13:06), dia 16 (07:06 as 13:06), dia 19 (13:06 as 19:06), dia 26 (13:06 as 19:06), dia 29 (07:06 as 13:06), dia 30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LIBERT DE FREITAS CHAVES</text:p>
          </table:table-cell>
          <table:table-cell table:style-name="ce13" office:value-type="float" office:value="4023" calcext:value-type="float">
            <text:p>4023</text:p>
          </table:table-cell>
          <table:table-cell table:style-name="ce13" office:value-type="string" calcext:value-type="string">
            <text:p>CIRURGIA GERAL</text:p>
          </table:table-cell>
          <table:table-cell table:style-name="ce13" office:value-type="float" office:value="7746" calcext:value-type="float">
            <text:p>7746</text:p>
          </table:table-cell>
          <table:table-cell table:style-name="ce13" office:value-type="string" calcext:value-type="string">
            <text:p>DEPARTAMENTO DE CIRURGIA</text:p>
          </table:table-cell>
          <table:table-cell table:style-name="ce13" office:value-type="string" calcext:value-type="string">
            <text:p>48.00</text:p>
          </table:table-cell>
          <table:table-cell table:style-name="ce13" office:value-type="string" calcext:value-type="string">
            <text:p>dia 6 (19:06 as 07:06), dia 13 (19:06 as 07:06), dia 20 (19:06 as 07:06), dia 27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LINE PATRICIA SOARES DIAS DE SOUZA</text:p>
          </table:table-cell>
          <table:table-cell table:style-name="ce10" office:value-type="float" office:value="34144" calcext:value-type="float">
            <text:p>34144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8663" calcext:value-type="float">
            <text:p>18663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1 (07:06 as 13:06), dia 2 (13:06 as 19:06), dia 4 (13:06 as 19:06), dia 5 (07:06 as 13:06), dia 11 (13:06 as 19:06), dia 16 (13:06 as 19:06), dia 18 (13:06 as 19:06), dia 21 (13:06 as 19:06), dia 25 (13:06 as 19:06), dia 30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MANDA CONCEICAO LOPES</text:p>
          </table:table-cell>
          <table:table-cell table:style-name="ce10" office:value-type="float" office:value="26748" calcext:value-type="float">
            <text:p>26748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8380" calcext:value-type="float">
            <text:p>18380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8.00</text:p>
          </table:table-cell>
          <table:table-cell table:style-name="ce10" office:value-type="string" calcext:value-type="string">
            <text:p>dia 9 (07:06 as 13:06, 13:06 as 19:06), dia 23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NA LUISA FERREIRA E SILVA</text:p>
          </table:table-cell>
          <table:table-cell table:style-name="ce10" office:value-type="float" office:value="31763" calcext:value-type="float">
            <text:p>31763</text:p>
          </table:table-cell>
          <table:table-cell table:style-name="ce10" office:value-type="string" calcext:value-type="string">
            <text:p>MASTOLOGIA</text:p>
          </table:table-cell>
          <table:table-cell table:style-name="ce10" office:value-type="float" office:value="17343" calcext:value-type="float">
            <text:p>17343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17 (19:06 as 07:06), dia 24 (19:06 as 07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NDRESSA OLIVEIRA PEREIRA</text:p>
          </table:table-cell>
          <table:table-cell table:style-name="ce10" office:value-type="float" office:value="26191" calcext:value-type="float">
            <text:p>26191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9661" calcext:value-type="float">
            <text:p>19661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8 (07:06 as 13:06, 13:06 as 19:06), dia 9 (07:06 as 13:06, 13:06 as 19:06), dia 23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BIANCA DANTAS VIEIRA</text:p>
          </table:table-cell>
          <table:table-cell table:style-name="ce10" office:value-type="float" office:value="26206" calcext:value-type="float">
            <text:p>26206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20302" calcext:value-type="float">
            <text:p>20302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4 (07:06 as 13:06), dia 5 (13:06 as 19:06), dia 12 (13:06 as 19:06), dia 13 (13:06 as 19:06), dia 16 (19:06 as 07:06), dia 23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BRENO VASCO GONCALVES ZENHA</text:p>
          </table:table-cell>
          <table:table-cell table:style-name="ce10" office:value-type="float" office:value="38170" calcext:value-type="float">
            <text:p>38170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20668" calcext:value-type="float">
            <text:p>20668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15 (19:06 as 07:06), dia 29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IRO BELITARDO GALVAO DE CARVALHO</text:p>
          </table:table-cell>
          <table:table-cell table:style-name="ce10" office:value-type="float" office:value="31777" calcext:value-type="float">
            <text:p>31777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6864" calcext:value-type="float">
            <text:p>16864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02.00</text:p>
          </table:table-cell>
          <table:table-cell table:style-name="ce10" office:value-type="string" calcext:value-type="string">
            <text:p>dia 2 (07:06 as 13:06, 13:06 as 19:06), dia 3 (07:06 as 13:06), dia 5 (19:06 as 07:06, 13:06 as 19:06), dia 10 (07:06 as 13:06), dia 12 (13:06 as 19:06), dia 16 (07:06 as 13:06, 13:06 as 19:06), dia 17 (07:06 as 13:06), dia 19 (13:06 as 19:06), dia 24 (07:06 as 13:06), dia 26 (13:06 as 19:06), dia 30 (07:06 as 13:06, 13:06 as 19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IOGO CALVAO COLLUS</text:p>
          </table:table-cell>
          <table:table-cell table:style-name="ce10" office:value-type="float" office:value="16798" calcext:value-type="float">
            <text:p>16798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1296" calcext:value-type="float">
            <text:p>11296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32.00</text:p>
          </table:table-cell>
          <table:table-cell table:style-name="ce10" office:value-type="string" calcext:value-type="string">
            <text:p>dia 3 (07:06 as 13:06, 13:06 as 19:06), dia 4 (07:06 as 13:06), dia 7 (07:06 as 13:06, 13:06 as 19:06), dia 10 (07:06 as 13:06, 13:06 as 19:06), dia 11 (07:06 as 13:06), dia 14 (07:06 as 13:06, 13:06 as 19:06), dia 17 (07:06 as 13:06, 13:06 as 19:06), dia 18 (07:06 as 13:06), dia 21 (07:06 as 13:06, 13:06 as 19:06), dia 24 (07:06 as 13:06, 13:06 as 19:06), dia 25 (07:06 as 13:06), dia 28 (07:06 as 13:06, 13:06 as 19:06), dia 3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EDUARDO TOCCAFONDO FILHO</text:p>
          </table:table-cell>
          <table:table-cell table:style-name="ce10" office:value-type="float" office:value="20859" calcext:value-type="float">
            <text:p>20859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3974" calcext:value-type="float">
            <text:p>13974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6 (07:06 as 13:06), dia 13 (07:06 as 13:06), dia 20 (07:06 as 13:06), dia 27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EDVAN FERRAZ SOARES DE SOUZA SOBRINHO</text:p>
          </table:table-cell>
          <table:table-cell table:style-name="ce10" office:value-type="float" office:value="11794" calcext:value-type="float">
            <text:p>11794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6405" calcext:value-type="float">
            <text:p>6405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3 (19:06 as 07:06), dia 10 (19:06 as 07:06), dia 17 (19:06 as 07:06), dia 24 (19:06 as 07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ESTEVAO RIBEIRO BORGES</text:p>
          </table:table-cell>
          <table:table-cell table:style-name="ce10" office:value-type="float" office:value="13600" calcext:value-type="float">
            <text:p>13600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8269" calcext:value-type="float">
            <text:p>8269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2 (19:06 as 07:06), dia 9 (19:06 as 07:06), dia 16 (19:06 as 07:06), dia 23 (19:06 as 07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FABIANA MADEIRA ROZANELLI CABRAL</text:p>
          </table:table-cell>
          <table:table-cell table:style-name="ce10" office:value-type="float" office:value="33794" calcext:value-type="float">
            <text:p>33794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8134" calcext:value-type="float">
            <text:p>18134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3 (13:06 as 19:06), dia 7 (13:06 as 19:06), dia 10 (13:06 as 19:06), dia 17 (13:06 as 19:06), dia 24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FABIANO SOUZA SOARES</text:p>
          </table:table-cell>
          <table:table-cell table:style-name="ce10" office:value-type="float" office:value="11280" calcext:value-type="float">
            <text:p>11280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5916" calcext:value-type="float">
            <text:p>5916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7 (19:06 as 07:06), dia 14 (19:06 as 07:06), dia 21 (19:06 as 07:06), dia 28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FELIPE ARAUJO LACERDA</text:p>
          </table:table-cell>
          <table:table-cell table:style-name="ce10" office:value-type="float" office:value="23997" calcext:value-type="float">
            <text:p>23997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21823" calcext:value-type="float">
            <text:p>21823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78.00</text:p>
          </table:table-cell>
          <table:table-cell table:style-name="ce10" office:value-type="string" calcext:value-type="string">
            <text:p>dia 3 (13:06 as 19:06), dia 4 (13:06 as 19:06), dia 6 (13:06 as 19:06), dia 10 (13:06 as 19:06), dia 11 (13:06 as 19:06), dia 13 (13:06 as 19:06), dia 17 (13:06 as 19:06), dia 18 (13:06 as 19:06), dia 20 (13:06 as 19:06), dia 24 (13:06 as 19:06), dia 25 (13:06 as 19:06), dia 27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FERNANDA MENDES DE PAULA</text:p>
          </table:table-cell>
          <table:table-cell table:style-name="ce10" office:value-type="float" office:value="29344" calcext:value-type="float">
            <text:p>29344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21320" calcext:value-type="float">
            <text:p>21320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6.00</text:p>
          </table:table-cell>
          <table:table-cell table:style-name="ce10" office:value-type="string" calcext:value-type="string">
            <text:p>dia 9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HENRIQUE PATRIOTA DE LIMA</text:p>
          </table:table-cell>
          <table:table-cell table:style-name="ce10" office:value-type="float" office:value="31729" calcext:value-type="float">
            <text:p>31729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21371" calcext:value-type="float">
            <text:p>21371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1 (07:06 as 13:06, 13:06 as 19:06), dia 7 (13:06 as 19:06), dia 14 (13:06 as 19:06), dia 21 (13:06 as 19:06), dia 28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INGRID TIEMI SILVA</text:p>
          </table:table-cell>
          <table:table-cell table:style-name="ce10" office:value-type="float" office:value="31964" calcext:value-type="float">
            <text:p>31964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21654" calcext:value-type="float">
            <text:p>21654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1 (07:06 as 13:06), dia 2 (07:06 as 13:06, 13:06 as 19:06), dia 4 (13:06 as 19:06), dia 5 (07:06 as 13:06), dia 11 (13:06 as 19:06), dia 12 (07:06 as 13:06), dia 16 (07:06 as 13:06), dia 18 (13:06 as 19:06), dia 22 (13:06 as 19:06), dia 25 (13:06 as 19:06), dia 30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EFFERSON JOSE DE SOUZA NETO</text:p>
          </table:table-cell>
          <table:table-cell table:style-name="ce10" office:value-type="float" office:value="24835" calcext:value-type="float">
            <text:p>24835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8272" calcext:value-type="float">
            <text:p>18272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6 (19:06 as 07:06), dia 8 (07:06 as 13:06, 19:06 as 07:06, 13:06 as 19:06), dia 20 (19:06 as 07:06), dia 22 (07:06 as 13:06, 19:06 as 07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AO CLAUDINO FERNANDES NETO</text:p>
          </table:table-cell>
          <table:table-cell table:style-name="ce10" office:value-type="float" office:value="31737" calcext:value-type="float">
            <text:p>31737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21813" calcext:value-type="float">
            <text:p>21813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08.00</text:p>
          </table:table-cell>
          <table:table-cell table:style-name="ce10" office:value-type="string" calcext:value-type="string">
            <text:p>dia 3 (07:06 as 13:06, 13:06 as 19:06), dia 5 (07:06 as 13:06, 13:06 as 19:06), dia 10 (07:06 as 13:06, 13:06 as 19:06), dia 12 (07:06 as 13:06, 13:06 as 19:06), dia 17 (07:06 as 13:06, 13:06 as 19:06), dia 19 (07:06 as 13:06, 13:06 as 19:06), dia 24 (07:06 as 13:06, 13:06 as 19:06), dia 26 (07:06 as 13:06, 13:06 as 19:06), dia 3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AO VICTOR PEREIRA GOMES</text:p>
          </table:table-cell>
          <table:table-cell table:style-name="ce10" office:value-type="float" office:value="27410" calcext:value-type="float">
            <text:p>27410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8411" calcext:value-type="float">
            <text:p>18411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20.00</text:p>
          </table:table-cell>
          <table:table-cell table:style-name="ce10" office:value-type="string" calcext:value-type="string">
            <text:p>dia 4 (19:06 as 07:06), dia 7 (19:06 as 07:06), dia 8 (19:06 as 07:06), dia 11 (19:06 as 07:06), dia 14 (19:06 as 07:06), dia 18 (19:06 as 07:06), dia 21 (19:06 as 07:06), dia 22 (19:06 as 07:06), dia 25 (19:06 as 07:06), dia 28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JOHN KENNEDY SOARES BARROS</text:p>
          </table:table-cell>
          <table:table-cell table:style-name="ce10" office:value-type="float" office:value="5078" calcext:value-type="float">
            <text:p>5078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720" calcext:value-type="float">
            <text:p>720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6 (19:06 as 07:06), dia 13 (19:06 as 07:06), dia 20 (19:06 as 07:06), dia 27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ARISSA AMORIM SILVA CANEDO</text:p>
          </table:table-cell>
          <table:table-cell table:style-name="ce10" office:value-type="float" office:value="27882" calcext:value-type="float">
            <text:p>27882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9922" calcext:value-type="float">
            <text:p>19922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9 (13:06 as 19:06), dia 22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CCA VEIGA JARDIM RAMOS JUBE</text:p>
          </table:table-cell>
          <table:table-cell table:style-name="ce10" office:value-type="float" office:value="25447" calcext:value-type="float">
            <text:p>25447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9856" calcext:value-type="float">
            <text:p>19856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8 (07:06 as 13:06, 13:06 as 19:06), dia 22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CIANA FERNANDES CAVALLEIRO DE MACEDO</text:p>
          </table:table-cell>
          <table:table-cell table:style-name="ce10" office:value-type="float" office:value="19575" calcext:value-type="float">
            <text:p>19575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1219" calcext:value-type="float">
            <text:p>11219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5 (13:06 as 19:06), dia 6 (07:06 as 13:06), dia 11 (07:06 as 13:06), dia 12 (07:06 as 13:06, 13:06 as 19:06), dia 13 (07:06 as 13:06), dia 18 (07:06 as 13:06), dia 19 (07:06 as 13:06, 13:06 as 19:06), dia 25 (07:06 as 13:06), dia 26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IZ OTAVIO VILELA REBOUCAS</text:p>
          </table:table-cell>
          <table:table-cell table:style-name="ce10" office:value-type="float" office:value="29305" calcext:value-type="float">
            <text:p>29305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21496" calcext:value-type="float">
            <text:p>21496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9 (19:06 as 07:06), dia 23 (19:06 as 07:06, 13:06 as 19:06), dia 30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LURYMI TAKASHI BORDAO</text:p>
          </table:table-cell>
          <table:table-cell table:style-name="ce10" office:value-type="float" office:value="12787" calcext:value-type="float">
            <text:p>12787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6599" calcext:value-type="float">
            <text:p>6599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42.00</text:p>
          </table:table-cell>
          <table:table-cell table:style-name="ce10" office:value-type="string" calcext:value-type="string">
            <text:p>dia 1 (13:06 as 19:06), dia 2 (07:06 as 13:06, 13:06 as 19:06), dia 15 (07:06 as 13:06, 13:06 as 19:06), dia 29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NOEL ESTEVAM DE AVILA FILHO</text:p>
          </table:table-cell>
          <table:table-cell table:style-name="ce10" office:value-type="float" office:value="24874" calcext:value-type="float">
            <text:p>24874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9844" calcext:value-type="float">
            <text:p>19844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90.00</text:p>
          </table:table-cell>
          <table:table-cell table:style-name="ce10" office:value-type="string" calcext:value-type="string">
            <text:p>dia 1 (19:06 as 07:06, 13:06 as 19:06), dia 18 (13:06 as 19:06), dia 19 (07:06 as 13:06, 13:06 as 19:06), dia 20 (07:06 as 13:06, 13:06 as 19:06), dia 25 (13:06 as 19:06), dia 26 (07:06 as 13:06, 13:06 as 19:06), dia 27 (07:06 as 13:06, 13:06 as 19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THEUS FELICIANO DE DEUS ROSA</text:p>
          </table:table-cell>
          <table:table-cell table:style-name="ce10" office:value-type="float" office:value="28374" calcext:value-type="float">
            <text:p>28374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21366" calcext:value-type="float">
            <text:p>21366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78.00</text:p>
          </table:table-cell>
          <table:table-cell table:style-name="ce10" office:value-type="string" calcext:value-type="string">
            <text:p>dia 3 (19:06 as 07:06), dia 10 (19:06 as 07:06), dia 15 (19:06 as 07:06), dia 16 (13:06 as 19:06), dia 17 (19:06 as 07:06), dia 24 (19:06 as 07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THEUS FERREIRA DE SENA PEDRO</text:p>
          </table:table-cell>
          <table:table-cell table:style-name="ce10" office:value-type="float" office:value="28749" calcext:value-type="float">
            <text:p>28749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21305" calcext:value-type="float">
            <text:p>21305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50.00</text:p>
          </table:table-cell>
          <table:table-cell table:style-name="ce10" office:value-type="string" calcext:value-type="string">
            <text:p>dia 3 (19:06 as 07:06), dia 8 (07:06 as 13:06, 13:06 as 19:06), dia 9 (07:06 as 13:06, 13:06 as 19:06), dia 10 (19:06 as 07:06), dia 12 (19:06 as 07:06), dia 13 (19:06 as 07:06), dia 16 (07:06 as 13:06, 13:06 as 19:06), dia 23 (07:06 as 13:06, 13:06 as 19:06), dia 24 (19:06 as 07:06), dia 27 (19:06 as 07:06, 13:06 as 19:06), dia 29 (07:06 as 13:06, 13:06 as 19:06), dia 30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ICHELLY FERNANDES FREITAS</text:p>
          </table:table-cell>
          <table:table-cell table:style-name="ce10" office:value-type="float" office:value="25162" calcext:value-type="float">
            <text:p>25162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8507" calcext:value-type="float">
            <text:p>18507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02.00</text:p>
          </table:table-cell>
          <table:table-cell table:style-name="ce10" office:value-type="string" calcext:value-type="string">
            <text:p>dia 4 (07:06 as 13:06), dia 5 (07:06 as 13:06), dia 6 (07:06 as 13:06, 13:06 as 19:06), dia 7 (07:06 as 13:06), dia 11 (07:06 as 13:06), dia 12 (07:06 as 13:06), dia 13 (07:06 as 13:06), dia 14 (07:06 as 13:06), dia 18 (07:06 as 13:06), dia 19 (07:06 as 13:06), dia 20 (07:06 as 13:06), dia 21 (07:06 as 13:06), dia 25 (07:06 as 13:06), dia 26 (07:06 as 13:06), dia 27 (07:06 as 13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URILLO CESAR DA COSTA BORGES</text:p>
          </table:table-cell>
          <table:table-cell table:style-name="ce10" office:value-type="float" office:value="25849" calcext:value-type="float">
            <text:p>25849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21530" calcext:value-type="float">
            <text:p>21530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4 (19:06 as 07:06), dia 11 (19:06 as 07:06), dia 18 (19:06 as 07:06), dia 25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ABLO HENRIQUE ALVES TELES</text:p>
          </table:table-cell>
          <table:table-cell table:style-name="ce10" office:value-type="float" office:value="23814" calcext:value-type="float">
            <text:p>23814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6385" calcext:value-type="float">
            <text:p>16385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4 (07:06 as 13:06), dia 11 (07:06 as 13:06), dia 18 (07:06 as 13:06), dia 25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EDRO FERREIRA PASETTO</text:p>
          </table:table-cell>
          <table:table-cell table:style-name="ce10" office:value-type="float" office:value="27953" calcext:value-type="float">
            <text:p>27953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6413" calcext:value-type="float">
            <text:p>16413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7 (07:06 as 13:06, 13:06 as 19:06), dia 14 (07:06 as 13:06, 13:06 as 19:06), dia 21 (07:06 as 13:06, 13:06 as 19:06), dia 28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EDRO PEREIRA DA COSTA</text:p>
          </table:table-cell>
          <table:table-cell table:style-name="ce10" office:value-type="float" office:value="21556" calcext:value-type="float">
            <text:p>21556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2754" calcext:value-type="float">
            <text:p>12754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6 (07:06 as 13:06, 13:06 as 19:06), dia 13 (07:06 as 13:06, 13:06 as 19:06), dia 20 (07:06 as 13:06, 13:06 as 19:06), dia 27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EDRO VICTOR LINHARES SILVA</text:p>
          </table:table-cell>
          <table:table-cell table:style-name="ce10" office:value-type="float" office:value="26895" calcext:value-type="float">
            <text:p>26895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21712" calcext:value-type="float">
            <text:p>21712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2 (19:06 as 07:06), dia 6 (19:06 as 07:06), dia 13 (19:06 as 07:06), dia 16 (19:06 as 07:06), dia 20 (19:06 as 07:06), dia 27 (19:06 as 07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AIZA MICHELLE VIDAL DOS SANTOS</text:p>
          </table:table-cell>
          <table:table-cell table:style-name="ce10" office:value-type="float" office:value="26849" calcext:value-type="float">
            <text:p>26849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20259" calcext:value-type="float">
            <text:p>20259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1 (19:06 as 07:06), dia 17 (19:06 as 07:06), dia 19 (19:06 as 07:06), dia 21 (19:06 as 07:06), dia 22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ENATO DE LIMA CAMBOTTA</text:p>
          </table:table-cell>
          <table:table-cell table:style-name="ce10" office:value-type="float" office:value="22624" calcext:value-type="float">
            <text:p>22624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4159" calcext:value-type="float">
            <text:p>14159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3 (07:06 as 13:06), dia 10 (07:06 as 13:06), dia 17 (07:06 as 13:06), dia 24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HAISSA ALVARENGA DE TOLEDO</text:p>
          </table:table-cell>
          <table:table-cell table:style-name="ce10" office:value-type="float" office:value="28771" calcext:value-type="float">
            <text:p>28771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20210" calcext:value-type="float">
            <text:p>20210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20.00</text:p>
          </table:table-cell>
          <table:table-cell table:style-name="ce10" office:value-type="string" calcext:value-type="string">
            <text:p>dia 2 (19:06 as 07:06), dia 5 (19:06 as 07:06), dia 7 (19:06 as 07:06), dia 8 (19:06 as 07:06), dia 9 (19:06 as 07:06), dia 15 (07:06 as 13:06, 13:06 as 19:06), dia 22 (07:06 as 13:06, 13:06 as 19:06), dia 23 (07:06 as 13:06, 13:06 as 19:06), dia 26 (19:06 as 07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ICARDO SILVA DE MORAIS</text:p>
          </table:table-cell>
          <table:table-cell table:style-name="ce10" office:value-type="float" office:value="27620" calcext:value-type="float">
            <text:p>27620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4882" calcext:value-type="float">
            <text:p>14882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3 (19:06 as 07:06), dia 4 (13:06 as 19:06), dia 6 (13:06 as 19:06), dia 10 (19:06 as 07:06), dia 11 (13:06 as 19:06), dia 13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ODOLFO DEMITRI CLEMENTE HENRIQUES DA SILVA</text:p>
          </table:table-cell>
          <table:table-cell table:style-name="ce10" office:value-type="float" office:value="28634" calcext:value-type="float">
            <text:p>28634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9739" calcext:value-type="float">
            <text:p>19739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14 (19:06 as 07:06), dia 28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ODRIGO BARCELOS FERREIRA DE CARVALHO</text:p>
          </table:table-cell>
          <table:table-cell table:style-name="ce10" office:value-type="float" office:value="25506" calcext:value-type="float">
            <text:p>25506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7270" calcext:value-type="float">
            <text:p>17270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1 (07:06 as 13:06, 13:06 as 19:06), dia 15 (07:06 as 13:06, 13:06 as 19:06), dia 19 (19:06 as 07:06), dia 29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RUBENS ARNALDO DA COSTA BORGES FILHO</text:p>
          </table:table-cell>
          <table:table-cell table:style-name="ce10" office:value-type="float" office:value="12338" calcext:value-type="float">
            <text:p>12338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6727" calcext:value-type="float">
            <text:p>6727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11 (19:06 as 07:06), dia 18 (19:06 as 07:06), dia 25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ATIANE GONCALVES SILVA</text:p>
          </table:table-cell>
          <table:table-cell table:style-name="ce10" office:value-type="float" office:value="26201" calcext:value-type="float">
            <text:p>26201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8369" calcext:value-type="float">
            <text:p>18369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29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HAMIRYS CRISTINE CAMARGO DE MORAIS</text:p>
          </table:table-cell>
          <table:table-cell table:style-name="ce10" office:value-type="float" office:value="20398" calcext:value-type="float">
            <text:p>20398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4426" calcext:value-type="float">
            <text:p>14426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78.00</text:p>
          </table:table-cell>
          <table:table-cell table:style-name="ce10" office:value-type="string" calcext:value-type="string">
            <text:p>dia 2 (19:06 as 07:06), dia 4 (19:06 as 07:06), dia 12 (19:06 as 07:06), dia 16 (19:06 as 07:06), dia 20 (13:06 as 19:06), dia 26 (19:06 as 07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VICTOR ALEXANDER FIALHO ROCHA</text:p>
          </table:table-cell>
          <table:table-cell table:style-name="ce10" office:value-type="float" office:value="23795" calcext:value-type="float">
            <text:p>23795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20475" calcext:value-type="float">
            <text:p>20475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14 (13:06 as 19:06), dia 15 (07:06 as 13:06, 13:06 as 19:06), dia 28 (13:06 as 19:06), dia 29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VICTOR EMMANUEL DA COSTA CIRILO</text:p>
          </table:table-cell>
          <table:table-cell table:style-name="ce10" office:value-type="float" office:value="17164" calcext:value-type="float">
            <text:p>17164</text:p>
          </table:table-cell>
          <table:table-cell table:style-name="ce10" office:value-type="string" calcext:value-type="string">
            <text:p>CIRURGIAL GERAL</text:p>
          </table:table-cell>
          <table:table-cell table:style-name="ce10" office:value-type="float" office:value="12178" calcext:value-type="float">
            <text:p>12178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4 (19:06 as 07:06), dia 11 (19:06 as 07:06), dia 18 (19:06 as 07:06), dia 25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VINICIUS DE SOUZA NAVES</text:p>
          </table:table-cell>
          <table:table-cell table:style-name="ce10" office:value-type="float" office:value="23989" calcext:value-type="float">
            <text:p>23989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20472" calcext:value-type="float">
            <text:p>20472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1 (19:06 as 07:06), dia 9 (19:06 as 07:06), dia 15 (19:06 as 07:06), dia 23 (19:06 as 07:06), dia 29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WILSON GOMES DE AZARA</text:p>
          </table:table-cell>
          <table:table-cell table:style-name="ce10" office:value-type="float" office:value="12255" calcext:value-type="float">
            <text:p>12255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7437" calcext:value-type="float">
            <text:p>7437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5 (19:06 as 07:06), dia 12 (19:06 as 07:06), dia 19 (19:06 as 07:06), dia 26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YUJI XAVIER ETO</text:p>
          </table:table-cell>
          <table:table-cell table:style-name="ce11" office:value-type="float" office:value="26569" calcext:value-type="float">
            <text:p>26569</text:p>
          </table:table-cell>
          <table:table-cell table:style-name="ce11" office:value-type="string" calcext:value-type="string">
            <text:p>CIRURGIA GERAL</text:p>
          </table:table-cell>
          <table:table-cell table:style-name="ce11" office:value-type="float" office:value="14290" calcext:value-type="float">
            <text:p>14290</text:p>
          </table:table-cell>
          <table:table-cell table:style-name="ce11" office:value-type="string" calcext:value-type="string">
            <text:p>DEPARTAMENTO DE CIRURGIA</text:p>
          </table:table-cell>
          <table:table-cell table:style-name="ce11" office:value-type="string" calcext:value-type="string">
            <text:p>144.00</text:p>
          </table:table-cell>
          <table:table-cell table:style-name="ce11" office:value-type="string" calcext:value-type="string">
            <text:p>dia 5 (19:06 as 07:06), dia 7 (07:06 as 13:06, 19:06 as 07:06), dia 8 (19:06 as 07:06), dia 12 (19:06 as 07:06), dia 14 (07:06 as 13:06, 19:06 as 07:06), dia 19 (19:06 as 07:06), dia 21 (07:06 as 13:06, 19:06 as 07:06), dia 22 (19:06 as 07:06), dia 26 (19:06 as 07:06), dia 28 (07:06 as 13:06, 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LINE LUIZA RIBEIRO</text:p>
          </table:table-cell>
          <table:table-cell table:style-name="ce13" office:value-type="float" office:value="28159" calcext:value-type="float">
            <text:p>28159</text:p>
          </table:table-cell>
          <table:table-cell table:style-name="ce13" office:value-type="string" calcext:value-type="string">
            <text:p>CLINICA MEDICA</text:p>
          </table:table-cell>
          <table:table-cell table:style-name="ce13" office:value-type="float" office:value="19834" calcext:value-type="float">
            <text:p>19834</text:p>
          </table:table-cell>
          <table:table-cell table:style-name="ce13" office:value-type="string" calcext:value-type="string">
            <text:p>DEPARTAMENTO DE CLÍNICA MÉDICA</text:p>
          </table:table-cell>
          <table:table-cell table:style-name="ce13" office:value-type="string" calcext:value-type="string">
            <text:p>48.00</text:p>
          </table:table-cell>
          <table:table-cell table:style-name="ce13" office:value-type="string" calcext:value-type="string">
            <text:p>dia 4 (07:06 as 13:06), dia 6 (07:06 as 13:06), dia 11 (07:06 as 13:06), dia 13 (07:06 as 13:06), dia 18 (07:06 as 13:06), dia 20 (07:06 as 13:06), dia 25 (07:06 as 13:06), dia 27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MANDA FIGUEIREDO GARCIA</text:p>
          </table:table-cell>
          <table:table-cell table:style-name="ce10" office:value-type="float" office:value="30868" calcext:value-type="float">
            <text:p>30868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21764" calcext:value-type="float">
            <text:p>21764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5 (13:06 as 19:06), dia 12 (13:06 as 19:06), dia 19 (13:06 as 19:06), dia 22 (13:06 as 19:06, 07:06 as 13:06), dia 26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MANDA RODRIGUES PAULO</text:p>
          </table:table-cell>
          <table:table-cell table:style-name="ce10" office:value-type="float" office:value="33820" calcext:value-type="float">
            <text:p>33820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21412" calcext:value-type="float">
            <text:p>21412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42.00</text:p>
          </table:table-cell>
          <table:table-cell table:style-name="ce10" office:value-type="string" calcext:value-type="string">
            <text:p>dia 1 (13:06 as 19:06), dia 2 (13:06 as 19:06, 07:06 as 13:06), dia 3 (13:06 as 19:06), dia 11 (13:06 as 19:06), dia 14 (13:06 as 19:06), dia 17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NA CAROLINA LOPES CAIXETA</text:p>
          </table:table-cell>
          <table:table-cell table:style-name="ce10" office:value-type="float" office:value="28681" calcext:value-type="float">
            <text:p>28681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2 (07:06 as 13:06, 13:06 as 19:06), dia 7 (07:06 as 13:06), dia 8 (07:06 as 13:06, 13:06 as 19:06), dia 9 (07:06 as 13:06, 13:06 as 19:06), dia 14 (07:06 as 13:06), dia 16 (07:06 as 13:06, 13:06 as 19:06), dia 21 (07:06 as 13:06), dia 28 (07:06 as 13:06), dia 30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5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RTHUR FRANCISCO CAMPOS DA SILVA MENDES</text:p>
          </table:table-cell>
          <table:table-cell table:style-name="ce10" office:value-type="float" office:value="29814" calcext:value-type="float">
            <text:p>29814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210.00</text:p>
          </table:table-cell>
          <table:table-cell table:style-name="ce10" office:value-type="string" calcext:value-type="string">
            <text:p>dia 1 (13:06 as 19:06, 07:06 as 13:06), dia 3 (07:06 as 13:06), dia 4 (07:06 as 13:06, 13:06 as 19:06), dia 5 (07:06 as 13:06), dia 6 (07:06 as 13:06), dia 7 (07:06 as 13:06, 13:06 as 19:06), dia 10 (07:06 as 13:06), dia 11 (07:06 as 13:06, 13:06 as 19:06), dia 12 (07:06 as 13:06), dia 13 (07:06 as 13:06), dia 14 (07:06 as 13:06, 13:06 as 19:06), dia 15 (13:06 as 19:06, 07:06 as 13:06), dia 17 (07:06 as 13:06), dia 18 (07:06 as 13:06, 13:06 as 19:06), dia 19 (07:06 as 13:06), dia 20 (07:06 as 13:06), dia 21 (07:06 as 13:06, 13:06 as 19:06), dia 24 (07:06 as 13:06), dia 25 (07:06 as 13:06, 13:06 as 19:06), dia 26 (07:06 as 13:06), dia 27 (07:06 as 13:06), dia 28 (07:06 as 13:06, 13:06 as 19:06), dia 29 (13:06 as 19:06, 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BEATRIZ PIMENTA DE PAULA</text:p>
          </table:table-cell>
          <table:table-cell table:style-name="ce10" office:value-type="float" office:value="25389" calcext:value-type="float">
            <text:p>25389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20344" calcext:value-type="float">
            <text:p>20344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68.00</text:p>
          </table:table-cell>
          <table:table-cell table:style-name="ce10" office:value-type="string" calcext:value-type="string">
            <text:p>dia 1 (07:06 as 13:06), dia 2 (07:06 as 13:06), dia 3 (07:06 as 13:06), dia 4 (07:06 as 13:06), dia 5 (07:06 as 13:06), dia 6 (07:06 as 13:06), dia 7 (07:06 as 13:06), dia 10 (07:06 as 13:06), dia 11 (07:06 as 13:06), dia 12 (07:06 as 13:06), dia 13 (13:06 as 19:06, 07:06 as 13:06), dia 14 (07:06 as 13:06), dia 15 (07:06 as 13:06), dia 16 (07:06 as 13:06), dia 17 (07:06 as 13:06), dia 18 (07:06 as 13:06), dia 19 (07:06 as 13:06), dia 20 (07:06 as 13:06), dia 21 (07:06 as 13:06), dia 24 (07:06 as 13:06), dia 25 (07:06 as 13:06), dia 26 (07:06 as 13:06), dia 27 (07:06 as 13:06), dia 28 (07:06 as 13:06), dia 29 (07:06 as 13:06), dia 30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BRUNA OLIVEIRA DE PAULA</text:p>
          </table:table-cell>
          <table:table-cell table:style-name="ce10" office:value-type="float" office:value="29442" calcext:value-type="float">
            <text:p>29442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1 (07:06 as 13:06), dia 2 (07:06 as 13:06), dia 8 (07:06 as 13:06), dia 28 (13:06 as 19:06), dia 30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AIO CESAR FERNANDES SOUSA</text:p>
          </table:table-cell>
          <table:table-cell table:style-name="ce10" office:value-type="float" office:value="26628" calcext:value-type="float">
            <text:p>26628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18279" calcext:value-type="float">
            <text:p>18279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38.00</text:p>
          </table:table-cell>
          <table:table-cell table:style-name="ce10" office:value-type="string" calcext:value-type="string">
            <text:p>dia 3 (07:06 as 13:06), dia 4 (07:06 as 13:06), dia 5 (07:06 as 13:06), dia 6 (07:06 as 13:06), dia 7 (07:06 as 13:06), dia 10 (07:06 as 13:06), dia 11 (07:06 as 13:06), dia 12 (07:06 as 13:06), dia 13 (07:06 as 13:06), dia 14 (07:06 as 13:06), dia 15 (07:06 as 13:06), dia 16 (07:06 as 13:06), dia 17 (07:06 as 13:06), dia 18 (07:06 as 13:06), dia 19 (07:06 as 13:06), dia 20 (07:06 as 13:06), dia 21 (07:06 as 13:06), dia 24 (07:06 as 13:06), dia 25 (07:06 as 13:06), dia 26 (07:06 as 13:06), dia 27 (07:06 as 13:06), dia 28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ABRIELE LIMA DE OLIVEIRA</text:p>
          </table:table-cell>
          <table:table-cell table:style-name="ce10" office:value-type="float" office:value="31702" calcext:value-type="float">
            <text:p>31702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19798" calcext:value-type="float">
            <text:p>19798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26.00</text:p>
          </table:table-cell>
          <table:table-cell table:style-name="ce10" office:value-type="string" calcext:value-type="string">
            <text:p>dia 3 (07:06 as 13:06), dia 4 (07:06 as 13:06), dia 5 (07:06 as 13:06, 13:06 as 19:06), dia 6 (07:06 as 13:06), dia 10 (07:06 as 13:06), dia 11 (07:06 as 13:06), dia 12 (07:06 as 13:06, 13:06 as 19:06), dia 13 (07:06 as 13:06), dia 17 (07:06 as 13:06), dia 18 (07:06 as 13:06), dia 19 (07:06 as 13:06, 13:06 as 19:06), dia 20 (07:06 as 13:06), dia 24 (07:06 as 13:06), dia 25 (07:06 as 13:06), dia 26 (07:06 as 13:06, 13:06 as 19:06), dia 27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HIORDANA MILENA DIAS LOPES GUIMARAES</text:p>
          </table:table-cell>
          <table:table-cell table:style-name="ce10" office:value-type="float" office:value="33621" calcext:value-type="float">
            <text:p>33621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21489" calcext:value-type="float">
            <text:p>21489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02.00</text:p>
          </table:table-cell>
          <table:table-cell table:style-name="ce10" office:value-type="string" calcext:value-type="string">
            <text:p>dia 6 (13:06 as 19:06, 07:06 as 13:06), dia 7 (13:06 as 19:06, 07:06 as 13:06), dia 8 (07:06 as 13:06), dia 9 (07:06 as 13:06), dia 13 (13:06 as 19:06, 07:06 as 13:06), dia 14 (13:06 as 19:06, 07:06 as 13:06), dia 20 (13:06 as 19:06, 07:06 as 13:06), dia 21 (13:06 as 19:06, 07:06 as 13:06), dia 27 (13:06 as 19:06, 07:06 as 13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HELAINE BUENO MORAES</text:p>
          </table:table-cell>
          <table:table-cell table:style-name="ce10" office:value-type="float" office:value="28882" calcext:value-type="float">
            <text:p>28882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18310" calcext:value-type="float">
            <text:p>18310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6 (13:06 as 19:06), dia 8 (13:06 as 19:06), dia 9 (13:06 as 19:06), dia 21 (13:06 as 19:06), dia 22 (13:06 as 19:06), dia 23 (13:06 as 19:06), dia 26 (13:06 as 19:06), dia 28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ISADORA CARDOSO MAGALHAES</text:p>
          </table:table-cell>
          <table:table-cell table:style-name="ce10" office:value-type="float" office:value="32757" calcext:value-type="float">
            <text:p>32757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21372" calcext:value-type="float">
            <text:p>21372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3 (13:06 as 19:06), dia 4 (13:06 as 19:06), dia 5 (13:06 as 19:06), dia 10 (13:06 as 19:06), dia 11 (13:06 as 19:06), dia 12 (13:06 as 19:06), dia 15 (07:06 as 13:06), dia 16 (07:06 as 13:06), dia 17 (13:06 as 19:06), dia 18 (13:06 as 19:06), dia 19 (13:06 as 19:06), dia 24 (13:06 as 19:06), dia 25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AO PEIXOTO DOS SANTOS NETO</text:p>
          </table:table-cell>
          <table:table-cell table:style-name="ce10" office:value-type="float" office:value="29008" calcext:value-type="float">
            <text:p>29008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19835" calcext:value-type="float">
            <text:p>19835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6 (13:06 as 19:06), dia 13 (13:06 as 19:06), dia 20 (13:06 as 19:06), dia 27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AO VITOR FRANCO FLORES</text:p>
          </table:table-cell>
          <table:table-cell table:style-name="ce10" office:value-type="float" office:value="34043" calcext:value-type="float">
            <text:p>34043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21331" calcext:value-type="float">
            <text:p>21331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50.00</text:p>
          </table:table-cell>
          <table:table-cell table:style-name="ce10" office:value-type="string" calcext:value-type="string">
            <text:p>dia 1 (07:06 as 13:06), dia 2 (07:06 as 13:06), dia 3 (07:06 as 13:06), dia 4 (07:06 as 13:06), dia 5 (07:06 as 13:06), dia 6 (07:06 as 13:06), dia 7 (07:06 as 13:06), dia 10 (07:06 as 13:06), dia 11 (07:06 as 13:06), dia 12 (07:06 as 13:06), dia 13 (07:06 as 13:06), dia 14 (07:06 as 13:06), dia 17 (07:06 as 13:06), dia 18 (07:06 as 13:06), dia 19 (07:06 as 13:06), dia 20 (07:06 as 13:06), dia 21 (07:06 as 13:06), dia 24 (07:06 as 13:06), dia 25 (07:06 as 13:06), dia 26 (07:06 as 13:06), dia 27 (07:06 as 13:06), dia 28 (07:06 as 13:06), dia 29 (07:06 as 13:06), dia 30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ULIA DO CARMO SANTOS</text:p>
          </table:table-cell>
          <table:table-cell table:style-name="ce10" office:value-type="float" office:value="27124" calcext:value-type="float">
            <text:p>27124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17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KALINE LIMA MENEGAT</text:p>
          </table:table-cell>
          <table:table-cell table:style-name="ce10" office:value-type="float" office:value="31731" calcext:value-type="float">
            <text:p>31731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20204" calcext:value-type="float">
            <text:p>20204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15 (07:06 as 13:06), dia 1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KENIA MARQUES NOVATO ROLINDO</text:p>
          </table:table-cell>
          <table:table-cell table:style-name="ce10" office:value-type="float" office:value="27369" calcext:value-type="float">
            <text:p>27369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20314" calcext:value-type="float">
            <text:p>20314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42.00</text:p>
          </table:table-cell>
          <table:table-cell table:style-name="ce10" office:value-type="string" calcext:value-type="string">
            <text:p>dia 3 (07:06 as 13:06), dia 5 (07:06 as 13:06), dia 7 (07:06 as 13:06), dia 24 (07:06 as 13:06), dia 26 (07:06 as 13:06), dia 28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ARESSA BRUNNA COUTO</text:p>
          </table:table-cell>
          <table:table-cell table:style-name="ce10" office:value-type="float" office:value="33160" calcext:value-type="float">
            <text:p>33160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44.00</text:p>
          </table:table-cell>
          <table:table-cell table:style-name="ce10" office:value-type="string" calcext:value-type="string">
            <text:p>dia 4 (07:06 as 13:06), dia 5 (07:06 as 13:06), dia 6 (07:06 as 13:06), dia 7 (07:06 as 13:06), dia 8 (13:06 as 19:06, 07:06 as 13:06), dia 9 (13:06 as 19:06, 07:06 as 13:06), dia 11 (07:06 as 13:06), dia 12 (07:06 as 13:06), dia 13 (07:06 as 13:06), dia 14 (07:06 as 13:06), dia 18 (07:06 as 13:06), dia 19 (07:06 as 13:06), dia 20 (07:06 as 13:06), dia 21 (07:06 as 13:06), dia 22 (13:06 as 19:06, 07:06 as 13:06), dia 23 (13:06 as 19:06, 07:06 as 13:06), dia 25 (07:06 as 13:06), dia 26 (07:06 as 13:06), dia 27 (07:06 as 13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5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ANA TAVARES GONCALVES</text:p>
          </table:table-cell>
          <table:table-cell table:style-name="ce10" office:value-type="float" office:value="28122" calcext:value-type="float">
            <text:p>28122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19888" calcext:value-type="float">
            <text:p>19888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86.00</text:p>
          </table:table-cell>
          <table:table-cell table:style-name="ce10" office:value-type="string" calcext:value-type="string">
            <text:p>dia 3 (07:06 as 13:06), dia 4 (13:06 as 19:06, 07:06 as 13:06), dia 5 (07:06 as 13:06), dia 6 (13:06 as 19:06, 07:06 as 13:06), dia 7 (07:06 as 13:06), dia 9 (07:06 as 13:06), dia 10 (07:06 as 13:06), dia 11 (13:06 as 19:06, 07:06 as 13:06), dia 12 (07:06 as 13:06), dia 13 (13:06 as 19:06, 07:06 as 13:06), dia 14 (07:06 as 13:06), dia 17 (07:06 as 13:06), dia 18 (13:06 as 19:06, 07:06 as 13:06), dia 19 (07:06 as 13:06), dia 20 (13:06 as 19:06, 07:06 as 13:06), dia 21 (07:06 as 13:06), dia 23 (07:06 as 13:06), dia 24 (07:06 as 13:06), dia 25 (13:06 as 19:06, 07:06 as 13:06), dia 26 (07:06 as 13:06), dia 27 (13:06 as 19:06, 07:06 as 13:06), dia 28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CAS DIAS RIBEIRO</text:p>
          </table:table-cell>
          <table:table-cell table:style-name="ce10" office:value-type="float" office:value="25855" calcext:value-type="float">
            <text:p>25855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18589" calcext:value-type="float">
            <text:p>18589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54.00</text:p>
          </table:table-cell>
          <table:table-cell table:style-name="ce10" office:value-type="string" calcext:value-type="string">
            <text:p>dia 1 (07:06 as 13:06), dia 2 (07:06 as 13:06), dia 3 (07:06 as 13:06), dia 10 (07:06 as 13:06), dia 17 (07:06 as 13:06), dia 24 (07:06 as 13:06), dia 29 (07:06 as 13:06), dia 30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CAS GUIMARAES MACIEL</text:p>
          </table:table-cell>
          <table:table-cell table:style-name="ce10" office:value-type="float" office:value="31627" calcext:value-type="float">
            <text:p>31627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19884" calcext:value-type="float">
            <text:p>19884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1 (07:06 as 13:06), dia 2 (07:06 as 13:06), dia 22 (07:06 as 13:06), dia 23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cianna Freitas Brito Porto</text:p>
          </table:table-cell>
          <table:table-cell table:style-name="ce10" office:value-type="float" office:value="25941" calcext:value-type="float">
            <text:p>25941</text:p>
          </table:table-cell>
          <table:table-cell table:style-name="ce10" office:value-type="string" calcext:value-type="string">
            <text:p>MEDICINA DE FAMÍLIA E COMUNIDADE</text:p>
          </table:table-cell>
          <table:table-cell table:style-name="ce10" office:value-type="float" office:value="21472" calcext:value-type="float">
            <text:p>21472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6.00</text:p>
          </table:table-cell>
          <table:table-cell table:style-name="ce10" office:value-type="string" calcext:value-type="string">
            <text:p>dia 1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IANA MAGALHAES PINHEIRO</text:p>
          </table:table-cell>
          <table:table-cell table:style-name="ce10" office:value-type="float" office:value="27708" calcext:value-type="float">
            <text:p>27708</text:p>
          </table:table-cell>
          <table:table-cell table:style-name="ce10" office:value-type="string" calcext:value-type="string">
            <text:p>CLÍNICA MÉDICA</text:p>
          </table:table-cell>
          <table:table-cell table:style-name="ce10" office:value-type="float" office:value="21662" calcext:value-type="float">
            <text:p>21662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7 (13:06 as 19:06), dia 14 (13:06 as 19:06), dia 21 (13:06 as 19:06), dia 28 (13:06 as 19:06), dia 29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THEUS GABRIEL DIAS</text:p>
          </table:table-cell>
          <table:table-cell table:style-name="ce10" office:value-type="float" office:value="28328" calcext:value-type="float">
            <text:p>28328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20846" calcext:value-type="float">
            <text:p>20846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8.00</text:p>
          </table:table-cell>
          <table:table-cell table:style-name="ce10" office:value-type="string" calcext:value-type="string">
            <text:p>dia 2 (13:06 as 19:06), dia 16 (13:06 as 19:06), dia 30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NATALIA QUINAN BITTAR NUNES</text:p>
          </table:table-cell>
          <table:table-cell table:style-name="ce10" office:value-type="float" office:value="27326" calcext:value-type="float">
            <text:p>27326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18428" calcext:value-type="float">
            <text:p>18428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3 (07:06 as 13:06), dia 10 (07:06 as 13:06), dia 17 (07:06 as 13:06), dia 24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NATHALIA CAMPOS TEIXEIRA</text:p>
          </table:table-cell>
          <table:table-cell table:style-name="ce10" office:value-type="float" office:value="33735" calcext:value-type="float">
            <text:p>33735</text:p>
          </table:table-cell>
          <table:table-cell table:style-name="ce10" office:value-type="string" calcext:value-type="string">
            <text:p>CLÍNICA MÉDICA</text:p>
          </table:table-cell>
          <table:table-cell table:style-name="ce10" office:value-type="float" office:value="21188" calcext:value-type="float">
            <text:p>21188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68.00</text:p>
          </table:table-cell>
          <table:table-cell table:style-name="ce10" office:value-type="string" calcext:value-type="string">
            <text:p>dia 3 (13:06 as 19:06, 07:06 as 13:06), dia 4 (13:06 as 19:06, 07:06 as 13:06), dia 5 (13:06 as 19:06, 07:06 as 13:06), dia 10 (13:06 as 19:06, 07:06 as 13:06), dia 11 (07:06 as 13:06), dia 12 (13:06 as 19:06, 07:06 as 13:06), dia 15 (07:06 as 13:06), dia 16 (07:06 as 13:06), dia 17 (13:06 as 19:06, 07:06 as 13:06), dia 18 (07:06 as 13:06), dia 19 (13:06 as 19:06, 07:06 as 13:06), dia 24 (13:06 as 19:06, 07:06 as 13:06), dia 25 (13:06 as 19:06, 07:06 as 13:06), dia 26 (13:06 as 19:06, 07:06 as 13:06), dia 29 (07:06 as 13:06), dia 30 (07:06 as 13:06), dia 31 (13:06 as 19:06, 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5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NATHALIA DE PAULA SILVA</text:p>
          </table:table-cell>
          <table:table-cell table:style-name="ce10" office:value-type="float" office:value="33720" calcext:value-type="float">
            <text:p>33720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216.00</text:p>
          </table:table-cell>
          <table:table-cell table:style-name="ce10" office:value-type="string" calcext:value-type="string">
            <text:p>dia 1 (13:06 as 19:06, 07:06 as 13:06), dia 2 (13:06 as 19:06, 07:06 as 13:06), dia 3 (07:06 as 13:06), dia 4 (07:06 as 13:06), dia 5 (07:06 as 13:06), dia 6 (07:06 as 13:06, 13:06 as 19:06), dia 7 (07:06 as 13:06), dia 10 (07:06 as 13:06), dia 11 (07:06 as 13:06), dia 12 (07:06 as 13:06), dia 13 (07:06 as 13:06, 13:06 as 19:06), dia 14 (07:06 as 13:06), dia 15 (13:06 as 19:06, 07:06 as 13:06), dia 16 (13:06 as 19:06), dia 17 (07:06 as 13:06), dia 18 (07:06 as 13:06), dia 19 (07:06 as 13:06), dia 20 (07:06 as 13:06, 13:06 as 19:06), dia 21 (07:06 as 13:06), dia 24 (07:06 as 13:06), dia 25 (07:06 as 13:06), dia 26 (07:06 as 13:06), dia 27 (07:06 as 13:06, 13:06 as 19:06), dia 28 (07:06 as 13:06), dia 29 (13:06 as 19:06, 07:06 as 13:06), dia 30 (13:06 as 19:06, 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ATRICK HYORRANYS FEITOSA CARNEIRO</text:p>
          </table:table-cell>
          <table:table-cell table:style-name="ce10" office:value-type="float" office:value="27290" calcext:value-type="float">
            <text:p>27290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20995" calcext:value-type="float">
            <text:p>20995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5 (07:06 as 13:06), dia 12 (07:06 as 13:06), dia 19 (07:06 as 13:06), dia 2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APHAEL SOUZA FERNANDES</text:p>
          </table:table-cell>
          <table:table-cell table:style-name="ce10" office:value-type="float" office:value="30561" calcext:value-type="float">
            <text:p>30561</text:p>
          </table:table-cell>
          <table:table-cell table:style-name="ce10" office:value-type="string" calcext:value-type="string">
            <text:p>MEDICINA INTENSIVA</text:p>
          </table:table-cell>
          <table:table-cell table:style-name="ce10" office:value-type="float" office:value="21270" calcext:value-type="float">
            <text:p>21270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4 (07:06 as 13:06), dia 5 (07:06 as 13:06), dia 11 (07:06 as 13:06), dia 12 (07:06 as 13:06), dia 15 (07:06 as 13:06), dia 16 (07:06 as 13:06), dia 18 (07:06 as 13:06), dia 19 (07:06 as 13:06), dia 25 (07:06 as 13:06), dia 2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ODOLFO CAMBRAIA FROTA</text:p>
          </table:table-cell>
          <table:table-cell table:style-name="ce10" office:value-type="float" office:value="26815" calcext:value-type="float">
            <text:p>26815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26.00</text:p>
          </table:table-cell>
          <table:table-cell table:style-name="ce10" office:value-type="string" calcext:value-type="string">
            <text:p>dia 1 (07:06 as 13:06), dia 2 (07:06 as 13:06), dia 3 (07:06 as 13:06, 13:06 as 19:06), dia 6 (07:06 as 13:06), dia 7 (13:06 as 19:06, 07:06 as 13:06), dia 10 (07:06 as 13:06), dia 13 (07:06 as 13:06), dia 14 (07:06 as 13:06), dia 15 (07:06 as 13:06), dia 16 (07:06 as 13:06), dia 17 (07:06 as 13:06), dia 20 (07:06 as 13:06), dia 21 (07:06 as 13:06), dia 24 (07:06 as 13:06), dia 27 (07:06 as 13:06), dia 28 (07:06 as 13:06), dia 29 (07:06 as 13:06), dia 30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VINICIUS BARROS CHAVES</text:p>
          </table:table-cell>
          <table:table-cell table:style-name="ce11" office:value-type="float" office:value="33903" calcext:value-type="float">
            <text:p>33903</text:p>
          </table:table-cell>
          <table:table-cell table:style-name="ce11" office:value-type="string" calcext:value-type="string">
            <text:p>CLÍNICA MÉDICA</text:p>
          </table:table-cell>
          <table:table-cell table:style-name="ce11" office:value-type="float" office:value="21362" calcext:value-type="float">
            <text:p>21362</text:p>
          </table:table-cell>
          <table:table-cell table:style-name="ce11" office:value-type="string" calcext:value-type="string">
            <text:p>DEPARTAMENTO DE CLÍNICA MÉDICA</text:p>
          </table:table-cell>
          <table:table-cell table:style-name="ce11" office:value-type="string" calcext:value-type="string">
            <text:p>108.00</text:p>
          </table:table-cell>
          <table:table-cell table:style-name="ce11" office:value-type="string" calcext:value-type="string">
            <text:p>dia 4 (07:06 as 13:06), dia 5 (07:06 as 13:06), dia 6 (07:06 as 13:06), dia 7 (07:06 as 13:06), dia 8 (07:06 as 13:06), dia 9 (07:06 as 13:06), dia 11 (07:06 as 13:06), dia 12 (07:06 as 13:06), dia 13 (07:06 as 13:06), dia 14 (07:06 as 13:06), dia 18 (07:06 as 13:06), dia 19 (07:06 as 13:06), dia 20 (07:06 as 13:06), dia 21 (07:06 as 13:06), dia 25 (07:06 as 13:06), dia 26 (07:06 as 13:06), dia 27 (07:06 as 13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NA LARA NAVARRETE FERNANDEZ</text:p>
          </table:table-cell>
          <table:table-cell table:style-name="ce13" office:value-type="float" office:value="28490" calcext:value-type="float">
            <text:p>28490</text:p>
          </table:table-cell>
          <table:table-cell table:style-name="ce13" office:value-type="string" calcext:value-type="string">
            <text:p>NEUROLOGIA</text:p>
          </table:table-cell>
          <table:table-cell table:style-name="ce13" office:value-type="float" office:value="19659" calcext:value-type="float">
            <text:p>19659</text:p>
          </table:table-cell>
          <table:table-cell table:style-name="ce13" office:value-type="string" calcext:value-type="string">
            <text:p>DEPARTAMENTO DE EMERGÊNCIA</text:p>
          </table:table-cell>
          <table:table-cell table:style-name="ce13" office:value-type="string" calcext:value-type="string">
            <text:p>72.00</text:p>
          </table:table-cell>
          <table:table-cell table:style-name="ce13" office:value-type="string" calcext:value-type="string">
            <text:p>dia 5 (13:06 as 19:06), dia 9 (07:06 as 13:06, 13:06 as 19:06), dia 11 (19:06 as 07:06), dia 12 (13:06 as 19:06), dia 19 (13:06 as 19:06), dia 23 (07:06 as 13:06, 13:06 as 19:06), dia 25 (19:06 as 07:06), dia 26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NDRE LUCAS SEIXAS MACALAO</text:p>
          </table:table-cell>
          <table:table-cell table:style-name="ce10" office:value-type="float" office:value="33342" calcext:value-type="float">
            <text:p>33342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1 (19:06 as 07:06), dia 2 (19:06 as 07:06), dia 23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NTONIO YASBEC CHIARELLA</text:p>
          </table:table-cell>
          <table:table-cell table:style-name="ce10" office:value-type="float" office:value="12883" calcext:value-type="float">
            <text:p>12883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120.00</text:p>
          </table:table-cell>
          <table:table-cell table:style-name="ce10" office:value-type="string" calcext:value-type="string">
            <text:p>dia 1 (07:06 as 13:06, 13:06 as 19:06), dia 2 (07:06 as 13:06, 13:06 as 19:06), dia 6 (07:06 as 13:06, 13:06 as 19:06), dia 13 (07:06 as 13:06, 13:06 as 19:06), dia 15 (07:06 as 13:06, 13:06 as 19:06), dia 16 (07:06 as 13:06, 13:06 as 19:06), dia 20 (07:06 as 13:06, 13:06 as 19:06), dia 27 (07:06 as 13:06, 13:06 as 19:06), dia 29 (07:06 as 13:06, 13:06 as 19:06), dia 30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AMILA ARAUJO PRUDENTE</text:p>
          </table:table-cell>
          <table:table-cell table:style-name="ce10" office:value-type="float" office:value="20326" calcext:value-type="float">
            <text:p>20326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14004" calcext:value-type="float">
            <text:p>14004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186.00</text:p>
          </table:table-cell>
          <table:table-cell table:style-name="ce10" office:value-type="string" calcext:value-type="string">
            <text:p>dia 3 (07:06 as 13:06), dia 4 (07:06 as 13:06, 13:06 as 19:06), dia 5 (07:06 as 13:06, 13:06 as 19:06), dia 6 (07:06 as 13:06, 13:06 as 19:06), dia 10 (07:06 as 13:06), dia 11 (07:06 as 13:06, 13:06 as 19:06), dia 12 (07:06 as 13:06, 13:06 as 19:06), dia 13 (07:06 as 13:06, 13:06 as 19:06), dia 17 (07:06 as 13:06), dia 18 (07:06 as 13:06, 13:06 as 19:06), dia 19 (07:06 as 13:06, 13:06 as 19:06), dia 20 (07:06 as 13:06, 13:06 as 19:06), dia 23 (07:06 as 13:06, 13:06 as 19:06), dia 25 (07:06 as 13:06, 13:06 as 19:06), dia 26 (07:06 as 13:06, 13:06 as 19:06), dia 27 (07:06 as 13:06, 13:06 as 19:06), dia 28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LEZIO SILVA DE SOUZA</text:p>
          </table:table-cell>
          <table:table-cell table:style-name="ce10" office:value-type="float" office:value="28011" calcext:value-type="float">
            <text:p>28011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19676" calcext:value-type="float">
            <text:p>19676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7 (19:06 as 07:06), dia 8 (07:06 as 13:06, 19:06 as 07:06, 13:06 as 19:06), dia 9 (07:06 as 13:06, 13:06 as 19:06), dia 21 (19:06 as 07:06), dia 22 (07:06 as 13:06, 19:06 as 07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ANYELLE RUTE FRANCISCO E SILVA</text:p>
          </table:table-cell>
          <table:table-cell table:style-name="ce10" office:value-type="float" office:value="30743" calcext:value-type="float">
            <text:p>30743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168.00</text:p>
          </table:table-cell>
          <table:table-cell table:style-name="ce10" office:value-type="string" calcext:value-type="string">
            <text:p>dia 4 (19:06 as 07:06), dia 7 (13:06 as 19:06), dia 9 (19:06 as 07:06), dia 11 (07:06 as 13:06, 19:06 as 07:06), dia 13 (19:06 as 07:06), dia 15 (07:06 as 13:06), dia 18 (07:06 as 13:06, 19:06 as 07:06), dia 19 (19:06 as 07:06), dia 21 (13:06 as 19:06), dia 22 (07:06 as 13:06), dia 23 (19:06 as 07:06), dia 25 (07:06 as 13:06, 19:06 as 07:06), dia 27 (19:06 as 07:06), dia 29 (07:06 as 13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EDSON JOSE PEREIRA JUNIOR</text:p>
          </table:table-cell>
          <table:table-cell table:style-name="ce10" office:value-type="float" office:value="33361" calcext:value-type="float">
            <text:p>33361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5 (19:06 as 07:06), dia 24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ELAINE CALUMBY TEIXEIRA</text:p>
          </table:table-cell>
          <table:table-cell table:style-name="ce10" office:value-type="float" office:value="37443" calcext:value-type="float">
            <text:p>37443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20460" calcext:value-type="float">
            <text:p>20460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6 (19:06 as 07:06), dia 13 (19:06 as 07:06), dia 20 (19:06 as 07:06), dia 27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ISABELLA CAMILO CLEMENTINO</text:p>
          </table:table-cell>
          <table:table-cell table:style-name="ce10" office:value-type="float" office:value="25467" calcext:value-type="float">
            <text:p>25467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19864" calcext:value-type="float">
            <text:p>19864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8 (19:06 as 07:06), dia 22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AQUIM FERREIRA FERNANDES</text:p>
          </table:table-cell>
          <table:table-cell table:style-name="ce10" office:value-type="float" office:value="33222" calcext:value-type="float">
            <text:p>33222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4 (19:06 as 07:06), dia 18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RDANA GAUDIE GURIAN</text:p>
          </table:table-cell>
          <table:table-cell table:style-name="ce10" office:value-type="float" office:value="25925" calcext:value-type="float">
            <text:p>25925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18333" calcext:value-type="float">
            <text:p>18333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5 (19:06 as 07:06), dia 12 (19:06 as 07:06), dia 19 (19:06 as 07:06), dia 26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AIS REIS SANTOS ABE</text:p>
          </table:table-cell>
          <table:table-cell table:style-name="ce10" office:value-type="float" office:value="33685" calcext:value-type="float">
            <text:p>33685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6.00</text:p>
          </table:table-cell>
          <table:table-cell table:style-name="ce10" office:value-type="string" calcext:value-type="string">
            <text:p>dia 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IA ONDINA MACHADO DINIZ</text:p>
          </table:table-cell>
          <table:table-cell table:style-name="ce10" office:value-type="float" office:value="24731" calcext:value-type="float">
            <text:p>24731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18306" calcext:value-type="float">
            <text:p>18306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5 (07:06 as 13:06), dia 12 (07:06 as 13:06), dia 19 (07:06 as 13:06), dia 2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THEUS MENDONCA MORAES RESENDE</text:p>
          </table:table-cell>
          <table:table-cell table:style-name="ce10" office:value-type="float" office:value="22442" calcext:value-type="float">
            <text:p>22442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19648" calcext:value-type="float">
            <text:p>19648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1 (19:06 as 07:06), dia 29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EDRO HAMILTON GRUIMARAES LEITE</text:p>
          </table:table-cell>
          <table:table-cell table:style-name="ce10" office:value-type="float" office:value="32111" calcext:value-type="float">
            <text:p>32111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4 (07:06 as 13:06), dia 8 (07:06 as 13:06), dia 24 (07:06 as 13:06), dia 29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EBECA RAISSA BEZERRA DE OLIVEIRA</text:p>
          </table:table-cell>
          <table:table-cell table:style-name="ce10" office:value-type="float" office:value="31788" calcext:value-type="float">
            <text:p>31788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132.00</text:p>
          </table:table-cell>
          <table:table-cell table:style-name="ce10" office:value-type="string" calcext:value-type="string">
            <text:p>dia 3 (19:06 as 07:06), dia 6 (19:06 as 07:06), dia 10 (19:06 as 07:06), dia 14 (19:06 as 07:06, 13:06 as 19:06), dia 16 (19:06 as 07:06), dia 17 (19:06 as 07:06), dia 20 (19:06 as 07:06), dia 24 (19:06 as 07:06), dia 28 (19:06 as 07:06, 13:06 as 19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ENATA VITORINO BORGES</text:p>
          </table:table-cell>
          <table:table-cell table:style-name="ce10" office:value-type="float" office:value="30294" calcext:value-type="float">
            <text:p>30294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54.00</text:p>
          </table:table-cell>
          <table:table-cell table:style-name="ce10" office:value-type="string" calcext:value-type="string">
            <text:p>dia 3 (19:06 as 07:06), dia 7 (07:06 as 13:06), dia 10 (19:06 as 07:06), dia 16 (19:06 as 07:06), dia 17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AMYRES STEPHANE FONSECA MARIANO</text:p>
          </table:table-cell>
          <table:table-cell table:style-name="ce10" office:value-type="float" office:value="36869" calcext:value-type="float">
            <text:p>36869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19792" calcext:value-type="float">
            <text:p>19792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4 (13:06 as 19:06), dia 7 (19:06 as 07:06), dia 11 (13:06 as 19:06), dia 14 (07:06 as 13:06), dia 18 (13:06 as 19:06), dia 21 (07:06 as 13:06, 19:06 as 07:06), dia 25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HALES FERNANDES POTENCIANO</text:p>
          </table:table-cell>
          <table:table-cell table:style-name="ce10" office:value-type="float" office:value="24171" calcext:value-type="float">
            <text:p>24171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16090" calcext:value-type="float">
            <text:p>16090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9 (19:06 as 07:06), dia 15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HALITA DAYRELL LEITE QUINAN</text:p>
          </table:table-cell>
          <table:table-cell table:style-name="ce10" office:value-type="float" office:value="18249" calcext:value-type="float">
            <text:p>18249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12363" calcext:value-type="float">
            <text:p>12363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78.00</text:p>
          </table:table-cell>
          <table:table-cell table:style-name="ce10" office:value-type="string" calcext:value-type="string">
            <text:p>dia 3 (13:06 as 19:06), dia 7 (07:06 as 13:06, 13:06 as 19:06), dia 10 (13:06 as 19:06), dia 14 (07:06 as 13:06, 13:06 as 19:06), dia 17 (13:06 as 19:06), dia 21 (07:06 as 13:06, 13:06 as 19:06), dia 24 (13:06 as 19:06), dia 28 (07:06 as 13:06, 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HAYANNE KAMYLLA SANTOS REZENDE</text:p>
          </table:table-cell>
          <table:table-cell table:style-name="ce10" office:value-type="float" office:value="22843" calcext:value-type="float">
            <text:p>22843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15885" calcext:value-type="float">
            <text:p>15885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3 (07:06 as 13:06, 13:06 as 19:06), dia 10 (07:06 as 13:06, 13:06 as 19:06), dia 17 (07:06 as 13:06, 13:06 as 19:06), dia 24 (07:06 as 13:06, 13:06 as 19:06), dia 3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HIAGO VIEIRA SASSE</text:p>
          </table:table-cell>
          <table:table-cell table:style-name="ce10" office:value-type="float" office:value="26190" calcext:value-type="float">
            <text:p>26190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18689" calcext:value-type="float">
            <text:p>18689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90.00</text:p>
          </table:table-cell>
          <table:table-cell table:style-name="ce10" office:value-type="string" calcext:value-type="string">
            <text:p>dia 1 (13:06 as 19:06), dia 2 (07:06 as 13:06, 13:06 as 19:06), dia 8 (13:06 as 19:06), dia 12 (19:06 as 07:06), dia 15 (13:06 as 19:06), dia 16 (07:06 as 13:06, 13:06 as 19:06), dia 22 (13:06 as 19:06), dia 26 (19:06 as 07:06), dia 29 (13:06 as 19:06), dia 30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VINICIUS MARTINS PIRES DE OLIVEIRA</text:p>
          </table:table-cell>
          <table:table-cell table:style-name="ce11" office:value-type="float" office:value="19378" calcext:value-type="float">
            <text:p>19378</text:p>
          </table:table-cell>
          <table:table-cell table:style-name="ce11" office:value-type="string" calcext:value-type="string">
            <text:p>NEUROLOGIA</text:p>
          </table:table-cell>
          <table:table-cell table:style-name="ce11" office:value-type="float" office:value="12024" calcext:value-type="float">
            <text:p>12024</text:p>
          </table:table-cell>
          <table:table-cell table:style-name="ce11" office:value-type="string" calcext:value-type="string">
            <text:p>DEPARTAMENTO DE EMERGÊNCIA</text:p>
          </table:table-cell>
          <table:table-cell table:style-name="ce11" office:value-type="string" calcext:value-type="string">
            <text:p>36.00</text:p>
          </table:table-cell>
          <table:table-cell table:style-name="ce11" office:value-type="string" calcext:value-type="string">
            <text:p>dia 14 (19:06 as 07:06), dia 15 (19:06 as 07:06), dia 28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CLARA MONTEIRO ANTUNES BARREIRA</text:p>
          </table:table-cell>
          <table:table-cell table:style-name="ce13" office:value-type="float" office:value="13568" calcext:value-type="float">
            <text:p>13568</text:p>
          </table:table-cell>
          <table:table-cell table:style-name="ce13" office:value-type="string" calcext:value-type="string">
            <text:p>NEUROLOGIA</text:p>
          </table:table-cell>
          <table:table-cell table:style-name="ce13" office:value-type="float" office:value="10067" calcext:value-type="float">
            <text:p>10067</text:p>
          </table:table-cell>
          <table:table-cell table:style-name="ce13" office:value-type="string" calcext:value-type="string">
            <text:p>MEDICINA DIAGNÓSTICA E AMBULATORIAL</text:p>
          </table:table-cell>
          <table:table-cell table:style-name="ce13" office:value-type="string" calcext:value-type="string">
            <text:p>95.93</text:p>
          </table:table-cell>
          <table:table-cell table:style-name="ce13" office:value-type="string" calcext:value-type="string">
            <text:p>dia 10 (00:06 as 00:05), dia 25 (00:06 as 00:05), dia 26 (00:06 as 00:05), dia 31 (00:06 as 00:05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KAION VILELA DE JESUS</text:p>
          </table:table-cell>
          <table:table-cell table:style-name="ce10" office:value-type="float" office:value="25701" calcext:value-type="float">
            <text:p>25701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17018" calcext:value-type="float">
            <text:p>17018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95.93</text:p>
          </table:table-cell>
          <table:table-cell table:style-name="ce10" office:value-type="string" calcext:value-type="string">
            <text:p>dia 6 (00:06 as 00:05), dia 13 (00:06 as 00:05), dia 20 (00:06 as 00:05), dia 27 (00:06 as 00:05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RDANA GAUDIE GURIAN</text:p>
          </table:table-cell>
          <table:table-cell table:style-name="ce10" office:value-type="float" office:value="25925" calcext:value-type="float">
            <text:p>25925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18333" calcext:value-type="float">
            <text:p>18333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95.93</text:p>
          </table:table-cell>
          <table:table-cell table:style-name="ce10" office:value-type="string" calcext:value-type="string">
            <text:p>dia 3 (00:06 as 00:05), dia 11 (00:06 as 00:05), dia 12 (00:06 as 00:05), dia 24 (00:06 as 00:05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ARA CRISTINA ROCHA ALVARENGA</text:p>
          </table:table-cell>
          <table:table-cell table:style-name="ce10" office:value-type="float" office:value="24544" calcext:value-type="float">
            <text:p>24544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17013" calcext:value-type="float">
            <text:p>17013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143.90</text:p>
          </table:table-cell>
          <table:table-cell table:style-name="ce10" office:value-type="string" calcext:value-type="string">
            <text:p>dia 7 (00:06 as 00:05), dia 14 (00:06 as 00:05), dia 18 (00:06 as 00:05), dia 19 (00:06 as 00:05), dia 21 (00:06 as 00:05), dia 28 (00:06 as 00:05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IA ONDINA MACHADO DINIZ</text:p>
          </table:table-cell>
          <table:table-cell table:style-name="ce10" office:value-type="float" office:value="24731" calcext:value-type="float">
            <text:p>24731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18306" calcext:value-type="float">
            <text:p>18306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23.98</text:p>
          </table:table-cell>
          <table:table-cell table:style-name="ce10" office:value-type="string" calcext:value-type="string">
            <text:p>dia 17 (00:06 as 00:05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RODRIGO DE SOUZA CASTRO</text:p>
          </table:table-cell>
          <table:table-cell table:style-name="ce11" office:value-type="float" office:value="15108" calcext:value-type="float">
            <text:p>15108</text:p>
          </table:table-cell>
          <table:table-cell table:style-name="ce11" office:value-type="string" calcext:value-type="string">
            <text:p>NEUROLOGIA</text:p>
          </table:table-cell>
          <table:table-cell table:style-name="ce11" office:value-type="float" office:value="10972" calcext:value-type="float">
            <text:p>10972</text:p>
          </table:table-cell>
          <table:table-cell table:style-name="ce11" office:value-type="string" calcext:value-type="string">
            <text:p>MEDICINA DIAGNÓSTICA E AMBULATORIAL</text:p>
          </table:table-cell>
          <table:table-cell table:style-name="ce11" office:value-type="string" calcext:value-type="string">
            <text:p>287.80</text:p>
          </table:table-cell>
          <table:table-cell table:style-name="ce11" office:value-type="string" calcext:value-type="string">
            <text:p>dia 1 (00:06 as 00:05), dia 2 (00:06 as 00:05), dia 4 (00:06 as 00:05), dia 5 (00:06 as 00:05), dia 8 (00:06 as 00:05), dia 9 (00:06 as 00:05), dia 15 (00:06 as 00:05), dia 16 (00:06 as 00:05), dia 22 (00:06 as 00:05), dia 23 (00:06 as 00:05), dia 29 (00:06 as 00:05), dia 30 (00:06 as 00:05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DEBORA FREIRE RIBEIRO ROCHA</text:p>
          </table:table-cell>
          <table:table-cell table:style-name="ce13" office:value-type="float" office:value="22749" calcext:value-type="float">
            <text:p>22749</text:p>
          </table:table-cell>
          <table:table-cell table:style-name="ce13" office:value-type="string" calcext:value-type="string">
            <text:p>CARDIOLOGIA</text:p>
          </table:table-cell>
          <table:table-cell table:style-name="ce13" office:value-type="float" office:value="16054" calcext:value-type="float">
            <text:p>16054</text:p>
          </table:table-cell>
          <table:table-cell table:style-name="ce13" office:value-type="string" calcext:value-type="string">
            <text:p>MEDICINA DIAGNÓSTICA E AMBULATORIAL</text:p>
          </table:table-cell>
          <table:table-cell table:style-name="ce13" office:value-type="string" calcext:value-type="string">
            <text:p>30.00</text:p>
          </table:table-cell>
          <table:table-cell table:style-name="ce13" office:value-type="string" calcext:value-type="string">
            <text:p>dia 10 (07:06 as 13:06), dia 17 (07:06 as 13:06), dia 22 (07:06 as 13:06), dia 24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ERIKA FERNANDES DE MELO</text:p>
          </table:table-cell>
          <table:table-cell table:style-name="ce10" office:value-type="float" office:value="22873" calcext:value-type="float">
            <text:p>22873</text:p>
          </table:table-cell>
          <table:table-cell table:style-name="ce10" office:value-type="string" calcext:value-type="string">
            <text:p>ECOCARDIOGRAFIA</text:p>
          </table:table-cell>
          <table:table-cell table:style-name="ce10" office:value-type="float" office:value="19609" calcext:value-type="float">
            <text:p>19609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8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FABRICIO RADY DAUD</text:p>
          </table:table-cell>
          <table:table-cell table:style-name="ce10" office:value-type="float" office:value="8151" calcext:value-type="float">
            <text:p>8151</text:p>
          </table:table-cell>
          <table:table-cell table:style-name="ce10" office:value-type="string" calcext:value-type="string">
            <text:p>ECOCARDIOGRAFIA</text:p>
          </table:table-cell>
          <table:table-cell table:style-name="ce10" office:value-type="float" office:value="7097" calcext:value-type="float">
            <text:p>7097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4 (07:06 as 13:06), dia 5 (07:06 as 13:06), dia 11 (07:06 as 13:06), dia 12 (07:06 as 13:06), dia 18 (07:06 as 13:06), dia 19 (07:06 as 13:06), dia 25 (07:06 as 13:06), dia 2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FERNANDO GUIMARAES BASTOS</text:p>
          </table:table-cell>
          <table:table-cell table:style-name="ce10" office:value-type="float" office:value="18674" calcext:value-type="float">
            <text:p>18674</text:p>
          </table:table-cell>
          <table:table-cell table:style-name="ce10" office:value-type="string" calcext:value-type="string">
            <text:p>ECOCARDIOGRAFIA</text:p>
          </table:table-cell>
          <table:table-cell table:style-name="ce10" office:value-type="float" office:value="18645" calcext:value-type="float">
            <text:p>18645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7 (07:06 as 13:06), dia 14 (07:06 as 13:06), dia 21 (07:06 as 13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ígia Sayuri Teoi Coelho Borges</text:p>
          </table:table-cell>
          <table:table-cell table:style-name="ce10" office:value-type="float" office:value="40069" calcext:value-type="float">
            <text:p>40069</text:p>
          </table:table-cell>
          <table:table-cell table:style-name="ce10" office:value-type="string" calcext:value-type="string">
            <text:p>ECOCARDIOGRAFIA</text:p>
          </table:table-cell>
          <table:table-cell table:style-name="ce10" office:value-type="float" office:value="21857" calcext:value-type="float">
            <text:p>21857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3 (13:06 as 19:06), dia 10 (13:06 as 19:06), dia 15 (07:06 as 13:06), dia 17 (13:06 as 19:06), dia 24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COS FILIPE LEAL MARRA DE CASTRO</text:p>
          </table:table-cell>
          <table:table-cell table:style-name="ce10" office:value-type="float" office:value="17023" calcext:value-type="float">
            <text:p>17023</text:p>
          </table:table-cell>
          <table:table-cell table:style-name="ce10" office:value-type="string" calcext:value-type="string">
            <text:p>ECOCARDIOGRAFIA</text:p>
          </table:table-cell>
          <table:table-cell table:style-name="ce10" office:value-type="float" office:value="12758" calcext:value-type="float">
            <text:p>12758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1 (07:06 as 13:06), dia 6 (13:06 as 19:06), dia 13 (13:06 as 19:06), dia 20 (13:06 as 19:06), dia 27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URILLO ISAAC DE ALMEIDA</text:p>
          </table:table-cell>
          <table:table-cell table:style-name="ce10" office:value-type="float" office:value="20877" calcext:value-type="float">
            <text:p>20877</text:p>
          </table:table-cell>
          <table:table-cell table:style-name="ce10" office:value-type="string" calcext:value-type="string">
            <text:p>ECOCARDIOGRAFIA</text:p>
          </table:table-cell>
          <table:table-cell table:style-name="ce10" office:value-type="float" office:value="19120" calcext:value-type="float">
            <text:p>19120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5 (13:06 as 19:06), dia 12 (13:06 as 19:06), dia 19 (13:06 as 19:06), dia 26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HAIS PEREIRA DE ALMEIDA</text:p>
          </table:table-cell>
          <table:table-cell table:style-name="ce10" office:value-type="float" office:value="12189" calcext:value-type="float">
            <text:p>12189</text:p>
          </table:table-cell>
          <table:table-cell table:style-name="ce10" office:value-type="string" calcext:value-type="string">
            <text:p>ECOCARDIOGRAFIA</text:p>
          </table:table-cell>
          <table:table-cell table:style-name="ce10" office:value-type="float" office:value="9643" calcext:value-type="float">
            <text:p>9643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6 (07:06 as 13:06), dia 13 (07:06 as 13:06), dia 20 (07:06 as 13:06), dia 27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VALDINEI ANTONIO SEABRA</text:p>
          </table:table-cell>
          <table:table-cell table:style-name="ce11" office:value-type="float" office:value="19531" calcext:value-type="float">
            <text:p>19531</text:p>
          </table:table-cell>
          <table:table-cell table:style-name="ce11" office:value-type="string" calcext:value-type="string">
            <text:p>ECOCARDIOGRAFIA</text:p>
          </table:table-cell>
          <table:table-cell table:style-name="ce11" office:value-type="float" office:value="15743" calcext:value-type="float">
            <text:p>15743</text:p>
          </table:table-cell>
          <table:table-cell table:style-name="ce11" office:value-type="string" calcext:value-type="string">
            <text:p>MEDICINA DIAGNÓSTICA E AMBULATORIAL</text:p>
          </table:table-cell>
          <table:table-cell table:style-name="ce11" office:value-type="string" calcext:value-type="string">
            <text:p>30.00</text:p>
          </table:table-cell>
          <table:table-cell table:style-name="ce11" office:value-type="string" calcext:value-type="string">
            <text:p>dia 4 (13:06 as 19:06), dia 11 (13:06 as 19:06), dia 18 (13:06 as 19:06), dia 25 (13:06 as 19:06), dia 29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5" office:value-type="string" calcext:value-type="string">
            <text:p>HUGO</text:p>
          </table:table-cell>
          <table:table-cell table:style-name="ce12" office:value-type="string" calcext:value-type="string">
            <text:p>PJ</text:p>
          </table:table-cell>
          <table:table-cell table:style-name="ce12" office:value-type="string" calcext:value-type="string">
            <text:p>LUCAS DIAS RIBEIRO</text:p>
          </table:table-cell>
          <table:table-cell table:style-name="ce12" office:value-type="float" office:value="25855" calcext:value-type="float">
            <text:p>25855</text:p>
          </table:table-cell>
          <table:table-cell table:style-name="ce12" office:value-type="string" calcext:value-type="string">
            <text:p>ENDOCRINOLOGIA E METABOLOGIA</text:p>
          </table:table-cell>
          <table:table-cell table:style-name="ce12" office:value-type="float" office:value="19878" calcext:value-type="float">
            <text:p>19878</text:p>
          </table:table-cell>
          <table:table-cell table:style-name="ce12" office:value-type="string" calcext:value-type="string">
            <text:p>DEPARTAMENTO DE CLÍNICA MÉDICA</text:p>
          </table:table-cell>
          <table:table-cell table:style-name="ce12" office:value-type="string" calcext:value-type="string">
            <text:p>30.00</text:p>
          </table:table-cell>
          <table:table-cell table:style-name="ce12" office:value-type="string" calcext:value-type="string">
            <text:p>dia 3 (13:06 as 19:06), dia 10 (13:06 as 19:06), dia 17 (13:06 as 19:06), dia 24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LINE GONCALVES LIMA</text:p>
          </table:table-cell>
          <table:table-cell table:style-name="ce13" office:value-type="float" office:value="32316" calcext:value-type="float">
            <text:p>32316</text:p>
          </table:table-cell>
          <table:table-cell table:style-name="ce13" office:value-type="string" calcext:value-type="string">
            <text:p>ENDOSCOPIA</text:p>
          </table:table-cell>
          <table:table-cell table:style-name="ce13" office:value-type="float" office:value="18352" calcext:value-type="float">
            <text:p>18352</text:p>
          </table:table-cell>
          <table:table-cell table:style-name="ce13" office:value-type="string" calcext:value-type="string">
            <text:p>MEDICINA DIAGNÓSTICA E AMBULATORIAL</text:p>
          </table:table-cell>
          <table:table-cell table:style-name="ce13" office:value-type="string" calcext:value-type="string">
            <text:p>72.00</text:p>
          </table:table-cell>
          <table:table-cell table:style-name="ce13" office:value-type="string" calcext:value-type="string">
            <text:p>dia 1 (07:06 as 13:06, 19:06 as 07:06, 13:06 as 19:06), dia 4 (07:06 as 13:06), dia 11 (07:06 as 13:06), dia 18 (07:06 as 13:06), dia 21 (19:06 as 07:06), dia 25 (07:06 as 13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ANIEL TAVARES DE REZENDE</text:p>
          </table:table-cell>
          <table:table-cell table:style-name="ce10" office:value-type="float" office:value="25802" calcext:value-type="float">
            <text:p>25802</text:p>
          </table:table-cell>
          <table:table-cell table:style-name="ce10" office:value-type="string" calcext:value-type="string">
            <text:p>ENDOSCOPIA</text:p>
          </table:table-cell>
          <table:table-cell table:style-name="ce10" office:value-type="float" office:value="13901" calcext:value-type="float">
            <text:p>13901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6 (13:06 as 19:06), dia 11 (19:06 as 07:06), dia 13 (13:06 as 19:06), dia 16 (07:06 as 13:06, 19:06 as 07:06, 13:06 as 19:06), dia 20 (13:06 as 19:06), dia 27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EDUARDO HENRIQUE FERREIRA BAFUTTO</text:p>
          </table:table-cell>
          <table:table-cell table:style-name="ce10" office:value-type="float" office:value="22255" calcext:value-type="float">
            <text:p>22255</text:p>
          </table:table-cell>
          <table:table-cell table:style-name="ce10" office:value-type="string" calcext:value-type="string">
            <text:p>ENDOSCOPIA</text:p>
          </table:table-cell>
          <table:table-cell table:style-name="ce10" office:value-type="float" office:value="18255" calcext:value-type="float">
            <text:p>18255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8 (07:06 as 13:06, 19:06 as 07:06, 13:06 as 19:06), dia 19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EVELLIN SOUZA VALENTIM DOS SANTOS</text:p>
          </table:table-cell>
          <table:table-cell table:style-name="ce10" office:value-type="float" office:value="37124" calcext:value-type="float">
            <text:p>37124</text:p>
          </table:table-cell>
          <table:table-cell table:style-name="ce10" office:value-type="string" calcext:value-type="string">
            <text:p>ENDOSCOPIA</text:p>
          </table:table-cell>
          <table:table-cell table:style-name="ce10" office:value-type="float" office:value="20407" calcext:value-type="float">
            <text:p>20407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2 (07:06 as 13:06, 19:06 as 07:06, 13:06 as 19:06), dia 7 (13:06 as 19:06), dia 10 (13:06 as 19:06), dia 12 (07:06 as 13:06), dia 14 (19:06 as 07:06, 13:06 as 19:06), dia 21 (13:06 as 19:06), dia 28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HEMANOEL DE SOUSA RIBEIRO</text:p>
          </table:table-cell>
          <table:table-cell table:style-name="ce10" office:value-type="float" office:value="25068" calcext:value-type="float">
            <text:p>25068</text:p>
          </table:table-cell>
          <table:table-cell table:style-name="ce10" office:value-type="string" calcext:value-type="string">
            <text:p>ENDOSCOPIA</text:p>
          </table:table-cell>
          <table:table-cell table:style-name="ce10" office:value-type="float" office:value="13516" calcext:value-type="float">
            <text:p>13516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4 (13:06 as 19:06), dia 9 (07:06 as 13:06, 19:06 as 07:06, 13:06 as 19:06), dia 11 (13:06 as 19:06), dia 18 (19:06 as 07:06, 13:06 as 19:06), dia 25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ISADORA ABRAO SILVA CALABRIA</text:p>
          </table:table-cell>
          <table:table-cell table:style-name="ce10" office:value-type="float" office:value="20481" calcext:value-type="float">
            <text:p>20481</text:p>
          </table:table-cell>
          <table:table-cell table:style-name="ce10" office:value-type="string" calcext:value-type="string">
            <text:p>ENDOSCOPIA DIGESTIVA</text:p>
          </table:table-cell>
          <table:table-cell table:style-name="ce10" office:value-type="float" office:value="14972" calcext:value-type="float">
            <text:p>14972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6 (07:06 as 13:06, 19:06 as 07:06), dia 13 (07:06 as 13:06), dia 20 (07:06 as 13:06), dia 27 (07:06 as 13:06, 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ULIANA WANDERLEY ROOSEVELT COUTINHO</text:p>
          </table:table-cell>
          <table:table-cell table:style-name="ce10" office:value-type="float" office:value="16380" calcext:value-type="float">
            <text:p>16380</text:p>
          </table:table-cell>
          <table:table-cell table:style-name="ce10" office:value-type="string" calcext:value-type="string">
            <text:p>ENDOSCOPIA</text:p>
          </table:table-cell>
          <table:table-cell table:style-name="ce10" office:value-type="float" office:value="12394" calcext:value-type="float">
            <text:p>12394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4 (07:06 as 13:06), dia 7 (07:06 as 13:06), dia 11 (07:06 as 13:06), dia 13 (19:06 as 07:06), dia 14 (07:06 as 13:06), dia 15 (07:06 as 13:06, 19:06 as 07:06, 13:06 as 19:06), dia 18 (07:06 as 13:06), dia 21 (07:06 as 13:06), dia 25 (07:06 as 13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KAROLYNE DE ALCANTARA MAGALHAES QUIREZE</text:p>
          </table:table-cell>
          <table:table-cell table:style-name="ce10" office:value-type="float" office:value="9244" calcext:value-type="float">
            <text:p>9244</text:p>
          </table:table-cell>
          <table:table-cell table:style-name="ce10" office:value-type="string" calcext:value-type="string">
            <text:p>ENDOSCOPIA</text:p>
          </table:table-cell>
          <table:table-cell table:style-name="ce10" office:value-type="float" office:value="5785" calcext:value-type="float">
            <text:p>5785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3 (13:06 as 19:06), dia 10 (13:06 as 19:06), dia 17 (13:06 as 19:06), dia 24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MARCUS VINICIUS RIBEIRO FERNANDES</text:p>
          </table:table-cell>
          <table:table-cell table:style-name="ce10" office:value-type="float" office:value="8537" calcext:value-type="float">
            <text:p>8537</text:p>
          </table:table-cell>
          <table:table-cell table:style-name="ce10" office:value-type="string" calcext:value-type="string">
            <text:p>ENDOSCOPIA</text:p>
          </table:table-cell>
          <table:table-cell table:style-name="ce10" office:value-type="float" office:value="12699" calcext:value-type="float">
            <text:p>12699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3 (19:06 as 07:06), dia 5 (07:06 as 13:06, 13:06 as 19:06), dia 10 (19:06 as 07:06), dia 12 (07:06 as 13:06, 13:06 as 19:06), dia 17 (19:06 as 07:06), dia 19 (07:06 as 13:06, 13:06 as 19:06), dia 26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IRELA REBOUCAS FERNANDES DE LIMA</text:p>
          </table:table-cell>
          <table:table-cell table:style-name="ce10" office:value-type="float" office:value="12044" calcext:value-type="float">
            <text:p>12044</text:p>
          </table:table-cell>
          <table:table-cell table:style-name="ce10" office:value-type="string" calcext:value-type="string">
            <text:p>ENDOSCOPIA</text:p>
          </table:table-cell>
          <table:table-cell table:style-name="ce10" office:value-type="float" office:value="9435" calcext:value-type="float">
            <text:p>9435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20 (19:06 as 07:06), dia 22 (07:06 as 13:06, 19:06 as 07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URILO CANDIDO MARTINS</text:p>
          </table:table-cell>
          <table:table-cell table:style-name="ce10" office:value-type="float" office:value="29567" calcext:value-type="float">
            <text:p>29567</text:p>
          </table:table-cell>
          <table:table-cell table:style-name="ce10" office:value-type="string" calcext:value-type="string">
            <text:p>ENDOSCOPIA</text:p>
          </table:table-cell>
          <table:table-cell table:style-name="ce10" office:value-type="float" office:value="19743" calcext:value-type="float">
            <text:p>19743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12 (19:06 as 07:06), dia 23 (07:06 as 13:06, 19:06 as 07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AFAEL MATOS MACHADO</text:p>
          </table:table-cell>
          <table:table-cell table:style-name="ce10" office:value-type="float" office:value="19087" calcext:value-type="float">
            <text:p>19087</text:p>
          </table:table-cell>
          <table:table-cell table:style-name="ce10" office:value-type="string" calcext:value-type="string">
            <text:p>ENDOSCOPIA</text:p>
          </table:table-cell>
          <table:table-cell table:style-name="ce10" office:value-type="float" office:value="13810" calcext:value-type="float">
            <text:p>13810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5 (19:06 as 07:06), dia 6 (07:06 as 13:06), dia 13 (07:06 as 13:06), dia 20 (07:06 as 13:06), dia 26 (19:06 as 07:06), dia 27 (07:06 as 13:06), dia 29 (07:06 as 13:06, 19:06 as 07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SANDRO BATISTA DE ANDRADE JUNIOR</text:p>
          </table:table-cell>
          <table:table-cell table:style-name="ce10" office:value-type="float" office:value="20320" calcext:value-type="float">
            <text:p>20320</text:p>
          </table:table-cell>
          <table:table-cell table:style-name="ce10" office:value-type="string" calcext:value-type="string">
            <text:p>ENDOSCOPIA</text:p>
          </table:table-cell>
          <table:table-cell table:style-name="ce10" office:value-type="float" office:value="16668" calcext:value-type="float">
            <text:p>16668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7 (07:06 as 13:06, 19:06 as 07:06), dia 14 (07:06 as 13:06), dia 21 (07:06 as 13:06), dia 28 (07:06 as 13:06, 19:06 as 07:06), dia 30 (07:06 as 13:06, 19:06 as 07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THOMAS RODRIGUES DE ALMEIDA BARROS</text:p>
          </table:table-cell>
          <table:table-cell table:style-name="ce11" office:value-type="float" office:value="13534" calcext:value-type="float">
            <text:p>13534</text:p>
          </table:table-cell>
          <table:table-cell table:style-name="ce11" office:value-type="string" calcext:value-type="string">
            <text:p>ENDOSCOPIA</text:p>
          </table:table-cell>
          <table:table-cell table:style-name="ce11" office:value-type="float" office:value="15297" calcext:value-type="float">
            <text:p>15297</text:p>
          </table:table-cell>
          <table:table-cell table:style-name="ce11" office:value-type="string" calcext:value-type="string">
            <text:p>MEDICINA DIAGNÓSTICA E AMBULATORIAL</text:p>
          </table:table-cell>
          <table:table-cell table:style-name="ce11" office:value-type="string" calcext:value-type="string">
            <text:p>78.00</text:p>
          </table:table-cell>
          <table:table-cell table:style-name="ce11" office:value-type="string" calcext:value-type="string">
            <text:p>dia 3 (13:06 as 19:06), dia 4 (19:06 as 07:06), dia 5 (07:06 as 13:06), dia 17 (13:06 as 19:06), dia 19 (07:06 as 13:06), dia 24 (19:06 as 07:06, 13:06 as 19:06), dia 25 (19:06 as 07:06), dia 26 (07:06 as 13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LINE PATRICIA SOARES DIAS DE SOUZA</text:p>
          </table:table-cell>
          <table:table-cell table:style-name="ce13" office:value-type="float" office:value="34144" calcext:value-type="float">
            <text:p>34144</text:p>
          </table:table-cell>
          <table:table-cell table:style-name="ce13" office:value-type="string" calcext:value-type="string">
            <text:p>CIRURGIA GERAL</text:p>
          </table:table-cell>
          <table:table-cell table:style-name="ce13" office:value-type="float" office:value="18663" calcext:value-type="float">
            <text:p>18663</text:p>
          </table:table-cell>
          <table:table-cell table:style-name="ce13" office:value-type="string" calcext:value-type="string">
            <text:p>DEPARTAMENTO DE CIRURGIA</text:p>
          </table:table-cell>
          <table:table-cell table:style-name="ce13" office:value-type="string" calcext:value-type="string">
            <text:p>72.00</text:p>
          </table:table-cell>
          <table:table-cell table:style-name="ce13" office:value-type="string" calcext:value-type="string">
            <text:p>dia 3 (07:06 as 13:06), dia 10 (07:06 as 13:06), dia 13 (07:06 as 13:06), dia 14 (07:06 as 13:06), dia 15 (07:06 as 13:06), dia 17 (07:06 as 13:06), dia 20 (07:06 as 13:06), dia 21 (07:06 as 13:06), dia 24 (07:06 as 13:06), dia 27 (07:06 as 13:06), dia 28 (07:06 as 13:06), dia 29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CEZAR ALVES MACHADO</text:p>
          </table:table-cell>
          <table:table-cell table:style-name="ce10" office:value-type="float" office:value="5174" calcext:value-type="float">
            <text:p>5174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567" calcext:value-type="float">
            <text:p>567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20.00</text:p>
          </table:table-cell>
          <table:table-cell table:style-name="ce10" office:value-type="string" calcext:value-type="string">
            <text:p>dia 5 (07:06 as 13:06), dia 6 (07:06 as 13:06), dia 7 (07:06 as 13:06, 13:06 as 19:06), dia 8 (07:06 as 13:06), dia 12 (07:06 as 13:06), dia 13 (07:06 as 13:06), dia 14 (07:06 as 13:06, 13:06 as 19:06), dia 15 (07:06 as 13:06), dia 19 (07:06 as 13:06), dia 20 (07:06 as 13:06), dia 21 (07:06 as 13:06, 13:06 as 19:06), dia 22 (07:06 as 13:06), dia 26 (07:06 as 13:06), dia 27 (07:06 as 13:06), dia 28 (07:06 as 13:06, 13:06 as 19:06), dia 29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FABIANA MADEIRA ROZANELLI CABRAL</text:p>
          </table:table-cell>
          <table:table-cell table:style-name="ce10" office:value-type="float" office:value="33794" calcext:value-type="float">
            <text:p>33794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8134" calcext:value-type="float">
            <text:p>18134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56.00</text:p>
          </table:table-cell>
          <table:table-cell table:style-name="ce10" office:value-type="string" calcext:value-type="string">
            <text:p>dia 3 (07:06 as 13:06), dia 4 (07:06 as 13:06), dia 5 (13:06 as 19:06, 07:06 as 13:06), dia 6 (13:06 as 19:06, 07:06 as 13:06), dia 7 (07:06 as 13:06), dia 10 (07:06 as 13:06), dia 11 (07:06 as 13:06), dia 12 (13:06 as 19:06, 07:06 as 13:06), dia 13 (07:06 as 13:06, 13:06 as 19:06), dia 17 (07:06 as 13:06), dia 18 (13:06 as 19:06, 07:06 as 13:06), dia 19 (13:06 as 19:06, 07:06 as 13:06), dia 20 (13:06 as 19:06), dia 24 (07:06 as 13:06), dia 25 (13:06 as 19:06, 07:06 as 13:06), dia 26 (13:06 as 19:06, 07:06 as 13:06), dia 27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ISABELA COUTO MENDONCA</text:p>
          </table:table-cell>
          <table:table-cell table:style-name="ce10" office:value-type="float" office:value="22418" calcext:value-type="float">
            <text:p>22418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4643" calcext:value-type="float">
            <text:p>14643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3 (13:06 as 19:06, 07:06 as 13:06), dia 4 (07:06 as 13:06), dia 5 (13:06 as 19:06), dia 10 (13:06 as 19:06, 07:06 as 13:06), dia 11 (07:06 as 13:06), dia 17 (13:06 as 19:06, 07:06 as 13:06), dia 18 (07:06 as 13:06), dia 19 (13:06 as 19:06), dia 24 (13:06 as 19:06, 07:06 as 13:06), dia 25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JULIANO SERVATO OLIVEIRA</text:p>
          </table:table-cell>
          <table:table-cell table:style-name="ce10" office:value-type="float" office:value="11346" calcext:value-type="float">
            <text:p>11346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6778" calcext:value-type="float">
            <text:p>6778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8 (07:06 as 13:06), dia 22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LURYMI TAKASHI BORDAO</text:p>
          </table:table-cell>
          <table:table-cell table:style-name="ce10" office:value-type="float" office:value="12787" calcext:value-type="float">
            <text:p>12787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6599" calcext:value-type="float">
            <text:p>6599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6 (13:06 as 19:06, 07:06 as 13:06), dia 13 (13:06 as 19:06, 07:06 as 13:06), dia 20 (13:06 as 19:06, 07:06 as 13:06), dia 27 (13:06 as 19:06, 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NOEL ESTEVAM DE AVILA FILHO</text:p>
          </table:table-cell>
          <table:table-cell table:style-name="ce10" office:value-type="float" office:value="24874" calcext:value-type="float">
            <text:p>24874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9844" calcext:value-type="float">
            <text:p>19844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3 (07:06 as 13:06), dia 10 (07:06 as 13:06), dia 17 (07:06 as 13:06), dia 24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ABLO HENRIQUE ALVES TELES</text:p>
          </table:table-cell>
          <table:table-cell table:style-name="ce10" office:value-type="float" office:value="23814" calcext:value-type="float">
            <text:p>23814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6385" calcext:value-type="float">
            <text:p>16385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9 (07:06 as 13:06), dia 23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AULA GARBIN</text:p>
          </table:table-cell>
          <table:table-cell table:style-name="ce10" office:value-type="float" office:value="36997" calcext:value-type="float">
            <text:p>36997</text:p>
          </table:table-cell>
          <table:table-cell table:style-name="ce10" office:value-type="string" calcext:value-type="string">
            <text:p>CIRURGIA DO APARELHO DIGESTIVO</text:p>
          </table:table-cell>
          <table:table-cell table:style-name="ce10" office:value-type="float" office:value="20305" calcext:value-type="float">
            <text:p>20305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5 (07:06 as 13:06), dia 12 (13:06 as 19:06, 07:06 as 13:06), dia 19 (07:06 as 13:06), dia 26 (13:06 as 19:06, 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EDRO VICTOR LINHARES SILVA</text:p>
          </table:table-cell>
          <table:table-cell table:style-name="ce10" office:value-type="float" office:value="26895" calcext:value-type="float">
            <text:p>26895</text:p>
          </table:table-cell>
          <table:table-cell table:style-name="ce10" office:value-type="string" calcext:value-type="string">
            <text:p>CIRURGIA DO APARELHO DIGESTIVO</text:p>
          </table:table-cell>
          <table:table-cell table:style-name="ce10" office:value-type="float" office:value="21712" calcext:value-type="float">
            <text:p>21712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7 (07:06 as 13:06), dia 14 (07:06 as 13:06), dia 21 (07:06 as 13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ENATO DE LIMA CAMBOTTA</text:p>
          </table:table-cell>
          <table:table-cell table:style-name="ce10" office:value-type="float" office:value="22624" calcext:value-type="float">
            <text:p>22624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4159" calcext:value-type="float">
            <text:p>14159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1 (07:06 as 13:06), dia 2 (07:06 as 13:06), dia 6 (07:06 as 13:06), dia 9 (07:06 as 13:06), dia 16 (07:06 as 13:06), dia 20 (07:06 as 13:06), dia 23 (07:06 as 13:06), dia 30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VICTOR ALEXANDER FIALHO ROCHA</text:p>
          </table:table-cell>
          <table:table-cell table:style-name="ce10" office:value-type="float" office:value="23795" calcext:value-type="float">
            <text:p>23795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20475" calcext:value-type="float">
            <text:p>20475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8.00</text:p>
          </table:table-cell>
          <table:table-cell table:style-name="ce10" office:value-type="string" calcext:value-type="string">
            <text:p>dia 2 (07:06 as 13:06), dia 16 (07:06 as 13:06), dia 30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VICTOR EMMANUEL DA COSTA CIRILO</text:p>
          </table:table-cell>
          <table:table-cell table:style-name="ce10" office:value-type="float" office:value="17164" calcext:value-type="float">
            <text:p>17164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12178" calcext:value-type="float">
            <text:p>12178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5 (07:06 as 13:06), dia 12 (07:06 as 13:06), dia 19 (07:06 as 13:06), dia 2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VINICIUS DE SOUZA NAVES</text:p>
          </table:table-cell>
          <table:table-cell table:style-name="ce10" office:value-type="float" office:value="23989" calcext:value-type="float">
            <text:p>23989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20472" calcext:value-type="float">
            <text:p>20472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4 (13:06 as 19:06), dia 11 (13:06 as 19:06), dia 18 (13:06 as 19:06), dia 25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WILSON GOMES DE AZARA</text:p>
          </table:table-cell>
          <table:table-cell table:style-name="ce10" office:value-type="float" office:value="12255" calcext:value-type="float">
            <text:p>12255</text:p>
          </table:table-cell>
          <table:table-cell table:style-name="ce10" office:value-type="string" calcext:value-type="string">
            <text:p>CIRURGIA GERAL</text:p>
          </table:table-cell>
          <table:table-cell table:style-name="ce10" office:value-type="float" office:value="7437" calcext:value-type="float">
            <text:p>7437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4 (13:06 as 19:06), dia 11 (13:06 as 19:06), dia 18 (13:06 as 19:06), dia 25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YUJI XAVIER ETO</text:p>
          </table:table-cell>
          <table:table-cell table:style-name="ce11" office:value-type="float" office:value="26569" calcext:value-type="float">
            <text:p>26569</text:p>
          </table:table-cell>
          <table:table-cell table:style-name="ce11" office:value-type="string" calcext:value-type="string">
            <text:p>CIRURGIA GERAL</text:p>
          </table:table-cell>
          <table:table-cell table:style-name="ce11" office:value-type="float" office:value="14290" calcext:value-type="float">
            <text:p>14290</text:p>
          </table:table-cell>
          <table:table-cell table:style-name="ce11" office:value-type="string" calcext:value-type="string">
            <text:p>DEPARTAMENTO DE CIRURGIA</text:p>
          </table:table-cell>
          <table:table-cell table:style-name="ce11" office:value-type="string" calcext:value-type="string">
            <text:p>48.00</text:p>
          </table:table-cell>
          <table:table-cell table:style-name="ce11" office:value-type="string" calcext:value-type="string">
            <text:p>dia 5 (07:06 as 13:06, 13:06 as 16:06), dia 7 (13:06 as 16:06), dia 12 (07:06 as 13:06, 13:06 as 16:06), dia 14 (13:06 as 16:06), dia 19 (07:06 as 13:06, 13:06 as 16:06), dia 21 (13:06 as 16:06), dia 26 (07:06 as 13:06, 13:06 as 16:06), dia 28 (13:06 as 16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LINE DE CASTRO PEREIRA</text:p>
          </table:table-cell>
          <table:table-cell table:style-name="ce13" office:value-type="float" office:value="20136" calcext:value-type="float">
            <text:p>20136</text:p>
          </table:table-cell>
          <table:table-cell table:style-name="ce13" office:value-type="string" calcext:value-type="string">
            <text:p>GASTROENTEROLOGIA</text:p>
          </table:table-cell>
          <table:table-cell table:style-name="ce13" office:value-type="float" office:value="14118" calcext:value-type="float">
            <text:p>14118</text:p>
          </table:table-cell>
          <table:table-cell table:style-name="ce13" office:value-type="string" calcext:value-type="string">
            <text:p>DEPARTAMENTO DE CLÍNICA MÉDICA</text:p>
          </table:table-cell>
          <table:table-cell table:style-name="ce13" office:value-type="string" calcext:value-type="string">
            <text:p>24.00</text:p>
          </table:table-cell>
          <table:table-cell table:style-name="ce13" office:value-type="string" calcext:value-type="string">
            <text:p>dia 6 (13:06 as 19:06), dia 13 (13:06 as 19:06), dia 20 (13:06 as 19:06), dia 27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ISABELLE PINA DE ARAUJO</text:p>
          </table:table-cell>
          <table:table-cell table:style-name="ce10" office:value-type="float" office:value="24161" calcext:value-type="float">
            <text:p>24161</text:p>
          </table:table-cell>
          <table:table-cell table:style-name="ce10" office:value-type="string" calcext:value-type="string">
            <text:p>GASTROENTEROLOGIA</text:p>
          </table:table-cell>
          <table:table-cell table:style-name="ce10" office:value-type="float" office:value="17058" calcext:value-type="float">
            <text:p>17058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4 (13:06 as 19:06), dia 11 (13:06 as 19:06), dia 18 (13:06 as 19:06), dia 25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THALITA DA COSTA MARGARIDA</text:p>
          </table:table-cell>
          <table:table-cell table:style-name="ce11" office:value-type="float" office:value="21238" calcext:value-type="float">
            <text:p>21238</text:p>
          </table:table-cell>
          <table:table-cell table:style-name="ce11" office:value-type="string" calcext:value-type="string">
            <text:p>GASTROENTEROLOGIA</text:p>
          </table:table-cell>
          <table:table-cell table:style-name="ce11" office:value-type="float" office:value="15922" calcext:value-type="float">
            <text:p>15922</text:p>
          </table:table-cell>
          <table:table-cell table:style-name="ce11" office:value-type="string" calcext:value-type="string">
            <text:p>DEPARTAMENTO DE CLÍNICA MÉDICA</text:p>
          </table:table-cell>
          <table:table-cell table:style-name="ce11" office:value-type="string" calcext:value-type="string">
            <text:p>24.00</text:p>
          </table:table-cell>
          <table:table-cell table:style-name="ce11" office:value-type="string" calcext:value-type="string">
            <text:p>dia 6 (13:06 as 19:06), dia 13 (13:06 as 19:06), dia 20 (13:06 as 19:06), dia 27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NA TERRA MORENA QUEIROZ</text:p>
          </table:table-cell>
          <table:table-cell table:style-name="ce13" office:value-type="float" office:value="21301" calcext:value-type="float">
            <text:p>21301</text:p>
          </table:table-cell>
          <table:table-cell table:style-name="ce13" office:value-type="string" calcext:value-type="string">
            <text:p>GERIATRIA</text:p>
          </table:table-cell>
          <table:table-cell table:style-name="ce13" office:value-type="float" office:value="16375" calcext:value-type="float">
            <text:p>16375</text:p>
          </table:table-cell>
          <table:table-cell table:style-name="ce13" office:value-type="string" calcext:value-type="string">
            <text:p>DEPARTAMENTO DE CLÍNICA MÉDICA</text:p>
          </table:table-cell>
          <table:table-cell table:style-name="ce13" office:value-type="string" calcext:value-type="string">
            <text:p>30.00</text:p>
          </table:table-cell>
          <table:table-cell table:style-name="ce13" office:value-type="string" calcext:value-type="string">
            <text:p>dia 3 (13:06 as 19:06), dia 10 (13:06 as 19:06), dia 17 (13:06 as 19:06), dia 24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ERIKA CHAUL GARCIA ZAPATA</text:p>
          </table:table-cell>
          <table:table-cell table:style-name="ce10" office:value-type="float" office:value="13544" calcext:value-type="float">
            <text:p>13544</text:p>
          </table:table-cell>
          <table:table-cell table:style-name="ce10" office:value-type="string" calcext:value-type="string">
            <text:p>GERIATRIA</text:p>
          </table:table-cell>
          <table:table-cell table:style-name="ce10" office:value-type="float" office:value="13254" calcext:value-type="float">
            <text:p>13254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8.00</text:p>
          </table:table-cell>
          <table:table-cell table:style-name="ce10" office:value-type="string" calcext:value-type="string">
            <text:p>dia 7 (13:06 as 17:06), dia 21 (13:06 as 1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HANIEL PASSOS ELLER</text:p>
          </table:table-cell>
          <table:table-cell table:style-name="ce10" office:value-type="float" office:value="16844" calcext:value-type="float">
            <text:p>16844</text:p>
          </table:table-cell>
          <table:table-cell table:style-name="ce10" office:value-type="string" calcext:value-type="string">
            <text:p>GERIATRIA</text:p>
          </table:table-cell>
          <table:table-cell table:style-name="ce10" office:value-type="float" office:value="19186" calcext:value-type="float">
            <text:p>19186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8.00</text:p>
          </table:table-cell>
          <table:table-cell table:style-name="ce10" office:value-type="string" calcext:value-type="string">
            <text:p>dia 14 (13:06 as 17:06), dia 28 (13:06 as 1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JOICE DE MOURA DIAS</text:p>
          </table:table-cell>
          <table:table-cell table:style-name="ce11" office:value-type="float" office:value="22170" calcext:value-type="float">
            <text:p>22170</text:p>
          </table:table-cell>
          <table:table-cell table:style-name="ce11" office:value-type="string" calcext:value-type="string">
            <text:p>GERIATRIA</text:p>
          </table:table-cell>
          <table:table-cell table:style-name="ce11" office:value-type="float" office:value="17014" calcext:value-type="float">
            <text:p>17014</text:p>
          </table:table-cell>
          <table:table-cell table:style-name="ce11" office:value-type="string" calcext:value-type="string">
            <text:p>DEPARTAMENTO DE CLÍNICA MÉDICA</text:p>
          </table:table-cell>
          <table:table-cell table:style-name="ce11" office:value-type="string" calcext:value-type="string">
            <text:p>24.00</text:p>
          </table:table-cell>
          <table:table-cell table:style-name="ce11" office:value-type="string" calcext:value-type="string">
            <text:p>dia 7 (07:06 as 13:06), dia 14 (07:06 as 13:06), dia 21 (07:06 as 13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MIRELLE GOULART DUARTE</text:p>
          </table:table-cell>
          <table:table-cell table:style-name="ce13" office:value-type="float" office:value="36858" calcext:value-type="float">
            <text:p>36858</text:p>
          </table:table-cell>
          <table:table-cell table:style-name="ce13" office:value-type="string" calcext:value-type="string">
            <text:p>HEMATOLOGIA</text:p>
          </table:table-cell>
          <table:table-cell table:style-name="ce13" office:value-type="float" office:value="19736" calcext:value-type="float">
            <text:p>19736</text:p>
          </table:table-cell>
          <table:table-cell table:style-name="ce13" office:value-type="string" calcext:value-type="string">
            <text:p>DEPARTAMENTO DE CLÍNICA MÉDICA</text:p>
          </table:table-cell>
          <table:table-cell table:style-name="ce13" office:value-type="string" calcext:value-type="string">
            <text:p>148.00</text:p>
          </table:table-cell>
          <table:table-cell table:style-name="ce13" office:value-type="string" calcext:value-type="string">
            <text:p>dia 3 (08:06 as 12:06), dia 5 (16:06 as 08:06), dia 7 (12:06 as 16:06), dia 8 (08:06 as 12:06, 16:06 as 08:06, 12:06 as 16:06), dia 9 (08:06 as 12:06, 16:06 as 08:06, 12:06 as 16:06), dia 10 (08:06 as 12:06), dia 12 (16:06 as 08:06), dia 14 (12:06 as 16:06), dia 17 (08:06 as 12:06), dia 19 (16:06 as 08:06), dia 21 (12:06 as 16:06), dia 24 (08:06 as 12:06), dia 26 (16:06 as 08:06), dia 28 (12:06 as 16:06), dia 31 (08:06 as 12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NATHALIA NOGUEIRA KLOSTER</text:p>
          </table:table-cell>
          <table:table-cell table:style-name="ce10" office:value-type="float" office:value="24226" calcext:value-type="float">
            <text:p>24226</text:p>
          </table:table-cell>
          <table:table-cell table:style-name="ce10" office:value-type="string" calcext:value-type="string">
            <text:p>HEMATOLOGIA</text:p>
          </table:table-cell>
          <table:table-cell table:style-name="ce10" office:value-type="float" office:value="19219" calcext:value-type="float">
            <text:p>19219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40.00</text:p>
          </table:table-cell>
          <table:table-cell table:style-name="ce10" office:value-type="string" calcext:value-type="string">
            <text:p>dia 1 (08:06 as 12:06, 16:06 as 08:06, 12:06 as 16:06), dia 2 (08:06 as 12:06, 16:06 as 08:06, 12:06 as 16:06), dia 4 (16:06 as 08:06), dia 6 (08:06 as 12:06), dia 11 (16:06 as 08:06), dia 13 (08:06 as 12:06, 12:06 as 16:06), dia 18 (16:06 as 08:06), dia 20 (08:06 as 12:06, 12:06 as 16:06), dia 25 (16:06 as 08:06), dia 27 (08:06 as 12:06, 12:06 as 16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AULO CESAR CANCELLARA BARIANI</text:p>
          </table:table-cell>
          <table:table-cell table:style-name="ce10" office:value-type="float" office:value="20471" calcext:value-type="float">
            <text:p>20471</text:p>
          </table:table-cell>
          <table:table-cell table:style-name="ce10" office:value-type="string" calcext:value-type="string">
            <text:p>HEMATOLOGIA</text:p>
          </table:table-cell>
          <table:table-cell table:style-name="ce10" office:value-type="float" office:value="16802" calcext:value-type="float">
            <text:p>16802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26.00</text:p>
          </table:table-cell>
          <table:table-cell table:style-name="ce10" office:value-type="string" calcext:value-type="string">
            <text:p>dia 4 (13:06 as 19:06), dia 6 (16:06 as 08:06, 12:06 as 16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AISSA ALMEIDA HEMERLY</text:p>
          </table:table-cell>
          <table:table-cell table:style-name="ce10" office:value-type="float" office:value="19104" calcext:value-type="float">
            <text:p>19104</text:p>
          </table:table-cell>
          <table:table-cell table:style-name="ce10" office:value-type="string" calcext:value-type="string">
            <text:p>HEMATOLOGIA</text:p>
          </table:table-cell>
          <table:table-cell table:style-name="ce10" office:value-type="float" office:value="17098" calcext:value-type="float">
            <text:p>17098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16.00</text:p>
          </table:table-cell>
          <table:table-cell table:style-name="ce10" office:value-type="string" calcext:value-type="string">
            <text:p>dia 3 (16:06 as 08:06, 12:06 as 16:06), dia 4 (12:06 as 16:06), dia 10 (16:06 as 08:06, 12:06 as 16:06), dia 11 (12:06 as 16:06), dia 17 (16:06 as 08:06, 12:06 as 16:06), dia 18 (12:06 as 16:06), dia 24 (16:06 as 08:06, 12:06 as 16:06), dia 25 (12:06 as 16:06), dia 31 (16:06 as 08:06, 12:06 as 16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ICARDO BATISTA DOS SANTOS</text:p>
          </table:table-cell>
          <table:table-cell table:style-name="ce10" office:value-type="float" office:value="26070" calcext:value-type="float">
            <text:p>26070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44.00</text:p>
          </table:table-cell>
          <table:table-cell table:style-name="ce10" office:value-type="string" calcext:value-type="string">
            <text:p>dia 5 (08:06 as 12:06, 12:06 as 16:06), dia 7 (16:06 as 08:06), dia 12 (08:06 as 12:06, 12:06 as 16:06), dia 14 (16:06 as 08:06), dia 19 (08:06 as 12:06, 12:06 as 16:06), dia 21 (16:06 as 08:06), dia 22 (08:06 as 12:06, 16:06 as 08:06, 12:06 as 16:06), dia 23 (08:06 as 12:06, 16:06 as 08:06, 12:06 as 16:06), dia 26 (08:06 as 12:06, 12:06 as 16:06), dia 28 (16:06 as 08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6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VIVIANE CARNEIRO CYSNEIROS</text:p>
          </table:table-cell>
          <table:table-cell table:style-name="ce11" office:value-type="float" office:value="26614" calcext:value-type="float">
            <text:p>26614</text:p>
          </table:table-cell>
          <table:table-cell table:style-name="ce11" office:value-type="string" calcext:value-type="string">
            <text:p>HEMATOLOGIA</text:p>
          </table:table-cell>
          <table:table-cell table:style-name="ce11" office:value-type="float" office:value="21514" calcext:value-type="float">
            <text:p>21514</text:p>
          </table:table-cell>
          <table:table-cell table:style-name="ce11" office:value-type="string" calcext:value-type="string">
            <text:p>DEPARTAMENTO DE CLÍNICA MÉDICA</text:p>
          </table:table-cell>
          <table:table-cell table:style-name="ce11" office:value-type="string" calcext:value-type="string">
            <text:p>191.00</text:p>
          </table:table-cell>
          <table:table-cell table:style-name="ce11" office:value-type="string" calcext:value-type="string">
            <text:p>dia 3 (07:06 as 10:06), dia 4 (08:06 as 12:06), dia 7 (08:06 as 12:06), dia 10 (07:06 as 10:06), dia 11 (08:06 as 12:06), dia 13 (16:06 as 08:06), dia 14 (08:06 as 12:06), dia 15 (08:06 as 12:06, 16:06 as 08:06, 12:06 as 16:06), dia 16 (08:06 as 12:06, 16:06 as 08:06, 12:06 as 16:06), dia 17 (07:06 as 10:06), dia 18 (08:06 as 12:06), dia 20 (16:06 as 08:06), dia 21 (08:06 as 12:06), dia 24 (07:06 as 10:06), dia 25 (08:06 as 12:06), dia 27 (16:06 as 08:06), dia 28 (08:06 as 12:06), dia 29 (08:06 as 12:06, 16:06 as 08:06, 12:06 as 16:06), dia 30 (08:06 as 12:06, 16:06 as 08:06, 12:06 as 16:06), dia 31 (07:06 as 10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DEBORA RIGO GUIMARAES DE MACEDO BENTO</text:p>
          </table:table-cell>
          <table:table-cell table:style-name="ce13" office:value-type="float" office:value="28918" calcext:value-type="float">
            <text:p>28918</text:p>
          </table:table-cell>
          <table:table-cell table:style-name="ce13" office:value-type="string" calcext:value-type="string">
            <text:p>INFECTOLOGIA</text:p>
          </table:table-cell>
          <table:table-cell table:style-name="ce13" office:value-type="float" office:value="15413" calcext:value-type="float">
            <text:p>15413</text:p>
          </table:table-cell>
          <table:table-cell table:style-name="ce13" office:value-type="string" calcext:value-type="string">
            <text:p>SERVIÇO DE CONTROLE DE INFECÇÃO HOSPITALAR</text:p>
          </table:table-cell>
          <table:table-cell table:style-name="ce13" office:value-type="string" calcext:value-type="string">
            <text:p>17.00</text:p>
          </table:table-cell>
          <table:table-cell table:style-name="ce13" office:value-type="string" calcext:value-type="string">
            <text:p>dia 4 (13:06 as 18:06), dia 5 (13:06 as 17:06), dia 6 (13:06 as 17:06), dia 7 (13:06 as 1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ULIANA MOREIRA RIBEIRO</text:p>
          </table:table-cell>
          <table:table-cell table:style-name="ce10" office:value-type="float" office:value="27886" calcext:value-type="float">
            <text:p>27886</text:p>
          </table:table-cell>
          <table:table-cell table:style-name="ce10" office:value-type="string" calcext:value-type="string">
            <text:p>INFECTOLOGIA</text:p>
          </table:table-cell>
          <table:table-cell table:style-name="ce10" office:value-type="float" office:value="19674" calcext:value-type="float">
            <text:p>19674</text:p>
          </table:table-cell>
          <table:table-cell table:style-name="ce10" office:value-type="string" calcext:value-type="string">
            <text:p>SERVIÇO DE CONTROLE DE INFECÇÃO HOSPITALAR</text:p>
          </table:table-cell>
          <table:table-cell table:style-name="ce10" office:value-type="string" calcext:value-type="string">
            <text:p>29.00</text:p>
          </table:table-cell>
          <table:table-cell table:style-name="ce10" office:value-type="string" calcext:value-type="string">
            <text:p>dia 1 (07:06 as 13:06), dia 6 (13:06 as 18:06), dia 7 (07:06 as 13:06, 13:06 as 19:06), dia 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IZ ALVES DA SILVA NETO</text:p>
          </table:table-cell>
          <table:table-cell table:style-name="ce10" office:value-type="float" office:value="19508" calcext:value-type="float">
            <text:p>19508</text:p>
          </table:table-cell>
          <table:table-cell table:style-name="ce10" office:value-type="string" calcext:value-type="string">
            <text:p>INFECTOLOGIA</text:p>
          </table:table-cell>
          <table:table-cell table:style-name="ce10" office:value-type="float" office:value="14040" calcext:value-type="float">
            <text:p>14040</text:p>
          </table:table-cell>
          <table:table-cell table:style-name="ce10" office:value-type="string" calcext:value-type="string">
            <text:p>SERVIÇO DE CONTROLE DE INFECÇÃO HOSPITALAR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3 (07:06 as 13:06), dia 4 (13:06 as 19:06), dia 5 (07:06 as 13:06), dia 6 (13:06 as 19:06), dia 7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IZ FELIPE SILVEIRA SALES</text:p>
          </table:table-cell>
          <table:table-cell table:style-name="ce10" office:value-type="float" office:value="19072" calcext:value-type="float">
            <text:p>19072</text:p>
          </table:table-cell>
          <table:table-cell table:style-name="ce10" office:value-type="string" calcext:value-type="string">
            <text:p>INFECTOLOGIA</text:p>
          </table:table-cell>
          <table:table-cell table:style-name="ce10" office:value-type="float" office:value="12750" calcext:value-type="float">
            <text:p>12750</text:p>
          </table:table-cell>
          <table:table-cell table:style-name="ce10" office:value-type="string" calcext:value-type="string">
            <text:p>SERVIÇO DE CONTROLE DE INFECÇÃO HOSPITALAR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3 (13:06 as 19:06), dia 4 (13:06 as 19:06), dia 5 (13:06 as 19:06), dia 7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RAFAELA FERNANDES NASCIMENTO</text:p>
          </table:table-cell>
          <table:table-cell table:style-name="ce11" office:value-type="float" office:value="25975" calcext:value-type="float">
            <text:p>25975</text:p>
          </table:table-cell>
          <table:table-cell table:style-name="ce11" office:value-type="string" calcext:value-type="string">
            <text:p>INFECTOLOGIA</text:p>
          </table:table-cell>
          <table:table-cell table:style-name="ce11" office:value-type="float" office:value="18510" calcext:value-type="float">
            <text:p>18510</text:p>
          </table:table-cell>
          <table:table-cell table:style-name="ce11" office:value-type="string" calcext:value-type="string">
            <text:p>SERVIÇO DE CONTROLE DE INFECÇÃO HOSPITALAR</text:p>
          </table:table-cell>
          <table:table-cell table:style-name="ce11" office:value-type="string" calcext:value-type="string">
            <text:p>10.00</text:p>
          </table:table-cell>
          <table:table-cell table:style-name="ce11" office:value-type="string" calcext:value-type="string">
            <text:p>dia 5 (13:06 as 19:06), dia 6 (08:06 as 12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5" office:value-type="string" calcext:value-type="string">
            <text:p>HUGO</text:p>
          </table:table-cell>
          <table:table-cell table:style-name="ce12" office:value-type="string" calcext:value-type="string">
            <text:p>PJ</text:p>
          </table:table-cell>
          <table:table-cell table:style-name="ce12" office:value-type="string" calcext:value-type="string">
            <text:p>MURYELLE ROSA COELHO</text:p>
          </table:table-cell>
          <table:table-cell table:style-name="ce12" office:value-type="float" office:value="22072" calcext:value-type="float">
            <text:p>22072</text:p>
          </table:table-cell>
          <table:table-cell table:style-name="ce12" office:value-type="string" calcext:value-type="string">
            <text:p>MEDICINA DE EMERGENCIA</text:p>
          </table:table-cell>
          <table:table-cell table:style-name="ce12" office:value-type="float" office:value="19425" calcext:value-type="float">
            <text:p>19425</text:p>
          </table:table-cell>
          <table:table-cell table:style-name="ce12" office:value-type="string" calcext:value-type="string">
            <text:p>DEPARTAMENTO DE EMERGÊNCIA</text:p>
          </table:table-cell>
          <table:table-cell table:style-name="ce12" office:value-type="string" calcext:value-type="string">
            <text:p>129.50</text:p>
          </table:table-cell>
          <table:table-cell table:style-name="ce12" office:value-type="string" calcext:value-type="string">
            <text:p>dia 3 (07:06 as 16:36), dia 4 (13:06 as 19:06), dia 5 (13:06 as 17:36), dia 6 (13:06 as 19:06), dia 7 (13:06 as 17:06), dia 10 (07:06 as 16:36), dia 11 (13:06 as 19:06), dia 12 (13:06 as 17:36), dia 13 (13:06 as 19:06), dia 14 (13:06 as 17:06), dia 17 (07:06 as 16:36), dia 18 (13:06 as 19:06), dia 19 (13:06 as 17:36), dia 20 (13:06 as 19:06), dia 21 (13:06 as 17:06), dia 24 (07:06 as 16:36), dia 25 (13:06 as 19:06), dia 26 (13:06 as 17:36), dia 27 (13:06 as 19:06), dia 28 (13:06 as 17:06), dia 31 (07:06 as 16:3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LVARO MACEDO DE CARVALHO</text:p>
          </table:table-cell>
          <table:table-cell table:style-name="ce13" office:value-type="float" office:value="39270" calcext:value-type="float">
            <text:p>39270</text:p>
          </table:table-cell>
          <table:table-cell table:style-name="ce13" office:value-type="string" calcext:value-type="string">
            <text:p>PLANTONISTA</text:p>
          </table:table-cell>
          <table:table-cell table:style-name="ce13"/>
          <table:table-cell table:style-name="ce13" office:value-type="string" calcext:value-type="string">
            <text:p>DEPARTAMENTO DE EMERGÊNCIA</text:p>
          </table:table-cell>
          <table:table-cell table:style-name="ce13" office:value-type="string" calcext:value-type="string">
            <text:p>36.00</text:p>
          </table:table-cell>
          <table:table-cell table:style-name="ce13" office:value-type="string" calcext:value-type="string">
            <text:p>dia 2 (07:06 as 13:06, 13:06 as 19:06), dia 16 (07:06 as 13:06, 13:06 as 19:06), dia 30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MANDA RAMOS CAIXETA</text:p>
          </table:table-cell>
          <table:table-cell table:style-name="ce10" office:value-type="float" office:value="24628" calcext:value-type="float">
            <text:p>24628</text:p>
          </table:table-cell>
          <table:table-cell table:style-name="ce10" office:value-type="string" calcext:value-type="string">
            <text:p>MEDICINA DE TRAFEGO</text:p>
          </table:table-cell>
          <table:table-cell table:style-name="ce10" office:value-type="float" office:value="18855" calcext:value-type="float">
            <text:p>18855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4 (13:06 as 19:06), dia 5 (07:06 as 13:06, 13:06 as 19:06), dia 6 (13:06 as 19:06), dia 12 (07:06 as 13:06, 13:06 as 19:06), dia 13 (13:06 as 19:06), dia 18 (13:06 as 19:06), dia 19 (07:06 as 13:06, 13:06 as 19:06), dia 20 (13:06 as 19:06), dia 26 (07:06 as 13:06, 13:06 as 19:06), dia 27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NA SARA ZANIN MENDANHA FRANCA GOMES</text:p>
          </table:table-cell>
          <table:table-cell table:style-name="ce10" office:value-type="float" office:value="23528" calcext:value-type="float">
            <text:p>23528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4 (19:06 as 07:06), dia 10 (19:06 as 07:06), dia 11 (13:06 as 19:06), dia 18 (19:06 as 07:06), dia 24 (19:06 as 07:06), dia 25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NDRESSA ALVES FERREIRA</text:p>
          </table:table-cell>
          <table:table-cell table:style-name="ce10" office:value-type="float" office:value="30150" calcext:value-type="float">
            <text:p>30150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54.00</text:p>
          </table:table-cell>
          <table:table-cell table:style-name="ce10" office:value-type="string" calcext:value-type="string">
            <text:p>dia 4 (07:06 as 13:06), dia 5 (07:06 as 13:06, 13:06 as 19:06), dia 11 (07:06 as 13:06), dia 12 (13:06 as 19:06), dia 18 (07:06 as 13:06), dia 19 (13:06 as 19:06), dia 25 (07:06 as 13:06), dia 26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RTHUR FERREIRA MOTTA MATOS</text:p>
          </table:table-cell>
          <table:table-cell table:style-name="ce10" office:value-type="float" office:value="35743" calcext:value-type="float">
            <text:p>35743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4 (19:06 as 07:06), dia 7 (19:06 as 07:06), dia 8 (19:06 as 07:06), dia 12 (19:06 as 07:06), dia 18 (19:06 as 07:06), dia 21 (19:06 as 07:06), dia 22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BRUNO SANTOS GUERRA</text:p>
          </table:table-cell>
          <table:table-cell table:style-name="ce10" office:value-type="float" office:value="24104" calcext:value-type="float">
            <text:p>24104</text:p>
          </table:table-cell>
          <table:table-cell table:style-name="ce10" office:value-type="string" calcext:value-type="string">
            <text:p>MEDICINA DE FAMÍLIA E COMUNIDADE</text:p>
          </table:table-cell>
          <table:table-cell table:style-name="ce10" office:value-type="float" office:value="15662" calcext:value-type="float">
            <text:p>15662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1 (19:06 as 07:06), dia 15 (19:06 as 07:06), dia 29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AMILA COSTA BARBOSA</text:p>
          </table:table-cell>
          <table:table-cell table:style-name="ce10" office:value-type="float" office:value="22829" calcext:value-type="float">
            <text:p>22829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2 (19:06 as 07:06), dia 9 (19:06 as 07:06), dia 13 (19:06 as 07:06), dia 16 (19:06 as 07:06), dia 23 (19:06 as 07:06), dia 27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ARLOS EDUARDO TEIXEIRA PERES</text:p>
          </table:table-cell>
          <table:table-cell table:style-name="ce10" office:value-type="float" office:value="18013" calcext:value-type="float">
            <text:p>18013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3 (07:06 as 13:06, 13:06 as 19:06), dia 10 (07:06 as 13:06, 13:06 as 19:06), dia 17 (07:06 as 13:06, 13:06 as 19:06), dia 24 (07:06 as 13:06, 13:06 as 19:06), dia 3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RYSTAL CAMPOS TEIXEIRA</text:p>
          </table:table-cell>
          <table:table-cell table:style-name="ce10" office:value-type="float" office:value="32788" calcext:value-type="float">
            <text:p>32788</text:p>
          </table:table-cell>
          <table:table-cell table:style-name="ce10" office:value-type="string" calcext:value-type="string">
            <text:p>MEDICINA DE EMERGENCIA</text:p>
          </table:table-cell>
          <table:table-cell table:style-name="ce10" office:value-type="float" office:value="17776" calcext:value-type="float">
            <text:p>17776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4 (07:06 as 13:06, 13:06 as 19:06), dia 11 (07:06 as 13:06, 13:06 as 19:06), dia 18 (07:06 as 13:06, 13:06 as 19:06), dia 25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AMARIZ DELLIZETH RAFAEL DOS SANTOS</text:p>
          </table:table-cell>
          <table:table-cell table:style-name="ce10" office:value-type="float" office:value="21298" calcext:value-type="float">
            <text:p>21298</text:p>
          </table:table-cell>
          <table:table-cell table:style-name="ce10" office:value-type="string" calcext:value-type="string">
            <text:p>MEDICINA DE FAMILIA E COMUNIDADE</text:p>
          </table:table-cell>
          <table:table-cell table:style-name="ce10" office:value-type="float" office:value="19014" calcext:value-type="float">
            <text:p>19014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8 (19:06 as 07:06), dia 22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ANIELLY MARTINS FLORES</text:p>
          </table:table-cell>
          <table:table-cell table:style-name="ce10" office:value-type="float" office:value="31173" calcext:value-type="float">
            <text:p>31173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174.00</text:p>
          </table:table-cell>
          <table:table-cell table:style-name="ce10" office:value-type="string" calcext:value-type="string">
            <text:p>dia 1 (19:06 as 07:06), dia 2 (07:06 as 13:06, 13:06 as 19:06), dia 3 (19:06 as 07:06), dia 6 (19:06 as 07:06), dia 7 (19:06 as 07:06), dia 15 (19:06 as 07:06), dia 16 (07:06 as 13:06, 13:06 as 19:06), dia 17 (19:06 as 07:06), dia 20 (19:06 as 07:06), dia 21 (19:06 as 07:06), dia 27 (19:06 as 07:06), dia 28 (07:06 as 13:06), dia 29 (19:06 as 07:06), dia 30 (07:06 as 13:06, 13:06 as 19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IOGO CALVAO COLLUS</text:p>
          </table:table-cell>
          <table:table-cell table:style-name="ce10" office:value-type="float" office:value="16798" calcext:value-type="float">
            <text:p>16798</text:p>
          </table:table-cell>
          <table:table-cell table:style-name="ce10" office:value-type="string" calcext:value-type="string">
            <text:p>CIRURGIA DO TRAUMA</text:p>
          </table:table-cell>
          <table:table-cell table:style-name="ce10" office:value-type="float" office:value="11420" calcext:value-type="float">
            <text:p>11420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2 (19:06 as 07:06), dia 9 (19:06 as 07:06), dia 16 (19:06 as 07:06), dia 23 (19:06 as 07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IULY EMILY MENDES DOS SANTOS</text:p>
          </table:table-cell>
          <table:table-cell table:style-name="ce10" office:value-type="float" office:value="39679" calcext:value-type="float">
            <text:p>39679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1 (07:06 as 13:06, 13:06 as 19:06), dia 8 (07:06 as 13:06, 13:06 as 19:06), dia 15 (07:06 as 13:06, 13:06 as 19:06), dia 23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EDUARDO DE AGUIAR JUNIOR</text:p>
          </table:table-cell>
          <table:table-cell table:style-name="ce10" office:value-type="float" office:value="32018" calcext:value-type="float">
            <text:p>32018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4 (13:06 as 19:06), dia 6 (13:06 as 19:06), dia 11 (19:06 as 07:06, 13:06 as 19:06), dia 18 (13:06 as 19:06), dia 20 (13:06 as 19:06), dia 25 (19:06 as 07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ABRIEL ARANTES DE ANDRADE</text:p>
          </table:table-cell>
          <table:table-cell table:style-name="ce10" office:value-type="float" office:value="17220" calcext:value-type="float">
            <text:p>17220</text:p>
          </table:table-cell>
          <table:table-cell table:style-name="ce10" office:value-type="string" calcext:value-type="string">
            <text:p>MEDICINA DE TRAFEGO</text:p>
          </table:table-cell>
          <table:table-cell table:style-name="ce10" office:value-type="float" office:value="15092" calcext:value-type="float">
            <text:p>15092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14 (07:06 as 13:06), dia 2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ABRIELA GRANER MELO UTIM</text:p>
          </table:table-cell>
          <table:table-cell table:style-name="ce10" office:value-type="float" office:value="26985" calcext:value-type="float">
            <text:p>26985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4 (07:06 as 13:06, 19:06 as 07:06), dia 6 (07:06 as 13:06, 19:06 as 07:06), dia 7 (13:06 as 19:06), dia 28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ABRIELLA SANTOS LOPES</text:p>
          </table:table-cell>
          <table:table-cell table:style-name="ce10" office:value-type="float" office:value="36804" calcext:value-type="float">
            <text:p>36804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78.00</text:p>
          </table:table-cell>
          <table:table-cell table:style-name="ce10" office:value-type="string" calcext:value-type="string">
            <text:p>dia 3 (13:06 as 19:06), dia 5 (13:06 as 19:06), dia 6 (13:06 as 19:06), dia 10 (13:06 as 19:06), dia 12 (13:06 as 19:06), dia 13 (13:06 as 19:06), dia 17 (13:06 as 19:06), dia 19 (13:06 as 19:06), dia 20 (13:06 as 19:06), dia 24 (13:06 as 19:06), dia 26 (13:06 as 19:06), dia 27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EOVANNA NUNES MOREIRA</text:p>
          </table:table-cell>
          <table:table-cell table:style-name="ce10" office:value-type="float" office:value="32153" calcext:value-type="float">
            <text:p>32153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3 (19:06 as 07:06), dia 10 (19:06 as 07:06), dia 14 (19:06 as 07:06), dia 17 (19:06 as 07:06), dia 24 (19:06 as 07:06), dia 28 (19:06 as 07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ERALDO PINTO FIGUEIREDO FILHO</text:p>
          </table:table-cell>
          <table:table-cell table:style-name="ce10" office:value-type="float" office:value="6942" calcext:value-type="float">
            <text:p>6942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252.00</text:p>
          </table:table-cell>
          <table:table-cell table:style-name="ce10" office:value-type="string" calcext:value-type="string">
            <text:p>dia 3 (07:06 as 13:06, 19:06 as 07:06, 13:06 as 19:06), dia 5 (07:06 as 13:06, 19:06 as 07:06, 13:06 as 19:06), dia 7 (07:06 as 13:06, 19:06 as 07:06), dia 10 (07:06 as 13:06, 19:06 as 07:06, 13:06 as 19:06), dia 12 (07:06 as 13:06, 19:06 as 07:06, 13:06 as 19:06), dia 17 (07:06 as 13:06, 19:06 as 07:06, 13:06 as 19:06), dia 19 (07:06 as 13:06, 19:06 as 07:06, 13:06 as 19:06), dia 21 (19:06 as 07:06), dia 24 (07:06 as 13:06, 19:06 as 07:06, 13:06 as 19:06), dia 26 (07:06 as 13:06, 19:06 as 07:06, 13:06 as 19:06), dia 27 (07:06 as 13:06), dia 31 (07:06 as 13:06, 19:06 as 07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IOVANNA PEREIRA BERTHOLUCCI</text:p>
          </table:table-cell>
          <table:table-cell table:style-name="ce10" office:value-type="float" office:value="33247" calcext:value-type="float">
            <text:p>33247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1 (07:06 as 13:06, 13:06 as 19:06), dia 7 (13:06 as 19:06), dia 13 (13:06 as 19:06), dia 14 (13:06 as 19:06), dia 15 (07:06 as 13:06, 13:06 as 19:06), dia 21 (13:06 as 19:06), dia 27 (13:06 as 19:06), dia 28 (13:06 as 19:06), dia 29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LEIDSON JUNIO OLIVEIRA DE SOUSA</text:p>
          </table:table-cell>
          <table:table-cell table:style-name="ce10" office:value-type="float" office:value="35621" calcext:value-type="float">
            <text:p>35621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9 (07:06 as 13:06, 13:06 as 19:06), dia 23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UILHERME LUIZ BARCELLOS TORRES</text:p>
          </table:table-cell>
          <table:table-cell table:style-name="ce10" office:value-type="float" office:value="24498" calcext:value-type="float">
            <text:p>24498</text:p>
          </table:table-cell>
          <table:table-cell table:style-name="ce10" office:value-type="string" calcext:value-type="string">
            <text:p>MEDICINA DE EMERGENCIA</text:p>
          </table:table-cell>
          <table:table-cell table:style-name="ce10" office:value-type="float" office:value="14194" calcext:value-type="float">
            <text:p>14194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132.00</text:p>
          </table:table-cell>
          <table:table-cell table:style-name="ce10" office:value-type="string" calcext:value-type="string">
            <text:p>dia 3 (07:06 as 13:06, 13:06 as 19:06), dia 5 (07:06 as 13:06), dia 6 (07:06 as 13:06), dia 7 (07:06 as 13:06), dia 10 (07:06 as 13:06, 13:06 as 19:06), dia 12 (07:06 as 13:06), dia 13 (07:06 as 13:06), dia 14 (07:06 as 13:06), dia 17 (07:06 as 13:06, 13:06 as 19:06), dia 19 (07:06 as 13:06), dia 20 (07:06 as 13:06), dia 21 (07:06 as 13:06), dia 24 (07:06 as 13:06, 13:06 as 19:06), dia 26 (07:06 as 13:06), dia 27 (07:06 as 13:06), dia 28 (07:06 as 13:06), dia 3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AO PEDRO MACIEL MACHADO LEITE</text:p>
          </table:table-cell>
          <table:table-cell table:style-name="ce10" office:value-type="float" office:value="38441" calcext:value-type="float">
            <text:p>38441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18.00</text:p>
          </table:table-cell>
          <table:table-cell table:style-name="ce10" office:value-type="string" calcext:value-type="string">
            <text:p>dia 1 (13:06 as 19:06), dia 29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AO VICENTE REZENDE DE OLIVEIRA</text:p>
          </table:table-cell>
          <table:table-cell table:style-name="ce10" office:value-type="float" office:value="34992" calcext:value-type="float">
            <text:p>34992</text:p>
          </table:table-cell>
          <table:table-cell table:style-name="ce10" office:value-type="string" calcext:value-type="string">
            <text:p>MEDICINA DE FAMILIA E COMUNIDADE</text:p>
          </table:table-cell>
          <table:table-cell table:style-name="ce10" office:value-type="float" office:value="19017" calcext:value-type="float">
            <text:p>19017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13 (19:06 as 07:06), dia 27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ULIA DO CARMO SANTOS</text:p>
          </table:table-cell>
          <table:table-cell table:style-name="ce10" office:value-type="float" office:value="27124" calcext:value-type="float">
            <text:p>27124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138.00</text:p>
          </table:table-cell>
          <table:table-cell table:style-name="ce10" office:value-type="string" calcext:value-type="string">
            <text:p>dia 3 (07:06 as 13:06), dia 4 (07:06 as 13:06, 13:06 as 19:06), dia 6 (07:06 as 13:06), dia 7 (07:06 as 13:06), dia 10 (07:06 as 13:06), dia 11 (07:06 as 13:06, 13:06 as 19:06), dia 13 (07:06 as 13:06), dia 14 (07:06 as 13:06, 13:06 as 19:06), dia 17 (07:06 as 13:06), dia 18 (07:06 as 13:06, 13:06 as 19:06), dia 20 (07:06 as 13:06), dia 21 (07:06 as 13:06), dia 24 (07:06 as 13:06), dia 25 (07:06 as 13:06, 13:06 as 19:06), dia 27 (07:06 as 13:06), dia 28 (07:06 as 13:06, 13:06 as 19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UNIA MELO BORGES DE OLIVEIRA</text:p>
          </table:table-cell>
          <table:table-cell table:style-name="ce10" office:value-type="float" office:value="27775" calcext:value-type="float">
            <text:p>27775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18557" calcext:value-type="float">
            <text:p>18557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8 (07:06 as 13:06, 13:06 as 19:06), dia 22 (07:06 as 13:06, 13:06 as 19:06), dia 29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KARITTA SOARES DA CUNHA</text:p>
          </table:table-cell>
          <table:table-cell table:style-name="ce10" office:value-type="float" office:value="22550" calcext:value-type="float">
            <text:p>22550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9 (19:06 as 07:06), dia 23 (19:06 as 07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EANDRO SARMENTO DE AMORIM</text:p>
          </table:table-cell>
          <table:table-cell table:style-name="ce10" office:value-type="float" office:value="16185" calcext:value-type="float">
            <text:p>16185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6 (07:06 as 13:06, 13:06 as 19:06), dia 20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ORENA TORRES MAGALHAES</text:p>
          </table:table-cell>
          <table:table-cell table:style-name="ce10" office:value-type="float" office:value="29292" calcext:value-type="float">
            <text:p>29292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42.00</text:p>
          </table:table-cell>
          <table:table-cell table:style-name="ce10" office:value-type="string" calcext:value-type="string">
            <text:p>dia 7 (13:06 as 19:06), dia 14 (13:06 as 19:06), dia 15 (13:06 as 19:06), dia 21 (13:06 as 19:06), dia 22 (07:06 as 13:06, 13:06 as 19:06), dia 28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IA EUGENIA RIBEIRO CARVALHO DE OLIVEIRA</text:p>
          </table:table-cell>
          <table:table-cell table:style-name="ce10" office:value-type="float" office:value="31166" calcext:value-type="float">
            <text:p>31166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1 (07:06 as 13:06, 13:06 as 19:06), dia 2 (07:06 as 13:06, 13:06 as 19:06), dia 9 (07:06 as 13:06, 13:06 as 19:06), dia 15 (07:06 as 13:06, 13:06 as 19:06), dia 23 (07:06 as 13:06, 13:06 as 19:06), dia 29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IANA CABRAL DE OLIVEIRA CARDOSO</text:p>
          </table:table-cell>
          <table:table-cell table:style-name="ce10" office:value-type="float" office:value="34536" calcext:value-type="float">
            <text:p>34536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42.00</text:p>
          </table:table-cell>
          <table:table-cell table:style-name="ce10" office:value-type="string" calcext:value-type="string">
            <text:p>dia 1 (07:06 as 13:06), dia 14 (19:06 as 07:06), dia 15 (07:06 as 13:06), dia 28 (19:06 as 07:06), dia 29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INALDO SOARES LEITE</text:p>
          </table:table-cell>
          <table:table-cell table:style-name="ce10" office:value-type="float" office:value="11564" calcext:value-type="float">
            <text:p>11564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90.00</text:p>
          </table:table-cell>
          <table:table-cell table:style-name="ce10" office:value-type="string" calcext:value-type="string">
            <text:p>dia 1 (19:06 as 07:06), dia 2 (19:06 as 07:06), dia 8 (19:06 as 07:06), dia 13 (19:06 as 07:06), dia 16 (07:06 as 13:06), dia 18 (19:06 as 07:06), dia 20 (19:06 as 07:06), dia 22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THEUS GONCALVES TEIXEIRA</text:p>
          </table:table-cell>
          <table:table-cell table:style-name="ce10" office:value-type="float" office:value="34887" calcext:value-type="float">
            <text:p>34887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5 (19:06 as 07:06), dia 11 (19:06 as 07:06), dia 12 (19:06 as 07:06), dia 19 (19:06 as 07:06), dia 25 (19:06 as 07:06), dia 26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URYELLE ROSA COELHO</text:p>
          </table:table-cell>
          <table:table-cell table:style-name="ce10" office:value-type="float" office:value="22072" calcext:value-type="float">
            <text:p>22072</text:p>
          </table:table-cell>
          <table:table-cell table:style-name="ce10" office:value-type="string" calcext:value-type="string">
            <text:p>MEDICINA DE EMERGENCIA</text:p>
          </table:table-cell>
          <table:table-cell table:style-name="ce10" office:value-type="float" office:value="19425" calcext:value-type="float">
            <text:p>19425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78.00</text:p>
          </table:table-cell>
          <table:table-cell table:style-name="ce10" office:value-type="string" calcext:value-type="string">
            <text:p>dia 7 (07:06 as 13:06), dia 11 (07:06 as 13:06), dia 12 (07:06 as 13:06), dia 13 (07:06 as 13:06), dia 14 (07:06 as 13:06), dia 18 (07:06 as 13:06), dia 19 (07:06 as 13:06), dia 20 (07:06 as 13:06), dia 21 (07:06 as 13:06), dia 25 (07:06 as 13:06), dia 26 (07:06 as 13:06), dia 27 (07:06 as 13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ATRICIA MEDEIROS MARGARIDA</text:p>
          </table:table-cell>
          <table:table-cell table:style-name="ce10" office:value-type="float" office:value="30626" calcext:value-type="float">
            <text:p>30626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108.00</text:p>
          </table:table-cell>
          <table:table-cell table:style-name="ce10" office:value-type="string" calcext:value-type="string">
            <text:p>dia 6 (19:06 as 07:06), dia 7 (13:06 as 19:06), dia 11 (19:06 as 07:06), dia 14 (19:06 as 07:06), dia 16 (19:06 as 07:06), dia 20 (19:06 as 07:06), dia 21 (13:06 as 19:06), dia 25 (19:06 as 07:06), dia 28 (19:06 as 07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AYHUME KARYLLE ALVES MACEDO</text:p>
          </table:table-cell>
          <table:table-cell table:style-name="ce10" office:value-type="float" office:value="27487" calcext:value-type="float">
            <text:p>27487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8 (07:06 as 13:06, 13:06 as 19:06), dia 22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ODOLFO CAMBRAIA FROTA</text:p>
          </table:table-cell>
          <table:table-cell table:style-name="ce10" office:value-type="float" office:value="26815" calcext:value-type="float">
            <text:p>26815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9 (07:06 as 13:06), dia 14 (13:06 as 19:06), dia 21 (13:06 as 19:06), dia 27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ALITA LIMA</text:p>
          </table:table-cell>
          <table:table-cell table:style-name="ce10" office:value-type="float" office:value="27879" calcext:value-type="float">
            <text:p>27879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2 (07:06 as 13:06, 13:06 as 19:06), dia 9 (07:06 as 13:06), dia 16 (07:06 as 13:06, 13:06 as 19:06), dia 23 (07:06 as 13:06), dia 30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ASSIA MOARA AMORIM</text:p>
          </table:table-cell>
          <table:table-cell table:style-name="ce10" office:value-type="float" office:value="39657" calcext:value-type="float">
            <text:p>39657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9 (13:06 as 19:06), dia 15 (19:06 as 07:06), dia 23 (13:06 as 19:06), dia 29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VINICIUS THOME SANTIAGO</text:p>
          </table:table-cell>
          <table:table-cell table:style-name="ce10" office:value-type="float" office:value="35622" calcext:value-type="float">
            <text:p>35622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26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WILLIAM JOSE DO CARMO NETTO</text:p>
          </table:table-cell>
          <table:table-cell table:style-name="ce10" office:value-type="float" office:value="30206" calcext:value-type="float">
            <text:p>30206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5 (19:06 as 07:06), dia 9 (13:06 as 19:06), dia 13 (07:06 as 13:06, 13:06 as 19:06), dia 16 (13:06 as 19:06), dia 19 (19:06 as 07:06), dia 30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YASMIM NATIVIDADE FONSECA MAJOR</text:p>
          </table:table-cell>
          <table:table-cell table:style-name="ce11" office:value-type="float" office:value="28325" calcext:value-type="float">
            <text:p>28325</text:p>
          </table:table-cell>
          <table:table-cell table:style-name="ce11" office:value-type="string" calcext:value-type="string">
            <text:p>PLANTONISTA</text:p>
          </table:table-cell>
          <table:table-cell table:style-name="ce11"/>
          <table:table-cell table:style-name="ce11" office:value-type="string" calcext:value-type="string">
            <text:p>DEPARTAMENTO DE EMERGÊNCIA</text:p>
          </table:table-cell>
          <table:table-cell table:style-name="ce11" office:value-type="string" calcext:value-type="string">
            <text:p>24.00</text:p>
          </table:table-cell>
          <table:table-cell table:style-name="ce11" office:value-type="string" calcext:value-type="string">
            <text:p>dia 8 (07:06 as 13:06, 13:06 as 19:06), dia 22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NDREIA CRAVEIRO FRANCO</text:p>
          </table:table-cell>
          <table:table-cell table:style-name="ce13" office:value-type="float" office:value="37252" calcext:value-type="float">
            <text:p>37252</text:p>
          </table:table-cell>
          <table:table-cell table:style-name="ce13" office:value-type="string" calcext:value-type="string">
            <text:p>NEFROLOGIA</text:p>
          </table:table-cell>
          <table:table-cell table:style-name="ce13" office:value-type="float" office:value="21861" calcext:value-type="float">
            <text:p>21861</text:p>
          </table:table-cell>
          <table:table-cell table:style-name="ce13" office:value-type="string" calcext:value-type="string">
            <text:p>DEPARTAMENTO DE PACIENTES GRAVES</text:p>
          </table:table-cell>
          <table:table-cell table:style-name="ce13" office:value-type="string" calcext:value-type="string">
            <text:p>6.00</text:p>
          </table:table-cell>
          <table:table-cell table:style-name="ce13" office:value-type="string" calcext:value-type="string">
            <text:p>dia 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RTHUR MOREIRA GOMES</text:p>
          </table:table-cell>
          <table:table-cell table:style-name="ce10" office:value-type="float" office:value="25682" calcext:value-type="float">
            <text:p>25682</text:p>
          </table:table-cell>
          <table:table-cell table:style-name="ce10" office:value-type="string" calcext:value-type="string">
            <text:p>NEFROLOGIA</text:p>
          </table:table-cell>
          <table:table-cell table:style-name="ce10" office:value-type="float" office:value="18641" calcext:value-type="float">
            <text:p>18641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4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ANIELLA CAROLINE MOREIRA ALCANTARA</text:p>
          </table:table-cell>
          <table:table-cell table:style-name="ce10" office:value-type="float" office:value="23535" calcext:value-type="float">
            <text:p>23535</text:p>
          </table:table-cell>
          <table:table-cell table:style-name="ce10" office:value-type="string" calcext:value-type="string">
            <text:p>NEFROLOGIA</text:p>
          </table:table-cell>
          <table:table-cell table:style-name="ce10" office:value-type="float" office:value="18437" calcext:value-type="float">
            <text:p>18437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1 (07:06 as 19:06), dia 2 (07:06 as 19:06), dia 7 (07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ISADORA MARQUES GUIMARAES SANTOS</text:p>
          </table:table-cell>
          <table:table-cell table:style-name="ce10" office:value-type="float" office:value="25552" calcext:value-type="float">
            <text:p>25552</text:p>
          </table:table-cell>
          <table:table-cell table:style-name="ce10" office:value-type="string" calcext:value-type="string">
            <text:p>NEFROLOGIA</text:p>
          </table:table-cell>
          <table:table-cell table:style-name="ce10" office:value-type="float" office:value="18673" calcext:value-type="float">
            <text:p>18673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4 (07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ARA THAIS SALLOUM DOS SANTOS</text:p>
          </table:table-cell>
          <table:table-cell table:style-name="ce10" office:value-type="float" office:value="25054" calcext:value-type="float">
            <text:p>25054</text:p>
          </table:table-cell>
          <table:table-cell table:style-name="ce10" office:value-type="string" calcext:value-type="string">
            <text:p>NEFROLOGIA</text:p>
          </table:table-cell>
          <table:table-cell table:style-name="ce10" office:value-type="float" office:value="17090" calcext:value-type="float">
            <text:p>17090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6 (07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ATRICIA LEMOS DELFINO</text:p>
          </table:table-cell>
          <table:table-cell table:style-name="ce10" office:value-type="float" office:value="23496" calcext:value-type="float">
            <text:p>23496</text:p>
          </table:table-cell>
          <table:table-cell table:style-name="ce10" office:value-type="string" calcext:value-type="string">
            <text:p>NEFROLOGIA</text:p>
          </table:table-cell>
          <table:table-cell table:style-name="ce10" office:value-type="float" office:value="17526" calcext:value-type="float">
            <text:p>17526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5 (07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WALESKA ALVES DE OLIVEIRA DE QUEIROZ BERNARDES</text:p>
          </table:table-cell>
          <table:table-cell table:style-name="ce10" office:value-type="float" office:value="12233" calcext:value-type="float">
            <text:p>12233</text:p>
          </table:table-cell>
          <table:table-cell table:style-name="ce10" office:value-type="string" calcext:value-type="string">
            <text:p>NEFROLOGIA</text:p>
          </table:table-cell>
          <table:table-cell table:style-name="ce10" office:value-type="float" office:value="8237" calcext:value-type="float">
            <text:p>8237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21.00</text:p>
          </table:table-cell>
          <table:table-cell table:style-name="ce10" office:value-type="string" calcext:value-type="string">
            <text:p>dia 3 (08:06 as 15:06), dia 5 (08:06 as 15:06), dia 7 (08:06 as 15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YANN VICTOR MEDEIROS EDA</text:p>
          </table:table-cell>
          <table:table-cell table:style-name="ce11" office:value-type="float" office:value="25512" calcext:value-type="float">
            <text:p>25512</text:p>
          </table:table-cell>
          <table:table-cell table:style-name="ce11" office:value-type="string" calcext:value-type="string">
            <text:p>NEFROLOGIA</text:p>
          </table:table-cell>
          <table:table-cell table:style-name="ce11" office:value-type="float" office:value="18656" calcext:value-type="float">
            <text:p>18656</text:p>
          </table:table-cell>
          <table:table-cell table:style-name="ce11" office:value-type="string" calcext:value-type="string">
            <text:p>DEPARTAMENTO DE PACIENTES GRAVES</text:p>
          </table:table-cell>
          <table:table-cell table:style-name="ce11" office:value-type="string" calcext:value-type="string">
            <text:p>12.00</text:p>
          </table:table-cell>
          <table:table-cell table:style-name="ce11" office:value-type="string" calcext:value-type="string">
            <text:p>dia 3 (07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DRIANO DE PAULA RAMOS</text:p>
          </table:table-cell>
          <table:table-cell table:style-name="ce13" office:value-type="float" office:value="15784" calcext:value-type="float">
            <text:p>15784</text:p>
          </table:table-cell>
          <table:table-cell table:style-name="ce13" office:value-type="string" calcext:value-type="string">
            <text:p>NEUROCIRURGIA</text:p>
          </table:table-cell>
          <table:table-cell table:style-name="ce13" office:value-type="float" office:value="11264" calcext:value-type="float">
            <text:p>11264</text:p>
          </table:table-cell>
          <table:table-cell table:style-name="ce13" office:value-type="string" calcext:value-type="string">
            <text:p>DEPARTAMENTO DE CIRURGIA</text:p>
          </table:table-cell>
          <table:table-cell table:style-name="ce13" office:value-type="string" calcext:value-type="string">
            <text:p>48.00</text:p>
          </table:table-cell>
          <table:table-cell table:style-name="ce13" office:value-type="string" calcext:value-type="string">
            <text:p>dia 5 (19:06 as 07:06), dia 12 (19:06 as 07:06), dia 19 (19:06 as 07:06), dia 26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BRUNA SOUSA RODRIGUES</text:p>
          </table:table-cell>
          <table:table-cell table:style-name="ce10" office:value-type="float" office:value="25538" calcext:value-type="float">
            <text:p>25538</text:p>
          </table:table-cell>
          <table:table-cell table:style-name="ce10" office:value-type="string" calcext:value-type="string">
            <text:p>NEUROCIRURGIA</text:p>
          </table:table-cell>
          <table:table-cell table:style-name="ce10" office:value-type="float" office:value="19717" calcext:value-type="float">
            <text:p>19717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15 (07:06 as 13:06, 19:06 as 07:06, 13:06 as 19:06), dia 16 (07:06 as 13:06, 13:06 as 19:06), dia 30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AIO ATILA SALOIO</text:p>
          </table:table-cell>
          <table:table-cell table:style-name="ce10" office:value-type="float" office:value="25523" calcext:value-type="float">
            <text:p>25523</text:p>
          </table:table-cell>
          <table:table-cell table:style-name="ce10" office:value-type="string" calcext:value-type="string">
            <text:p>MEDICINA INTENSIVA</text:p>
          </table:table-cell>
          <table:table-cell table:style-name="ce10" office:value-type="float" office:value="21278" calcext:value-type="float">
            <text:p>21278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20.00</text:p>
          </table:table-cell>
          <table:table-cell table:style-name="ce10" office:value-type="string" calcext:value-type="string">
            <text:p>dia 1 (07:06 as 13:06, 19:06 as 07:06, 13:06 as 19:06), dia 5 (07:06 as 13:06, 13:06 as 19:06), dia 12 (07:06 as 13:06, 13:06 as 19:06), dia 15 (07:06 as 13:06, 19:06 as 07:06, 13:06 as 19:06), dia 19 (07:06 as 13:06, 13:06 as 19:06), dia 26 (07:06 as 13:06, 13:06 as 19:06), dia 29 (07:06 as 13:06, 19:06 as 07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EMILSON JOSE DE SOUZA CAMAPUM</text:p>
          </table:table-cell>
          <table:table-cell table:style-name="ce10" office:value-type="float" office:value="24187" calcext:value-type="float">
            <text:p>24187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8 (19:06 as 07:06), dia 22 (19:06 as 07:06), dia 23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FABIO PIRES BOTTA</text:p>
          </table:table-cell>
          <table:table-cell table:style-name="ce10" office:value-type="float" office:value="35188" calcext:value-type="float">
            <text:p>35188</text:p>
          </table:table-cell>
          <table:table-cell table:style-name="ce10" office:value-type="string" calcext:value-type="string">
            <text:p>NEUROCIRURGIA</text:p>
          </table:table-cell>
          <table:table-cell table:style-name="ce10" office:value-type="float" office:value="19079" calcext:value-type="float">
            <text:p>19079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32.00</text:p>
          </table:table-cell>
          <table:table-cell table:style-name="ce10" office:value-type="string" calcext:value-type="string">
            <text:p>dia 1 (07:06 as 13:06, 19:06 as 07:06, 13:06 as 19:06), dia 2 (07:06 as 13:06, 13:06 as 19:06), dia 5 (19:06 as 07:06), dia 8 (07:06 as 13:06, 19:06 as 07:06, 13:06 as 19:06), dia 12 (19:06 as 07:06), dia 13 (19:06 as 07:06), dia 22 (07:06 as 13:06, 13:06 as 19:06), dia 29 (07:06 as 13:06, 19:06 as 07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FERNANDO SIMOES NAZARENO</text:p>
          </table:table-cell>
          <table:table-cell table:style-name="ce10" office:value-type="float" office:value="17363" calcext:value-type="float">
            <text:p>17363</text:p>
          </table:table-cell>
          <table:table-cell table:style-name="ce10" office:value-type="string" calcext:value-type="string">
            <text:p>NEUROCIRURGIA</text:p>
          </table:table-cell>
          <table:table-cell table:style-name="ce10" office:value-type="float" office:value="12739" calcext:value-type="float">
            <text:p>12739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13 (19:06 as 07:06), dia 27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UARACY DE MACEDO MACHADO FILHO</text:p>
          </table:table-cell>
          <table:table-cell table:style-name="ce10" office:value-type="float" office:value="20349" calcext:value-type="float">
            <text:p>20349</text:p>
          </table:table-cell>
          <table:table-cell table:style-name="ce10" office:value-type="string" calcext:value-type="string">
            <text:p>NEUROCIRURGIA</text:p>
          </table:table-cell>
          <table:table-cell table:style-name="ce10" office:value-type="float" office:value="15626" calcext:value-type="float">
            <text:p>15626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7 (19:06 as 07:06), dia 14 (19:06 as 07:06), dia 21 (19:06 as 07:06), dia 28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HELIOENAI DE SOUSA ALENCAR</text:p>
          </table:table-cell>
          <table:table-cell table:style-name="ce10" office:value-type="float" office:value="20127" calcext:value-type="float">
            <text:p>20127</text:p>
          </table:table-cell>
          <table:table-cell table:style-name="ce10" office:value-type="string" calcext:value-type="string">
            <text:p>NEUROCIRURGIA</text:p>
          </table:table-cell>
          <table:table-cell table:style-name="ce10" office:value-type="float" office:value="16431" calcext:value-type="float">
            <text:p>16431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6 (19:06 as 07:06), dia 10 (19:06 as 07:06), dia 17 (19:06 as 07:06), dia 20 (19:06 as 07:06), dia 24 (19:06 as 07:06), dia 27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AIRO PORFIRIO DE OLIVEIRA JUNIOR</text:p>
          </table:table-cell>
          <table:table-cell table:style-name="ce10" office:value-type="float" office:value="24217" calcext:value-type="float">
            <text:p>24217</text:p>
          </table:table-cell>
          <table:table-cell table:style-name="ce10" office:value-type="string" calcext:value-type="string">
            <text:p>NEUROCIRURGIA</text:p>
          </table:table-cell>
          <table:table-cell table:style-name="ce10" office:value-type="float" office:value="19949" calcext:value-type="float">
            <text:p>19949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68.00</text:p>
          </table:table-cell>
          <table:table-cell table:style-name="ce10" office:value-type="string" calcext:value-type="string">
            <text:p>dia 2 (19:06 as 07:06, 13:06 as 19:06), dia 3 (19:06 as 07:06), dia 4 (19:06 as 07:06), dia 9 (07:06 as 13:06, 19:06 as 07:06, 13:06 as 19:06), dia 14 (19:06 as 07:06), dia 16 (19:06 as 07:06), dia 18 (19:06 as 07:06), dia 23 (19:06 as 07:06, 13:06 as 19:06), dia 25 (19:06 as 07:06), dia 28 (19:06 as 07:06), dia 30 (07:06 as 13:06, 19:06 as 07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EONARDO ROCHA CARNEIRO GARCIA ZAPATA</text:p>
          </table:table-cell>
          <table:table-cell table:style-name="ce10" office:value-type="float" office:value="16140" calcext:value-type="float">
            <text:p>16140</text:p>
          </table:table-cell>
          <table:table-cell table:style-name="ce10" office:value-type="string" calcext:value-type="string">
            <text:p>NEUROCIRURGIA</text:p>
          </table:table-cell>
          <table:table-cell table:style-name="ce10" office:value-type="float" office:value="12792" calcext:value-type="float">
            <text:p>12792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19 (19:06 as 07:06), dia 21 (07:06 as 13:06, 13:06 as 19:06), dia 22 (19:06 as 07:06), dia 26 (19:06 as 07:06), dia 28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IA JOSE CARVALHO DAVID NASCIMENTO</text:p>
          </table:table-cell>
          <table:table-cell table:style-name="ce10" office:value-type="float" office:value="5214" calcext:value-type="float">
            <text:p>5214</text:p>
          </table:table-cell>
          <table:table-cell table:style-name="ce10" office:value-type="string" calcext:value-type="string">
            <text:p>NEUROCIRURGIA</text:p>
          </table:table-cell>
          <table:table-cell table:style-name="ce10" office:value-type="float" office:value="4305" calcext:value-type="float">
            <text:p>4305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44.00</text:p>
          </table:table-cell>
          <table:table-cell table:style-name="ce10" office:value-type="string" calcext:value-type="string">
            <text:p>dia 4 (07:06 as 13:06, 13:06 as 19:06), dia 6 (07:06 as 13:06, 13:06 as 19:06), dia 7 (07:06 as 13:06, 13:06 as 19:06), dia 9 (07:06 as 13:06, 13:06 as 19:06), dia 11 (07:06 as 13:06, 13:06 as 19:06), dia 13 (07:06 as 13:06, 13:06 as 19:06), dia 14 (07:06 as 13:06, 13:06 as 19:06), dia 16 (07:06 as 13:06, 13:06 as 19:06), dia 18 (07:06 as 13:06, 13:06 as 19:06), dia 20 (07:06 as 13:06, 13:06 as 19:06), dia 25 (07:06 as 13:06, 13:06 as 19:06), dia 27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THEUS GUISONI PEREIRA</text:p>
          </table:table-cell>
          <table:table-cell table:style-name="ce10" office:value-type="float" office:value="23548" calcext:value-type="float">
            <text:p>23548</text:p>
          </table:table-cell>
          <table:table-cell table:style-name="ce10" office:value-type="string" calcext:value-type="string">
            <text:p>NEUROCIRURGIA</text:p>
          </table:table-cell>
          <table:table-cell table:style-name="ce10" office:value-type="float" office:value="20256" calcext:value-type="float">
            <text:p>20256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02.00</text:p>
          </table:table-cell>
          <table:table-cell table:style-name="ce10" office:value-type="string" calcext:value-type="string">
            <text:p>dia 2 (07:06 as 13:06), dia 3 (07:06 as 13:06, 13:06 as 19:06), dia 5 (07:06 as 13:06, 13:06 as 19:06), dia 7 (07:06 as 13:06), dia 10 (07:06 as 13:06, 13:06 as 19:06), dia 12 (07:06 as 13:06, 13:06 as 19:06), dia 17 (07:06 as 13:06, 13:06 as 19:06), dia 23 (07:06 as 13:06), dia 24 (07:06 as 13:06, 13:06 as 19:06), dia 3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MONICA CRISTINA DE BORGES ROJAS</text:p>
          </table:table-cell>
          <table:table-cell table:style-name="ce10" office:value-type="float" office:value="6545" calcext:value-type="float">
            <text:p>6545</text:p>
          </table:table-cell>
          <table:table-cell table:style-name="ce10" office:value-type="string" calcext:value-type="string">
            <text:p>NEUROCIRURGIA</text:p>
          </table:table-cell>
          <table:table-cell table:style-name="ce10" office:value-type="float" office:value="3742" calcext:value-type="float">
            <text:p>3742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8.00</text:p>
          </table:table-cell>
          <table:table-cell table:style-name="ce10" office:value-type="string" calcext:value-type="string">
            <text:p>dia 19 (07:06 as 13:06, 13:06 as 19:06), dia 2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NORMANDO GUEDES PEREIRA NETO</text:p>
          </table:table-cell>
          <table:table-cell table:style-name="ce10" office:value-type="float" office:value="31728" calcext:value-type="float">
            <text:p>31728</text:p>
          </table:table-cell>
          <table:table-cell table:style-name="ce10" office:value-type="string" calcext:value-type="string">
            <text:p>NEUROCIRURGIA</text:p>
          </table:table-cell>
          <table:table-cell table:style-name="ce10" office:value-type="float" office:value="17078" calcext:value-type="float">
            <text:p>17078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66.00</text:p>
          </table:table-cell>
          <table:table-cell table:style-name="ce10" office:value-type="string" calcext:value-type="string">
            <text:p>dia 4 (13:06 as 19:06), dia 10 (07:06 as 13:06), dia 11 (07:06 as 13:06, 13:06 as 19:06), dia 12 (07:06 as 13:06), dia 13 (07:06 as 13:06), dia 14 (07:06 as 13:06), dia 15 (07:06 as 13:06), dia 16 (07:06 as 13:06), dia 18 (13:06 as 19:06), dia 25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AFAEL PEREIRA MONTEIRO</text:p>
          </table:table-cell>
          <table:table-cell table:style-name="ce10" office:value-type="float" office:value="15978" calcext:value-type="float">
            <text:p>15978</text:p>
          </table:table-cell>
          <table:table-cell table:style-name="ce10" office:value-type="string" calcext:value-type="string">
            <text:p>NEUROCIRURGIA</text:p>
          </table:table-cell>
          <table:table-cell table:style-name="ce10" office:value-type="float" office:value="14698" calcext:value-type="float">
            <text:p>14698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90.00</text:p>
          </table:table-cell>
          <table:table-cell table:style-name="ce10" office:value-type="string" calcext:value-type="string">
            <text:p>dia 3 (07:06 as 13:06), dia 4 (07:06 as 13:06), dia 5 (07:06 as 13:06), dia 6 (07:06 as 13:06), dia 7 (07:06 as 13:06), dia 8 (07:06 as 13:06), dia 12 (07:06 as 13:06), dia 13 (07:06 as 13:06), dia 19 (07:06 as 13:06), dia 20 (07:06 as 13:06), dia 26 (07:06 as 13:06), dia 27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ICARDO CEZAR CORREA</text:p>
          </table:table-cell>
          <table:table-cell table:style-name="ce10" office:value-type="float" office:value="3124" calcext:value-type="float">
            <text:p>3124</text:p>
          </table:table-cell>
          <table:table-cell table:style-name="ce10" office:value-type="string" calcext:value-type="string">
            <text:p>NEUROCIRURGIA</text:p>
          </table:table-cell>
          <table:table-cell table:style-name="ce10" office:value-type="float" office:value="2578" calcext:value-type="float">
            <text:p>2578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90.00</text:p>
          </table:table-cell>
          <table:table-cell table:style-name="ce10" office:value-type="string" calcext:value-type="string">
            <text:p>dia 4 (07:06 as 13:06), dia 6 (07:06 as 13:06, 13:06 as 19:06), dia 11 (07:06 as 13:06, 13:06 as 19:06), dia 13 (07:06 as 13:06, 13:06 as 19:06), dia 18 (07:06 as 13:06, 13:06 as 19:06), dia 20 (07:06 as 13:06, 13:06 as 19:06), dia 25 (07:06 as 13:06, 13:06 as 19:06), dia 27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HIAGO GOMES BARBOSA</text:p>
          </table:table-cell>
          <table:table-cell table:style-name="ce10" office:value-type="float" office:value="34689" calcext:value-type="float">
            <text:p>34689</text:p>
          </table:table-cell>
          <table:table-cell table:style-name="ce10" office:value-type="string" calcext:value-type="string">
            <text:p>NEUROCIRURGIA</text:p>
          </table:table-cell>
          <table:table-cell table:style-name="ce10" office:value-type="float" office:value="19025" calcext:value-type="float">
            <text:p>19025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3 (07:06 as 13:06, 13:06 as 19:06), dia 7 (07:06 as 13:06), dia 10 (07:06 as 13:06, 13:06 as 19:06), dia 14 (07:06 as 13:06), dia 17 (07:06 as 13:06, 13:06 as 19:06), dia 21 (07:06 as 13:06), dia 24 (07:06 as 13:06, 13:06 as 19:06), dia 28 (07:06 as 13:06), dia 3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IAGO VINICIUS SILVA FERNANDES</text:p>
          </table:table-cell>
          <table:table-cell table:style-name="ce10" office:value-type="float" office:value="21377" calcext:value-type="float">
            <text:p>21377</text:p>
          </table:table-cell>
          <table:table-cell table:style-name="ce10" office:value-type="string" calcext:value-type="string">
            <text:p>NEUROCIRURGIA</text:p>
          </table:table-cell>
          <table:table-cell table:style-name="ce10" office:value-type="float" office:value="16371" calcext:value-type="float">
            <text:p>16371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228.00</text:p>
          </table:table-cell>
          <table:table-cell table:style-name="ce10" office:value-type="string" calcext:value-type="string">
            <text:p>dia 1 (07:06 as 13:06), dia 2 (07:06 as 13:06), dia 3 (13:06 as 19:06, 19:06 as 07:06), dia 4 (19:06 as 07:06), dia 6 (19:06 as 07:06), dia 7 (07:06 as 10:06), dia 10 (13:06 as 19:06, 19:06 as 07:06), dia 11 (19:06 as 07:06), dia 14 (07:06 as 10:06), dia 17 (13:06 as 19:06, 19:06 as 07:06), dia 18 (19:06 as 07:06), dia 20 (19:06 as 07:06), dia 21 (07:06 as 10:06), dia 24 (13:06 as 19:06, 07:06 as 13:06, 19:06 as 07:06), dia 25 (07:06 as 13:06, 19:06 as 07:06), dia 26 (07:06 as 13:06), dia 27 (07:06 as 13:06), dia 28 (07:06 as 10:06, 07:06 as 13:06), dia 29 (07:06 as 13:06), dia 30 (07:06 as 13:06), dia 31 (13:06 as 19:06, 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VINICIUS ROSA DE CASTRO</text:p>
          </table:table-cell>
          <table:table-cell table:style-name="ce10" office:value-type="float" office:value="37253" calcext:value-type="float">
            <text:p>37253</text:p>
          </table:table-cell>
          <table:table-cell table:style-name="ce10" office:value-type="string" calcext:value-type="string">
            <text:p>NEUROCIRURGIA</text:p>
          </table:table-cell>
          <table:table-cell table:style-name="ce10" office:value-type="float" office:value="20498" calcext:value-type="float">
            <text:p>20498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14.00</text:p>
          </table:table-cell>
          <table:table-cell table:style-name="ce10" office:value-type="string" calcext:value-type="string">
            <text:p>dia 3 (07:06 as 13:06), dia 4 (13:06 as 19:06), dia 9 (07:06 as 13:06), dia 10 (07:06 as 13:06), dia 11 (19:06 as 07:06), dia 17 (07:06 as 13:06), dia 18 (07:06 as 13:06), dia 19 (07:06 as 13:06), dia 20 (07:06 as 13:06), dia 21 (07:06 as 13:06, 19:06 as 07:06), dia 22 (07:06 as 13:06), dia 23 (07:06 as 13:06), dia 24 (07:06 as 13:06), dia 26 (13:06 as 19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WILLIAM MANOEL DA SILVA CAPELLAZZO</text:p>
          </table:table-cell>
          <table:table-cell table:style-name="ce10" office:value-type="float" office:value="29678" calcext:value-type="float">
            <text:p>29678</text:p>
          </table:table-cell>
          <table:table-cell table:style-name="ce10" office:value-type="string" calcext:value-type="string">
            <text:p>NEUROCIRURGIA</text:p>
          </table:table-cell>
          <table:table-cell table:style-name="ce10" office:value-type="float" office:value="19023" calcext:value-type="float">
            <text:p>19023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2 (19:06 as 07:06), dia 9 (19:06 as 07:06), dia 16 (19:06 as 07:06), dia 23 (19:06 as 07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WOLNEY RONALDO ABRAHAO SILVA</text:p>
          </table:table-cell>
          <table:table-cell table:style-name="ce11" office:value-type="float" office:value="13148" calcext:value-type="float">
            <text:p>13148</text:p>
          </table:table-cell>
          <table:table-cell table:style-name="ce11" office:value-type="string" calcext:value-type="string">
            <text:p>NEUROCIRURGIA</text:p>
          </table:table-cell>
          <table:table-cell table:style-name="ce11" office:value-type="float" office:value="9296" calcext:value-type="float">
            <text:p>9296</text:p>
          </table:table-cell>
          <table:table-cell table:style-name="ce11" office:value-type="string" calcext:value-type="string">
            <text:p>DEPARTAMENTO DE CIRURGIA</text:p>
          </table:table-cell>
          <table:table-cell table:style-name="ce11" office:value-type="string" calcext:value-type="string">
            <text:p>36.00</text:p>
          </table:table-cell>
          <table:table-cell table:style-name="ce11" office:value-type="string" calcext:value-type="string">
            <text:p>dia 14 (07:06 as 13:06, 13:06 as 19:06), dia 21 (07:06 as 13:06, 13:06 as 19:06), dia 28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CLARA MONTEIRO ANTUNES BARREIRA</text:p>
          </table:table-cell>
          <table:table-cell table:style-name="ce13" office:value-type="float" office:value="13568" calcext:value-type="float">
            <text:p>13568</text:p>
          </table:table-cell>
          <table:table-cell table:style-name="ce13" office:value-type="string" calcext:value-type="string">
            <text:p>NEUROLOGIA</text:p>
          </table:table-cell>
          <table:table-cell table:style-name="ce13" office:value-type="float" office:value="10067" calcext:value-type="float">
            <text:p>10067</text:p>
          </table:table-cell>
          <table:table-cell table:style-name="ce13" office:value-type="string" calcext:value-type="string">
            <text:p>DEPARTAMENTO DE CLÍNICA MÉDICA</text:p>
          </table:table-cell>
          <table:table-cell table:style-name="ce13" office:value-type="string" calcext:value-type="string">
            <text:p>114.00</text:p>
          </table:table-cell>
          <table:table-cell table:style-name="ce13" office:value-type="string" calcext:value-type="string">
            <text:p>dia 3 (07:06 as 13:06, 13:06 as 19:06), dia 4 (07:06 as 13:06), dia 6 (07:06 as 13:06), dia 7 (07:06 as 13:06), dia 9 (07:06 as 13:06), dia 10 (07:06 as 13:06, 13:06 as 19:06), dia 11 (07:06 as 13:06), dia 13 (07:06 as 13:06), dia 14 (07:06 as 13:06), dia 17 (13:06 as 19:06), dia 24 (07:06 as 13:06, 13:06 as 19:06), dia 25 (07:06 as 13:06), dia 27 (07:06 as 13:06), dia 28 (07:06 as 13:06), dia 3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KAION VILELA DE JESUS</text:p>
          </table:table-cell>
          <table:table-cell table:style-name="ce10" office:value-type="float" office:value="25701" calcext:value-type="float">
            <text:p>25701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17018" calcext:value-type="float">
            <text:p>17018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1 (07:06 as 13:06), dia 2 (07:06 as 13:06), dia 4 (13:06 as 19:06), dia 11 (13:06 as 19:06), dia 15 (07:06 as 13:06), dia 16 (07:06 as 13:06), dia 18 (13:06 as 19:06), dia 25 (13:06 as 19:06), dia 29 (07:06 as 13:06), dia 30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EDUARDO DAMASCENO</text:p>
          </table:table-cell>
          <table:table-cell table:style-name="ce10" office:value-type="float" office:value="11534" calcext:value-type="float">
            <text:p>11534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7010" calcext:value-type="float">
            <text:p>7010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54.00</text:p>
          </table:table-cell>
          <table:table-cell table:style-name="ce10" office:value-type="string" calcext:value-type="string">
            <text:p>dia 3 (07:06 as 13:06), dia 4 (13:06 as 19:06), dia 10 (07:06 as 13:06), dia 11 (13:06 as 19:06), dia 17 (07:06 as 13:06), dia 18 (13:06 as 19:06), dia 24 (07:06 as 13:06), dia 25 (13:06 as 19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RDANA GAUDIE GURIAN</text:p>
          </table:table-cell>
          <table:table-cell table:style-name="ce10" office:value-type="float" office:value="25925" calcext:value-type="float">
            <text:p>25925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18333" calcext:value-type="float">
            <text:p>18333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6 (07:06 as 13:06), dia 8 (07:06 as 13:06), dia 13 (07:06 as 13:06), dia 18 (07:06 as 13:06), dia 20 (07:06 as 13:06), dia 27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ARA CRISTINA ROCHA ALVARENGA</text:p>
          </table:table-cell>
          <table:table-cell table:style-name="ce10" office:value-type="float" office:value="24544" calcext:value-type="float">
            <text:p>24544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1703" calcext:value-type="float">
            <text:p>1703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1 (07:06 as 13:06), dia 2 (07:06 as 13:06), dia 5 (13:06 as 19:06), dia 12 (13:06 as 19:06), dia 15 (07:06 as 13:06), dia 16 (07:06 as 13:06), dia 19 (13:06 as 19:06), dia 26 (13:06 as 19:06), dia 29 (07:06 as 13:06), dia 30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CO TULIO ARAUJO PEDATELLA</text:p>
          </table:table-cell>
          <table:table-cell table:style-name="ce10" office:value-type="float" office:value="10582" calcext:value-type="float">
            <text:p>10582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6664" calcext:value-type="float">
            <text:p>6664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2 (13:06 as 19:06), dia 5 (07:06 as 13:06), dia 7 (07:06 as 13:06), dia 8 (07:06 as 13:06), dia 9 (13:06 as 19:06), dia 12 (07:06 as 13:06), dia 14 (07:06 as 13:06), dia 16 (13:06 as 19:06), dia 19 (07:06 as 13:06), dia 21 (07:06 as 13:06), dia 23 (13:06 as 19:06), dia 26 (07:06 as 13:06), dia 28 (07:06 as 13:06), dia 30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IA ONDINA MACHADO DINIZ</text:p>
          </table:table-cell>
          <table:table-cell table:style-name="ce10" office:value-type="float" office:value="24731" calcext:value-type="float">
            <text:p>24731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18306" calcext:value-type="float">
            <text:p>18306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54.00</text:p>
          </table:table-cell>
          <table:table-cell table:style-name="ce10" office:value-type="string" calcext:value-type="string">
            <text:p>dia 6 (13:06 as 19:06), dia 13 (13:06 as 19:06), dia 17 (07:06 as 13:06), dia 20 (07:06 as 13:06, 13:06 as 19:06), dia 21 (07:06 as 13:06), dia 22 (07:06 as 13:06), dia 23 (07:06 as 13:06), dia 27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HALITA DAYRELL LEITE QUINAN</text:p>
          </table:table-cell>
          <table:table-cell table:style-name="ce10" office:value-type="float" office:value="18249" calcext:value-type="float">
            <text:p>18249</text:p>
          </table:table-cell>
          <table:table-cell table:style-name="ce10" office:value-type="string" calcext:value-type="string">
            <text:p>NEUROLOGIA</text:p>
          </table:table-cell>
          <table:table-cell table:style-name="ce10" office:value-type="float" office:value="12363" calcext:value-type="float">
            <text:p>12363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54.00</text:p>
          </table:table-cell>
          <table:table-cell table:style-name="ce10" office:value-type="string" calcext:value-type="string">
            <text:p>dia 4 (07:06 as 13:06), dia 5 (07:06 as 13:06), dia 9 (07:06 as 13:06), dia 11 (07:06 as 13:06), dia 12 (07:06 as 13:06), dia 18 (07:06 as 13:06), dia 19 (07:06 as 13:06), dia 25 (07:06 as 13:06), dia 2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THAYANNE KAMYLLA SANTOS REZENDE</text:p>
          </table:table-cell>
          <table:table-cell table:style-name="ce11" office:value-type="float" office:value="22843" calcext:value-type="float">
            <text:p>22843</text:p>
          </table:table-cell>
          <table:table-cell table:style-name="ce11" office:value-type="string" calcext:value-type="string">
            <text:p>NEUROLOGIA</text:p>
          </table:table-cell>
          <table:table-cell table:style-name="ce11" office:value-type="float" office:value="15885" calcext:value-type="float">
            <text:p>15885</text:p>
          </table:table-cell>
          <table:table-cell table:style-name="ce11" office:value-type="string" calcext:value-type="string">
            <text:p>DEPARTAMENTO DE CLÍNICA MÉDICA</text:p>
          </table:table-cell>
          <table:table-cell table:style-name="ce11" office:value-type="string" calcext:value-type="string">
            <text:p>12.00</text:p>
          </table:table-cell>
          <table:table-cell table:style-name="ce11" office:value-type="string" calcext:value-type="string">
            <text:p>dia 22 (07:06 as 13:06), dia 23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NA CLAUDIA DO NASCIMENTO COUTINHO</text:p>
          </table:table-cell>
          <table:table-cell table:style-name="ce13" office:value-type="float" office:value="24756" calcext:value-type="float">
            <text:p>24756</text:p>
          </table:table-cell>
          <table:table-cell table:style-name="ce13" office:value-type="string" calcext:value-type="string">
            <text:p>PLANTONISTA</text:p>
          </table:table-cell>
          <table:table-cell table:style-name="ce13"/>
          <table:table-cell table:style-name="ce13" office:value-type="string" calcext:value-type="string">
            <text:p>DEPARTAMENTO DE EMERGÊNCIA</text:p>
          </table:table-cell>
          <table:table-cell table:style-name="ce13" office:value-type="string" calcext:value-type="string">
            <text:p>96.00</text:p>
          </table:table-cell>
          <table:table-cell table:style-name="ce13" office:value-type="string" calcext:value-type="string">
            <text:p>dia 1 (07:06 as 19:06), dia 2 (07:06 as 19:06), dia 6 (07:06 as 19:06), dia 15 (07:06 as 19:06), dia 16 (07:06 as 19:06), dia 20 (07:06 as 19:06), dia 29 (07:06 as 19:06), dia 30 (07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AIO CESAR GARCEZ HENRIQUE SOLAREVISKY</text:p>
          </table:table-cell>
          <table:table-cell table:style-name="ce10" office:value-type="float" office:value="28701" calcext:value-type="float">
            <text:p>28701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11 (19:06 as 07:06), dia 25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AMILA COSTA BARBOSA</text:p>
          </table:table-cell>
          <table:table-cell table:style-name="ce10" office:value-type="float" office:value="22829" calcext:value-type="float">
            <text:p>22829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6 (19:06 as 07:06), dia 18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AMARIZ DELLIZETH RAFAEL DOS SANTOS</text:p>
          </table:table-cell>
          <table:table-cell table:style-name="ce10" office:value-type="float" office:value="21298" calcext:value-type="float">
            <text:p>21298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19300" calcext:value-type="float">
            <text:p>19300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3 (07:06 as 19:06), dia 17 (07:06 as 19:06), dia 31 (07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EDUARDO DE AGUIAR JUNIOR</text:p>
          </table:table-cell>
          <table:table-cell table:style-name="ce10" office:value-type="float" office:value="32018" calcext:value-type="float">
            <text:p>32018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120.00</text:p>
          </table:table-cell>
          <table:table-cell table:style-name="ce10" office:value-type="string" calcext:value-type="string">
            <text:p>dia 7 (07:06 as 19:06), dia 10 (07:06 as 19:06), dia 13 (07:06 as 19:06), dia 14 (07:06 as 19:06), dia 15 (19:06 as 07:06), dia 21 (07:06 as 19:06), dia 24 (07:06 as 19:06), dia 27 (07:06 as 19:06), dia 28 (07:06 as 19:06), dia 29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FILIPE RODRIGUES DE SOUSA BORGES</text:p>
          </table:table-cell>
          <table:table-cell table:style-name="ce10" office:value-type="float" office:value="22059" calcext:value-type="float">
            <text:p>22059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19261" calcext:value-type="float">
            <text:p>19261</text:p>
          </table:table-cell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108.00</text:p>
          </table:table-cell>
          <table:table-cell table:style-name="ce10" office:value-type="string" calcext:value-type="string">
            <text:p>dia 1 (19:06 as 07:06), dia 4 (19:06 as 07:06), dia 7 (19:06 as 07:06), dia 12 (19:06 as 07:06), dia 13 (19:06 as 07:06), dia 20 (19:06 as 07:06), dia 21 (19:06 as 07:06), dia 26 (19:06 as 07:06), dia 27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ABRIEL CORREA DO PRADO</text:p>
          </table:table-cell>
          <table:table-cell table:style-name="ce10" office:value-type="float" office:value="31512" calcext:value-type="float">
            <text:p>31512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8 (07:06 as 19:06, 19:06 as 07:06), dia 22 (07:06 as 19:06, 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ULIANA BEATRIZ SOUZA DE FREITAS</text:p>
          </table:table-cell>
          <table:table-cell table:style-name="ce10" office:value-type="float" office:value="32137" calcext:value-type="float">
            <text:p>32137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EMERGÊNCIA</text:p>
          </table:table-cell>
          <table:table-cell table:style-name="ce10" office:value-type="string" calcext:value-type="string">
            <text:p>168.00</text:p>
          </table:table-cell>
          <table:table-cell table:style-name="ce10" office:value-type="string" calcext:value-type="string">
            <text:p>dia 2 (19:06 as 07:06), dia 3 (19:06 as 07:06), dia 5 (19:06 as 07:06), dia 9 (19:06 as 07:06), dia 10 (19:06 as 07:06), dia 14 (19:06 as 07:06), dia 16 (19:06 as 07:06), dia 17 (19:06 as 07:06), dia 19 (19:06 as 07:06), dia 23 (19:06 as 07:06), dia 24 (19:06 as 07:06), dia 28 (19:06 as 07:06), dia 30 (19:06 as 07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CELA TEIXEIRA THOME</text:p>
          </table:table-cell>
          <table:table-cell table:style-name="ce10" office:value-type="float" office:value="23322" calcext:value-type="float">
            <text:p>23322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9 (07:06 as 19:06), dia 23 (07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NAIARA OLIVIA SILVA DE REZENDE DOS REIS</text:p>
          </table:table-cell>
          <table:table-cell table:style-name="ce11" office:value-type="float" office:value="20275" calcext:value-type="float">
            <text:p>20275</text:p>
          </table:table-cell>
          <table:table-cell table:style-name="ce11" office:value-type="string" calcext:value-type="string">
            <text:p>PLANTONISTA</text:p>
          </table:table-cell>
          <table:table-cell table:style-name="ce11"/>
          <table:table-cell table:style-name="ce11" office:value-type="string" calcext:value-type="string">
            <text:p>DEPARTAMENTO DE EMERGÊNCIA</text:p>
          </table:table-cell>
          <table:table-cell table:style-name="ce11" office:value-type="string" calcext:value-type="string">
            <text:p>96.00</text:p>
          </table:table-cell>
          <table:table-cell table:style-name="ce11" office:value-type="string" calcext:value-type="string">
            <text:p>dia 4 (07:06 as 19:06), dia 5 (07:06 as 19:06), dia 11 (07:06 as 19:06), dia 12 (07:06 as 19:06), dia 18 (07:06 as 19:06), dia 19 (07:06 as 19:06), dia 25 (07:06 as 19:06), dia 26 (07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5" office:value-type="string" calcext:value-type="string">
            <text:p>HUGO</text:p>
          </table:table-cell>
          <table:table-cell table:style-name="ce12" office:value-type="string" calcext:value-type="string">
            <text:p>PJ</text:p>
          </table:table-cell>
          <table:table-cell table:style-name="ce12" office:value-type="string" calcext:value-type="string">
            <text:p>ROBERTO AGOSTINHO MOREIRA</text:p>
          </table:table-cell>
          <table:table-cell table:style-name="ce12" office:value-type="float" office:value="21506" calcext:value-type="float">
            <text:p>21506</text:p>
          </table:table-cell>
          <table:table-cell table:style-name="ce12" office:value-type="string" calcext:value-type="string">
            <text:p>PLANTONISTA</text:p>
          </table:table-cell>
          <table:table-cell table:style-name="ce12"/>
          <table:table-cell table:style-name="ce12" office:value-type="string" calcext:value-type="string">
            <text:p>DEPARTAMENTO DE PACIENTES GRAVES</text:p>
          </table:table-cell>
          <table:table-cell table:style-name="ce12" office:value-type="string" calcext:value-type="string">
            <text:p>102.00</text:p>
          </table:table-cell>
          <table:table-cell table:style-name="ce12" office:value-type="string" calcext:value-type="string">
            <text:p>dia 3 (08:06 as 12:06), dia 4 (13:06 as 19:06), dia 5 (13:06 as 19:06), dia 6 (13:06 as 19:06), dia 7 (08:06 as 12:06), dia 10 (08:06 as 12:06), dia 11 (13:06 as 19:06), dia 12 (13:06 as 19:06), dia 14 (08:06 as 12:06), dia 17 (08:06 as 12:06), dia 18 (13:06 as 19:06), dia 19 (13:06 as 19:06), dia 20 (13:06 as 19:06), dia 21 (08:06 as 12:06), dia 24 (08:06 as 12:06), dia 25 (13:06 as 19:06), dia 26 (13:06 as 19:06), dia 27 (13:06 as 19:06), dia 28 (08:06 as 12:06), dia 31 (08:06 as 12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NANDA SILVERIO RIBEIRO DIAS</text:p>
          </table:table-cell>
          <table:table-cell table:style-name="ce13" office:value-type="float" office:value="13535" calcext:value-type="float">
            <text:p>13535</text:p>
          </table:table-cell>
          <table:table-cell table:style-name="ce13" office:value-type="string" calcext:value-type="string">
            <text:p>ODONTOLOGIA HOSPITALAR</text:p>
          </table:table-cell>
          <table:table-cell table:style-name="ce13"/>
          <table:table-cell table:style-name="ce13" office:value-type="string" calcext:value-type="string">
            <text:p>DEPARTAMENTO DE PACIENTES GRAVES</text:p>
          </table:table-cell>
          <table:table-cell table:style-name="ce13" office:value-type="string" calcext:value-type="string">
            <text:p>48.00</text:p>
          </table:table-cell>
          <table:table-cell table:style-name="ce13" office:value-type="string" calcext:value-type="string">
            <text:p>dia 4 (08:06 as 12:06), dia 5 (08:06 as 12:06), dia 6 (08:06 as 12:06), dia 11 (08:06 as 12:06), dia 12 (08:06 as 12:06), dia 13 (08:06 as 12:06), dia 18 (08:06 as 12:06), dia 19 (08:06 as 12:06), dia 20 (08:06 as 12:06), dia 25 (08:06 as 12:06), dia 26 (08:06 as 12:06), dia 27 (08:06 as 12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ANTONIO BAUER MACIEL BATISTA</text:p>
          </table:table-cell>
          <table:table-cell table:style-name="ce10" office:value-type="float" office:value="3482" calcext:value-type="float">
            <text:p>3482</text:p>
          </table:table-cell>
          <table:table-cell table:style-name="ce10" office:value-type="string" calcext:value-type="string">
            <text:p>ODONTOLOGIA HOSPITALAR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56.00</text:p>
          </table:table-cell>
          <table:table-cell table:style-name="ce10" office:value-type="string" calcext:value-type="string">
            <text:p>dia 3 (08:06 as 12:06, 14:06 as 18:06), dia 7 (08:06 as 12:06), dia 10 (08:06 as 12:06, 14:06 as 18:06), dia 14 (08:06 as 12:06), dia 17 (08:06 as 12:06, 14:06 as 18:06), dia 21 (08:06 as 12:06), dia 24 (08:06 as 12:06, 14:06 as 18:06), dia 28 (08:06 as 12:06), dia 31 (08:06 as 12:06, 14:06 as 18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AMILA DE FREITAS MARTINS SOARES SILVEIRA</text:p>
          </table:table-cell>
          <table:table-cell table:style-name="ce10" office:value-type="float" office:value="5665" calcext:value-type="float">
            <text:p>5665</text:p>
          </table:table-cell>
          <table:table-cell table:style-name="ce10" office:value-type="string" calcext:value-type="string">
            <text:p>ODONTOLOGIA HOSPITALAR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5 (13:06 as 19:06, 07:06 as 13:06), dia 6 (07:06 as 13:06), dia 11 (13:06 as 19:06), dia 12 (07:06 as 13:06), dia 13 (07:06 as 13:06), dia 18 (13:06 as 19:06), dia 19 (07:06 as 13:06), dia 20 (07:06 as 13:06), dia 25 (13:06 as 19:06), dia 26 (07:06 as 13:06), dia 27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ANIELA LEAO AMANCIO</text:p>
          </table:table-cell>
          <table:table-cell table:style-name="ce10" office:value-type="float" office:value="5633" calcext:value-type="float">
            <text:p>5633</text:p>
          </table:table-cell>
          <table:table-cell table:style-name="ce10" office:value-type="string" calcext:value-type="string">
            <text:p>EDODONTI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6.00</text:p>
          </table:table-cell>
          <table:table-cell table:style-name="ce10" office:value-type="string" calcext:value-type="string">
            <text:p>dia 5 (14:06 as 18:06), dia 12 (14:06 as 18:06), dia 19 (14:06 as 18:06), dia 26 (14:06 as 18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IANA DE SOUZA LESSA</text:p>
          </table:table-cell>
          <table:table-cell table:style-name="ce10" office:value-type="float" office:value="21931" calcext:value-type="float">
            <text:p>21931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32.00</text:p>
          </table:table-cell>
          <table:table-cell table:style-name="ce10" office:value-type="string" calcext:value-type="string">
            <text:p>dia 4 (08:06 as 12:06), dia 7 (14:06 as 18:06), dia 11 (08:06 as 12:06), dia 14 (14:06 as 18:06), dia 18 (08:06 as 12:06), dia 21 (14:06 as 18:06), dia 25 (08:06 as 12:06), dia 28 (14:06 as 18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WANESSA MIRANDA E SILVA</text:p>
          </table:table-cell>
          <table:table-cell table:style-name="ce11" office:value-type="float" office:value="9887" calcext:value-type="float">
            <text:p>9887</text:p>
          </table:table-cell>
          <table:table-cell table:style-name="ce11" office:value-type="string" calcext:value-type="string">
            <text:p>EDODONTIA</text:p>
          </table:table-cell>
          <table:table-cell table:style-name="ce11"/>
          <table:table-cell table:style-name="ce11" office:value-type="string" calcext:value-type="string">
            <text:p>DEPARTAMENTO DE PACIENTES GRAVES</text:p>
          </table:table-cell>
          <table:table-cell table:style-name="ce11" office:value-type="string" calcext:value-type="string">
            <text:p>16.00</text:p>
          </table:table-cell>
          <table:table-cell table:style-name="ce11" office:value-type="string" calcext:value-type="string">
            <text:p>dia 6 (14:06 as 18:06), dia 13 (14:06 as 18:06), dia 20 (14:06 as 18:06), dia 27 (14:06 as 18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LANO RIBEIRO DE QUEIROZ FILHO</text:p>
          </table:table-cell>
          <table:table-cell table:style-name="ce13" office:value-type="float" office:value="11499" calcext:value-type="float">
            <text:p>11499</text:p>
          </table:table-cell>
          <table:table-cell table:style-name="ce13" office:value-type="string" calcext:value-type="string">
            <text:p>ORTOPEDIA E TRAUMATOLOGIA</text:p>
          </table:table-cell>
          <table:table-cell table:style-name="ce13" office:value-type="float" office:value="7181" calcext:value-type="float">
            <text:p>7181</text:p>
          </table:table-cell>
          <table:table-cell table:style-name="ce13" office:value-type="string" calcext:value-type="string">
            <text:p>DEPARTAMENTO DE ORTOPEDIA</text:p>
          </table:table-cell>
          <table:table-cell table:style-name="ce13" office:value-type="string" calcext:value-type="string">
            <text:p>24.00</text:p>
          </table:table-cell>
          <table:table-cell table:style-name="ce13" office:value-type="string" calcext:value-type="string">
            <text:p>dia 7 (07:06 as 13:06), dia 14 (07:06 as 13:06), dia 21 (07:06 as 13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ANDRE LUIZ PASSOS CARDOSO</text:p>
          </table:table-cell>
          <table:table-cell table:style-name="ce10" office:value-type="float" office:value="8227" calcext:value-type="float">
            <text:p>8227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4525" calcext:value-type="float">
            <text:p>4525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5 (13:06 as 19:06), dia 12 (13:06 as 19:06), dia 19 (13:06 as 19:06), dia 26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NESIO SAMUEL FERNANDES NETO</text:p>
          </table:table-cell>
          <table:table-cell table:style-name="ce10" office:value-type="float" office:value="14065" calcext:value-type="float">
            <text:p>14065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9962" calcext:value-type="float">
            <text:p>9962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7 (13:06 as 19:06), dia 14 (13:06 as 19:06), dia 21 (13:06 as 19:06), dia 28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ARLOS ANTONIO DE MELO JUNIOR</text:p>
          </table:table-cell>
          <table:table-cell table:style-name="ce10" office:value-type="float" office:value="17153" calcext:value-type="float">
            <text:p>17153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8517" calcext:value-type="float">
            <text:p>8517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50.00</text:p>
          </table:table-cell>
          <table:table-cell table:style-name="ce10" office:value-type="string" calcext:value-type="string">
            <text:p>dia 3 (13:06 as 19:06), dia 5 (07:06 as 13:06, 13:06 as 19:06), dia 6 (07:06 as 13:06, 13:06 as 19:06), dia 7 (07:06 as 13:06), dia 10 (13:06 as 19:06), dia 12 (07:06 as 13:06, 13:06 as 19:06), dia 13 (07:06 as 13:06, 13:06 as 19:06), dia 14 (07:06 as 13:06), dia 17 (13:06 as 19:06), dia 19 (07:06 as 13:06, 13:06 as 19:06), dia 20 (07:06 as 13:06, 13:06 as 19:06), dia 21 (07:06 as 13:06), dia 24 (13:06 as 19:06), dia 26 (07:06 as 13:06, 13:06 as 19:06), dia 27 (07:06 as 13:06, 13:06 as 19:06), dia 28 (07:06 as 13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ASSIANO COELHO DE ALMEIDA</text:p>
          </table:table-cell>
          <table:table-cell table:style-name="ce10" office:value-type="float" office:value="11489" calcext:value-type="float">
            <text:p>11489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9968" calcext:value-type="float">
            <text:p>19968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7 (13:06 as 19:06), dia 2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DANIEL RIBEIRO DE RESENDE</text:p>
          </table:table-cell>
          <table:table-cell table:style-name="ce10" office:value-type="float" office:value="10028" calcext:value-type="float">
            <text:p>10028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5217" calcext:value-type="float">
            <text:p>5217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5 (07:06 as 13:06), dia 12 (07:06 as 13:06), dia 19 (07:06 as 13:06), dia 2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IEGO SILVA BESSA</text:p>
          </table:table-cell>
          <table:table-cell table:style-name="ce10" office:value-type="float" office:value="29447" calcext:value-type="float">
            <text:p>29447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0016" calcext:value-type="float">
            <text:p>20016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3 (07:06 as 13:06), dia 10 (07:06 as 13:06), dia 17 (07:06 as 13:06), dia 24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USTAVO TEIXEIRA LEAO</text:p>
          </table:table-cell>
          <table:table-cell table:style-name="ce10" office:value-type="float" office:value="21577" calcext:value-type="float">
            <text:p>21577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5981" calcext:value-type="float">
            <text:p>15981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7 (13:06 as 19:06), dia 14 (13:06 as 19:06), dia 21 (13:06 as 19:06), dia 28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ISABELA OLIVEIRA CALDEIRA DE MOURA</text:p>
          </table:table-cell>
          <table:table-cell table:style-name="ce10" office:value-type="float" office:value="26402" calcext:value-type="float">
            <text:p>26402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8935" calcext:value-type="float">
            <text:p>18935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5 (13:06 as 19:06), dia 12 (13:06 as 19:06), dia 19 (13:06 as 19:06), dia 26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SE JOAQUIM GOMIDE NETO</text:p>
          </table:table-cell>
          <table:table-cell table:style-name="ce10" office:value-type="float" office:value="6024" calcext:value-type="float">
            <text:p>6024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722" calcext:value-type="float">
            <text:p>1722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5 (13:06 as 19:06), dia 12 (13:06 as 19:06), dia 19 (13:06 as 19:06), dia 26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JOSE MOISES DE OLIVEIRA COSTA</text:p>
          </table:table-cell>
          <table:table-cell table:style-name="ce10" office:value-type="float" office:value="6279" calcext:value-type="float">
            <text:p>6279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034" calcext:value-type="float">
            <text:p>2034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3 (07:06 as 13:06, 13:06 as 19:06), dia 10 (07:06 as 13:06, 13:06 as 19:06), dia 17 (07:06 as 13:06, 13:06 as 19:06), dia 24 (07:06 as 13:06, 13:06 as 19:06), dia 3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YCE MATIAS DA SILVA</text:p>
          </table:table-cell>
          <table:table-cell table:style-name="ce10" office:value-type="float" office:value="26001" calcext:value-type="float">
            <text:p>26001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1149" calcext:value-type="float">
            <text:p>21149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4 (13:06 as 19:06), dia 11 (13:06 as 19:06), dia 18 (13:06 as 19:06), dia 25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LAERTE BENTO ALVES JUNIOR</text:p>
          </table:table-cell>
          <table:table-cell table:style-name="ce10" office:value-type="float" office:value="7799" calcext:value-type="float">
            <text:p>7799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4205" calcext:value-type="float">
            <text:p>4205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5 (13:06 as 19:06), dia 12 (13:06 as 19:06), dia 19 (13:06 as 19:06), dia 26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CAS RICCI DELEVEDOVE</text:p>
          </table:table-cell>
          <table:table-cell table:style-name="ce10" office:value-type="float" office:value="24471" calcext:value-type="float">
            <text:p>24471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6172" calcext:value-type="float">
            <text:p>16172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7 (07:06 as 13:06), dia 14 (07:06 as 13:06), dia 21 (07:06 as 13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CO ANTONIO LEMES CRUZ</text:p>
          </table:table-cell>
          <table:table-cell table:style-name="ce10" office:value-type="float" office:value="22421" calcext:value-type="float">
            <text:p>22421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5090" calcext:value-type="float">
            <text:p>15090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4 (07:06 as 13:06), dia 11 (07:06 as 13:06), dia 18 (07:06 as 13:06), dia 25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MARCO ANTONIO RICCIARDI LOMBARDI</text:p>
          </table:table-cell>
          <table:table-cell table:style-name="ce10" office:value-type="float" office:value="10821" calcext:value-type="float">
            <text:p>10821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5361" calcext:value-type="float">
            <text:p>5361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6 (07:06 as 13:06), dia 13 (07:06 as 13:06), dia 20 (07:06 as 13:06), dia 27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ILIA LEAO PEREIRA RESENDE</text:p>
          </table:table-cell>
          <table:table-cell table:style-name="ce10" office:value-type="float" office:value="22158" calcext:value-type="float">
            <text:p>22158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4842" calcext:value-type="float">
            <text:p>14842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6 (13:06 as 19:06), dia 13 (13:06 as 19:06), dia 20 (13:06 as 19:06), dia 27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EDRO MIRANDA PORTUGAL JUNIOR</text:p>
          </table:table-cell>
          <table:table-cell table:style-name="ce10" office:value-type="float" office:value="26079" calcext:value-type="float">
            <text:p>26079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8286" calcext:value-type="float">
            <text:p>18286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6 (07:06 as 13:06), dia 13 (07:06 as 13:06), dia 20 (07:06 as 13:06), dia 27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AFAEL DE ALMEIDA MACHADO</text:p>
          </table:table-cell>
          <table:table-cell table:style-name="ce10" office:value-type="float" office:value="25769" calcext:value-type="float">
            <text:p>25769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6958" calcext:value-type="float">
            <text:p>16958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4 (07:06 as 13:06), dia 11 (07:06 as 13:06), dia 18 (07:06 as 13:06), dia 25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AFAEL FERREIRA DA SILVA BRITO</text:p>
          </table:table-cell>
          <table:table-cell table:style-name="ce10" office:value-type="float" office:value="16192" calcext:value-type="float">
            <text:p>16192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2713" calcext:value-type="float">
            <text:p>12713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4 (07:06 as 13:06), dia 11 (07:06 as 13:06), dia 18 (07:06 as 13:06), dia 25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ROGERIO DA SILVA GOMES</text:p>
          </table:table-cell>
          <table:table-cell table:style-name="ce10" office:value-type="float" office:value="10834" calcext:value-type="float">
            <text:p>10834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7318" calcext:value-type="float">
            <text:p>7318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3 (07:06 as 13:06), dia 10 (07:06 as 13:06), dia 17 (07:06 as 13:06), dia 24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SERGIO JOSE DE LIMA</text:p>
          </table:table-cell>
          <table:table-cell table:style-name="ce10" office:value-type="float" office:value="5660" calcext:value-type="float">
            <text:p>5660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421" calcext:value-type="float">
            <text:p>1421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7 (07:06 as 13:06), dia 14 (07:06 as 13:06), dia 21 (07:06 as 13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HIAGO JEAN ZORDAN</text:p>
          </table:table-cell>
          <table:table-cell table:style-name="ce10" office:value-type="float" office:value="21391" calcext:value-type="float">
            <text:p>21391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0899" calcext:value-type="float">
            <text:p>10899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7 (13:06 as 19:06), dia 14 (13:06 as 19:06), dia 21 (13:06 as 19:06), dia 28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TULIO RIBEIRO DE SOUZA</text:p>
          </table:table-cell>
          <table:table-cell table:style-name="ce11" office:value-type="float" office:value="24682" calcext:value-type="float">
            <text:p>24682</text:p>
          </table:table-cell>
          <table:table-cell table:style-name="ce11" office:value-type="string" calcext:value-type="string">
            <text:p>ORTOPEDIA E TRAUMATOLOGIA</text:p>
          </table:table-cell>
          <table:table-cell table:style-name="ce11" office:value-type="float" office:value="18520" calcext:value-type="float">
            <text:p>18520</text:p>
          </table:table-cell>
          <table:table-cell table:style-name="ce11" office:value-type="string" calcext:value-type="string">
            <text:p>DEPARTAMENTO DE ORTOPEDIA</text:p>
          </table:table-cell>
          <table:table-cell table:style-name="ce11" office:value-type="string" calcext:value-type="string">
            <text:p>24.00</text:p>
          </table:table-cell>
          <table:table-cell table:style-name="ce11" office:value-type="string" calcext:value-type="string">
            <text:p>dia 6 (13:06 as 19:06), dia 13 (13:06 as 19:06), dia 20 (13:06 as 19:06), dia 27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DISON DE SOUZA VALENTE</text:p>
          </table:table-cell>
          <table:table-cell table:style-name="ce13" office:value-type="float" office:value="21922" calcext:value-type="float">
            <text:p>21922</text:p>
          </table:table-cell>
          <table:table-cell table:style-name="ce13" office:value-type="string" calcext:value-type="string">
            <text:p>ORTOPEDIA E TRAUMATOLOGIA</text:p>
          </table:table-cell>
          <table:table-cell table:style-name="ce13" office:value-type="float" office:value="15014" calcext:value-type="float">
            <text:p>15014</text:p>
          </table:table-cell>
          <table:table-cell table:style-name="ce13" office:value-type="string" calcext:value-type="string">
            <text:p>DEPARTAMENTO DE ORTOPEDIA</text:p>
          </table:table-cell>
          <table:table-cell table:style-name="ce13" office:value-type="string" calcext:value-type="string">
            <text:p>102.00</text:p>
          </table:table-cell>
          <table:table-cell table:style-name="ce13" office:value-type="string" calcext:value-type="string">
            <text:p>dia 3 (07:06 as 13:06), dia 5 (07:06 as 13:06, 13:06 as 19:06), dia 7 (13:06 as 19:06), dia 10 (07:06 as 13:06), dia 12 (07:06 as 13:06, 13:06 as 19:06), dia 14 (13:06 as 19:06), dia 17 (07:06 as 13:06), dia 19 (07:06 as 13:06, 13:06 as 19:06), dia 21 (13:06 as 19:06), dia 24 (07:06 as 13:06), dia 26 (07:06 as 13:06, 13:06 as 19:06), dia 28 (13:06 as 19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LANO RIBEIRO DE QUEIROZ FILHO</text:p>
          </table:table-cell>
          <table:table-cell table:style-name="ce10" office:value-type="float" office:value="11499" calcext:value-type="float">
            <text:p>11499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7181" calcext:value-type="float">
            <text:p>7181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4 (07:06 as 13:06), dia 5 (13:06 as 19:06), dia 11 (07:06 as 13:06), dia 12 (13:06 as 19:06), dia 18 (07:06 as 13:06), dia 19 (13:06 as 19:06), dia 25 (07:06 as 13:06), dia 26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ANDRE LUIZ PASSOS CARDOSO</text:p>
          </table:table-cell>
          <table:table-cell table:style-name="ce10" office:value-type="float" office:value="8227" calcext:value-type="float">
            <text:p>8227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4525" calcext:value-type="float">
            <text:p>4525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7 (07:06 as 13:06), dia 14 (07:06 as 13:06), dia 21 (07:06 as 13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NESIO SAMUEL FERNANDES NETO</text:p>
          </table:table-cell>
          <table:table-cell table:style-name="ce10" office:value-type="float" office:value="14065" calcext:value-type="float">
            <text:p>14065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9962" calcext:value-type="float">
            <text:p>9962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5 (13:06 as 19:06), dia 7 (07:06 as 13:06), dia 12 (13:06 as 19:06), dia 14 (07:06 as 13:06), dia 19 (13:06 as 19:06), dia 21 (07:06 as 13:06), dia 26 (13:06 as 19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NTONIO CANDIDO DE PAULA NETO</text:p>
          </table:table-cell>
          <table:table-cell table:style-name="ce10" office:value-type="float" office:value="19257" calcext:value-type="float">
            <text:p>19257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2449" calcext:value-type="float">
            <text:p>12449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7 (13:06 as 19:06), dia 14 (13:06 as 19:06), dia 21 (13:06 as 19:06), dia 28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BRATHENER PAULO MOURA ARAUJO</text:p>
          </table:table-cell>
          <table:table-cell table:style-name="ce10" office:value-type="float" office:value="27200" calcext:value-type="float">
            <text:p>27200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8706" calcext:value-type="float">
            <text:p>18706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4 (19:06 as 01:06), dia 6 (13:06 as 19:06), dia 7 (07:06 as 13:06), dia 11 (19:06 as 01:06), dia 13 (13:06 as 19:06), dia 18 (19:06 as 01:06), dia 20 (13:06 as 19:06), dia 21 (07:06 as 13:06), dia 25 (19:06 as 01:06), dia 27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ARLOS ROBERTO DE OLIVEIRA JUNIOR</text:p>
          </table:table-cell>
          <table:table-cell table:style-name="ce10" office:value-type="float" office:value="23362" calcext:value-type="float">
            <text:p>23362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6837" calcext:value-type="float">
            <text:p>16837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1 (07:06 as 13:06), dia 4 (13:06 as 19:06), dia 11 (13:06 as 19:06), dia 15 (07:06 as 13:06), dia 18 (13:06 as 19:06), dia 22 (07:06 as 13:06), dia 25 (13:06 as 19:06), dia 29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ASSIANO COELHO DE ALMEIDA</text:p>
          </table:table-cell>
          <table:table-cell table:style-name="ce10" office:value-type="float" office:value="11489" calcext:value-type="float">
            <text:p>11489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9968" calcext:value-type="float">
            <text:p>19968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5 (07:06 as 13:06, 13:06 as 19:06), dia 12 (07:06 as 13:06, 13:06 as 19:06), dia 19 (07:06 as 13:06, 13:06 as 19:06), dia 26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DANIEL RIBEIRO DE RESENDE</text:p>
          </table:table-cell>
          <table:table-cell table:style-name="ce10" office:value-type="float" office:value="10028" calcext:value-type="float">
            <text:p>10028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5217" calcext:value-type="float">
            <text:p>5217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56.00</text:p>
          </table:table-cell>
          <table:table-cell table:style-name="ce10" office:value-type="string" calcext:value-type="string">
            <text:p>dia 4 (07:06 as 13:06, 13:06 as 15:06), dia 6 (07:06 as 13:06), dia 11 (07:06 as 13:06, 13:06 as 15:06), dia 13 (07:06 as 13:06), dia 18 (07:06 as 13:06, 13:06 as 15:06), dia 20 (07:06 as 13:06), dia 25 (07:06 as 13:06, 13:06 as 15:06), dia 27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ENIS FERREIRA DE BORBA</text:p>
          </table:table-cell>
          <table:table-cell table:style-name="ce10" office:value-type="float" office:value="18629" calcext:value-type="float">
            <text:p>18629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2432" calcext:value-type="float">
            <text:p>12432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4 (07:06 as 13:06), dia 11 (07:06 as 13:06), dia 18 (07:06 as 13:06), dia 25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IEGO SILVA BESSA</text:p>
          </table:table-cell>
          <table:table-cell table:style-name="ce10" office:value-type="float" office:value="29447" calcext:value-type="float">
            <text:p>29447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0016" calcext:value-type="float">
            <text:p>20016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7 (07:06 as 13:06), dia 14 (07:06 as 13:06), dia 21 (07:06 as 13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FERNANDO BALSIMELLI</text:p>
          </table:table-cell>
          <table:table-cell table:style-name="ce10" office:value-type="float" office:value="27900" calcext:value-type="float">
            <text:p>27900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5037" calcext:value-type="float">
            <text:p>15037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6 (07:06 as 13:06), dia 13 (07:06 as 13:06), dia 20 (07:06 as 13:06), dia 27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FLAVIO PATTO ARAUJO</text:p>
          </table:table-cell>
          <table:table-cell table:style-name="ce10" office:value-type="float" office:value="15694" calcext:value-type="float">
            <text:p>15694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0479" calcext:value-type="float">
            <text:p>10479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26.00</text:p>
          </table:table-cell>
          <table:table-cell table:style-name="ce10" office:value-type="string" calcext:value-type="string">
            <text:p>dia 3 (13:06 as 19:06), dia 4 (07:06 as 13:06), dia 6 (07:06 as 13:06, 13:06 as 19:06), dia 7 (07:06 as 13:06), dia 10 (13:06 as 19:06), dia 11 (07:06 as 13:06), dia 13 (07:06 as 13:06, 13:06 as 19:06), dia 14 (07:06 as 13:06), dia 17 (13:06 as 19:06), dia 18 (07:06 as 13:06), dia 20 (07:06 as 13:06, 13:06 as 19:06), dia 21 (07:06 as 13:06), dia 24 (13:06 as 19:06), dia 25 (07:06 as 13:06), dia 27 (07:06 as 13:06, 13:06 as 19:06), dia 28 (07:06 as 13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ABRIEL FONSECA DE OLIVEIRA COSTA</text:p>
          </table:table-cell>
          <table:table-cell table:style-name="ce10" office:value-type="float" office:value="22136" calcext:value-type="float">
            <text:p>22136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5679" calcext:value-type="float">
            <text:p>15679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5 (07:06 as 13:06), dia 12 (07:06 as 13:06), dia 19 (07:06 as 13:06), dia 2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ABRIEL JOAO FRANCISCO SOUZA</text:p>
          </table:table-cell>
          <table:table-cell table:style-name="ce10" office:value-type="float" office:value="22895" calcext:value-type="float">
            <text:p>22895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4867" calcext:value-type="float">
            <text:p>14867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26.00</text:p>
          </table:table-cell>
          <table:table-cell table:style-name="ce10" office:value-type="string" calcext:value-type="string">
            <text:p>dia 1 (07:06 as 19:06), dia 2 (07:06 as 13:06, 13:06 as 19:06), dia 3 (13:06 as 19:06), dia 7 (13:06 as 19:06), dia 9 (07:06 as 13:06, 13:06 as 19:06), dia 10 (13:06 as 19:06), dia 14 (13:06 as 19:06), dia 16 (07:06 as 13:06, 13:06 as 19:06), dia 17 (13:06 as 19:06), dia 21 (13:06 as 19:06), dia 23 (07:06 as 13:06, 13:06 as 19:06), dia 24 (13:06 as 19:06), dia 28 (13:06 as 19:06), dia 30 (07:06 as 13:06, 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ANDHI ROCHA CAMPOS</text:p>
          </table:table-cell>
          <table:table-cell table:style-name="ce10" office:value-type="float" office:value="38076" calcext:value-type="float">
            <text:p>38076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0621" calcext:value-type="float">
            <text:p>20621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5 (19:06 as 01:06), dia 6 (07:06 as 13:06, 19:06 as 01:06, 13:06 as 19:06), dia 19 (19:06 as 01:06), dia 20 (07:06 as 13:06, 19:06 as 01:06, 13:06 as 19:06), dia 26 (19:06 as 01:06), dia 27 (07:06 as 13:06, 19:06 as 01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EORTHON LACERDA DANTAS SOBRINHO</text:p>
          </table:table-cell>
          <table:table-cell table:style-name="ce10" office:value-type="float" office:value="13816" calcext:value-type="float">
            <text:p>13816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8633" calcext:value-type="float">
            <text:p>8633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6 (07:06 as 13:06, 13:06 as 19:06), dia 13 (07:06 as 13:06, 13:06 as 19:06), dia 20 (07:06 as 13:06, 13:06 as 19:06), dia 27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ILBERT SILVERIO SPINDOLA DE ARAUJO</text:p>
          </table:table-cell>
          <table:table-cell table:style-name="ce10" office:value-type="float" office:value="26097" calcext:value-type="float">
            <text:p>26097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8432" calcext:value-type="float">
            <text:p>18432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42.00</text:p>
          </table:table-cell>
          <table:table-cell table:style-name="ce10" office:value-type="string" calcext:value-type="string">
            <text:p>dia 1 (07:06 as 13:06), dia 5 (07:06 as 13:06), dia 12 (07:06 as 13:06), dia 15 (07:06 as 13:06), dia 19 (07:06 as 13:06), dia 22 (07:06 as 13:06), dia 2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GUILHERME DA SILVA GOMES</text:p>
          </table:table-cell>
          <table:table-cell table:style-name="ce10" office:value-type="float" office:value="9495" calcext:value-type="float">
            <text:p>9495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4504" calcext:value-type="float">
            <text:p>4504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32.00</text:p>
          </table:table-cell>
          <table:table-cell table:style-name="ce10" office:value-type="string" calcext:value-type="string">
            <text:p>dia 5 (13:06 as 21:06), dia 12 (13:06 as 21:06), dia 19 (13:06 as 21:06), dia 26 (13:06 as 21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USTAVO TEIXEIRA LEAO</text:p>
          </table:table-cell>
          <table:table-cell table:style-name="ce10" office:value-type="float" office:value="21577" calcext:value-type="float">
            <text:p>21577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5481" calcext:value-type="float">
            <text:p>15481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4 (07:06 as 13:06), dia 7 (07:06 as 13:06), dia 11 (07:06 as 13:06), dia 14 (07:06 as 13:06), dia 18 (07:06 as 13:06), dia 21 (07:06 as 13:06), dia 25 (07:06 as 13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HUGO CESAR FILARDI NASCIMENTO</text:p>
          </table:table-cell>
          <table:table-cell table:style-name="ce10" office:value-type="float" office:value="22142" calcext:value-type="float">
            <text:p>22142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6602" calcext:value-type="float">
            <text:p>16602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14 (07:06 as 13:06), dia 21 (07:06 as 13:06), dia 22 (13:06 as 19:06), dia 28 (13:06 as 19:06, 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ISABELA OLIVEIRA CALDEIRA DE MOURA</text:p>
          </table:table-cell>
          <table:table-cell table:style-name="ce10" office:value-type="float" office:value="26402" calcext:value-type="float">
            <text:p>26402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8935" calcext:value-type="float">
            <text:p>18935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3 (07:06 as 13:06), dia 5 (07:06 as 13:06), dia 7 (19:06 as 01:06), dia 10 (07:06 as 13:06), dia 12 (07:06 as 13:06), dia 17 (07:06 as 13:06), dia 19 (07:06 as 13:06), dia 24 (07:06 as 13:06), dia 26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AILSON SOUZA TEIXEIRA</text:p>
          </table:table-cell>
          <table:table-cell table:style-name="ce10" office:value-type="float" office:value="15043" calcext:value-type="float">
            <text:p>15043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5078" calcext:value-type="float">
            <text:p>15078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7 (13:06 as 19:06), dia 14 (13:06 as 19:06), dia 21 (13:06 as 19:06), dia 28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AO MARCELO DE SOUZA COSTA</text:p>
          </table:table-cell>
          <table:table-cell table:style-name="ce10" office:value-type="float" office:value="28184" calcext:value-type="float">
            <text:p>28184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9885" calcext:value-type="float">
            <text:p>19885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8.00</text:p>
          </table:table-cell>
          <table:table-cell table:style-name="ce10" office:value-type="string" calcext:value-type="string">
            <text:p>dia 12 (19:06 as 01:06), dia 15 (13:06 as 19:06), dia 29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JOAQUIM AROLDO BEZERRA GALVAO</text:p>
          </table:table-cell>
          <table:table-cell table:style-name="ce10" office:value-type="float" office:value="7675" calcext:value-type="float">
            <text:p>7675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4625" calcext:value-type="float">
            <text:p>4625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32.00</text:p>
          </table:table-cell>
          <table:table-cell table:style-name="ce10" office:value-type="string" calcext:value-type="string">
            <text:p>dia 5 (13:06 as 21:06), dia 12 (13:06 as 21:06), dia 19 (13:06 as 21:06), dia 26 (13:06 as 21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SE JOAQUIM GOMIDE NETO</text:p>
          </table:table-cell>
          <table:table-cell table:style-name="ce10" office:value-type="float" office:value="6024" calcext:value-type="float">
            <text:p>6024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722" calcext:value-type="float">
            <text:p>1722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42.00</text:p>
          </table:table-cell>
          <table:table-cell table:style-name="ce10" office:value-type="string" calcext:value-type="string">
            <text:p>dia 10 (07:06 as 13:06), dia 12 (07:06 as 13:06), dia 17 (07:06 as 13:06), dia 19 (07:06 as 13:06), dia 24 (07:06 as 13:06), dia 26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JOSE MOISES DE OLIVEIRA COSTA</text:p>
          </table:table-cell>
          <table:table-cell table:style-name="ce10" office:value-type="float" office:value="6279" calcext:value-type="float">
            <text:p>6279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034" calcext:value-type="float">
            <text:p>2034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4 (07:06 as 13:06, 13:06 as 19:06), dia 5 (07:06 as 13:06), dia 11 (07:06 as 13:06, 13:06 as 19:06), dia 12 (07:06 as 13:06), dia 18 (07:06 as 13:06, 13:06 as 19:06), dia 19 (07:06 as 13:06), dia 25 (07:06 as 13:06, 13:06 as 19:06), dia 2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LAERTE BENTO ALVES JUNIOR</text:p>
          </table:table-cell>
          <table:table-cell table:style-name="ce10" office:value-type="float" office:value="7799" calcext:value-type="float">
            <text:p>7799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4205" calcext:value-type="float">
            <text:p>4205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3 (07:06 as 13:06), dia 10 (07:06 as 13:06), dia 17 (07:06 as 13:06), dia 24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ANA CARDOSO GARCIA</text:p>
          </table:table-cell>
          <table:table-cell table:style-name="ce10" office:value-type="float" office:value="16750" calcext:value-type="float">
            <text:p>16750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5728" calcext:value-type="float">
            <text:p>15728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5 (19:06 as 01:06), dia 12 (19:06 as 01:06), dia 19 (19:06 as 01:06), dia 26 (19:06 as 01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CAS RICCI DELEVEDOVE</text:p>
          </table:table-cell>
          <table:table-cell table:style-name="ce10" office:value-type="float" office:value="24471" calcext:value-type="float">
            <text:p>24471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6172" calcext:value-type="float">
            <text:p>16172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54.00</text:p>
          </table:table-cell>
          <table:table-cell table:style-name="ce10" office:value-type="string" calcext:value-type="string">
            <text:p>dia 1 (07:06 as 13:06), dia 7 (13:06 as 19:06), dia 8 (07:06 as 13:06), dia 14 (13:06 as 19:06), dia 15 (07:06 as 13:06), dia 21 (13:06 as 19:06), dia 22 (07:06 as 13:06), dia 28 (13:06 as 19:06), dia 29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IS GUSTAVO SILVA RIBEIRO</text:p>
          </table:table-cell>
          <table:table-cell table:style-name="ce10" office:value-type="float" office:value="28993" calcext:value-type="float">
            <text:p>28993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9747" calcext:value-type="float">
            <text:p>19747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32.00</text:p>
          </table:table-cell>
          <table:table-cell table:style-name="ce10" office:value-type="string" calcext:value-type="string">
            <text:p>dia 1 (13:06 as 19:06), dia 3 (19:06 as 01:06), dia 4 (13:06 as 19:06), dia 5 (07:06 as 13:06), dia 8 (07:06 as 13:06, 13:06 as 19:06), dia 10 (19:06 as 01:06), dia 11 (13:06 as 19:06), dia 12 (07:06 as 13:06), dia 13 (19:06 as 01:06, 13:06 as 19:06), dia 15 (13:06 as 19:06), dia 17 (19:06 as 01:06), dia 18 (13:06 as 19:06), dia 19 (07:06 as 13:06), dia 20 (13:06 as 19:06), dia 22 (13:06 as 19:06), dia 24 (19:06 as 01:06), dia 25 (13:06 as 19:06), dia 26 (07:06 as 13:06), dia 29 (13:06 as 19:06), dia 31 (19:06 as 01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IZ GUSTAVO NUNES SILVA</text:p>
          </table:table-cell>
          <table:table-cell table:style-name="ce10" office:value-type="float" office:value="17735" calcext:value-type="float">
            <text:p>17735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5069" calcext:value-type="float">
            <text:p>15069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7 (19:06 as 01:06), dia 13 (19:06 as 01:06), dia 14 (19:06 as 01:06), dia 21 (19:06 as 01:06), dia 27 (19:06 as 01:06), dia 28 (19:06 as 01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NA JEANNIE ALVES MANGUEIRA</text:p>
          </table:table-cell>
          <table:table-cell table:style-name="ce10" office:value-type="float" office:value="22511" calcext:value-type="float">
            <text:p>22511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7446" calcext:value-type="float">
            <text:p>17446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02.00</text:p>
          </table:table-cell>
          <table:table-cell table:style-name="ce10" office:value-type="string" calcext:value-type="string">
            <text:p>dia 3 (07:06 as 13:06), dia 6 (07:06 as 13:06), dia 9 (07:06 as 13:06, 13:06 as 19:06), dia 10 (07:06 as 13:06), dia 13 (07:06 as 13:06), dia 16 (07:06 as 13:06, 13:06 as 19:06), dia 17 (07:06 as 13:06), dia 20 (07:06 as 13:06), dia 23 (07:06 as 13:06, 13:06 as 19:06), dia 24 (07:06 as 13:06), dia 27 (07:06 as 13:06), dia 30 (07:06 as 13:06, 13:06 as 19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CELO DE FREITAS RIBEIRO</text:p>
          </table:table-cell>
          <table:table-cell table:style-name="ce10" office:value-type="float" office:value="28734" calcext:value-type="float">
            <text:p>28734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0265" calcext:value-type="float">
            <text:p>20265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3 (07:06 as 13:06), dia 4 (13:06 as 19:06), dia 10 (07:06 as 13:06), dia 11 (13:06 as 19:06), dia 17 (07:06 as 13:06), dia 18 (13:06 as 19:06), dia 25 (13:06 as 19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MARCIO DE OLIVEIRA GOMES</text:p>
          </table:table-cell>
          <table:table-cell table:style-name="ce10" office:value-type="float" office:value="5824" calcext:value-type="float">
            <text:p>5824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5179" calcext:value-type="float">
            <text:p>5179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3 (13:06 as 19:06), dia 10 (13:06 as 19:06), dia 17 (13:06 as 19:06), dia 24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CO ANTONIO LEMES CRUZ</text:p>
          </table:table-cell>
          <table:table-cell table:style-name="ce10" office:value-type="float" office:value="22421" calcext:value-type="float">
            <text:p>22421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5090" calcext:value-type="float">
            <text:p>15090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3 (07:06 as 13:06, 13:06 as 19:06), dia 10 (07:06 as 13:06, 13:06 as 19:06), dia 17 (07:06 as 13:06, 13:06 as 19:06), dia 24 (07:06 as 13:06, 13:06 as 19:06), dia 3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MARCO ANTONIO RICCIARDI LOMBARDI</text:p>
          </table:table-cell>
          <table:table-cell table:style-name="ce10" office:value-type="float" office:value="10821" calcext:value-type="float">
            <text:p>10821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5361" calcext:value-type="float">
            <text:p>5361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3 (13:06 as 19:06), dia 10 (13:06 as 19:06), dia 17 (13:06 as 19:06), dia 24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URICIO PESSOA DE MORAIS FILHO</text:p>
          </table:table-cell>
          <table:table-cell table:style-name="ce10" office:value-type="float" office:value="20119" calcext:value-type="float">
            <text:p>20119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2981" calcext:value-type="float">
            <text:p>12981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86.00</text:p>
          </table:table-cell>
          <table:table-cell table:style-name="ce10" office:value-type="string" calcext:value-type="string">
            <text:p>dia 3 (07:06 as 13:06, 19:06 as 01:06, 13:06 as 19:06), dia 6 (19:06 as 01:06, 13:06 as 19:06, 07:06 as 13:06), dia 7 (13:06 as 19:06), dia 10 (07:06 as 13:06, 19:06 as 01:06, 13:06 as 19:06), dia 13 (19:06 as 01:06, 13:06 as 19:06, 07:06 as 13:06), dia 14 (13:06 as 19:06), dia 17 (07:06 as 13:06, 19:06 as 01:06, 13:06 as 19:06), dia 20 (19:06 as 01:06, 13:06 as 19:06, 07:06 as 13:06), dia 21 (13:06 as 19:06), dia 24 (07:06 as 13:06, 19:06 as 01:06, 13:06 as 19:06), dia 27 (19:06 as 01:06, 13:06 as 19:06, 07:06 as 13:06), dia 28 (13:06 as 19:06), dia 31 (07:06 as 13:06, 19:06 as 01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URILO CAETANO NOLETO</text:p>
          </table:table-cell>
          <table:table-cell table:style-name="ce10" office:value-type="float" office:value="20310" calcext:value-type="float">
            <text:p>20310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2893" calcext:value-type="float">
            <text:p>12893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5 (13:06 as 19:06), dia 12 (13:06 as 19:06), dia 19 (13:06 as 19:06), dia 26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NILO MACHADO JUNIOR</text:p>
          </table:table-cell>
          <table:table-cell table:style-name="ce10" office:value-type="float" office:value="5169" calcext:value-type="float">
            <text:p>5169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447" calcext:value-type="float">
            <text:p>1447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1 (07:06 as 13:06), dia 3 (13:06 as 19:06), dia 7 (13:06 as 19:06), dia 8 (07:06 as 13:06), dia 10 (13:06 as 19:06), dia 14 (13:06 as 19:06), dia 15 (07:06 as 13:06), dia 17 (13:06 as 19:06), dia 21 (13:06 as 19:06), dia 22 (07:06 as 13:06), dia 24 (13:06 as 19:06), dia 28 (13:06 as 19:06), dia 29 (07:06 as 13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AULO HENRIQUE MARTINS SILVA</text:p>
          </table:table-cell>
          <table:table-cell table:style-name="ce10" office:value-type="float" office:value="18056" calcext:value-type="float">
            <text:p>18056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4216" calcext:value-type="float">
            <text:p>14216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1 (07:06 as 19:06), dia 2 (07:06 as 13:06, 13:06 as 19:06), dia 4 (07:06 as 13:06), dia 11 (07:06 as 13:06), dia 18 (07:06 as 13:06), dia 25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EDRO MIRANDA PORTUGAL JUNIOR</text:p>
          </table:table-cell>
          <table:table-cell table:style-name="ce10" office:value-type="float" office:value="26079" calcext:value-type="float">
            <text:p>26079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8286" calcext:value-type="float">
            <text:p>18286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32.00</text:p>
          </table:table-cell>
          <table:table-cell table:style-name="ce10" office:value-type="string" calcext:value-type="string">
            <text:p>dia 3 (13:06 as 19:06), dia 4 (13:06 as 19:06, 19:06 as 01:06), dia 5 (07:06 as 13:06), dia 6 (13:06 as 19:06), dia 10 (13:06 as 19:06), dia 11 (13:06 as 19:06, 19:06 as 01:06), dia 12 (07:06 as 13:06), dia 13 (13:06 as 19:06), dia 17 (13:06 as 19:06), dia 18 (13:06 as 19:06, 19:06 as 01:06), dia 19 (07:06 as 13:06), dia 20 (13:06 as 19:06), dia 24 (13:06 as 19:06), dia 25 (13:06 as 19:06, 19:06 as 01:06), dia 26 (07:06 as 13:06), dia 27 (13:06 as 19:06), dia 28 (07:06 as 13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EDRO PEREIRA BARBOSA</text:p>
          </table:table-cell>
          <table:table-cell table:style-name="ce10" office:value-type="float" office:value="27624" calcext:value-type="float">
            <text:p>27624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0006" calcext:value-type="float">
            <text:p>20006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6.00</text:p>
          </table:table-cell>
          <table:table-cell table:style-name="ce10" office:value-type="string" calcext:value-type="string">
            <text:p>dia 7 (19:06 as 01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AFAEL DE ALMEIDA MACHADO</text:p>
          </table:table-cell>
          <table:table-cell table:style-name="ce10" office:value-type="float" office:value="25769" calcext:value-type="float">
            <text:p>25769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6958" calcext:value-type="float">
            <text:p>16958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78.00</text:p>
          </table:table-cell>
          <table:table-cell table:style-name="ce10" office:value-type="string" calcext:value-type="string">
            <text:p>dia 3 (07:06 as 13:06), dia 6 (07:06 as 13:06, 13:06 as 19:06), dia 10 (07:06 as 13:06), dia 13 (07:06 as 13:06, 13:06 as 19:06), dia 17 (07:06 as 13:06), dia 20 (07:06 as 13:06, 13:06 as 19:06), dia 24 (07:06 as 13:06), dia 27 (07:06 as 13:06, 13:06 as 19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AFAEL FERREIRA DA SILVA BRITO</text:p>
          </table:table-cell>
          <table:table-cell table:style-name="ce10" office:value-type="float" office:value="16192" calcext:value-type="float">
            <text:p>16192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2713" calcext:value-type="float">
            <text:p>12713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4 (13:06 as 19:06), dia 7 (07:06 as 13:06), dia 11 (13:06 as 19:06), dia 14 (07:06 as 13:06), dia 18 (13:06 as 19:06), dia 21 (07:06 as 13:06), dia 25 (13:06 as 19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OBERTO CARDOSO MARCIANO</text:p>
          </table:table-cell>
          <table:table-cell table:style-name="ce10" office:value-type="float" office:value="20204" calcext:value-type="float">
            <text:p>20204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6053" calcext:value-type="float">
            <text:p>16053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5 (13:06 as 19:06), dia 12 (13:06 as 19:06), dia 19 (13:06 as 19:06), dia 26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ODOLFO ROVAGNOL CAMBOTA</text:p>
          </table:table-cell>
          <table:table-cell table:style-name="ce10" office:value-type="float" office:value="12081" calcext:value-type="float">
            <text:p>12081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7424" calcext:value-type="float">
            <text:p>7424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8.00</text:p>
          </table:table-cell>
          <table:table-cell table:style-name="ce10" office:value-type="string" calcext:value-type="string">
            <text:p>dia 6 (13:06 as 19:06), dia 13 (13:06 as 19:06), dia 27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ROGERIO DA SILVA GOMES</text:p>
          </table:table-cell>
          <table:table-cell table:style-name="ce10" office:value-type="float" office:value="10834" calcext:value-type="float">
            <text:p>10834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7318" calcext:value-type="float">
            <text:p>7318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3 (13:06 as 19:06), dia 10 (13:06 as 19:06), dia 17 (13:06 as 19:06), dia 24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SERGIO DE OLIVEIRA BAYER</text:p>
          </table:table-cell>
          <table:table-cell table:style-name="ce10" office:value-type="float" office:value="38617" calcext:value-type="float">
            <text:p>38617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0931" calcext:value-type="float">
            <text:p>20931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3 (13:06 as 19:06, 19:06 as 01:06), dia 4 (13:06 as 19:06), dia 10 (13:06 as 19:06, 19:06 as 01:06), dia 11 (13:06 as 19:06), dia 17 (13:06 as 19:06, 19:06 as 01:06), dia 18 (13:06 as 19:06), dia 24 (13:06 as 19:06, 19:06 as 01:06), dia 25 (13:06 as 19:06), dia 31 (13:06 as 19:06, 19:06 as 01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SERGIO JOSE DE LIMA</text:p>
          </table:table-cell>
          <table:table-cell table:style-name="ce10" office:value-type="float" office:value="5660" calcext:value-type="float">
            <text:p>5660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421" calcext:value-type="float">
            <text:p>1421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32.00</text:p>
          </table:table-cell>
          <table:table-cell table:style-name="ce10" office:value-type="string" calcext:value-type="string">
            <text:p>dia 4 (07:06 as 13:06, 13:06 as 15:06), dia 11 (07:06 as 13:06, 13:06 as 15:06), dia 18 (07:06 as 13:06, 13:06 as 15:06), dia 25 (07:06 as 13:06, 13:06 as 15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SINVAL DORNELES FILHO</text:p>
          </table:table-cell>
          <table:table-cell table:style-name="ce10" office:value-type="float" office:value="22087" calcext:value-type="float">
            <text:p>22087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4694" calcext:value-type="float">
            <text:p>14694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5 (13:06 as 19:06), dia 12 (13:06 as 19:06), dia 19 (13:06 as 19:06), dia 26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HALLYSSON COSTA SILVA</text:p>
          </table:table-cell>
          <table:table-cell table:style-name="ce10" office:value-type="float" office:value="27213" calcext:value-type="float">
            <text:p>27213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8297" calcext:value-type="float">
            <text:p>18297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80.00</text:p>
          </table:table-cell>
          <table:table-cell table:style-name="ce10" office:value-type="string" calcext:value-type="string">
            <text:p>dia 3 (07:06 as 13:06, 19:06 as 01:06), dia 5 (19:06 as 01:06), dia 6 (19:06 as 01:06, 13:06 as 19:06, 07:06 as 13:06), dia 7 (07:06 as 13:06, 19:06 as 01:06), dia 10 (07:06 as 13:06, 19:06 as 01:06), dia 12 (19:06 as 01:06), dia 13 (19:06 as 01:06, 13:06 as 19:06, 07:06 as 13:06), dia 14 (19:06 as 01:06), dia 17 (07:06 as 13:06, 19:06 as 01:06), dia 19 (19:06 as 01:06), dia 20 (19:06 as 01:06, 13:06 as 19:06, 07:06 as 13:06), dia 21 (19:06 as 01:06), dia 24 (07:06 as 13:06, 19:06 as 01:06), dia 26 (19:06 as 01:06), dia 27 (19:06 as 01:06, 13:06 as 19:06, 07:06 as 13:06), dia 28 (19:06 as 01:06), dia 31 (19:06 as 01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HIAGO JEAN ZORDAN</text:p>
          </table:table-cell>
          <table:table-cell table:style-name="ce10" office:value-type="float" office:value="21391" calcext:value-type="float">
            <text:p>21391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0899" calcext:value-type="float">
            <text:p>10899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54.00</text:p>
          </table:table-cell>
          <table:table-cell table:style-name="ce10" office:value-type="string" calcext:value-type="string">
            <text:p>dia 3 (07:06 as 13:06), dia 7 (07:06 as 13:06), dia 10 (07:06 as 13:06), dia 14 (07:06 as 13:06), dia 17 (07:06 as 13:06), dia 21 (07:06 as 13:06), dia 24 (07:06 as 13:06), dia 28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IAGO COSTA ANTUNES</text:p>
          </table:table-cell>
          <table:table-cell table:style-name="ce10" office:value-type="float" office:value="13166" calcext:value-type="float">
            <text:p>13166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8679" calcext:value-type="float">
            <text:p>8679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5 (07:06 as 13:06), dia 14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ULIO RIBEIRO DE SOUZA</text:p>
          </table:table-cell>
          <table:table-cell table:style-name="ce10" office:value-type="float" office:value="24682" calcext:value-type="float">
            <text:p>24682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8520" calcext:value-type="float">
            <text:p>18520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7 (13:06 as 19:06), dia 8 (13:06 as 19:06), dia 13 (07:06 as 13:06), dia 14 (13:06 as 19:06), dia 2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ULISSES TAVARES DE ARRUDA</text:p>
          </table:table-cell>
          <table:table-cell table:style-name="ce10" office:value-type="float" office:value="25748" calcext:value-type="float">
            <text:p>25748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7027" calcext:value-type="float">
            <text:p>17027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6.00</text:p>
          </table:table-cell>
          <table:table-cell table:style-name="ce10" office:value-type="string" calcext:value-type="string">
            <text:p>dia 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VILMAR PEREIRA</text:p>
          </table:table-cell>
          <table:table-cell table:style-name="ce10" office:value-type="float" office:value="8768" calcext:value-type="float">
            <text:p>8768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4002" calcext:value-type="float">
            <text:p>4002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1 (07:06 as 13:06, 13:06 as 19:06), dia 8 (07:06 as 13:06, 13:06 as 19:06), dia 15 (07:06 as 13:06, 13:06 as 19:06), dia 22 (07:06 as 13:06, 13:06 as 19:06), dia 29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YESMIN NAJI SOLA</text:p>
          </table:table-cell>
          <table:table-cell table:style-name="ce11" office:value-type="float" office:value="22586" calcext:value-type="float">
            <text:p>22586</text:p>
          </table:table-cell>
          <table:table-cell table:style-name="ce11" office:value-type="string" calcext:value-type="string">
            <text:p>ORTOPEDIA E TRAUMATOLOGIA</text:p>
          </table:table-cell>
          <table:table-cell table:style-name="ce11" office:value-type="float" office:value="16963" calcext:value-type="float">
            <text:p>16963</text:p>
          </table:table-cell>
          <table:table-cell table:style-name="ce11" office:value-type="string" calcext:value-type="string">
            <text:p>DEPARTAMENTO DE ORTOPEDIA</text:p>
          </table:table-cell>
          <table:table-cell table:style-name="ce11" office:value-type="string" calcext:value-type="string">
            <text:p>108.00</text:p>
          </table:table-cell>
          <table:table-cell table:style-name="ce11" office:value-type="string" calcext:value-type="string">
            <text:p>dia 5 (07:06 as 13:06), dia 6 (07:06 as 13:06, 13:06 as 19:06), dia 7 (13:06 as 19:06), dia 8 (07:06 as 13:06), dia 12 (07:06 as 13:06), dia 13 (07:06 as 13:06, 13:06 as 19:06), dia 14 (13:06 as 19:06), dia 19 (07:06 as 13:06), dia 20 (07:06 as 13:06, 13:06 as 19:06), dia 21 (13:06 as 19:06), dia 26 (07:06 as 13:06), dia 27 (07:06 as 13:06, 13:06 as 19:06), dia 28 (13:06 as 19:06), dia 29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LEXANDRE COSTA ALBINO</text:p>
          </table:table-cell>
          <table:table-cell table:style-name="ce13" office:value-type="float" office:value="17774" calcext:value-type="float">
            <text:p>17774</text:p>
          </table:table-cell>
          <table:table-cell table:style-name="ce13" office:value-type="string" calcext:value-type="string">
            <text:p>ORTOPEDIA E TRAUMATOLOGIA</text:p>
          </table:table-cell>
          <table:table-cell table:style-name="ce13" office:value-type="float" office:value="10440" calcext:value-type="float">
            <text:p>10440</text:p>
          </table:table-cell>
          <table:table-cell table:style-name="ce13" office:value-type="string" calcext:value-type="string">
            <text:p>DEPARTAMENTO DE ORTOPEDIA</text:p>
          </table:table-cell>
          <table:table-cell table:style-name="ce13" office:value-type="string" calcext:value-type="string">
            <text:p>24.00</text:p>
          </table:table-cell>
          <table:table-cell table:style-name="ce13" office:value-type="string" calcext:value-type="string">
            <text:p>dia 5 (07:06 as 13:06), dia 12 (07:06 as 13:06), dia 19 (07:06 as 13:06), dia 2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NA CAROLINA FERREIRA DE AZEVEDO</text:p>
          </table:table-cell>
          <table:table-cell table:style-name="ce10" office:value-type="float" office:value="23337" calcext:value-type="float">
            <text:p>23337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5737" calcext:value-type="float">
            <text:p>15737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4 (07:06 as 13:06), dia 7 (07:06 as 13:06), dia 11 (07:06 as 13:06), dia 14 (07:06 as 13:06), dia 18 (07:06 as 13:06), dia 21 (07:06 as 13:06), dia 25 (07:06 as 13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BRATHENER PAULO MOURA ARAUJO</text:p>
          </table:table-cell>
          <table:table-cell table:style-name="ce10" office:value-type="float" office:value="27200" calcext:value-type="float">
            <text:p>27200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8706" calcext:value-type="float">
            <text:p>18706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5 (07:06 as 13:06), dia 12 (07:06 as 13:06), dia 19 (07:06 as 13:06), dia 2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ARLOS HENRIQUE PONTE COELHO DE ASSIS</text:p>
          </table:table-cell>
          <table:table-cell table:style-name="ce10" office:value-type="float" office:value="25267" calcext:value-type="float">
            <text:p>25267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7278" calcext:value-type="float">
            <text:p>17278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3 (07:06 as 13:06), dia 10 (07:06 as 13:06), dia 17 (07:06 as 13:06), dia 24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HRISTIANO SOARES DE CAMARGO</text:p>
          </table:table-cell>
          <table:table-cell table:style-name="ce10" office:value-type="float" office:value="10370" calcext:value-type="float">
            <text:p>10370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9254" calcext:value-type="float">
            <text:p>19254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54.00</text:p>
          </table:table-cell>
          <table:table-cell table:style-name="ce10" office:value-type="string" calcext:value-type="string">
            <text:p>dia 3 (07:06 as 13:06), dia 7 (07:06 as 13:06), dia 10 (07:06 as 13:06), dia 14 (07:06 as 13:06), dia 17 (07:06 as 13:06), dia 21 (07:06 as 13:06), dia 24 (07:06 as 13:06), dia 28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ANIELA CRISTINA ENDRES</text:p>
          </table:table-cell>
          <table:table-cell table:style-name="ce10" office:value-type="float" office:value="24123" calcext:value-type="float">
            <text:p>24123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6017" calcext:value-type="float">
            <text:p>16017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02.00</text:p>
          </table:table-cell>
          <table:table-cell table:style-name="ce10" office:value-type="string" calcext:value-type="string">
            <text:p>dia 3 (07:06 as 13:06), dia 5 (07:06 as 13:06), dia 6 (07:06 as 13:06), dia 8 (07:06 as 13:06), dia 10 (07:06 as 13:06), dia 12 (07:06 as 13:06), dia 13 (07:06 as 13:06), dia 17 (07:06 as 13:06), dia 19 (07:06 as 13:06), dia 20 (07:06 as 13:06), dia 22 (07:06 as 13:06), dia 23 (07:06 as 13:06), dia 24 (07:06 as 13:06), dia 26 (07:06 as 13:06), dia 27 (07:06 as 13:06), dia 30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AO MARCELO DE SOUZA COSTA</text:p>
          </table:table-cell>
          <table:table-cell table:style-name="ce10" office:value-type="float" office:value="28184" calcext:value-type="float">
            <text:p>28184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9885" calcext:value-type="float">
            <text:p>19885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15 (07:06 as 13:06), dia 16 (07:06 as 13:06), dia 29 (07:06 as 13:06), dia 30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YCE MATIAS DA SILVA</text:p>
          </table:table-cell>
          <table:table-cell table:style-name="ce10" office:value-type="float" office:value="26001" calcext:value-type="float">
            <text:p>26001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1149" calcext:value-type="float">
            <text:p>21149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26.00</text:p>
          </table:table-cell>
          <table:table-cell table:style-name="ce10" office:value-type="string" calcext:value-type="string">
            <text:p>dia 3 (07:06 as 13:06), dia 4 (07:06 as 13:06), dia 5 (07:06 as 13:06), dia 6 (07:06 as 13:06), dia 7 (07:06 as 13:06), dia 10 (07:06 as 13:06), dia 11 (07:06 as 13:06), dia 12 (07:06 as 13:06), dia 13 (07:06 as 13:06), dia 14 (07:06 as 13:06), dia 17 (07:06 as 13:06), dia 18 (07:06 as 13:06), dia 19 (07:06 as 13:06), dia 20 (07:06 as 13:06), dia 21 (07:06 as 13:06), dia 24 (07:06 as 13:06), dia 25 (07:06 as 13:06), dia 26 (07:06 as 13:06), dia 27 (07:06 as 13:06), dia 28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EONARDO ESTANISLAU MARTINS BISPO</text:p>
          </table:table-cell>
          <table:table-cell table:style-name="ce10" office:value-type="float" office:value="29623" calcext:value-type="float">
            <text:p>29623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6273" calcext:value-type="float">
            <text:p>16273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4 (13:06 as 19:06), dia 6 (07:06 as 13:06), dia 11 (13:06 as 19:06), dia 13 (07:06 as 13:06), dia 18 (13:06 as 19:06), dia 20 (07:06 as 13:06), dia 25 (13:06 as 19:06), dia 27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IZ GUSTAVO NUNES SILVA</text:p>
          </table:table-cell>
          <table:table-cell table:style-name="ce10" office:value-type="float" office:value="17735" calcext:value-type="float">
            <text:p>17735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5069" calcext:value-type="float">
            <text:p>15069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90.00</text:p>
          </table:table-cell>
          <table:table-cell table:style-name="ce10" office:value-type="string" calcext:value-type="string">
            <text:p>dia 1 (07:06 as 13:06), dia 2 (07:06 as 13:06), dia 4 (07:06 as 13:06), dia 5 (07:06 as 13:06), dia 6 (07:06 as 13:06), dia 8 (07:06 as 13:06), dia 11 (07:06 as 13:06), dia 12 (07:06 as 13:06), dia 13 (07:06 as 13:06), dia 18 (07:06 as 13:06), dia 19 (07:06 as 13:06), dia 20 (07:06 as 13:06), dia 22 (07:06 as 13:06), dia 25 (07:06 as 13:06), dia 2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cas de Lima Rocha</text:p>
          </table:table-cell>
          <table:table-cell table:style-name="ce10" office:value-type="float" office:value="30756" calcext:value-type="float">
            <text:p>30756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1348" calcext:value-type="float">
            <text:p>21348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8.00</text:p>
          </table:table-cell>
          <table:table-cell table:style-name="ce10" office:value-type="string" calcext:value-type="string">
            <text:p>dia 7 (13:06 as 19:06), dia 14 (13:06 as 19:06), dia 28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CO ANTONIO LEMES CRUZ</text:p>
          </table:table-cell>
          <table:table-cell table:style-name="ce10" office:value-type="float" office:value="22421" calcext:value-type="float">
            <text:p>22421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5090" calcext:value-type="float">
            <text:p>15090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8.00</text:p>
          </table:table-cell>
          <table:table-cell table:style-name="ce10" office:value-type="string" calcext:value-type="string">
            <text:p>dia 1 (07:06 as 13:06), dia 15 (07:06 as 13:06), dia 29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URICIO PESSOA DE MORAIS FILHO</text:p>
          </table:table-cell>
          <table:table-cell table:style-name="ce10" office:value-type="float" office:value="20119" calcext:value-type="float">
            <text:p>20119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2981" calcext:value-type="float">
            <text:p>12981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7 (07:06 as 13:06), dia 9 (07:06 as 13:06), dia 14 (07:06 as 13:06), dia 21 (07:06 as 13:06), dia 23 (07:06 as 13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yssa Carvalho Rodrigues</text:p>
          </table:table-cell>
          <table:table-cell table:style-name="ce10" office:value-type="float" office:value="32598" calcext:value-type="float">
            <text:p>32598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3782" calcext:value-type="float">
            <text:p>23782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1 (07:06 as 13:06), dia 8 (07:06 as 13:06), dia 15 (07:06 as 13:06), dia 16 (07:06 as 13:06), dia 22 (07:06 as 13:06), dia 29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AULO HENRIQUE PEIXOTO LOZI</text:p>
          </table:table-cell>
          <table:table-cell table:style-name="ce10" office:value-type="float" office:value="25291" calcext:value-type="float">
            <text:p>25291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7276" calcext:value-type="float">
            <text:p>17276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3 (07:06 as 13:06), dia 10 (07:06 as 13:06), dia 17 (07:06 as 13:06), dia 24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EDRO FELIPE DE PAIVA E SILVA</text:p>
          </table:table-cell>
          <table:table-cell table:style-name="ce10" office:value-type="float" office:value="22706" calcext:value-type="float">
            <text:p>22706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4974" calcext:value-type="float">
            <text:p>14974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54.00</text:p>
          </table:table-cell>
          <table:table-cell table:style-name="ce10" office:value-type="string" calcext:value-type="string">
            <text:p>dia 3 (13:06 as 19:06), dia 5 (13:06 as 19:06), dia 10 (13:06 as 19:06), dia 12 (13:06 as 19:06), dia 17 (13:06 as 19:06), dia 19 (13:06 as 19:06), dia 24 (13:06 as 19:06), dia 26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EDRO HENRIQUE SILVA BENEVIDES</text:p>
          </table:table-cell>
          <table:table-cell table:style-name="ce10" office:value-type="float" office:value="25692" calcext:value-type="float">
            <text:p>25692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6988" calcext:value-type="float">
            <text:p>16988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2 (07:06 as 13:06), dia 15 (07:06 as 13:06), dia 29 (07:06 as 13:06), dia 30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EDRO HENRIQUE SOUZA E SILVA</text:p>
          </table:table-cell>
          <table:table-cell table:style-name="ce10" office:value-type="float" office:value="31973" calcext:value-type="float">
            <text:p>31973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7434" calcext:value-type="float">
            <text:p>17434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16 (07:06 as 13:06), dia 30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EDRO PEREIRA BARBOSA</text:p>
          </table:table-cell>
          <table:table-cell table:style-name="ce10" office:value-type="float" office:value="27624" calcext:value-type="float">
            <text:p>27624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0006" calcext:value-type="float">
            <text:p>20006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21 (13:06 as 19:06), dia 27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ODOLFO ROVAGNOL CAMBOTA</text:p>
          </table:table-cell>
          <table:table-cell table:style-name="ce10" office:value-type="float" office:value="12081" calcext:value-type="float">
            <text:p>12081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7424" calcext:value-type="float">
            <text:p>7424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8 (07:06 as 13:06), dia 9 (07:06 as 13:06), dia 22 (07:06 as 13:06), dia 23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enner Kesley Silva Lima</text:p>
          </table:table-cell>
          <table:table-cell table:style-name="ce10" office:value-type="float" office:value="28885" calcext:value-type="float">
            <text:p>28885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1136" calcext:value-type="float">
            <text:p>21136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8.00</text:p>
          </table:table-cell>
          <table:table-cell table:style-name="ce10" office:value-type="string" calcext:value-type="string">
            <text:p>dia 2 (07:06 as 13:06), dia 9 (07:06 as 13:06), dia 1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obson Xavier Ferro Filho</text:p>
          </table:table-cell>
          <table:table-cell table:style-name="ce10" office:value-type="float" office:value="27145" calcext:value-type="float">
            <text:p>27145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8242" calcext:value-type="float">
            <text:p>18242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1 (07:06 as 13:06), dia 2 (07:06 as 13:06), dia 4 (07:06 as 13:06), dia 6 (07:06 as 13:06, 13:06 as 19:06), dia 11 (07:06 as 13:06), dia 13 (07:06 as 13:06, 13:06 as 19:06), dia 18 (07:06 as 13:06), dia 20 (07:06 as 13:06, 13:06 as 19:06), dia 25 (07:06 as 13:06), dia 27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TIAGO COSTA ANTUNES</text:p>
          </table:table-cell>
          <table:table-cell table:style-name="ce11" office:value-type="float" office:value="13166" calcext:value-type="float">
            <text:p>13166</text:p>
          </table:table-cell>
          <table:table-cell table:style-name="ce11" office:value-type="string" calcext:value-type="string">
            <text:p>ORTOPEDIA E TRAUMATOLOGIA</text:p>
          </table:table-cell>
          <table:table-cell table:style-name="ce11" office:value-type="float" office:value="8679" calcext:value-type="float">
            <text:p>8679</text:p>
          </table:table-cell>
          <table:table-cell table:style-name="ce11" office:value-type="string" calcext:value-type="string">
            <text:p>DEPARTAMENTO DE ORTOPEDIA</text:p>
          </table:table-cell>
          <table:table-cell table:style-name="ce11" office:value-type="string" calcext:value-type="string">
            <text:p>12.00</text:p>
          </table:table-cell>
          <table:table-cell table:style-name="ce11" office:value-type="string" calcext:value-type="string">
            <text:p>dia 9 (07:06 as 13:06), dia 23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NESIO SAMUEL FERNANDES NETO</text:p>
          </table:table-cell>
          <table:table-cell table:style-name="ce13" office:value-type="float" office:value="14065" calcext:value-type="float">
            <text:p>14065</text:p>
          </table:table-cell>
          <table:table-cell table:style-name="ce13" office:value-type="string" calcext:value-type="string">
            <text:p>ORTOPEDIA E TRAUMATOLOGIA</text:p>
          </table:table-cell>
          <table:table-cell table:style-name="ce13" office:value-type="float" office:value="9962" calcext:value-type="float">
            <text:p>9962</text:p>
          </table:table-cell>
          <table:table-cell table:style-name="ce13" office:value-type="string" calcext:value-type="string">
            <text:p>DEPARTAMENTO DE ORTOPEDIA</text:p>
          </table:table-cell>
          <table:table-cell table:style-name="ce13" office:value-type="string" calcext:value-type="string">
            <text:p>60.00</text:p>
          </table:table-cell>
          <table:table-cell table:style-name="ce13" office:value-type="string" calcext:value-type="string">
            <text:p>dia 3 (19:06 as 07:06), dia 10 (19:06 as 07:06), dia 17 (19:06 as 07:06), dia 24 (19:06 as 07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NTONIO NUNES DA SILVA</text:p>
          </table:table-cell>
          <table:table-cell table:style-name="ce10" office:value-type="float" office:value="39909" calcext:value-type="float">
            <text:p>39909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1672" calcext:value-type="float">
            <text:p>21672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12 (19:06 as 07:06), dia 26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BRATHENER PAULO MOURA ARAUJO</text:p>
          </table:table-cell>
          <table:table-cell table:style-name="ce10" office:value-type="float" office:value="27200" calcext:value-type="float">
            <text:p>27200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87006" calcext:value-type="float">
            <text:p>187006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6.00</text:p>
          </table:table-cell>
          <table:table-cell table:style-name="ce10" office:value-type="string" calcext:value-type="string">
            <text:p>dia 4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ARLOS ANTONIO DE MELO JUNIOR</text:p>
          </table:table-cell>
          <table:table-cell table:style-name="ce10" office:value-type="float" office:value="17153" calcext:value-type="float">
            <text:p>17153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8517" calcext:value-type="float">
            <text:p>8517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3 (07:06 as 13:06), dia 10 (07:06 as 13:06), dia 17 (07:06 as 13:06), dia 24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ARLOS ROBERTO DE OLIVEIRA JUNIOR</text:p>
          </table:table-cell>
          <table:table-cell table:style-name="ce10" office:value-type="float" office:value="23362" calcext:value-type="float">
            <text:p>23362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6837" calcext:value-type="float">
            <text:p>16837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02.00</text:p>
          </table:table-cell>
          <table:table-cell table:style-name="ce10" office:value-type="string" calcext:value-type="string">
            <text:p>dia 2 (19:06 as 07:06), dia 9 (19:06 as 07:06), dia 15 (19:06 as 07:06), dia 16 (19:06 as 07:06), dia 19 (07:06 as 13:06), dia 21 (19:06 as 07:06), dia 23 (19:06 as 07:06), dia 28 (19:06 as 07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HRISTIANO SOARES DE CAMARGO</text:p>
          </table:table-cell>
          <table:table-cell table:style-name="ce10" office:value-type="float" office:value="10370" calcext:value-type="float">
            <text:p>10370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9254" calcext:value-type="float">
            <text:p>19254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66.00</text:p>
          </table:table-cell>
          <table:table-cell table:style-name="ce10" office:value-type="string" calcext:value-type="string">
            <text:p>dia 1 (07:06 as 13:06, 13:06 as 19:06), dia 3 (13:06 as 19:06), dia 10 (13:06 as 19:06), dia 15 (07:06 as 13:06, 13:06 as 19:06), dia 17 (13:06 as 19:06), dia 24 (13:06 as 19:06), dia 29 (07:06 as 13:06, 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ANIEL PEREIRA BARBOSA</text:p>
          </table:table-cell>
          <table:table-cell table:style-name="ce10" office:value-type="float" office:value="29809" calcext:value-type="float">
            <text:p>29809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6156" calcext:value-type="float">
            <text:p>16156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22.00</text:p>
          </table:table-cell>
          <table:table-cell table:style-name="ce10" office:value-type="string" calcext:value-type="string">
            <text:p>dia 1 (19:06 as 07:06), dia 2 (07:06 as 13:06), dia 5 (13:06 as 19:06, 19:06 as 07:06), dia 6 (13:06 as 19:06), dia 7 (19:06 as 07:06, 13:06 as 19:06), dia 10 (13:06 as 19:06), dia 11 (19:06 as 07:06), dia 12 (13:06 as 19:06), dia 13 (13:06 as 19:06), dia 14 (13:06 as 19:06, 19:06 as 07:06), dia 17 (13:06 as 19:06), dia 19 (13:06 as 19:06), dia 20 (19:06 as 07:06, 13:06 as 19:06), dia 21 (13:06 as 19:06), dia 22 (07:06 as 13:06, 13:06 as 19:06), dia 24 (13:06 as 19:06), dia 25 (19:06 as 07:06), dia 26 (13:06 as 19:06), dia 27 (13:06 as 19:06), dia 28 (13:06 as 19:06), dia 29 (07:06 as 13:06, 19:06 as 07:06, 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ANILO TETSUO TAIA MATUSHITA</text:p>
          </table:table-cell>
          <table:table-cell table:style-name="ce10" office:value-type="float" office:value="29108" calcext:value-type="float">
            <text:p>29108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0108" calcext:value-type="float">
            <text:p>20108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54.00</text:p>
          </table:table-cell>
          <table:table-cell table:style-name="ce10" office:value-type="string" calcext:value-type="string">
            <text:p>dia 3 (07:06 as 13:06), dia 4 (07:06 as 13:06), dia 6 (19:06 as 07:06), dia 10 (07:06 as 13:06), dia 11 (07:06 as 13:06), dia 13 (19:06 as 07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IEGO SILVA BESSA</text:p>
          </table:table-cell>
          <table:table-cell table:style-name="ce10" office:value-type="float" office:value="29447" calcext:value-type="float">
            <text:p>29447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0016" calcext:value-type="float">
            <text:p>20016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7 (19:06 as 07:06), dia 2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EDUARDO JORGE DOMICIANO</text:p>
          </table:table-cell>
          <table:table-cell table:style-name="ce10" office:value-type="float" office:value="12804" calcext:value-type="float">
            <text:p>12804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0068" calcext:value-type="float">
            <text:p>10068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3 (19:06 as 07:06), dia 10 (19:06 as 07:06), dia 17 (19:06 as 07:06), dia 24 (19:06 as 07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FABIO GUIMARAES PINHEIRO DE LEMOS</text:p>
          </table:table-cell>
          <table:table-cell table:style-name="ce10" office:value-type="float" office:value="6480" calcext:value-type="float">
            <text:p>6480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369" calcext:value-type="float">
            <text:p>1369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80.00</text:p>
          </table:table-cell>
          <table:table-cell table:style-name="ce10" office:value-type="string" calcext:value-type="string">
            <text:p>dia 4 (13:06 as 21:06), dia 6 (07:06 as 13:06, 13:06 as 19:06), dia 11 (13:06 as 21:06), dia 13 (07:06 as 13:06, 13:06 as 19:06), dia 18 (13:06 as 21:06), dia 20 (07:06 as 13:06, 13:06 as 19:06), dia 25 (13:06 as 21:06), dia 27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ABRIEL JOAO FRANCISCO SOUZA</text:p>
          </table:table-cell>
          <table:table-cell table:style-name="ce10" office:value-type="float" office:value="22895" calcext:value-type="float">
            <text:p>22895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4867" calcext:value-type="float">
            <text:p>14867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2 (19:06 as 07:06), dia 9 (19:06 as 07:06), dia 16 (19:06 as 07:06), dia 23 (19:06 as 07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EORTHON LACERDA DANTAS SOBRINHO</text:p>
          </table:table-cell>
          <table:table-cell table:style-name="ce10" office:value-type="float" office:value="13816" calcext:value-type="float">
            <text:p>13816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8633" calcext:value-type="float">
            <text:p>8633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6 (19:06 as 07:06), dia 13 (19:06 as 07:06), dia 20 (19:06 as 07:06), dia 27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ILBERT SILVERIO SPINDOLA DE ARAUJO</text:p>
          </table:table-cell>
          <table:table-cell table:style-name="ce10" office:value-type="float" office:value="26097" calcext:value-type="float">
            <text:p>26097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8432" calcext:value-type="float">
            <text:p>18432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23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GUILHERME DA SILVA GOMES</text:p>
          </table:table-cell>
          <table:table-cell table:style-name="ce10" office:value-type="float" office:value="9495" calcext:value-type="float">
            <text:p>9495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4504" calcext:value-type="float">
            <text:p>4504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4 (07:06 as 13:06, 13:06 as 19:06), dia 11 (07:06 as 13:06, 13:06 as 19:06), dia 18 (07:06 as 13:06, 13:06 as 19:06), dia 25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HEYTOR MENDES CAMARGO COSTA</text:p>
          </table:table-cell>
          <table:table-cell table:style-name="ce10" office:value-type="float" office:value="31258" calcext:value-type="float">
            <text:p>31258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1313" calcext:value-type="float">
            <text:p>21313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15 (19:06 as 07:06), dia 29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HUGO CESAR FILARDI NASCIMENTO</text:p>
          </table:table-cell>
          <table:table-cell table:style-name="ce10" office:value-type="float" office:value="22142" calcext:value-type="float">
            <text:p>22142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6602" calcext:value-type="float">
            <text:p>16602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38.00</text:p>
          </table:table-cell>
          <table:table-cell table:style-name="ce10" office:value-type="string" calcext:value-type="string">
            <text:p>dia 1 (19:06 as 07:06, 07:06 as 13:06, 13:06 as 19:06), dia 2 (07:06 as 13:06, 13:06 as 19:06), dia 13 (13:06 as 19:06), dia 15 (07:06 as 13:06, 13:06 as 19:06), dia 16 (07:06 as 13:06, 13:06 as 19:06), dia 17 (07:06 as 13:06), dia 18 (07:06 as 13:06), dia 20 (13:06 as 19:06), dia 24 (07:06 as 13:06), dia 25 (07:06 as 13:06), dia 26 (19:06 as 07:06), dia 27 (13:06 as 19:06), dia 29 (07:06 as 13:06, 13:06 as 19:06), dia 30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AO MARCELO DE SOUZA COSTA</text:p>
          </table:table-cell>
          <table:table-cell table:style-name="ce10" office:value-type="float" office:value="28184" calcext:value-type="float">
            <text:p>28184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9885" calcext:value-type="float">
            <text:p>19885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4 (19:06 as 07:06), dia 8 (07:06 as 13:06, 13:06 as 19:06), dia 9 (07:06 as 13:06, 13:06 as 19:06), dia 18 (19:06 as 07:06), dia 22 (07:06 as 13:06, 13:06 as 19:06), dia 23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JOAQUIM AROLDO BEZERRA GALVAO</text:p>
          </table:table-cell>
          <table:table-cell table:style-name="ce10" office:value-type="float" office:value="7675" calcext:value-type="float">
            <text:p>7675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4625" calcext:value-type="float">
            <text:p>4625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6 (19:06 as 07:06), dia 13 (19:06 as 07:06), dia 20 (19:06 as 07:06), dia 27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SE HENRIQUE ALVES DA COSTA</text:p>
          </table:table-cell>
          <table:table-cell table:style-name="ce10" office:value-type="float" office:value="19395" calcext:value-type="float">
            <text:p>19395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8636" calcext:value-type="float">
            <text:p>18636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92.00</text:p>
          </table:table-cell>
          <table:table-cell table:style-name="ce10" office:value-type="string" calcext:value-type="string">
            <text:p>dia 1 (07:06 as 13:06, 13:06 as 19:06), dia 4 (19:06 as 07:06), dia 6 (19:06 as 07:06), dia 7 (19:06 as 07:06), dia 8 (19:06 as 07:06), dia 11 (19:06 as 07:06), dia 13 (19:06 as 07:06), dia 14 (19:06 as 07:06), dia 15 (07:06 as 13:06, 13:06 as 19:06), dia 18 (19:06 as 07:06), dia 20 (19:06 as 07:06), dia 21 (19:06 as 07:06), dia 22 (19:06 as 07:06), dia 25 (19:06 as 07:06), dia 27 (19:06 as 07:06), dia 28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YCE MATIAS DA SILVA</text:p>
          </table:table-cell>
          <table:table-cell table:style-name="ce10" office:value-type="float" office:value="26001" calcext:value-type="float">
            <text:p>26001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1149" calcext:value-type="float">
            <text:p>21149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8 (19:06 as 07:06), dia 12 (19:06 as 07:06), dia 18 (19:06 as 07:06), dia 19 (19:06 as 07:06), dia 22 (19:06 as 07:06), dia 24 (19:06 as 07:06), dia 27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JULIO CESAR CALDAS PINHEIRO</text:p>
          </table:table-cell>
          <table:table-cell table:style-name="ce10" office:value-type="float" office:value="4356" calcext:value-type="float">
            <text:p>4356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556" calcext:value-type="float">
            <text:p>2556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92.00</text:p>
          </table:table-cell>
          <table:table-cell table:style-name="ce10" office:value-type="string" calcext:value-type="string">
            <text:p>dia 3 (07:06 as 13:06, 13:06 as 19:06), dia 6 (07:06 as 15:06), dia 10 (07:06 as 13:06, 13:06 as 19:06), dia 13 (07:06 as 15:06), dia 17 (07:06 as 13:06, 13:06 as 19:06), dia 20 (07:06 as 15:06), dia 24 (07:06 as 13:06, 13:06 as 19:06), dia 27 (07:06 as 15:06), dia 3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ailson Barros Silveira</text:p>
          </table:table-cell>
          <table:table-cell table:style-name="ce10" office:value-type="float" office:value="31735" calcext:value-type="float">
            <text:p>31735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1722" calcext:value-type="float">
            <text:p>21722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1 (19:06 as 07:06), dia 15 (19:06 as 07:06), dia 29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ANA CARDOSO GARCIA</text:p>
          </table:table-cell>
          <table:table-cell table:style-name="ce10" office:value-type="float" office:value="16750" calcext:value-type="float">
            <text:p>16750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5728" calcext:value-type="float">
            <text:p>15728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08.00</text:p>
          </table:table-cell>
          <table:table-cell table:style-name="ce10" office:value-type="string" calcext:value-type="string">
            <text:p>dia 1 (19:06 as 07:06), dia 2 (19:06 as 07:06), dia 7 (19:06 as 07:06), dia 9 (19:06 as 07:06), dia 14 (19:06 as 07:06), dia 16 (19:06 as 07:06), dia 21 (19:06 as 07:06), dia 28 (19:06 as 07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CAS SOARES TEIXEIRA</text:p>
          </table:table-cell>
          <table:table-cell table:style-name="ce10" office:value-type="float" office:value="26096" calcext:value-type="float">
            <text:p>26096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8426" calcext:value-type="float">
            <text:p>18426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9 (19:06 as 07:06), dia 23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IS GUSTAVO SILVA RIBEIRO</text:p>
          </table:table-cell>
          <table:table-cell table:style-name="ce10" office:value-type="float" office:value="28993" calcext:value-type="float">
            <text:p>28993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9747" calcext:value-type="float">
            <text:p>19747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90.00</text:p>
          </table:table-cell>
          <table:table-cell table:style-name="ce10" office:value-type="string" calcext:value-type="string">
            <text:p>dia 3 (07:06 as 13:06, 13:06 as 19:06), dia 5 (13:06 as 19:06), dia 7 (07:06 as 13:06), dia 10 (07:06 as 13:06, 13:06 as 19:06), dia 14 (07:06 as 13:06), dia 17 (07:06 as 13:06, 13:06 as 19:06), dia 19 (13:06 as 19:06), dia 21 (07:06 as 13:06), dia 24 (07:06 as 13:06, 13:06 as 19:06), dia 3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IZ GUSTAVO NUNES SILVA</text:p>
          </table:table-cell>
          <table:table-cell table:style-name="ce10" office:value-type="float" office:value="17735" calcext:value-type="float">
            <text:p>17735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5065" calcext:value-type="float">
            <text:p>15065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26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iz Fernando Sari Sampaio</text:p>
          </table:table-cell>
          <table:table-cell table:style-name="ce10" office:value-type="float" office:value="26729" calcext:value-type="float">
            <text:p>26729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1827" calcext:value-type="float">
            <text:p>21827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8 (07:06 as 13:06, 13:06 as 19:06), dia 22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MARCELO CASTANHO LAVAQUI</text:p>
          </table:table-cell>
          <table:table-cell table:style-name="ce10" office:value-type="float" office:value="8879" calcext:value-type="float">
            <text:p>8879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6280" calcext:value-type="float">
            <text:p>6280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68.00</text:p>
          </table:table-cell>
          <table:table-cell table:style-name="ce10" office:value-type="string" calcext:value-type="string">
            <text:p>dia 7 (13:06 as 21:06), dia 11 (07:06 as 13:06, 13:06 as 19:06), dia 14 (13:06 as 21:06), dia 18 (07:06 as 13:06, 13:06 as 19:06), dia 21 (13:06 as 21:06), dia 25 (07:06 as 13:06, 13:06 as 19:06), dia 28 (13:06 as 21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CELO DE FREITAS RIBEIRO</text:p>
          </table:table-cell>
          <table:table-cell table:style-name="ce10" office:value-type="float" office:value="28734" calcext:value-type="float">
            <text:p>28734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0265" calcext:value-type="float">
            <text:p>20265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50.00</text:p>
          </table:table-cell>
          <table:table-cell table:style-name="ce10" office:value-type="string" calcext:value-type="string">
            <text:p>dia 1 (07:06 as 13:06, 13:06 as 19:06), dia 3 (19:06 as 07:06, 13:06 as 19:06), dia 4 (07:06 as 13:06), dia 5 (07:06 as 13:06), dia 7 (07:06 as 13:06), dia 8 (07:06 as 13:06, 13:06 as 19:06), dia 10 (19:06 as 07:06), dia 11 (19:06 as 07:06), dia 12 (07:06 as 13:06), dia 14 (07:06 as 13:06), dia 17 (19:06 as 07:06), dia 18 (07:06 as 13:06), dia 26 (07:06 as 13:06), dia 28 (07:06 as 13:06), dia 29 (07:06 as 13:06, 13:06 as 19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MARCIO DE OLIVEIRA GOMES</text:p>
          </table:table-cell>
          <table:table-cell table:style-name="ce10" office:value-type="float" office:value="5824" calcext:value-type="float">
            <text:p>5824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5179" calcext:value-type="float">
            <text:p>5179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3 (19:06 as 07:06), dia 10 (19:06 as 07:06), dia 17 (19:06 as 07:06), dia 24 (19:06 as 07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yssa Carvalho Rodrigues</text:p>
          </table:table-cell>
          <table:table-cell table:style-name="ce10" office:value-type="float" office:value="32598" calcext:value-type="float">
            <text:p>32598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3782" calcext:value-type="float">
            <text:p>23782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90.00</text:p>
          </table:table-cell>
          <table:table-cell table:style-name="ce10" office:value-type="string" calcext:value-type="string">
            <text:p>dia 5 (19:06 as 07:06), dia 7 (07:06 as 13:06), dia 9 (07:06 as 13:06, 13:06 as 19:06), dia 12 (19:06 as 07:06), dia 14 (07:06 as 13:06, 13:06 as 19:06), dia 15 (13:06 as 19:06), dia 19 (19:06 as 07:06), dia 21 (07:06 as 13:06), dia 28 (13:06 as 19:06, 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NIVALDO ALVES DE OLIVEIRA JUNIOR</text:p>
          </table:table-cell>
          <table:table-cell table:style-name="ce10" office:value-type="float" office:value="18762" calcext:value-type="float">
            <text:p>18762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4768" calcext:value-type="float">
            <text:p>14768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2 (07:06 as 13:06, 13:06 as 19:06), dia 12 (19:06 as 07:06), dia 16 (07:06 as 13:06, 13:06 as 19:06), dia 30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AULO HENRIQUE BARCELOS</text:p>
          </table:table-cell>
          <table:table-cell table:style-name="ce10" office:value-type="float" office:value="22858" calcext:value-type="float">
            <text:p>22858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20205" calcext:value-type="float">
            <text:p>20205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15 (19:06 as 07:06), dia 29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EDRO MIRANDA PORTUGAL JUNIOR</text:p>
          </table:table-cell>
          <table:table-cell table:style-name="ce10" office:value-type="float" office:value="26079" calcext:value-type="float">
            <text:p>26079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8286" calcext:value-type="float">
            <text:p>18286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2 (19:06 as 07:06), dia 16 (19:06 as 07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AFAEL CORTEZ DE ALMEIDA</text:p>
          </table:table-cell>
          <table:table-cell table:style-name="ce10" office:value-type="float" office:value="26069" calcext:value-type="float">
            <text:p>26069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9990" calcext:value-type="float">
            <text:p>19990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11 (07:06 as 13:06), dia 16 (07:06 as 13:06, 13:06 as 19:06), dia 25 (07:06 as 13:06), dia 30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AFHAEL FERNANDES CASTRO BARBOSA</text:p>
          </table:table-cell>
          <table:table-cell table:style-name="ce10" office:value-type="float" office:value="26212" calcext:value-type="float">
            <text:p>26212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8250" calcext:value-type="float">
            <text:p>18250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7 (13:06 as 19:06), dia 8 (19:06 as 07:06), dia 21 (13:06 as 19:06), dia 22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OBERTO CARDOSO MARCIANO</text:p>
          </table:table-cell>
          <table:table-cell table:style-name="ce10" office:value-type="float" office:value="20204" calcext:value-type="float">
            <text:p>20204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6053" calcext:value-type="float">
            <text:p>16053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8 (19:06 as 07:06), dia 22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OBSON EMILIANO JOSE DE FREITAS</text:p>
          </table:table-cell>
          <table:table-cell table:style-name="ce10" office:value-type="float" office:value="26931" calcext:value-type="float">
            <text:p>26931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8508" calcext:value-type="float">
            <text:p>18508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5 (19:06 as 07:06), dia 19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UBENS MENDONCA JUNIOR</text:p>
          </table:table-cell>
          <table:table-cell table:style-name="ce10" office:value-type="float" office:value="21365" calcext:value-type="float">
            <text:p>21365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4608" calcext:value-type="float">
            <text:p>14608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26.00</text:p>
          </table:table-cell>
          <table:table-cell table:style-name="ce10" office:value-type="string" calcext:value-type="string">
            <text:p>dia 4 (07:06 as 13:06, 13:06 as 19:06), dia 5 (07:06 as 13:06, 13:06 as 19:06), dia 6 (13:06 as 19:06, 07:06 as 13:06), dia 11 (13:06 as 19:06), dia 12 (07:06 as 13:06, 13:06 as 19:06), dia 13 (07:06 as 13:06, 13:06 as 19:06), dia 18 (13:06 as 19:06), dia 19 (07:06 as 13:06, 13:06 as 19:06), dia 20 (13:06 as 19:06, 07:06 as 13:06), dia 25 (13:06 as 19:06), dia 26 (07:06 as 13:06, 13:06 as 19:06), dia 27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HALLYSSON COSTA SILVA</text:p>
          </table:table-cell>
          <table:table-cell table:style-name="ce10" office:value-type="float" office:value="27213" calcext:value-type="float">
            <text:p>27213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8297" calcext:value-type="float">
            <text:p>18297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6.00</text:p>
          </table:table-cell>
          <table:table-cell table:style-name="ce10" office:value-type="string" calcext:value-type="string">
            <text:p>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ULIO RIBEIRO DE SOUZA</text:p>
          </table:table-cell>
          <table:table-cell table:style-name="ce10" office:value-type="float" office:value="24682" calcext:value-type="float">
            <text:p>24682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8520" calcext:value-type="float">
            <text:p>18520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8.00</text:p>
          </table:table-cell>
          <table:table-cell table:style-name="ce10" office:value-type="string" calcext:value-type="string">
            <text:p>dia 21 (07:06 as 13:06), dia 23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UBIRATAN MAIA RODRIGUES DE VASCONCELOS</text:p>
          </table:table-cell>
          <table:table-cell table:style-name="ce10" office:value-type="float" office:value="11147" calcext:value-type="float">
            <text:p>11147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5696" calcext:value-type="float">
            <text:p>5696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80.00</text:p>
          </table:table-cell>
          <table:table-cell table:style-name="ce10" office:value-type="string" calcext:value-type="string">
            <text:p>dia 5 (07:06 as 13:06, 13:06 as 19:06), dia 6 (07:06 as 15:06), dia 12 (07:06 as 13:06, 13:06 as 19:06), dia 13 (07:06 as 15:06), dia 19 (07:06 as 13:06, 13:06 as 19:06), dia 20 (07:06 as 15:06), dia 26 (07:06 as 13:06, 13:06 as 19:06), dia 27 (07:06 as 15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ULISSES TAVARES DE ARRUDA</text:p>
          </table:table-cell>
          <table:table-cell table:style-name="ce10" office:value-type="float" office:value="25748" calcext:value-type="float">
            <text:p>25748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7027" calcext:value-type="float">
            <text:p>17027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44.00</text:p>
          </table:table-cell>
          <table:table-cell table:style-name="ce10" office:value-type="string" calcext:value-type="string">
            <text:p>dia 2 (13:06 as 19:06), dia 4 (19:06 as 07:06), dia 5 (19:06 as 07:06), dia 6 (13:06 as 19:06), dia 8 (07:06 as 13:06, 13:06 as 19:06), dia 9 (07:06 as 13:06, 13:06 as 19:06), dia 14 (19:06 as 07:06), dia 19 (19:06 as 07:06), dia 22 (07:06 as 13:06, 13:06 as 19:06), dia 23 (07:06 as 13:06, 13:06 as 19:06), dia 25 (19:06 as 07:06), dia 26 (19:06 as 07:06), dia 28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URIEL JAIME SOUSA</text:p>
          </table:table-cell>
          <table:table-cell table:style-name="ce10" office:value-type="float" office:value="11106" calcext:value-type="float">
            <text:p>11106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8745" calcext:value-type="float">
            <text:p>8745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20.00</text:p>
          </table:table-cell>
          <table:table-cell table:style-name="ce10" office:value-type="string" calcext:value-type="string">
            <text:p>dia 4 (19:06 as 07:06), dia 5 (07:06 as 13:06), dia 7 (07:06 as 13:06, 13:06 as 19:06), dia 11 (19:06 as 07:06), dia 12 (07:06 as 13:06), dia 14 (07:06 as 13:06, 13:06 as 19:06), dia 18 (19:06 as 07:06), dia 19 (07:06 as 13:06), dia 21 (07:06 as 13:06, 13:06 as 19:06), dia 25 (19:06 as 07:06), dia 26 (07:06 as 13:06), dia 28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YESMIN NAJI SOLA</text:p>
          </table:table-cell>
          <table:table-cell table:style-name="ce11" office:value-type="float" office:value="22586" calcext:value-type="float">
            <text:p>22586</text:p>
          </table:table-cell>
          <table:table-cell table:style-name="ce11" office:value-type="string" calcext:value-type="string">
            <text:p>ORTOPEDIA E TRAUMATOLOGIA</text:p>
          </table:table-cell>
          <table:table-cell table:style-name="ce11" office:value-type="float" office:value="16963" calcext:value-type="float">
            <text:p>16963</text:p>
          </table:table-cell>
          <table:table-cell table:style-name="ce11" office:value-type="string" calcext:value-type="string">
            <text:p>DEPARTAMENTO DE ORTOPEDIA</text:p>
          </table:table-cell>
          <table:table-cell table:style-name="ce11" office:value-type="string" calcext:value-type="string">
            <text:p>18.00</text:p>
          </table:table-cell>
          <table:table-cell table:style-name="ce11" office:value-type="string" calcext:value-type="string">
            <text:p>dia 12 (13:06 as 19:06), dia 15 (07:06 as 13:06), dia 26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4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BRATHENER PAULO MOURA ARAUJO</text:p>
          </table:table-cell>
          <table:table-cell table:style-name="ce13" office:value-type="float" office:value="27200" calcext:value-type="float">
            <text:p>27200</text:p>
          </table:table-cell>
          <table:table-cell table:style-name="ce13" office:value-type="string" calcext:value-type="string">
            <text:p>ORTOPEDIA E TRAUMATOLOGIA</text:p>
          </table:table-cell>
          <table:table-cell table:style-name="ce13" office:value-type="float" office:value="18706" calcext:value-type="float">
            <text:p>18706</text:p>
          </table:table-cell>
          <table:table-cell table:style-name="ce13" office:value-type="string" calcext:value-type="string">
            <text:p>DEPARTAMENTO DE ORTOPEDIA</text:p>
          </table:table-cell>
          <table:table-cell table:style-name="ce13" office:value-type="string" calcext:value-type="string">
            <text:p>150.00</text:p>
          </table:table-cell>
          <table:table-cell table:style-name="ce13" office:value-type="string" calcext:value-type="string">
            <text:p>dia 1 (07:06 as 13:06, 13:06 as 19:06), dia 2 (13:06 as 19:06, 07:06 as 13:06), dia 3 (07:06 as 13:06), dia 4 (07:06 as 13:06), dia 5 (13:06 as 19:06), dia 6 (07:06 as 13:06), dia 10 (07:06 as 13:06), dia 11 (07:06 as 13:06), dia 12 (13:06 as 19:06), dia 13 (07:06 as 13:06), dia 17 (07:06 as 13:06), dia 18 (07:06 as 13:06), dia 19 (13:06 as 19:06), dia 20 (07:06 as 13:06), dia 22 (13:06 as 19:06, 07:06 as 13:06), dia 23 (07:06 as 13:06, 13:06 as 19:06), dia 24 (07:06 as 13:06), dia 25 (07:06 as 13:06), dia 26 (13:06 as 19:06), dia 27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EONARDO ESTANISLAU MARTINS BISPO</text:p>
          </table:table-cell>
          <table:table-cell table:style-name="ce10" office:value-type="float" office:value="29623" calcext:value-type="float">
            <text:p>29623</text:p>
          </table:table-cell>
          <table:table-cell table:style-name="ce10" office:value-type="string" calcext:value-type="string">
            <text:p>ORTOPEDIA E TRAUMATOLOGIA</text:p>
          </table:table-cell>
          <table:table-cell table:style-name="ce10" office:value-type="float" office:value="16273" calcext:value-type="float">
            <text:p>16273</text:p>
          </table:table-cell>
          <table:table-cell table:style-name="ce10" office:value-type="string" calcext:value-type="string">
            <text:p>DEPARTAMENTO DE ORTOPEDIA</text:p>
          </table:table-cell>
          <table:table-cell table:style-name="ce10" office:value-type="string" calcext:value-type="string">
            <text:p>120.00</text:p>
          </table:table-cell>
          <table:table-cell table:style-name="ce10" office:value-type="string" calcext:value-type="string">
            <text:p>dia 5 (07:06 as 13:06), dia 6 (13:06 as 19:06), dia 7 (07:06 as 13:06), dia 12 (07:06 as 13:06), dia 13 (13:06 as 19:06), dia 14 (07:06 as 13:06), dia 15 (13:06 as 19:06, 07:06 as 13:06), dia 16 (13:06 as 19:06, 07:06 as 13:06), dia 19 (07:06 as 13:06), dia 20 (13:06 as 19:06), dia 21 (07:06 as 13:06), dia 26 (07:06 as 13:06), dia 27 (13:06 as 19:06), dia 28 (07:06 as 13:06), dia 29 (13:06 as 19:06, 07:06 as 13:06), dia 30 (13:06 as 19:06, 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LUANA CARDOSO GARCIA</text:p>
          </table:table-cell>
          <table:table-cell table:style-name="ce11" office:value-type="float" office:value="16750" calcext:value-type="float">
            <text:p>16750</text:p>
          </table:table-cell>
          <table:table-cell table:style-name="ce11" office:value-type="string" calcext:value-type="string">
            <text:p>ORTOPEDIA E TRAUMATOLOGIA</text:p>
          </table:table-cell>
          <table:table-cell table:style-name="ce11" office:value-type="float" office:value="15728" calcext:value-type="float">
            <text:p>15728</text:p>
          </table:table-cell>
          <table:table-cell table:style-name="ce11" office:value-type="string" calcext:value-type="string">
            <text:p>DEPARTAMENTO DE ORTOPEDIA</text:p>
          </table:table-cell>
          <table:table-cell table:style-name="ce11" office:value-type="string" calcext:value-type="string">
            <text:p>102.00</text:p>
          </table:table-cell>
          <table:table-cell table:style-name="ce11" office:value-type="string" calcext:value-type="string">
            <text:p>dia 3 (13:06 as 19:06), dia 4 (13:06 as 19:06), dia 7 (13:06 as 19:06), dia 8 (07:06 as 13:06, 13:06 as 19:06), dia 9 (07:06 as 13:06, 13:06 as 19:06), dia 10 (13:06 as 19:06), dia 11 (13:06 as 19:06), dia 14 (13:06 as 19:06), dia 17 (13:06 as 19:06), dia 18 (13:06 as 19:06), dia 21 (13:06 as 19:06), dia 24 (13:06 as 19:06), dia 25 (13:06 as 19:06), dia 28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NA PAULA BRANDAO SILVA</text:p>
          </table:table-cell>
          <table:table-cell table:style-name="ce13" office:value-type="float" office:value="25459" calcext:value-type="float">
            <text:p>25459</text:p>
          </table:table-cell>
          <table:table-cell table:style-name="ce13" office:value-type="string" calcext:value-type="string">
            <text:p>OTORRINOLARINGOLOGIA</text:p>
          </table:table-cell>
          <table:table-cell table:style-name="ce13" office:value-type="float" office:value="20516" calcext:value-type="float">
            <text:p>20516</text:p>
          </table:table-cell>
          <table:table-cell table:style-name="ce13" office:value-type="string" calcext:value-type="string">
            <text:p>DEPARTAMENTO DE CIRURGIA</text:p>
          </table:table-cell>
          <table:table-cell table:style-name="ce13" office:value-type="string" calcext:value-type="string">
            <text:p>78.00</text:p>
          </table:table-cell>
          <table:table-cell table:style-name="ce13" office:value-type="string" calcext:value-type="string">
            <text:p>dia 4 (13:06 as 19:06), dia 5 (07:06 as 13:06), dia 11 (13:06 as 19:06), dia 12 (07:06 as 13:06), dia 13 (13:06 as 19:06, 07:06 as 13:06), dia 16 (07:06 as 13:06), dia 18 (13:06 as 19:06), dia 19 (07:06 as 13:06), dia 20 (07:06 as 13:06, 13:06 as 19:06), dia 25 (13:06 as 19:06), dia 2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LAUDIA ANTUNHA DE FREITAS</text:p>
          </table:table-cell>
          <table:table-cell table:style-name="ce10" office:value-type="float" office:value="16977" calcext:value-type="float">
            <text:p>16977</text:p>
          </table:table-cell>
          <table:table-cell table:style-name="ce10" office:value-type="string" calcext:value-type="string">
            <text:p>OTORRINOLARINGOLOGIA</text:p>
          </table:table-cell>
          <table:table-cell table:style-name="ce10" office:value-type="float" office:value="13350" calcext:value-type="float">
            <text:p>13350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38.00</text:p>
          </table:table-cell>
          <table:table-cell table:style-name="ce10" office:value-type="string" calcext:value-type="string">
            <text:p>dia 1 (13:06 as 19:06, 07:06 as 13:06), dia 3 (13:06 as 19:06), dia 5 (07:06 as 13:06), dia 6 (13:06 as 19:06, 07:06 as 13:06), dia 7 (07:06 as 13:06), dia 8 (13:06 as 19:06, 07:06 as 13:06), dia 10 (13:06 as 19:06), dia 15 (13:06 as 19:06), dia 17 (13:06 as 19:06), dia 19 (07:06 as 13:06), dia 22 (13:06 as 19:06), dia 24 (13:06 as 19:06), dia 26 (07:06 as 13:06), dia 27 (13:06 as 19:06, 07:06 as 13:06), dia 28 (07:06 as 13:06), dia 29 (13:06 as 19:06, 07:06 as 13:06), dia 30 (07:06 as 13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ABRIELA ARAUJO FERREIRA PIRES</text:p>
          </table:table-cell>
          <table:table-cell table:style-name="ce10" office:value-type="float" office:value="35427" calcext:value-type="float">
            <text:p>35427</text:p>
          </table:table-cell>
          <table:table-cell table:style-name="ce10" office:value-type="string" calcext:value-type="string">
            <text:p>OTORRINOLARINGOLOGIA</text:p>
          </table:table-cell>
          <table:table-cell table:style-name="ce10" office:value-type="float" office:value="19581" calcext:value-type="float">
            <text:p>19581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14.00</text:p>
          </table:table-cell>
          <table:table-cell table:style-name="ce10" office:value-type="string" calcext:value-type="string">
            <text:p>dia 3 (13:06 as 19:06), dia 4 (07:06 as 13:06), dia 5 (13:06 as 19:06), dia 6 (07:06 as 13:06), dia 10 (13:06 as 19:06), dia 11 (07:06 as 13:06), dia 12 (13:06 as 19:06), dia 13 (07:06 as 13:06), dia 17 (13:06 as 19:06), dia 18 (07:06 as 13:06), dia 19 (13:06 as 19:06), dia 20 (07:06 as 13:06), dia 22 (07:06 as 13:06), dia 23 (07:06 as 13:06), dia 24 (13:06 as 19:06), dia 25 (07:06 as 13:06), dia 26 (13:06 as 19:06), dia 27 (07:06 as 13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ISADORA VIEIRA DE SOUSA</text:p>
          </table:table-cell>
          <table:table-cell table:style-name="ce10" office:value-type="float" office:value="30181" calcext:value-type="float">
            <text:p>30181</text:p>
          </table:table-cell>
          <table:table-cell table:style-name="ce10" office:value-type="string" calcext:value-type="string">
            <text:p>OTORRINOLARINGOLOGIA</text:p>
          </table:table-cell>
          <table:table-cell table:style-name="ce10" office:value-type="float" office:value="21173" calcext:value-type="float">
            <text:p>21173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78.00</text:p>
          </table:table-cell>
          <table:table-cell table:style-name="ce10" office:value-type="string" calcext:value-type="string">
            <text:p>dia 2 (07:06 as 13:06), dia 4 (07:06 as 13:06), dia 5 (13:06 as 19:06), dia 7 (07:06 as 13:06), dia 9 (07:06 as 13:06), dia 11 (07:06 as 13:06), dia 12 (13:06 as 19:06, 07:06 as 13:06), dia 14 (07:06 as 13:06), dia 18 (07:06 as 13:06), dia 19 (13:06 as 19:06), dia 25 (07:06 as 13:06), dia 26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MARCELLA FRANCO SIMIONATTO</text:p>
          </table:table-cell>
          <table:table-cell table:style-name="ce11" office:value-type="float" office:value="16150" calcext:value-type="float">
            <text:p>16150</text:p>
          </table:table-cell>
          <table:table-cell table:style-name="ce11" office:value-type="string" calcext:value-type="string">
            <text:p>OTORRINOLARINGOLOGIA</text:p>
          </table:table-cell>
          <table:table-cell table:style-name="ce11" office:value-type="float" office:value="18907" calcext:value-type="float">
            <text:p>18907</text:p>
          </table:table-cell>
          <table:table-cell table:style-name="ce11" office:value-type="string" calcext:value-type="string">
            <text:p>DEPARTAMENTO DE CIRURGIA</text:p>
          </table:table-cell>
          <table:table-cell table:style-name="ce11" office:value-type="string" calcext:value-type="string">
            <text:p>48.00</text:p>
          </table:table-cell>
          <table:table-cell table:style-name="ce11" office:value-type="string" calcext:value-type="string">
            <text:p>dia 4 (07:06 as 13:06, 13:06 as 19:06), dia 11 (07:06 as 13:06, 13:06 as 19:06), dia 18 (07:06 as 13:06, 13:06 as 19:06), dia 25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MANDA CARVALHO FONSECA</text:p>
          </table:table-cell>
          <table:table-cell table:style-name="ce13" office:value-type="float" office:value="19391" calcext:value-type="float">
            <text:p>19391</text:p>
          </table:table-cell>
          <table:table-cell table:style-name="ce13" office:value-type="string" calcext:value-type="string">
            <text:p>CLINICA MEDICA</text:p>
          </table:table-cell>
          <table:table-cell table:style-name="ce13" office:value-type="float" office:value="13977" calcext:value-type="float">
            <text:p>13977</text:p>
          </table:table-cell>
          <table:table-cell table:style-name="ce13" office:value-type="string" calcext:value-type="string">
            <text:p>DEPARTAMENTO DE CLÍNICA MÉDICA</text:p>
          </table:table-cell>
          <table:table-cell table:style-name="ce13" office:value-type="string" calcext:value-type="string">
            <text:p>70.00</text:p>
          </table:table-cell>
          <table:table-cell table:style-name="ce13" office:value-type="string" calcext:value-type="string">
            <text:p>dia 3 (07:06 as 13:06), dia 4 (07:36 as 11:36), dia 7 (07:06 as 13:06), dia 10 (07:06 as 13:06), dia 11 (07:36 as 11:36), dia 14 (07:06 as 13:06), dia 17 (07:06 as 13:06), dia 18 (07:36 as 11:36), dia 21 (07:06 as 13:06), dia 24 (07:06 as 13:06), dia 25 (07:36 as 11:36), dia 28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EZER MELO NETO</text:p>
          </table:table-cell>
          <table:table-cell table:style-name="ce10" office:value-type="float" office:value="26111" calcext:value-type="float">
            <text:p>26111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5 (07:06 as 13:06), dia 6 (07:06 as 13:06), dia 12 (07:06 as 13:06), dia 13 (07:06 as 13:06), dia 19 (07:06 as 13:06), dia 20 (07:06 as 13:06), dia 26 (07:06 as 13:06), dia 27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IOVANNA SILVA CAVALCANTI PUGLISI</text:p>
          </table:table-cell>
          <table:table-cell table:style-name="ce10" office:value-type="float" office:value="26460" calcext:value-type="float">
            <text:p>26460</text:p>
          </table:table-cell>
          <table:table-cell table:style-name="ce10" office:value-type="string" calcext:value-type="string">
            <text:p>MEDICINA INTENSIVA</text:p>
          </table:table-cell>
          <table:table-cell table:style-name="ce10" office:value-type="float" office:value="20582" calcext:value-type="float">
            <text:p>20582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8 (07:06 as 13:06), dia 9 (07:06 as 13:06), dia 22 (07:06 as 13:06), dia 23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TASSILA VELOSO BORGES DO PRADO</text:p>
          </table:table-cell>
          <table:table-cell table:style-name="ce11" office:value-type="float" office:value="16701" calcext:value-type="float">
            <text:p>16701</text:p>
          </table:table-cell>
          <table:table-cell table:style-name="ce11" office:value-type="string" calcext:value-type="string">
            <text:p>CLINICA MEDICA</text:p>
          </table:table-cell>
          <table:table-cell table:style-name="ce11" office:value-type="float" office:value="13239" calcext:value-type="float">
            <text:p>13239</text:p>
          </table:table-cell>
          <table:table-cell table:style-name="ce11" office:value-type="string" calcext:value-type="string">
            <text:p>DEPARTAMENTO DE CLÍNICA MÉDICA</text:p>
          </table:table-cell>
          <table:table-cell table:style-name="ce11" office:value-type="string" calcext:value-type="string">
            <text:p>36.00</text:p>
          </table:table-cell>
          <table:table-cell table:style-name="ce11" office:value-type="string" calcext:value-type="string">
            <text:p>dia 1 (07:06 as 13:06), dia 2 (07:06 as 13:06), dia 15 (07:06 as 13:06), dia 16 (07:06 as 13:06), dia 29 (07:06 as 13:06), dia 30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5" office:value-type="string" calcext:value-type="string">
            <text:p>HUGO</text:p>
          </table:table-cell>
          <table:table-cell table:style-name="ce12" office:value-type="string" calcext:value-type="string">
            <text:p>PJ</text:p>
          </table:table-cell>
          <table:table-cell table:style-name="ce12" office:value-type="string" calcext:value-type="string">
            <text:p>IOLANDA ALVES MACEDO</text:p>
          </table:table-cell>
          <table:table-cell table:style-name="ce12" office:value-type="float" office:value="26618" calcext:value-type="float">
            <text:p>26618</text:p>
          </table:table-cell>
          <table:table-cell table:style-name="ce12" office:value-type="string" calcext:value-type="string">
            <text:p>PNEUMOLOGIA</text:p>
          </table:table-cell>
          <table:table-cell table:style-name="ce12" office:value-type="float" office:value="19879" calcext:value-type="float">
            <text:p>19879</text:p>
          </table:table-cell>
          <table:table-cell table:style-name="ce12" office:value-type="string" calcext:value-type="string">
            <text:p>DEPARTAMENTO DE CLÍNICA MÉDICA</text:p>
          </table:table-cell>
          <table:table-cell table:style-name="ce12" office:value-type="string" calcext:value-type="string">
            <text:p>30.00</text:p>
          </table:table-cell>
          <table:table-cell table:style-name="ce12" office:value-type="string" calcext:value-type="string">
            <text:p>dia 3 (13:06 as 19:06), dia 10 (13:06 as 19:06), dia 17 (13:06 as 19:06), dia 24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MANDA DE LIMA RODRIGUES</text:p>
          </table:table-cell>
          <table:table-cell table:style-name="ce13" office:value-type="float" office:value="22708" calcext:value-type="float">
            <text:p>22708</text:p>
          </table:table-cell>
          <table:table-cell table:style-name="ce13" office:value-type="string" calcext:value-type="string">
            <text:p>CIRURGIA VASCULAR</text:p>
          </table:table-cell>
          <table:table-cell table:style-name="ce13" office:value-type="float" office:value="16276" calcext:value-type="float">
            <text:p>16276</text:p>
          </table:table-cell>
          <table:table-cell table:style-name="ce13" office:value-type="string" calcext:value-type="string">
            <text:p>DEPARTAMENTO DE CIRURGIA</text:p>
          </table:table-cell>
          <table:table-cell table:style-name="ce13" office:value-type="string" calcext:value-type="string">
            <text:p>36.00</text:p>
          </table:table-cell>
          <table:table-cell table:style-name="ce13" office:value-type="string" calcext:value-type="string">
            <text:p>dia 5 (13:06 as 19:06), dia 8 (19:06 as 07:06), dia 19 (13:06 as 19:06), dia 22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ANIEL BITAR SIQUEIRA</text:p>
          </table:table-cell>
          <table:table-cell table:style-name="ce10" office:value-type="float" office:value="29919" calcext:value-type="float">
            <text:p>29919</text:p>
          </table:table-cell>
          <table:table-cell table:style-name="ce10" office:value-type="string" calcext:value-type="string">
            <text:p>CIRURGIA VASCULAR</text:p>
          </table:table-cell>
          <table:table-cell table:style-name="ce10" office:value-type="float" office:value="21232" calcext:value-type="float">
            <text:p>21232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90.00</text:p>
          </table:table-cell>
          <table:table-cell table:style-name="ce10" office:value-type="string" calcext:value-type="string">
            <text:p>dia 3 (07:06 as 13:06), dia 6 (07:06 as 13:06, 13:06 as 19:06, 19:06 as 07:06), dia 7 (19:06 as 07:06), dia 13 (07:06 as 13:06, 13:06 as 19:06), dia 20 (07:06 as 13:06, 13:06 as 19:06), dia 25 (07:06 as 13:06, 13:06 as 19:06), dia 27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IOGO AZEVEDO FREITAS</text:p>
          </table:table-cell>
          <table:table-cell table:style-name="ce10" office:value-type="float" office:value="15104" calcext:value-type="float">
            <text:p>15104</text:p>
          </table:table-cell>
          <table:table-cell table:style-name="ce10" office:value-type="string" calcext:value-type="string">
            <text:p>CIRURGIA VASCULAR</text:p>
          </table:table-cell>
          <table:table-cell table:style-name="ce10" office:value-type="float" office:value="18335" calcext:value-type="float">
            <text:p>18335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13 (19:06 as 07:06), dia 20 (19:06 as 07:06), dia 27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IOGO DUTRA DE SA MARQUES</text:p>
          </table:table-cell>
          <table:table-cell table:style-name="ce10" office:value-type="float" office:value="16127" calcext:value-type="float">
            <text:p>16127</text:p>
          </table:table-cell>
          <table:table-cell table:style-name="ce10" office:value-type="string" calcext:value-type="string">
            <text:p>CIRURGIA VASCULAR</text:p>
          </table:table-cell>
          <table:table-cell table:style-name="ce10" office:value-type="float" office:value="11342" calcext:value-type="float">
            <text:p>11342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4 (07:06 as 13:06, 13:06 as 19:06), dia 11 (07:06 as 13:06, 13:06 as 19:06), dia 18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USTAVO MORALES CAMILO REIS</text:p>
          </table:table-cell>
          <table:table-cell table:style-name="ce10" office:value-type="float" office:value="17808" calcext:value-type="float">
            <text:p>17808</text:p>
          </table:table-cell>
          <table:table-cell table:style-name="ce10" office:value-type="string" calcext:value-type="string">
            <text:p>CIRURGIA VASCULAR</text:p>
          </table:table-cell>
          <table:table-cell table:style-name="ce10" office:value-type="float" office:value="18174" calcext:value-type="float">
            <text:p>18174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3 (19:06 as 07:06), dia 10 (19:06 as 07:06), dia 17 (19:06 as 07:06), dia 24 (19:06 as 07:06), dia 29 (07:06 as 13:06, 13:06 as 19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RDANA QUIRINO CAMPOS ARAUJO</text:p>
          </table:table-cell>
          <table:table-cell table:style-name="ce10" office:value-type="float" office:value="26622" calcext:value-type="float">
            <text:p>26622</text:p>
          </table:table-cell>
          <table:table-cell table:style-name="ce10" office:value-type="string" calcext:value-type="string">
            <text:p>CIRURGIA VASCULAR</text:p>
          </table:table-cell>
          <table:table-cell table:style-name="ce10" office:value-type="float" office:value="19832" calcext:value-type="float">
            <text:p>19832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4 (19:06 as 07:06), dia 12 (19:06 as 07:06), dia 17 (07:06 as 13:06), dia 18 (19:06 as 07:06), dia 22 (19:06 as 07:06), dia 25 (19:06 as 07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ARISSA GONCALVES MALDONADO</text:p>
          </table:table-cell>
          <table:table-cell table:style-name="ce10" office:value-type="float" office:value="36589" calcext:value-type="float">
            <text:p>36589</text:p>
          </table:table-cell>
          <table:table-cell table:style-name="ce10" office:value-type="string" calcext:value-type="string">
            <text:p>CIRURGIA VASCULAR</text:p>
          </table:table-cell>
          <table:table-cell table:style-name="ce10" office:value-type="float" office:value="19466" calcext:value-type="float">
            <text:p>19466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12 (07:06 as 13:06, 13:06 as 19:06), dia 19 (07:06 as 13:06, 13:06 as 19:06), dia 26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ORRAYNE SILVA PEQUENO</text:p>
          </table:table-cell>
          <table:table-cell table:style-name="ce10" office:value-type="float" office:value="26736" calcext:value-type="float">
            <text:p>26736</text:p>
          </table:table-cell>
          <table:table-cell table:style-name="ce10" office:value-type="string" calcext:value-type="string">
            <text:p>CIRURGIA VASCULAR</text:p>
          </table:table-cell>
          <table:table-cell table:style-name="ce10" office:value-type="float" office:value="19877" calcext:value-type="float">
            <text:p>19877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5 (07:06 as 13:06), dia 19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CELO LUIZ BRANDAO</text:p>
          </table:table-cell>
          <table:table-cell table:style-name="ce10" office:value-type="float" office:value="6286" calcext:value-type="float">
            <text:p>6286</text:p>
          </table:table-cell>
          <table:table-cell table:style-name="ce10" office:value-type="string" calcext:value-type="string">
            <text:p>CIRURGIA VASCULAR</text:p>
          </table:table-cell>
          <table:table-cell table:style-name="ce10" office:value-type="float" office:value="2746" calcext:value-type="float">
            <text:p>2746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96.00</text:p>
          </table:table-cell>
          <table:table-cell table:style-name="ce10" office:value-type="string" calcext:value-type="string">
            <text:p>dia 3 (13:06 as 19:06), dia 4 (07:06 as 13:06, 13:06 as 19:06), dia 8 (13:06 as 19:06), dia 10 (13:06 as 19:06), dia 11 (07:06 as 13:06, 13:06 as 19:06), dia 15 (13:06 as 19:06), dia 17 (13:06 as 19:06), dia 18 (07:06 as 13:06, 13:06 as 19:06), dia 22 (13:06 as 19:06), dia 24 (13:06 as 19:06), dia 25 (07:06 as 13:06, 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IA FLAVIA VAZ DE OLIVEIRA</text:p>
          </table:table-cell>
          <table:table-cell table:style-name="ce10" office:value-type="float" office:value="23784" calcext:value-type="float">
            <text:p>23784</text:p>
          </table:table-cell>
          <table:table-cell table:style-name="ce10" office:value-type="string" calcext:value-type="string">
            <text:p>CIRURGIA VASCULAR</text:p>
          </table:table-cell>
          <table:table-cell table:style-name="ce10" office:value-type="float" office:value="17564" calcext:value-type="float">
            <text:p>17564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19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IA LUIZA JORGE AMARAL</text:p>
          </table:table-cell>
          <table:table-cell table:style-name="ce10" office:value-type="float" office:value="26762" calcext:value-type="float">
            <text:p>26762</text:p>
          </table:table-cell>
          <table:table-cell table:style-name="ce10" office:value-type="string" calcext:value-type="string">
            <text:p>CIRURGIA VASCULAR</text:p>
          </table:table-cell>
          <table:table-cell table:style-name="ce10" office:value-type="float" office:value="19871" calcext:value-type="float">
            <text:p>19871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8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OLIVEIROS DE OLIVEIRA E SILVA NETO</text:p>
          </table:table-cell>
          <table:table-cell table:style-name="ce10" office:value-type="float" office:value="23376" calcext:value-type="float">
            <text:p>23376</text:p>
          </table:table-cell>
          <table:table-cell table:style-name="ce10" office:value-type="string" calcext:value-type="string">
            <text:p>CIRURGIA VASCULAR</text:p>
          </table:table-cell>
          <table:table-cell table:style-name="ce10" office:value-type="float" office:value="20192" calcext:value-type="float">
            <text:p>20192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10 (07:06 as 13:06), dia 24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AULO ERNANNE REIS</text:p>
          </table:table-cell>
          <table:table-cell table:style-name="ce10" office:value-type="float" office:value="23163" calcext:value-type="float">
            <text:p>23163</text:p>
          </table:table-cell>
          <table:table-cell table:style-name="ce10" office:value-type="string" calcext:value-type="string">
            <text:p>CIRURGIA VASCULAR</text:p>
          </table:table-cell>
          <table:table-cell table:style-name="ce10" office:value-type="float" office:value="20193" calcext:value-type="float">
            <text:p>20193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02.00</text:p>
          </table:table-cell>
          <table:table-cell table:style-name="ce10" office:value-type="string" calcext:value-type="string">
            <text:p>dia 1 (19:06 as 07:06), dia 8 (07:06 as 13:06), dia 9 (07:06 as 13:06, 13:06 as 19:06), dia 23 (07:06 as 13:06, 13:06 as 19:06), dia 28 (19:06 as 07:06), dia 29 (07:06 as 13:06, 13:06 as 19:06, 19:06 as 07:06), dia 30 (07:06 as 13:06, 13:06 as 19:06, 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EDRO HENRIQUE TELES DE OLIVEIRA</text:p>
          </table:table-cell>
          <table:table-cell table:style-name="ce10" office:value-type="float" office:value="15131" calcext:value-type="float">
            <text:p>15131</text:p>
          </table:table-cell>
          <table:table-cell table:style-name="ce10" office:value-type="string" calcext:value-type="string">
            <text:p>CIRURGIA VASCULAR</text:p>
          </table:table-cell>
          <table:table-cell table:style-name="ce10" office:value-type="float" office:value="9931" calcext:value-type="float">
            <text:p>9931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08.00</text:p>
          </table:table-cell>
          <table:table-cell table:style-name="ce10" office:value-type="string" calcext:value-type="string">
            <text:p>dia 2 (07:06 as 13:06, 13:06 as 19:06), dia 6 (19:06 as 07:06), dia 9 (07:06 as 13:06, 13:06 as 19:06), dia 13 (19:06 as 07:06), dia 16 (07:06 as 13:06, 13:06 as 19:06), dia 20 (19:06 as 07:06), dia 23 (07:06 as 13:06, 13:06 as 19:06), dia 27 (19:06 as 07:06), dia 30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OLIANA DE PAULA VIEIRA BORGES DOS REIS SOARES</text:p>
          </table:table-cell>
          <table:table-cell table:style-name="ce10" office:value-type="float" office:value="19792" calcext:value-type="float">
            <text:p>19792</text:p>
          </table:table-cell>
          <table:table-cell table:style-name="ce10" office:value-type="string" calcext:value-type="string">
            <text:p>CIRURGIA VASCULAR</text:p>
          </table:table-cell>
          <table:table-cell table:style-name="ce10" office:value-type="float" office:value="14640" calcext:value-type="float">
            <text:p>14640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90.00</text:p>
          </table:table-cell>
          <table:table-cell table:style-name="ce10" office:value-type="string" calcext:value-type="string">
            <text:p>dia 2 (19:06 as 07:06), dia 8 (07:06 as 13:06, 13:06 as 19:06), dia 9 (19:06 as 07:06), dia 14 (19:06 as 07:06), dia 16 (19:06 as 07:06), dia 21 (19:06 as 07:06), dia 22 (07:06 as 13:06), dia 23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ENATA SILVA DE MENDONCA</text:p>
          </table:table-cell>
          <table:table-cell table:style-name="ce10" office:value-type="float" office:value="13550" calcext:value-type="float">
            <text:p>13550</text:p>
          </table:table-cell>
          <table:table-cell table:style-name="ce10" office:value-type="string" calcext:value-type="string">
            <text:p>CIRURGIA VASCULAR</text:p>
          </table:table-cell>
          <table:table-cell table:style-name="ce10" office:value-type="float" office:value="12138" calcext:value-type="float">
            <text:p>12138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08.00</text:p>
          </table:table-cell>
          <table:table-cell table:style-name="ce10" office:value-type="string" calcext:value-type="string">
            <text:p>dia 3 (19:06 as 07:06), dia 7 (19:06 as 07:06), dia 10 (19:06 as 07:06), dia 14 (19:06 as 07:06), dia 17 (19:06 as 07:06), dia 21 (19:06 as 07:06), dia 24 (19:06 as 07:06), dia 28 (19:06 as 07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ODOLFO LOUREIRO BORGES DE SOUZA</text:p>
          </table:table-cell>
          <table:table-cell table:style-name="ce10" office:value-type="float" office:value="24397" calcext:value-type="float">
            <text:p>24397</text:p>
          </table:table-cell>
          <table:table-cell table:style-name="ce10" office:value-type="string" calcext:value-type="string">
            <text:p>CIRURGIA VASCULAR</text:p>
          </table:table-cell>
          <table:table-cell table:style-name="ce10" office:value-type="float" office:value="15918" calcext:value-type="float">
            <text:p>15918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1 (07:06 as 13:06, 13:06 as 19:06), dia 2 (07:06 as 13:06, 13:06 as 19:06), dia 15 (07:06 as 13:06, 13:06 as 19:06), dia 16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HAIS FARIA DOS SANTOS</text:p>
          </table:table-cell>
          <table:table-cell table:style-name="ce10" office:value-type="float" office:value="20931" calcext:value-type="float">
            <text:p>20931</text:p>
          </table:table-cell>
          <table:table-cell table:style-name="ce10" office:value-type="string" calcext:value-type="string">
            <text:p>CIRURGIA VASCULAR</text:p>
          </table:table-cell>
          <table:table-cell table:style-name="ce10" office:value-type="float" office:value="15797" calcext:value-type="float">
            <text:p>15797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08.00</text:p>
          </table:table-cell>
          <table:table-cell table:style-name="ce10" office:value-type="string" calcext:value-type="string">
            <text:p>dia 2 (19:06 as 07:06), dia 4 (19:06 as 07:06), dia 9 (19:06 as 07:06), dia 11 (19:06 as 07:06), dia 16 (19:06 as 07:06), dia 18 (19:06 as 07:06), dia 23 (19:06 as 07:06), dia 25 (19:06 as 07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VERLAINE DOS REIS</text:p>
          </table:table-cell>
          <table:table-cell table:style-name="ce10" office:value-type="float" office:value="7370" calcext:value-type="float">
            <text:p>7370</text:p>
          </table:table-cell>
          <table:table-cell table:style-name="ce10" office:value-type="string" calcext:value-type="string">
            <text:p>CIRURGIA VASCULAR</text:p>
          </table:table-cell>
          <table:table-cell table:style-name="ce10" office:value-type="float" office:value="3883" calcext:value-type="float">
            <text:p>3883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3 (07:06 as 13:06, 13:06 as 19:06), dia 5 (19:06 as 07:06), dia 10 (07:06 as 13:06, 13:06 as 19:06), dia 11 (19:06 as 07:06), dia 24 (07:06 as 13:06, 13:06 as 19:06), dia 26 (19:06 as 07:06), dia 3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VICTOR HUGO OLIVEIRA PONCIANO</text:p>
          </table:table-cell>
          <table:table-cell table:style-name="ce10" office:value-type="float" office:value="19683" calcext:value-type="float">
            <text:p>19683</text:p>
          </table:table-cell>
          <table:table-cell table:style-name="ce10" office:value-type="string" calcext:value-type="string">
            <text:p>CIRURGIA VASCULAR</text:p>
          </table:table-cell>
          <table:table-cell table:style-name="ce10" office:value-type="float" office:value="13842" calcext:value-type="float">
            <text:p>13842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7 (07:06 as 13:06, 13:06 as 19:06), dia 21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WENISKLEY MENDES DE CASTRO</text:p>
          </table:table-cell>
          <table:table-cell table:style-name="ce10" office:value-type="float" office:value="14410" calcext:value-type="float">
            <text:p>14410</text:p>
          </table:table-cell>
          <table:table-cell table:style-name="ce10" office:value-type="string" calcext:value-type="string">
            <text:p>CIRURGIA VASCULAR</text:p>
          </table:table-cell>
          <table:table-cell table:style-name="ce10" office:value-type="float" office:value="13791" calcext:value-type="float">
            <text:p>13791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26.00</text:p>
          </table:table-cell>
          <table:table-cell table:style-name="ce10" office:value-type="string" calcext:value-type="string">
            <text:p>dia 1 (07:06 as 13:06, 13:06 as 19:06), dia 5 (07:06 as 13:06, 13:06 as 19:06), dia 6 (07:06 as 13:06, 13:06 as 19:06), dia 12 (07:06 as 13:06, 13:06 as 19:06), dia 13 (07:06 as 13:06, 13:06 as 19:06), dia 15 (07:06 as 13:06), dia 17 (07:06 as 13:06, 13:06 as 19:06), dia 20 (07:06 as 13:06, 13:06 as 19:06), dia 22 (07:06 as 13:06, 13:06 as 19:06), dia 26 (07:06 as 13:06, 13:06 as 19:06), dia 27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WERTHER SOUZA SALES</text:p>
          </table:table-cell>
          <table:table-cell table:style-name="ce10" office:value-type="float" office:value="12151" calcext:value-type="float">
            <text:p>12151</text:p>
          </table:table-cell>
          <table:table-cell table:style-name="ce10" office:value-type="string" calcext:value-type="string">
            <text:p>CIRURGIA VASCULAR</text:p>
          </table:table-cell>
          <table:table-cell table:style-name="ce10" office:value-type="float" office:value="8910" calcext:value-type="float">
            <text:p>8910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96.00</text:p>
          </table:table-cell>
          <table:table-cell table:style-name="ce10" office:value-type="string" calcext:value-type="string">
            <text:p>dia 5 (19:06 as 07:06), dia 7 (07:06 as 13:06, 13:06 as 19:06), dia 12 (19:06 as 07:06), dia 14 (07:06 as 13:06, 13:06 as 19:06), dia 19 (19:06 as 07:06), dia 21 (07:06 as 13:06, 13:06 as 19:06), dia 26 (19:06 as 07:06), dia 28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WESLEY DA COSTA REIS</text:p>
          </table:table-cell>
          <table:table-cell table:style-name="ce11" office:value-type="float" office:value="23798" calcext:value-type="float">
            <text:p>23798</text:p>
          </table:table-cell>
          <table:table-cell table:style-name="ce11" office:value-type="string" calcext:value-type="string">
            <text:p>CIRURGIA VASCULAR</text:p>
          </table:table-cell>
          <table:table-cell table:style-name="ce11" office:value-type="float" office:value="18377" calcext:value-type="float">
            <text:p>18377</text:p>
          </table:table-cell>
          <table:table-cell table:style-name="ce11" office:value-type="string" calcext:value-type="string">
            <text:p>DEPARTAMENTO DE CIRURGIA</text:p>
          </table:table-cell>
          <table:table-cell table:style-name="ce11" office:value-type="string" calcext:value-type="string">
            <text:p>24.00</text:p>
          </table:table-cell>
          <table:table-cell table:style-name="ce11" office:value-type="string" calcext:value-type="string">
            <text:p>dia 14 (07:06 as 13:06, 13:06 as 19:06), dia 28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5" office:value-type="string" calcext:value-type="string">
            <text:p>HUGO</text:p>
          </table:table-cell>
          <table:table-cell table:style-name="ce12" office:value-type="string" calcext:value-type="string">
            <text:p>PJ</text:p>
          </table:table-cell>
          <table:table-cell table:style-name="ce12" office:value-type="string" calcext:value-type="string">
            <text:p>AMANDA MARTINS CASTANHEIRA</text:p>
          </table:table-cell>
          <table:table-cell table:style-name="ce12" office:value-type="float" office:value="23295" calcext:value-type="float">
            <text:p>23295</text:p>
          </table:table-cell>
          <table:table-cell table:style-name="ce12" office:value-type="string" calcext:value-type="string">
            <text:p>PSIQUIATRIA</text:p>
          </table:table-cell>
          <table:table-cell table:style-name="ce12" office:value-type="float" office:value="16879" calcext:value-type="float">
            <text:p>16879</text:p>
          </table:table-cell>
          <table:table-cell table:style-name="ce12" office:value-type="string" calcext:value-type="string">
            <text:p>DEPARTAMENTO DE CLÍNICA MÉDICA</text:p>
          </table:table-cell>
          <table:table-cell table:style-name="ce12" office:value-type="string" calcext:value-type="string">
            <text:p>32.00</text:p>
          </table:table-cell>
          <table:table-cell table:style-name="ce12" office:value-type="string" calcext:value-type="string">
            <text:p>dia 4 (13:06 as 17:06), dia 6 (08:06 as 12:06), dia 11 (13:06 as 17:06), dia 13 (08:06 as 12:06), dia 18 (13:06 as 17:06), dia 20 (08:06 as 12:06), dia 25 (13:06 as 17:06), dia 27 (08:06 as 12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LBERTO RASSI NETO</text:p>
          </table:table-cell>
          <table:table-cell table:style-name="ce13" office:value-type="float" office:value="34098" calcext:value-type="float">
            <text:p>34098</text:p>
          </table:table-cell>
          <table:table-cell table:style-name="ce13" office:value-type="string" calcext:value-type="string">
            <text:p>RADIOLOGIA INTERVENCIONISTA E ANGIORRADIOLOGIA</text:p>
          </table:table-cell>
          <table:table-cell table:style-name="ce13" office:value-type="float" office:value="19434" calcext:value-type="float">
            <text:p>19434</text:p>
          </table:table-cell>
          <table:table-cell table:style-name="ce13" office:value-type="string" calcext:value-type="string">
            <text:p>MEDICINA DIAGNÓSTICA E AMBULATORIAL</text:p>
          </table:table-cell>
          <table:table-cell table:style-name="ce13" office:value-type="string" calcext:value-type="string">
            <text:p>6.00</text:p>
          </table:table-cell>
          <table:table-cell table:style-name="ce13" office:value-type="string" calcext:value-type="string">
            <text:p>dia 25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BRUNO PRADO CORTIZO VIDAL</text:p>
          </table:table-cell>
          <table:table-cell table:style-name="ce10" office:value-type="float" office:value="19733" calcext:value-type="float">
            <text:p>19733</text:p>
          </table:table-cell>
          <table:table-cell table:style-name="ce10" office:value-type="string" calcext:value-type="string">
            <text:p>RADIOLOGIA INTERVENCIONISTA E ANGIORRADIOLOGIA</text:p>
          </table:table-cell>
          <table:table-cell table:style-name="ce10" office:value-type="float" office:value="17701" calcext:value-type="float">
            <text:p>17701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6.00</text:p>
          </table:table-cell>
          <table:table-cell table:style-name="ce10" office:value-type="string" calcext:value-type="string">
            <text:p>dia 1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IANA BERQUO PELEJA</text:p>
          </table:table-cell>
          <table:table-cell table:style-name="ce10" office:value-type="float" office:value="25562" calcext:value-type="float">
            <text:p>25562</text:p>
          </table:table-cell>
          <table:table-cell table:style-name="ce10" office:value-type="string" calcext:value-type="string">
            <text:p>RADIOLOGIA E DIAGNOSTICO POR IMAGEM</text:p>
          </table:table-cell>
          <table:table-cell table:style-name="ce10" office:value-type="float" office:value="21466" calcext:value-type="float">
            <text:p>21466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6.00</text:p>
          </table:table-cell>
          <table:table-cell table:style-name="ce10" office:value-type="string" calcext:value-type="string">
            <text:p>dia 1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MATHEUS VIEIRA MATOS</text:p>
          </table:table-cell>
          <table:table-cell table:style-name="ce11" office:value-type="float" office:value="21583" calcext:value-type="float">
            <text:p>21583</text:p>
          </table:table-cell>
          <table:table-cell table:style-name="ce11" office:value-type="string" calcext:value-type="string">
            <text:p>RADIOLOGIA INTERVENCIONISTA E ANGIORRADIOLOGIA</text:p>
          </table:table-cell>
          <table:table-cell table:style-name="ce11" office:value-type="float" office:value="18879" calcext:value-type="float">
            <text:p>18879</text:p>
          </table:table-cell>
          <table:table-cell table:style-name="ce11" office:value-type="string" calcext:value-type="string">
            <text:p>MEDICINA DIAGNÓSTICA E AMBULATORIAL</text:p>
          </table:table-cell>
          <table:table-cell table:style-name="ce11" office:value-type="string" calcext:value-type="string">
            <text:p>6.00</text:p>
          </table:table-cell>
          <table:table-cell table:style-name="ce11" office:value-type="string" calcext:value-type="string">
            <text:p>dia 4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LBERTO GUERRA DIAS</text:p>
          </table:table-cell>
          <table:table-cell table:style-name="ce13" office:value-type="float" office:value="13703" calcext:value-type="float">
            <text:p>13703</text:p>
          </table:table-cell>
          <table:table-cell table:style-name="ce13" office:value-type="string" calcext:value-type="string">
            <text:p>RADIOLOGIA E DIAGNOSTICO POR IMAGEM</text:p>
          </table:table-cell>
          <table:table-cell table:style-name="ce13" office:value-type="float" office:value="10934" calcext:value-type="float">
            <text:p>10934</text:p>
          </table:table-cell>
          <table:table-cell table:style-name="ce13" office:value-type="string" calcext:value-type="string">
            <text:p>MEDICINA DIAGNÓSTICA E AMBULATORIAL</text:p>
          </table:table-cell>
          <table:table-cell table:style-name="ce13" office:value-type="string" calcext:value-type="string">
            <text:p>66.00</text:p>
          </table:table-cell>
          <table:table-cell table:style-name="ce13" office:value-type="string" calcext:value-type="string">
            <text:p>dia 6 (19:06 as 07:06), dia 15 (19:06 as 07:06), dia 20 (19:06 as 07:06), dia 23 (19:06 as 07:06), dia 28 (19:06 as 07:06), dia 30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LBERTO RASSI NETO</text:p>
          </table:table-cell>
          <table:table-cell table:style-name="ce10" office:value-type="float" office:value="34098" calcext:value-type="float">
            <text:p>34098</text:p>
          </table:table-cell>
          <table:table-cell table:style-name="ce10" office:value-type="string" calcext:value-type="string">
            <text:p>RADIOLOGIA E DIAGNOSTICO POR IMAGEM</text:p>
          </table:table-cell>
          <table:table-cell table:style-name="ce10" office:value-type="float" office:value="18147" calcext:value-type="float">
            <text:p>18147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6.00</text:p>
          </table:table-cell>
          <table:table-cell table:style-name="ce10" office:value-type="string" calcext:value-type="string">
            <text:p>dia 29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BEATRIZ JUNGMANN RIBEIRO</text:p>
          </table:table-cell>
          <table:table-cell table:style-name="ce10" office:value-type="float" office:value="27428" calcext:value-type="float">
            <text:p>27428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54.00</text:p>
          </table:table-cell>
          <table:table-cell table:style-name="ce10" office:value-type="string" calcext:value-type="string">
            <text:p>dia 1 (13:06 as 19:06), dia 2 (07:06 as 13:06), dia 6 (13:06 as 19:06), dia 8 (07:06 as 13:06), dia 9 (07:06 as 13:06), dia 13 (13:06 as 19:06), dia 20 (13:06 as 19:06), dia 27 (13:06 as 19:06), dia 30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ARLOS DE CARVALHO NETO</text:p>
          </table:table-cell>
          <table:table-cell table:style-name="ce10" office:value-type="float" office:value="13575" calcext:value-type="float">
            <text:p>13575</text:p>
          </table:table-cell>
          <table:table-cell table:style-name="ce10" office:value-type="string" calcext:value-type="string">
            <text:p>RADIOLOGIA E DIAGNOSTICO POR IMAGEM</text:p>
          </table:table-cell>
          <table:table-cell table:style-name="ce10" office:value-type="float" office:value="8360" calcext:value-type="float">
            <text:p>8360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2 (19:06 as 07:06), dia 3 (19:06 as 07:06), dia 9 (19:06 as 07:06), dia 14 (19:06 as 07:06), dia 21 (19:06 as 07:06), dia 23 (19:06 as 07:06), dia 28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FABIANA COSTA PEREIRA MALDI</text:p>
          </table:table-cell>
          <table:table-cell table:style-name="ce10" office:value-type="float" office:value="7653" calcext:value-type="float">
            <text:p>7653</text:p>
          </table:table-cell>
          <table:table-cell table:style-name="ce10" office:value-type="string" calcext:value-type="string">
            <text:p>RADIOLOGIA E DIAGNOSTICO POR IMAGEM</text:p>
          </table:table-cell>
          <table:table-cell table:style-name="ce10" office:value-type="float" office:value="3817" calcext:value-type="float">
            <text:p>3817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10 (13:06 as 19:06, 07:06 as 13:06), dia 12 (07:06 as 13:06), dia 14 (13:06 as 19:06), dia 17 (07:06 as 13:06, 13:06 as 19:06), dia 19 (07:06 as 13:06), dia 21 (13:06 as 19:06), dia 24 (07:06 as 13:06, 13:06 as 19:06), dia 26 (07:06 as 13:06), dia 28 (13:06 as 19:06), dia 31 (13:06 as 19:06, 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ILVAN SOUZA TEIXEIRA</text:p>
          </table:table-cell>
          <table:table-cell table:style-name="ce10" office:value-type="float" office:value="14305" calcext:value-type="float">
            <text:p>14305</text:p>
          </table:table-cell>
          <table:table-cell table:style-name="ce10" office:value-type="string" calcext:value-type="string">
            <text:p>RADIOLOGIA E DIAGNOSTICO POR IMAGEM</text:p>
          </table:table-cell>
          <table:table-cell table:style-name="ce10" office:value-type="float" office:value="13736" calcext:value-type="float">
            <text:p>13736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78.00</text:p>
          </table:table-cell>
          <table:table-cell table:style-name="ce10" office:value-type="string" calcext:value-type="string">
            <text:p>dia 3 (07:06 as 13:06), dia 4 (07:06 as 13:06), dia 5 (07:06 as 13:06), dia 10 (07:06 as 13:06), dia 11 (07:06 as 13:06), dia 12 (07:06 as 13:06), dia 17 (07:06 as 13:06), dia 18 (07:06 as 13:06), dia 19 (07:06 as 13:06), dia 24 (07:06 as 13:06), dia 25 (07:06 as 13:06), dia 26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HEBERT FERRO MONTEIRO</text:p>
          </table:table-cell>
          <table:table-cell table:style-name="ce10" office:value-type="float" office:value="13616" calcext:value-type="float">
            <text:p>13616</text:p>
          </table:table-cell>
          <table:table-cell table:style-name="ce10" office:value-type="string" calcext:value-type="string">
            <text:p>RADIOLOGIA E DIAGNOSTICO POR IMAGEM</text:p>
          </table:table-cell>
          <table:table-cell table:style-name="ce10" office:value-type="float" office:value="9242" calcext:value-type="float">
            <text:p>9242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108.00</text:p>
          </table:table-cell>
          <table:table-cell table:style-name="ce10" office:value-type="string" calcext:value-type="string">
            <text:p>dia 1 (19:06 as 07:06, 07:06 as 13:06), dia 4 (13:06 as 19:06), dia 5 (19:06 as 07:06), dia 8 (19:06 as 07:06), dia 11 (13:06 as 19:06), dia 15 (19:06 as 07:06, 07:06 as 13:06), dia 18 (13:06 as 19:06), dia 19 (19:06 as 07:06), dia 24 (19:06 as 07:06), dia 25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JULIANA DA CUNHA COSTA CAVALCANTE</text:p>
          </table:table-cell>
          <table:table-cell table:style-name="ce10" office:value-type="float" office:value="10963" calcext:value-type="float">
            <text:p>10963</text:p>
          </table:table-cell>
          <table:table-cell table:style-name="ce10" office:value-type="string" calcext:value-type="string">
            <text:p>RADIOLOGIA E DIAGNOSTICO POR IMAGEM</text:p>
          </table:table-cell>
          <table:table-cell table:style-name="ce10" office:value-type="float" office:value="6996" calcext:value-type="float">
            <text:p>6996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4 (07:06 as 13:06, 13:06 as 19:06), dia 5 (13:06 as 19:06), dia 11 (07:06 as 13:06, 13:06 as 19:06), dia 12 (13:06 as 19:06), dia 18 (07:06 as 13:06, 13:06 as 19:06), dia 19 (13:06 as 19:06), dia 25 (07:06 as 13:06, 13:06 as 19:06), dia 26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LEONALDO ALVES FERRO</text:p>
          </table:table-cell>
          <table:table-cell table:style-name="ce10" office:value-type="float" office:value="5701" calcext:value-type="float">
            <text:p>5701</text:p>
          </table:table-cell>
          <table:table-cell table:style-name="ce10" office:value-type="string" calcext:value-type="string">
            <text:p>RADIOLOGIA E DIAGNOSTICO POR IMAGEM</text:p>
          </table:table-cell>
          <table:table-cell table:style-name="ce10" office:value-type="float" office:value="1919" calcext:value-type="float">
            <text:p>1919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6 (13:06 as 19:06, 07:06 as 13:06), dia 7 (07:06 as 13:06), dia 13 (07:06 as 13:06, 13:06 as 19:06), dia 14 (07:06 as 13:06), dia 20 (07:06 as 13:06, 13:06 as 19:06), dia 21 (07:06 as 13:06), dia 27 (07:06 as 13:06, 13:06 as 19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IGIA LIMA BITTENCOURT</text:p>
          </table:table-cell>
          <table:table-cell table:style-name="ce10" office:value-type="float" office:value="12325" calcext:value-type="float">
            <text:p>12325</text:p>
          </table:table-cell>
          <table:table-cell table:style-name="ce10" office:value-type="string" calcext:value-type="string">
            <text:p>RADIOLOGIA E DIAGNOSTICO POR IMAGEM</text:p>
          </table:table-cell>
          <table:table-cell table:style-name="ce10" office:value-type="float" office:value="7742" calcext:value-type="float">
            <text:p>7742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5 (07:06 as 13:06), dia 8 (13:06 as 19:06), dia 12 (07:06 as 13:06), dia 19 (07:06 as 13:06), dia 2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CAS NODA FLEURY</text:p>
          </table:table-cell>
          <table:table-cell table:style-name="ce10" office:value-type="float" office:value="21710" calcext:value-type="float">
            <text:p>21710</text:p>
          </table:table-cell>
          <table:table-cell table:style-name="ce10" office:value-type="string" calcext:value-type="string">
            <text:p>RADIOLOGIA E DIAGNOSTICO POR IMAGEM</text:p>
          </table:table-cell>
          <table:table-cell table:style-name="ce10" office:value-type="float" office:value="11146" calcext:value-type="float">
            <text:p>11146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144.00</text:p>
          </table:table-cell>
          <table:table-cell table:style-name="ce10" office:value-type="string" calcext:value-type="string">
            <text:p>dia 1 (19:06 as 07:06), dia 3 (19:06 as 07:06, 13:06 as 19:06), dia 7 (13:06 as 19:06), dia 10 (19:06 as 07:06, 13:06 as 19:06), dia 14 (13:06 as 19:06), dia 15 (13:06 as 19:06), dia 17 (19:06 as 07:06, 13:06 as 19:06), dia 21 (13:06 as 19:06), dia 22 (19:06 as 07:06), dia 24 (19:06 as 07:06, 13:06 as 19:06), dia 28 (13:06 as 19:06), dia 31 (19:06 as 07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LUCIANO MOREIRA ALVES</text:p>
          </table:table-cell>
          <table:table-cell table:style-name="ce10" office:value-type="float" office:value="9745" calcext:value-type="float">
            <text:p>9745</text:p>
          </table:table-cell>
          <table:table-cell table:style-name="ce10" office:value-type="string" calcext:value-type="string">
            <text:p>RADIOLOGIA E DIAGNOSTICO POR IMAGEM</text:p>
          </table:table-cell>
          <table:table-cell table:style-name="ce10" office:value-type="float" office:value="7354" calcext:value-type="float">
            <text:p>7354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4 (19:06 as 07:06), dia 11 (19:06 as 07:06), dia 18 (19:06 as 07:06), dia 25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IANA BERQUO PELEJA</text:p>
          </table:table-cell>
          <table:table-cell table:style-name="ce10" office:value-type="float" office:value="25562" calcext:value-type="float">
            <text:p>25562</text:p>
          </table:table-cell>
          <table:table-cell table:style-name="ce10" office:value-type="string" calcext:value-type="string">
            <text:p>RADIOLOGIA E DIAGNOSTICO POR IMAGEM</text:p>
          </table:table-cell>
          <table:table-cell table:style-name="ce10" office:value-type="float" office:value="21466" calcext:value-type="float">
            <text:p>21466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3 (13:06 as 19:06), dia 10 (13:06 as 19:06), dia 17 (13:06 as 19:06), dia 24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NAUR GUIMARAES DE SOUSA JUNIOR</text:p>
          </table:table-cell>
          <table:table-cell table:style-name="ce10" office:value-type="float" office:value="6866" calcext:value-type="float">
            <text:p>6866</text:p>
          </table:table-cell>
          <table:table-cell table:style-name="ce10" office:value-type="string" calcext:value-type="string">
            <text:p>RADIOLOGIA E DIAGNOSTICO POR IMAGEM</text:p>
          </table:table-cell>
          <table:table-cell table:style-name="ce10" office:value-type="float" office:value="3759" calcext:value-type="float">
            <text:p>3759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2 (19:06 as 07:06), dia 16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EDRO PAULO TEIXEIRA E SILVA TORRES</text:p>
          </table:table-cell>
          <table:table-cell table:style-name="ce10" office:value-type="float" office:value="11610" calcext:value-type="float">
            <text:p>11610</text:p>
          </table:table-cell>
          <table:table-cell table:style-name="ce10" office:value-type="string" calcext:value-type="string">
            <text:p>RADIOLOGIA E DIAGNOSTICO POR IMAGEM</text:p>
          </table:table-cell>
          <table:table-cell table:style-name="ce10" office:value-type="float" office:value="7178" calcext:value-type="float">
            <text:p>7178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7 (19:06 as 07:06), dia 22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EDRO RIOS PEDROSO SALGADO</text:p>
          </table:table-cell>
          <table:table-cell table:style-name="ce10" office:value-type="float" office:value="14888" calcext:value-type="float">
            <text:p>14888</text:p>
          </table:table-cell>
          <table:table-cell table:style-name="ce10" office:value-type="string" calcext:value-type="string">
            <text:p>RADIOLOGIA E DIAGNOSTICO POR IMAGEM</text:p>
          </table:table-cell>
          <table:table-cell table:style-name="ce10" office:value-type="float" office:value="12113" calcext:value-type="float">
            <text:p>12113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3 (07:06 as 13:06), dia 6 (07:06 as 13:06), dia 10 (07:06 as 13:06), dia 13 (07:06 as 13:06), dia 17 (07:06 as 13:06), dia 20 (07:06 as 13:06), dia 22 (07:06 as 13:06), dia 24 (07:06 as 13:06), dia 27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AFAEL DANGONI DE SOUZA PIRES</text:p>
          </table:table-cell>
          <table:table-cell table:style-name="ce10" office:value-type="float" office:value="16132" calcext:value-type="float">
            <text:p>16132</text:p>
          </table:table-cell>
          <table:table-cell table:style-name="ce10" office:value-type="string" calcext:value-type="string">
            <text:p>RADIOLOGIA E DIAGNOSTICO POR IMAGEM</text:p>
          </table:table-cell>
          <table:table-cell table:style-name="ce10" office:value-type="float" office:value="10577" calcext:value-type="float">
            <text:p>10577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42.00</text:p>
          </table:table-cell>
          <table:table-cell table:style-name="ce10" office:value-type="string" calcext:value-type="string">
            <text:p>dia 7 (07:06 as 13:06), dia 10 (19:06 as 07:06), dia 14 (07:06 as 13:06), dia 16 (07:06 as 13:06), dia 21 (07:06 as 13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AFAEL DE SOUZA CAMPOS BLOIS</text:p>
          </table:table-cell>
          <table:table-cell table:style-name="ce10" office:value-type="float" office:value="35166" calcext:value-type="float">
            <text:p>35166</text:p>
          </table:table-cell>
          <table:table-cell table:style-name="ce10" office:value-type="string" calcext:value-type="string">
            <text:p>RADIOLOGIA E DIAGNOSTICO POR IMAGEM</text:p>
          </table:table-cell>
          <table:table-cell table:style-name="ce10" office:value-type="float" office:value="19074" calcext:value-type="float">
            <text:p>19074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4 (07:06 as 13:06), dia 11 (07:06 as 13:06), dia 14 (19:06 as 07:06), dia 18 (07:06 as 13:06), dia 25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ICARDO VIEIRA REGES</text:p>
          </table:table-cell>
          <table:table-cell table:style-name="ce10" office:value-type="float" office:value="10635" calcext:value-type="float">
            <text:p>10635</text:p>
          </table:table-cell>
          <table:table-cell table:style-name="ce10" office:value-type="string" calcext:value-type="string">
            <text:p>RADIOLOGIA E DIAGNOSTICO POR IMAGEM</text:p>
          </table:table-cell>
          <table:table-cell table:style-name="ce10" office:value-type="float" office:value="9948" calcext:value-type="float">
            <text:p>9948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156.00</text:p>
          </table:table-cell>
          <table:table-cell table:style-name="ce10" office:value-type="string" calcext:value-type="string">
            <text:p>dia 4 (19:06 as 07:06), dia 5 (19:06 as 07:06), dia 6 (19:06 as 07:06), dia 8 (19:06 as 07:06), dia 11 (19:06 as 07:06), dia 12 (19:06 as 07:06), dia 13 (19:06 as 07:06), dia 18 (19:06 as 07:06), dia 19 (19:06 as 07:06), dia 20 (19:06 as 07:06), dia 25 (19:06 as 07:06), dia 26 (19:06 as 07:06), dia 27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ODRIGO CANDIDO REZENDE</text:p>
          </table:table-cell>
          <table:table-cell table:style-name="ce10" office:value-type="float" office:value="35196" calcext:value-type="float">
            <text:p>35196</text:p>
          </table:table-cell>
          <table:table-cell table:style-name="ce10" office:value-type="string" calcext:value-type="string">
            <text:p>RADIOLOGIA E DIAGNOSTICO POR IMAGEM</text:p>
          </table:table-cell>
          <table:table-cell table:style-name="ce10" office:value-type="float" office:value="19102" calcext:value-type="float">
            <text:p>19102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12 (19:06 as 07:06), dia 22 (13:06 as 19:06), dia 26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UY INACIO CARNEIRO FILHO</text:p>
          </table:table-cell>
          <table:table-cell table:style-name="ce10" office:value-type="float" office:value="10031" calcext:value-type="float">
            <text:p>10031</text:p>
          </table:table-cell>
          <table:table-cell table:style-name="ce10" office:value-type="string" calcext:value-type="string">
            <text:p>RADIOLOGIA E DIAGNOSTICO POR IMAGEM</text:p>
          </table:table-cell>
          <table:table-cell table:style-name="ce10" office:value-type="float" office:value="9525" calcext:value-type="float">
            <text:p>9525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54.00</text:p>
          </table:table-cell>
          <table:table-cell table:style-name="ce10" office:value-type="string" calcext:value-type="string">
            <text:p>dia 4 (13:06 as 19:06), dia 6 (07:06 as 13:06), dia 11 (13:06 as 19:06), dia 13 (07:06 as 13:06), dia 18 (13:06 as 19:06), dia 20 (07:06 as 13:06), dia 23 (07:06 as 13:06), dia 25 (13:06 as 19:06), dia 27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ÚLIO ANNONI KAWAI</text:p>
          </table:table-cell>
          <table:table-cell table:style-name="ce10" office:value-type="float" office:value="39614" calcext:value-type="float">
            <text:p>39614</text:p>
          </table:table-cell>
          <table:table-cell table:style-name="ce10" office:value-type="string" calcext:value-type="string">
            <text:p>RADIOLOGIA E DIAGNOSTICO POR IMAGEM</text:p>
          </table:table-cell>
          <table:table-cell table:style-name="ce10" office:value-type="float" office:value="21001" calcext:value-type="float">
            <text:p>21001</text:p>
          </table:table-cell>
          <table:table-cell table:style-name="ce10" office:value-type="string" calcext:value-type="string">
            <text:p>MEDICINA DIAGNÓSTICA E AMBULATORIAL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5 (13:06 as 19:06), dia 12 (13:06 as 19:06), dia 19 (13:06 as 19:06), dia 26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WINSTON ROQUE DA SILVA</text:p>
          </table:table-cell>
          <table:table-cell table:style-name="ce11" office:value-type="float" office:value="26484" calcext:value-type="float">
            <text:p>26484</text:p>
          </table:table-cell>
          <table:table-cell table:style-name="ce11" office:value-type="string" calcext:value-type="string">
            <text:p>RADIOLOGIA E DIAGNOSTICO POR IMAGEM</text:p>
          </table:table-cell>
          <table:table-cell table:style-name="ce11" office:value-type="float" office:value="18629" calcext:value-type="float">
            <text:p>18629</text:p>
          </table:table-cell>
          <table:table-cell table:style-name="ce11" office:value-type="string" calcext:value-type="string">
            <text:p>MEDICINA DIAGNÓSTICA E AMBULATORIAL</text:p>
          </table:table-cell>
          <table:table-cell table:style-name="ce11" office:value-type="string" calcext:value-type="string">
            <text:p>72.00</text:p>
          </table:table-cell>
          <table:table-cell table:style-name="ce11" office:value-type="string" calcext:value-type="string">
            <text:p>dia 2 (13:06 as 19:06), dia 5 (13:06 as 19:06), dia 7 (07:06 as 13:06), dia 12 (13:06 as 19:06), dia 14 (07:06 as 13:06), dia 19 (13:06 as 19:06), dia 21 (07:06 as 13:06), dia 23 (13:06 as 19:06), dia 26 (13:06 as 19:06), dia 28 (07:06 as 13:06), dia 29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MANDA CARRIJO SANTOS</text:p>
          </table:table-cell>
          <table:table-cell table:style-name="ce13" office:value-type="float" office:value="20176" calcext:value-type="float">
            <text:p>20176</text:p>
          </table:table-cell>
          <table:table-cell table:style-name="ce13" office:value-type="string" calcext:value-type="string">
            <text:p>MEDICINA INTENSIVA</text:p>
          </table:table-cell>
          <table:table-cell table:style-name="ce13" office:value-type="float" office:value="15299" calcext:value-type="float">
            <text:p>15299</text:p>
          </table:table-cell>
          <table:table-cell table:style-name="ce13" office:value-type="string" calcext:value-type="string">
            <text:p>DEPARTAMENTO DE PACIENTES GRAVES</text:p>
          </table:table-cell>
          <table:table-cell table:style-name="ce13" office:value-type="string" calcext:value-type="string">
            <text:p>102.00</text:p>
          </table:table-cell>
          <table:table-cell table:style-name="ce13" office:value-type="string" calcext:value-type="string">
            <text:p>dia 3 (13:06 as 19:06), dia 4 (13:06 as 19:06), dia 6 (13:06 as 19:06), dia 7 (13:06 as 19:06), dia 10 (13:06 as 19:06), dia 11 (13:06 as 19:06), dia 12 (13:06 as 19:06), dia 14 (13:06 as 19:06), dia 17 (13:06 as 19:06), dia 18 (13:06 as 19:06), dia 20 (13:06 as 19:06), dia 21 (13:06 as 19:06), dia 24 (13:06 as 19:06), dia 25 (13:06 as 19:06), dia 26 (13:06 as 19:06), dia 28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RY CLENIO DE OLIVEIRA LIMA</text:p>
          </table:table-cell>
          <table:table-cell table:style-name="ce10" office:value-type="float" office:value="22517" calcext:value-type="float">
            <text:p>22517</text:p>
          </table:table-cell>
          <table:table-cell table:style-name="ce10" office:value-type="string" calcext:value-type="string">
            <text:p>MEDICINA INTENSIVA</text:p>
          </table:table-cell>
          <table:table-cell table:style-name="ce10" office:value-type="float" office:value="21060" calcext:value-type="float">
            <text:p>21060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32.00</text:p>
          </table:table-cell>
          <table:table-cell table:style-name="ce10" office:value-type="string" calcext:value-type="string">
            <text:p>dia 3 (07:06 as 13:06), dia 4 (07:06 as 13:06), dia 5 (07:06 as 13:06), dia 6 (07:06 as 13:06), dia 7 (07:06 as 13:06), dia 10 (07:06 as 13:06), dia 11 (07:06 as 13:06), dia 12 (07:06 as 13:06), dia 13 (07:06 as 13:06), dia 14 (07:06 as 13:06), dia 17 (07:06 as 13:06), dia 18 (07:06 as 13:06), dia 19 (07:06 as 13:06), dia 20 (07:06 as 13:06), dia 21 (07:06 as 13:06), dia 24 (07:06 as 13:06), dia 25 (07:06 as 13:06), dia 26 (07:06 as 13:06), dia 27 (07:06 as 13:06), dia 28 (07:06 as 13:06, 13:06 as 19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BARBARA MARTINS STEFANELO</text:p>
          </table:table-cell>
          <table:table-cell table:style-name="ce10" office:value-type="float" office:value="19487" calcext:value-type="float">
            <text:p>19487</text:p>
          </table:table-cell>
          <table:table-cell table:style-name="ce10" office:value-type="string" calcext:value-type="string">
            <text:p>MEDICINA INTENSIVA</text:p>
          </table:table-cell>
          <table:table-cell table:style-name="ce10" office:value-type="float" office:value="13183" calcext:value-type="float">
            <text:p>13183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26.00</text:p>
          </table:table-cell>
          <table:table-cell table:style-name="ce10" office:value-type="string" calcext:value-type="string">
            <text:p>dia 3 (13:06 as 19:06), dia 4 (13:06 as 19:06), dia 5 (13:06 as 19:06), dia 6 (13:06 as 19:06), dia 7 (13:06 as 19:06), dia 10 (13:06 as 19:06), dia 11 (13:06 as 19:06), dia 12 (13:06 as 19:06), dia 13 (13:06 as 19:06), dia 14 (13:06 as 19:06), dia 17 (13:06 as 19:06), dia 18 (13:06 as 19:06), dia 19 (13:06 as 19:06), dia 20 (13:06 as 19:06), dia 21 (13:06 as 19:06), dia 24 (13:06 as 19:06), dia 25 (13:06 as 19:06), dia 26 (13:06 as 19:06), dia 27 (13:06 as 19:06), dia 28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BEATRIZ CARDOZO DA SILVEIRA CARVALHO</text:p>
          </table:table-cell>
          <table:table-cell table:style-name="ce10" office:value-type="float" office:value="14287" calcext:value-type="float">
            <text:p>14287</text:p>
          </table:table-cell>
          <table:table-cell table:style-name="ce10" office:value-type="string" calcext:value-type="string">
            <text:p>MEDICINA INTENSIVA</text:p>
          </table:table-cell>
          <table:table-cell table:style-name="ce10" office:value-type="float" office:value="13090" calcext:value-type="float">
            <text:p>13090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26.00</text:p>
          </table:table-cell>
          <table:table-cell table:style-name="ce10" office:value-type="string" calcext:value-type="string">
            <text:p>dia 3 (07:06 as 13:06), dia 4 (07:06 as 13:06), dia 5 (07:06 as 13:06), dia 6 (07:06 as 13:06), dia 7 (07:06 as 13:06), dia 10 (07:06 as 13:06), dia 11 (07:06 as 13:06), dia 12 (07:06 as 13:06), dia 13 (07:06 as 13:06), dia 14 (07:06 as 13:06), dia 17 (07:06 as 13:06), dia 18 (07:06 as 13:06), dia 19 (07:06 as 13:06), dia 20 (07:06 as 13:06), dia 21 (07:06 as 13:06), dia 24 (07:06 as 13:06), dia 25 (07:06 as 13:06), dia 26 (07:06 as 13:06), dia 27 (07:06 as 13:06), dia 28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IOGENES ROSA DE FREITAS JUNIOR</text:p>
          </table:table-cell>
          <table:table-cell table:style-name="ce10" office:value-type="float" office:value="22433" calcext:value-type="float">
            <text:p>22433</text:p>
          </table:table-cell>
          <table:table-cell table:style-name="ce10" office:value-type="string" calcext:value-type="string">
            <text:p>MEDICINA INTENSIVA</text:p>
          </table:table-cell>
          <table:table-cell table:style-name="ce10" office:value-type="float" office:value="17177" calcext:value-type="float">
            <text:p>17177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26.00</text:p>
          </table:table-cell>
          <table:table-cell table:style-name="ce10" office:value-type="string" calcext:value-type="string">
            <text:p>dia 3 (07:06 as 13:06), dia 4 (07:06 as 13:06), dia 5 (07:06 as 13:06), dia 6 (07:06 as 13:06), dia 7 (07:06 as 13:06), dia 10 (07:06 as 13:06), dia 11 (07:06 as 13:06), dia 12 (07:06 as 13:06), dia 13 (07:06 as 13:06), dia 14 (07:06 as 13:06), dia 17 (07:06 as 13:06), dia 18 (07:06 as 13:06), dia 19 (07:06 as 13:06), dia 20 (07:06 as 13:06), dia 21 (07:06 as 13:06), dia 24 (07:06 as 13:06), dia 25 (07:06 as 13:06), dia 26 (07:06 as 13:06), dia 27 (07:06 as 13:06), dia 28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FERNANDO DA COSTA JUNQUEIRA</text:p>
          </table:table-cell>
          <table:table-cell table:style-name="ce10" office:value-type="float" office:value="23750" calcext:value-type="float">
            <text:p>23750</text:p>
          </table:table-cell>
          <table:table-cell table:style-name="ce10" office:value-type="string" calcext:value-type="string">
            <text:p>MEDICINA INTENSIVA</text:p>
          </table:table-cell>
          <table:table-cell table:style-name="ce10" office:value-type="float" office:value="17136" calcext:value-type="float">
            <text:p>17136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14.00</text:p>
          </table:table-cell>
          <table:table-cell table:style-name="ce10" office:value-type="string" calcext:value-type="string">
            <text:p>dia 3 (13:06 as 19:06), dia 4 (13:06 as 19:06), dia 5 (13:06 as 19:06), dia 10 (07:06 as 13:06), dia 11 (07:06 as 13:06), dia 12 (07:06 as 13:06), dia 13 (07:06 as 13:06), dia 14 (07:06 as 13:06), dia 17 (07:06 as 13:06), dia 18 (07:06 as 13:06), dia 19 (07:06 as 13:06), dia 20 (07:06 as 13:06), dia 21 (07:06 as 13:06), dia 24 (07:06 as 13:06), dia 25 (07:06 as 13:06), dia 26 (07:06 as 13:06), dia 27 (07:06 as 13:06), dia 28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IOVANNA SILVA CAVALCANTI PUGLISI</text:p>
          </table:table-cell>
          <table:table-cell table:style-name="ce10" office:value-type="float" office:value="26460" calcext:value-type="float">
            <text:p>26460</text:p>
          </table:table-cell>
          <table:table-cell table:style-name="ce10" office:value-type="string" calcext:value-type="string">
            <text:p>MEDICINA INTENSIVA</text:p>
          </table:table-cell>
          <table:table-cell table:style-name="ce10" office:value-type="float" office:value="20582" calcext:value-type="float">
            <text:p>20582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56.00</text:p>
          </table:table-cell>
          <table:table-cell table:style-name="ce10" office:value-type="string" calcext:value-type="string">
            <text:p>dia 3 (07:06 as 13:06, 13:06 as 19:06), dia 4 (07:06 as 13:06, 13:06 as 19:06), dia 5 (07:06 as 13:06, 13:06 as 19:06), dia 6 (07:06 as 13:06, 13:06 as 19:06), dia 7 (07:06 as 13:06, 13:06 as 19:06), dia 10 (13:06 as 19:06), dia 11 (13:06 as 19:06), dia 12 (13:06 as 19:06), dia 13 (13:06 as 19:06), dia 14 (13:06 as 19:06), dia 17 (13:06 as 19:06), dia 18 (13:06 as 19:06), dia 19 (13:06 as 19:06), dia 20 (13:06 as 19:06), dia 21 (13:06 as 19:06), dia 24 (13:06 as 19:06), dia 25 (13:06 as 19:06), dia 26 (13:06 as 19:06), dia 27 (13:06 as 19:06), dia 28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LEISON VALLE</text:p>
          </table:table-cell>
          <table:table-cell table:style-name="ce10" office:value-type="float" office:value="35250" calcext:value-type="float">
            <text:p>35250</text:p>
          </table:table-cell>
          <table:table-cell table:style-name="ce10" office:value-type="string" calcext:value-type="string">
            <text:p>MEDICINA INTENSIVA</text:p>
          </table:table-cell>
          <table:table-cell table:style-name="ce10" office:value-type="float" office:value="19562" calcext:value-type="float">
            <text:p>19562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56.00</text:p>
          </table:table-cell>
          <table:table-cell table:style-name="ce10" office:value-type="string" calcext:value-type="string">
            <text:p>dia 3 (07:06 as 13:06), dia 4 (07:06 as 13:06), dia 5 (07:06 as 13:06, 13:06 as 19:06), dia 6 (07:06 as 13:06, 13:06 as 19:06), dia 7 (07:06 as 13:06, 13:06 as 19:06), dia 10 (07:06 as 13:06), dia 11 (07:06 as 13:06), dia 12 (07:06 as 13:06), dia 13 (07:06 as 13:06, 13:06 as 19:06), dia 14 (07:06 as 13:06), dia 17 (07:06 as 13:06), dia 18 (07:06 as 13:06), dia 19 (07:06 as 13:06, 13:06 as 19:06), dia 20 (07:06 as 13:06), dia 24 (07:06 as 13:06), dia 25 (07:06 as 13:06), dia 26 (07:06 as 13:06), dia 27 (07:06 as 13:06, 13:06 as 19:06), dia 28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AQUELINE FRANCISCA DE JESUS OLIVEIRA</text:p>
          </table:table-cell>
          <table:table-cell table:style-name="ce10" office:value-type="float" office:value="23347" calcext:value-type="float">
            <text:p>23347</text:p>
          </table:table-cell>
          <table:table-cell table:style-name="ce10" office:value-type="string" calcext:value-type="string">
            <text:p>MEDICINA INTENSIVA</text:p>
          </table:table-cell>
          <table:table-cell table:style-name="ce10" office:value-type="float" office:value="19872" calcext:value-type="float">
            <text:p>19872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26.00</text:p>
          </table:table-cell>
          <table:table-cell table:style-name="ce10" office:value-type="string" calcext:value-type="string">
            <text:p>dia 3 (13:06 as 19:06), dia 4 (13:06 as 19:06), dia 5 (13:06 as 19:06), dia 6 (13:06 as 19:06), dia 7 (13:06 as 19:06), dia 10 (13:06 as 19:06), dia 11 (13:06 as 19:06), dia 12 (13:06 as 19:06), dia 13 (13:06 as 19:06), dia 14 (13:06 as 19:06), dia 17 (13:06 as 19:06), dia 18 (13:06 as 19:06), dia 19 (13:06 as 19:06), dia 20 (13:06 as 19:06), dia 21 (07:06 as 13:06, 13:06 as 19:06), dia 24 (13:06 as 19:06), dia 25 (13:06 as 19:06), dia 26 (13:06 as 19:06), dia 27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NATALIA DE SOUZA SIRICO</text:p>
          </table:table-cell>
          <table:table-cell table:style-name="ce10" office:value-type="float" office:value="27881" calcext:value-type="float">
            <text:p>27881</text:p>
          </table:table-cell>
          <table:table-cell table:style-name="ce10" office:value-type="string" calcext:value-type="string">
            <text:p>MEDICINA INTENSIVA</text:p>
          </table:table-cell>
          <table:table-cell table:style-name="ce10" office:value-type="float" office:value="20178" calcext:value-type="float">
            <text:p>20178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96.00</text:p>
          </table:table-cell>
          <table:table-cell table:style-name="ce10" office:value-type="string" calcext:value-type="string">
            <text:p>dia 10 (07:06 as 13:06), dia 11 (07:06 as 13:06), dia 12 (07:06 as 13:06), dia 13 (07:06 as 13:06), dia 14 (07:06 as 13:06), dia 17 (07:06 as 13:06), dia 18 (07:06 as 13:06), dia 19 (07:06 as 13:06), dia 20 (07:06 as 13:06), dia 21 (07:06 as 13:06), dia 24 (07:06 as 13:06), dia 25 (07:06 as 13:06), dia 26 (07:06 as 13:06), dia 27 (07:06 as 13:06), dia 28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THIAGO FARIA BORGES</text:p>
          </table:table-cell>
          <table:table-cell table:style-name="ce11" office:value-type="float" office:value="14457" calcext:value-type="float">
            <text:p>14457</text:p>
          </table:table-cell>
          <table:table-cell table:style-name="ce11" office:value-type="string" calcext:value-type="string">
            <text:p>MEDICINA INTENSIVA</text:p>
          </table:table-cell>
          <table:table-cell table:style-name="ce11" office:value-type="float" office:value="20356" calcext:value-type="float">
            <text:p>20356</text:p>
          </table:table-cell>
          <table:table-cell table:style-name="ce11" office:value-type="string" calcext:value-type="string">
            <text:p>DEPARTAMENTO DE PACIENTES GRAVES</text:p>
          </table:table-cell>
          <table:table-cell table:style-name="ce11" office:value-type="string" calcext:value-type="string">
            <text:p>126.00</text:p>
          </table:table-cell>
          <table:table-cell table:style-name="ce11" office:value-type="string" calcext:value-type="string">
            <text:p>dia 3 (13:06 as 19:06), dia 4 (13:06 as 19:06), dia 5 (13:06 as 19:06), dia 6 (13:06 as 19:06), dia 7 (13:06 as 19:06), dia 10 (13:06 as 19:06), dia 11 (13:06 as 19:06), dia 12 (13:06 as 19:06), dia 13 (13:06 as 19:06), dia 14 (13:06 as 19:06), dia 17 (13:06 as 19:06), dia 18 (13:06 as 19:06), dia 19 (13:06 as 19:06), dia 20 (13:06 as 19:06), dia 21 (13:06 as 19:06), dia 24 (13:06 as 19:06), dia 25 (13:06 as 19:06), dia 26 (13:06 as 19:06), dia 27 (13:06 as 19:06), dia 28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ISADORA GARCIA CARNEIRO KRIUNAS SEVERINO</text:p>
          </table:table-cell>
          <table:table-cell table:style-name="ce13" office:value-type="float" office:value="26581" calcext:value-type="float">
            <text:p>26581</text:p>
          </table:table-cell>
          <table:table-cell table:style-name="ce13" office:value-type="string" calcext:value-type="string">
            <text:p>PLANTONISTA</text:p>
          </table:table-cell>
          <table:table-cell table:style-name="ce13"/>
          <table:table-cell table:style-name="ce13" office:value-type="string" calcext:value-type="string">
            <text:p>DEPARTAMENTO DE PACIENTES GRAVES</text:p>
          </table:table-cell>
          <table:table-cell table:style-name="ce13" office:value-type="string" calcext:value-type="string">
            <text:p>108.00</text:p>
          </table:table-cell>
          <table:table-cell table:style-name="ce13" office:value-type="string" calcext:value-type="string">
            <text:p>dia 2 (13:06 as 19:06, 07:06 as 13:06), dia 8 (13:06 as 19:06, 07:06 as 13:06), dia 9 (13:06 as 19:06, 07:06 as 13:06), dia 15 (13:06 as 19:06, 07:06 as 13:06), dia 16 (13:06 as 19:06, 07:06 as 13:06), dia 22 (13:06 as 19:06, 07:06 as 13:06), dia 23 (13:06 as 19:06, 07:06 as 13:06), dia 29 (13:06 as 19:06, 07:06 as 13:06), dia 30 (13:06 as 19:06, 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5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SERGIO SOUSA SILVA</text:p>
          </table:table-cell>
          <table:table-cell table:style-name="ce10" office:value-type="float" office:value="19592" calcext:value-type="float">
            <text:p>19592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228.00</text:p>
          </table:table-cell>
          <table:table-cell table:style-name="ce10" office:value-type="string" calcext:value-type="string">
            <text:p>dia 3 (13:06 as 19:06, 07:06 as 13:06), dia 4 (13:06 as 19:06, 07:06 as 13:06), dia 5 (13:06 as 19:06, 07:06 as 13:06), dia 6 (13:06 as 19:06, 07:06 as 13:06), dia 7 (13:06 as 19:06, 07:06 as 13:06), dia 10 (13:06 as 19:06, 07:06 as 13:06), dia 11 (13:06 as 19:06, 07:06 as 13:06), dia 12 (13:06 as 19:06, 07:06 as 13:06), dia 13 (13:06 as 19:06, 07:06 as 13:06), dia 14 (13:06 as 19:06, 07:06 as 13:06), dia 17 (13:06 as 19:06, 07:06 as 13:06), dia 18 (13:06 as 19:06, 07:06 as 13:06), dia 19 (13:06 as 19:06, 07:06 as 13:06), dia 20 (13:06 as 19:06, 07:06 as 13:06), dia 24 (13:06 as 19:06, 07:06 as 13:06), dia 25 (13:06 as 19:06, 07:06 as 13:06), dia 26 (13:06 as 19:06, 07:06 as 13:06), dia 27 (13:06 as 19:06, 07:06 as 13:06), dia 31 (13:06 as 19:06, 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HAMARA OLIVEIRA COSTA</text:p>
          </table:table-cell>
          <table:table-cell table:style-name="ce10" office:value-type="float" office:value="28297" calcext:value-type="float">
            <text:p>28297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21 (13:06 as 19:06, 07:06 as 13:06), dia 28 (13:06 as 19:06, 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VITOR PEREIRA MACHADO</text:p>
          </table:table-cell>
          <table:table-cell table:style-name="ce11" office:value-type="float" office:value="31901" calcext:value-type="float">
            <text:p>31901</text:p>
          </table:table-cell>
          <table:table-cell table:style-name="ce11" office:value-type="string" calcext:value-type="string">
            <text:p>PLANTONISTA</text:p>
          </table:table-cell>
          <table:table-cell table:style-name="ce11"/>
          <table:table-cell table:style-name="ce11" office:value-type="string" calcext:value-type="string">
            <text:p>DEPARTAMENTO DE PACIENTES GRAVES</text:p>
          </table:table-cell>
          <table:table-cell table:style-name="ce11" office:value-type="string" calcext:value-type="string">
            <text:p>12.00</text:p>
          </table:table-cell>
          <table:table-cell table:style-name="ce11" office:value-type="string" calcext:value-type="string">
            <text:p>dia 1 (13:06 as 19:06, 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EDUARDO TOCCAFONDO FILHO</text:p>
          </table:table-cell>
          <table:table-cell table:style-name="ce13" office:value-type="float" office:value="20859" calcext:value-type="float">
            <text:p>20859</text:p>
          </table:table-cell>
          <table:table-cell table:style-name="ce13" office:value-type="string" calcext:value-type="string">
            <text:p>CIRURGIA GERAL</text:p>
          </table:table-cell>
          <table:table-cell table:style-name="ce13" office:value-type="float" office:value="13974" calcext:value-type="float">
            <text:p>13974</text:p>
          </table:table-cell>
          <table:table-cell table:style-name="ce13" office:value-type="string" calcext:value-type="string">
            <text:p>DEPARTAMENTO DE CIRURGIA</text:p>
          </table:table-cell>
          <table:table-cell table:style-name="ce13" office:value-type="string" calcext:value-type="string">
            <text:p>54.00</text:p>
          </table:table-cell>
          <table:table-cell table:style-name="ce13" office:value-type="string" calcext:value-type="string">
            <text:p>dia 1 (07:06 as 13:06), dia 2 (07:06 as 13:06), dia 3 (13:06 as 19:06), dia 4 (13:06 as 19:06), dia 5 (13:06 as 19:06), dia 6 (13:06 as 19:06), dia 7 (13:06 as 19:06), dia 8 (07:06 as 13:06), dia 9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6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FELIPE ARAUJO LACERDA</text:p>
          </table:table-cell>
          <table:table-cell table:style-name="ce11" office:value-type="float" office:value="23997" calcext:value-type="float">
            <text:p>23997</text:p>
          </table:table-cell>
          <table:table-cell table:style-name="ce11" office:value-type="string" calcext:value-type="string">
            <text:p>CIRURGIA GERAL</text:p>
          </table:table-cell>
          <table:table-cell table:style-name="ce11" office:value-type="float" office:value="21823" calcext:value-type="float">
            <text:p>21823</text:p>
          </table:table-cell>
          <table:table-cell table:style-name="ce11" office:value-type="string" calcext:value-type="string">
            <text:p>DEPARTAMENTO DE CIRURGIA</text:p>
          </table:table-cell>
          <table:table-cell table:style-name="ce11" office:value-type="string" calcext:value-type="string">
            <text:p>162.00</text:p>
          </table:table-cell>
          <table:table-cell table:style-name="ce11" office:value-type="string" calcext:value-type="string">
            <text:p>dia 3 (07:06 as 13:06), dia 4 (07:06 as 13:06), dia 5 (07:06 as 13:06), dia 6 (07:06 as 13:06), dia 7 (07:06 as 13:06), dia 10 (07:06 as 13:06), dia 11 (07:06 as 13:06), dia 12 (07:06 as 13:06), dia 13 (07:06 as 13:06), dia 14 (07:06 as 13:06), dia 15 (07:06 as 13:06), dia 16 (07:06 as 13:06), dia 17 (07:06 as 13:06), dia 18 (07:06 as 13:06), dia 19 (07:06 as 13:06), dia 20 (07:06 as 13:06), dia 21 (07:06 as 13:06), dia 22 (07:06 as 13:06), dia 23 (07:06 as 13:06), dia 24 (07:06 as 13:06), dia 25 (07:06 as 13:06), dia 26 (07:06 as 13:06), dia 27 (07:06 as 13:06), dia 28 (07:06 as 13:06), dia 29 (07:06 as 13:06), dia 30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6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LINE LUIZA RIBEIRO</text:p>
          </table:table-cell>
          <table:table-cell table:style-name="ce13" office:value-type="float" office:value="28159" calcext:value-type="float">
            <text:p>28159</text:p>
          </table:table-cell>
          <table:table-cell table:style-name="ce13" office:value-type="string" calcext:value-type="string">
            <text:p>CLINICA MEDICA</text:p>
          </table:table-cell>
          <table:table-cell table:style-name="ce13" office:value-type="float" office:value="19834" calcext:value-type="float">
            <text:p>19834</text:p>
          </table:table-cell>
          <table:table-cell table:style-name="ce13" office:value-type="string" calcext:value-type="string">
            <text:p>DEPARTAMENTO DE CLÍNICA MÉDICA</text:p>
          </table:table-cell>
          <table:table-cell table:style-name="ce13" office:value-type="string" calcext:value-type="string">
            <text:p>162.00</text:p>
          </table:table-cell>
          <table:table-cell table:style-name="ce13" office:value-type="string" calcext:value-type="string">
            <text:p>dia 1 (07:06 as 13:06), dia 2 (07:06 as 13:06), dia 3 (13:06 as 19:06), dia 4 (13:06 as 19:06), dia 5 (13:06 as 19:06), dia 6 (13:06 as 19:06), dia 7 (13:06 as 19:06), dia 10 (13:06 as 19:06), dia 11 (13:06 as 19:06), dia 12 (13:06 as 19:06), dia 13 (13:06 as 19:06), dia 14 (13:06 as 19:06), dia 15 (07:06 as 13:06), dia 16 (07:06 as 13:06), dia 17 (13:06 as 19:06), dia 18 (13:06 as 19:06), dia 19 (13:06 as 19:06), dia 20 (13:06 as 19:06), dia 21 (13:06 as 19:06), dia 24 (13:06 as 19:06), dia 25 (13:06 as 19:06), dia 26 (13:06 as 19:06), dia 27 (13:06 as 19:06), dia 28 (13:06 as 19:06), dia 29 (07:06 as 13:06), dia 30 (07:06 as 13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3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ROMULO BRAGA PIRES</text:p>
          </table:table-cell>
          <table:table-cell table:style-name="ce11" office:value-type="float" office:value="26175" calcext:value-type="float">
            <text:p>26175</text:p>
          </table:table-cell>
          <table:table-cell table:style-name="ce11" office:value-type="string" calcext:value-type="string">
            <text:p>CLINICA MEDICA</text:p>
          </table:table-cell>
          <table:table-cell table:style-name="ce11" office:value-type="float" office:value="20019" calcext:value-type="float">
            <text:p>20019</text:p>
          </table:table-cell>
          <table:table-cell table:style-name="ce11" office:value-type="string" calcext:value-type="string">
            <text:p>DEPARTAMENTO DE CLÍNICA MÉDICA</text:p>
          </table:table-cell>
          <table:table-cell table:style-name="ce11" office:value-type="string" calcext:value-type="string">
            <text:p>234.00</text:p>
          </table:table-cell>
          <table:table-cell table:style-name="ce11" office:value-type="string" calcext:value-type="string">
            <text:p>dia 3 (07:06 as 13:06, 13:06 as 17:06), dia 4 (07:06 as 13:06, 13:06 as 17:06), dia 5 (07:06 as 13:06, 13:06 as 17:06), dia 6 (07:06 as 13:06, 13:06 as 17:06), dia 7 (07:06 as 13:06, 13:06 as 17:06), dia 8 (07:06 as 13:06), dia 9 (07:06 as 13:06), dia 10 (07:06 as 13:06, 13:06 as 17:06), dia 11 (07:06 as 13:06, 13:06 as 17:06), dia 12 (07:06 as 13:06, 13:06 as 17:06), dia 13 (07:06 as 13:06, 13:06 as 17:06), dia 14 (07:06 as 13:06, 13:06 as 17:06), dia 17 (07:06 as 13:06, 13:06 as 17:06), dia 18 (07:06 as 13:06, 13:06 as 17:06), dia 19 (07:06 as 13:06, 13:06 as 17:06), dia 20 (07:06 as 13:06, 13:06 as 17:06), dia 21 (07:06 as 13:06, 13:06 as 17:06), dia 22 (07:06 as 13:06), dia 23 (07:06 as 13:06), dia 24 (07:06 as 13:06, 13:06 as 17:06), dia 25 (07:06 as 13:06, 13:06 as 17:06), dia 26 (07:06 as 13:06, 13:06 as 17:06), dia 27 (07:06 as 13:06, 13:06 as 17:06), dia 28 (07:06 as 13:06, 13:06 as 17:06), dia 31 (07:06 as 13:06, 13:06 as 1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MANDA FIGUEIREDO GARCIA</text:p>
          </table:table-cell>
          <table:table-cell table:style-name="ce13" office:value-type="float" office:value="30868" calcext:value-type="float">
            <text:p>30868</text:p>
          </table:table-cell>
          <table:table-cell table:style-name="ce13" office:value-type="string" calcext:value-type="string">
            <text:p>CLINICA MEDICA</text:p>
          </table:table-cell>
          <table:table-cell table:style-name="ce13" office:value-type="float" office:value="21764" calcext:value-type="float">
            <text:p>21764</text:p>
          </table:table-cell>
          <table:table-cell table:style-name="ce13" office:value-type="string" calcext:value-type="string">
            <text:p>DEPARTAMENTO DE CLÍNICA MÉDICA</text:p>
          </table:table-cell>
          <table:table-cell table:style-name="ce13" office:value-type="string" calcext:value-type="string">
            <text:p>48.00</text:p>
          </table:table-cell>
          <table:table-cell table:style-name="ce13" office:value-type="string" calcext:value-type="string">
            <text:p>dia 6 (19:06 as 07:06), dia 13 (19:06 as 07:06), dia 20 (19:06 as 07:06), dia 27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NA CAROLINA MARQUES JUNQUEIRA</text:p>
          </table:table-cell>
          <table:table-cell table:style-name="ce10" office:value-type="float" office:value="33388" calcext:value-type="float">
            <text:p>33388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7 (19:06 as 07:06), dia 28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NA FLAVIA RESENDE ROMANIELO</text:p>
          </table:table-cell>
          <table:table-cell table:style-name="ce10" office:value-type="float" office:value="31186" calcext:value-type="float">
            <text:p>31186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21118" calcext:value-type="float">
            <text:p>21118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15 (07:06 as 13:06), dia 29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NDRE LUCAS SEIXAS MACALAO</text:p>
          </table:table-cell>
          <table:table-cell table:style-name="ce10" office:value-type="float" office:value="33342" calcext:value-type="float">
            <text:p>33342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4 (19:06 as 07:06), dia 9 (19:06 as 07:06), dia 11 (19:06 as 07:06), dia 14 (19:06 as 07:06), dia 17 (19:06 as 07:06), dia 18 (19:06 as 07:06), dia 2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NNA CLARA ASCENDINO CORREA</text:p>
          </table:table-cell>
          <table:table-cell table:style-name="ce10" office:value-type="float" office:value="25579" calcext:value-type="float">
            <text:p>25579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9 (19:06 as 07:06), dia 11 (19:06 as 07:06), dia 23 (19:06 as 07:06), dia 25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BRUNA OLIVEIRA DE PAULA</text:p>
          </table:table-cell>
          <table:table-cell table:style-name="ce10" office:value-type="float" office:value="29442" calcext:value-type="float">
            <text:p>29442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8 (13:06 as 19:06, 19:06 as 07:06), dia 14 (19:06 as 07:06), dia 15 (19:06 as 07:06), dia 16 (19:06 as 07:06), dia 22 (13:06 as 19:06, 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AROLINA VIEIRA MIRANDA</text:p>
          </table:table-cell>
          <table:table-cell table:style-name="ce10" office:value-type="float" office:value="28773" calcext:value-type="float">
            <text:p>28773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12 (19:06 as 07:06), dia 26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AROLLINE FERNANDES ARAUJO MAIA BOMFIM</text:p>
          </table:table-cell>
          <table:table-cell table:style-name="ce10" office:value-type="float" office:value="32408" calcext:value-type="float">
            <text:p>32408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7 (13:06 as 19:06), dia 2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ANIELLA DA MATA PADILHA</text:p>
          </table:table-cell>
          <table:table-cell table:style-name="ce10" office:value-type="float" office:value="29416" calcext:value-type="float">
            <text:p>29416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5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ENY KARLA NASCIMENTO SANTOS</text:p>
          </table:table-cell>
          <table:table-cell table:style-name="ce10" office:value-type="float" office:value="26456" calcext:value-type="float">
            <text:p>26456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42.00</text:p>
          </table:table-cell>
          <table:table-cell table:style-name="ce10" office:value-type="string" calcext:value-type="string">
            <text:p>dia 3 (13:06 as 19:06), dia 7 (13:06 as 19:06), dia 14 (13:06 as 19:06), dia 17 (13:06 as 19:06), dia 21 (13:06 as 19:06), dia 28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EZER MELO NETO</text:p>
          </table:table-cell>
          <table:table-cell table:style-name="ce10" office:value-type="float" office:value="26111" calcext:value-type="float">
            <text:p>26111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54.00</text:p>
          </table:table-cell>
          <table:table-cell table:style-name="ce10" office:value-type="string" calcext:value-type="string">
            <text:p>dia 3 (07:06 as 13:06), dia 4 (07:06 as 13:06), dia 10 (07:06 as 13:06), dia 11 (07:06 as 13:06), dia 17 (07:06 as 13:06), dia 18 (07:06 as 13:06), dia 24 (07:06 as 13:06), dia 25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Fabrícia Dayane Dantas de Macedo Nobre</text:p>
          </table:table-cell>
          <table:table-cell table:style-name="ce10" office:value-type="float" office:value="36288" calcext:value-type="float">
            <text:p>36288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8 (07:06 as 13:06), dia 19 (19:06 as 07:06), dia 22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Flavio Romanielo Ribeiro</text:p>
          </table:table-cell>
          <table:table-cell table:style-name="ce10" office:value-type="float" office:value="5875" calcext:value-type="float">
            <text:p>5875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8.00</text:p>
          </table:table-cell>
          <table:table-cell table:style-name="ce10" office:value-type="string" calcext:value-type="string">
            <text:p>dia 2 (07:06 as 13:06), dia 16 (07:06 as 13:06), dia 30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0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ABRIEL DE CASTRO NUNES RINCON</text:p>
          </table:table-cell>
          <table:table-cell table:style-name="ce10" office:value-type="float" office:value="28423" calcext:value-type="float">
            <text:p>28423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312.00</text:p>
          </table:table-cell>
          <table:table-cell table:style-name="ce10" office:value-type="string" calcext:value-type="string">
            <text:p>dia 1 (07:06 as 13:06), dia 2 (19:06 as 07:06), dia 3 (19:06 as 07:06, 13:06 as 19:06), dia 4 (13:06 as 19:06), dia 5 (07:06 as 13:06, 13:06 as 19:06), dia 6 (19:06 as 07:06, 07:06 as 13:06), dia 7 (19:06 as 07:06), dia 10 (13:06 as 19:06), dia 11 (13:06 as 19:06), dia 12 (07:06 as 13:06, 13:06 as 19:06), dia 13 (19:06 as 07:06, 07:06 as 13:06), dia 14 (07:06 as 13:06, 13:06 as 19:06), dia 15 (07:06 as 13:06), dia 16 (19:06 as 07:06), dia 17 (19:06 as 07:06, 13:06 as 19:06), dia 18 (13:06 as 19:06), dia 19 (07:06 as 13:06, 13:06 as 19:06), dia 20 (19:06 as 07:06, 07:06 as 13:06), dia 21 (19:06 as 07:06), dia 24 (13:06 as 19:06), dia 25 (13:06 as 19:06), dia 26 (07:06 as 13:06, 13:06 as 19:06), dia 27 (19:06 as 07:06, 07:06 as 13:06), dia 28 (07:06 as 13:06, 13:06 as 19:06), dia 29 (07:06 as 13:06), dia 30 (19:06 as 07:06), dia 31 (19:06 as 07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ABRIELE LIMA DE OLIVEIRA</text:p>
          </table:table-cell>
          <table:table-cell table:style-name="ce10" office:value-type="float" office:value="31702" calcext:value-type="float">
            <text:p>31702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19798" calcext:value-type="float">
            <text:p>19798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7 (07:06 as 13:06), dia 2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UILHERME HENRIQUE LACCINO BORGES</text:p>
          </table:table-cell>
          <table:table-cell table:style-name="ce10" office:value-type="float" office:value="33316" calcext:value-type="float">
            <text:p>33316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2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ISADORA HONORATO GODOI MARTINS</text:p>
          </table:table-cell>
          <table:table-cell table:style-name="ce10" office:value-type="float" office:value="26699" calcext:value-type="float">
            <text:p>26699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54.00</text:p>
          </table:table-cell>
          <table:table-cell table:style-name="ce10" office:value-type="string" calcext:value-type="string">
            <text:p>dia 1 (07:06 as 13:06), dia 4 (07:06 as 13:06, 13:06 as 19:06), dia 11 (07:06 as 13:06, 13:06 as 19:06), dia 18 (07:06 as 13:06, 13:06 as 19:06), dia 25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ARBAS FERREIRA DA SILVA SEGUNDO</text:p>
          </table:table-cell>
          <table:table-cell table:style-name="ce10" office:value-type="float" office:value="33994" calcext:value-type="float">
            <text:p>33994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78.00</text:p>
          </table:table-cell>
          <table:table-cell table:style-name="ce10" office:value-type="string" calcext:value-type="string">
            <text:p>dia 8 (13:06 as 19:06, 19:06 as 07:06), dia 9 (07:06 as 13:06), dia 22 (19:06 as 07:06, 13:06 as 19:06), dia 23 (07:06 as 13:06), dia 29 (19:06 as 07:06), dia 30 (07:06 as 13:06, 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AQUIM FERREIRA FERNANDES</text:p>
          </table:table-cell>
          <table:table-cell table:style-name="ce10" office:value-type="float" office:value="33222" calcext:value-type="float">
            <text:p>33222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80.00</text:p>
          </table:table-cell>
          <table:table-cell table:style-name="ce10" office:value-type="string" calcext:value-type="string">
            <text:p>dia 1 (19:06 as 07:06), dia 3 (19:06 as 07:06), dia 5 (19:06 as 07:06), dia 10 (19:06 as 07:06), dia 12 (19:06 as 07:06), dia 14 (19:06 as 07:06), dia 15 (19:06 as 07:06), dia 17 (19:06 as 07:06), dia 19 (19:06 as 07:06), dia 23 (19:06 as 07:06), dia 24 (19:06 as 07:06), dia 26 (19:06 as 07:06), dia 28 (19:06 as 07:06), dia 29 (19:06 as 07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ULIA DO CARMO SANTOS</text:p>
          </table:table-cell>
          <table:table-cell table:style-name="ce10" office:value-type="float" office:value="27124" calcext:value-type="float">
            <text:p>27124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6 (13:06 as 19:06), dia 13 (13:06 as 19:06), dia 20 (13:06 as 19:06), dia 27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KALINE LIMA MENEGAT</text:p>
          </table:table-cell>
          <table:table-cell table:style-name="ce10" office:value-type="float" office:value="31731" calcext:value-type="float">
            <text:p>31731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20204" calcext:value-type="float">
            <text:p>20204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3 (19:06 as 07:06), dia 10 (19:06 as 07:06), dia 24 (19:06 as 07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KARINNE SOARES ISAAC</text:p>
          </table:table-cell>
          <table:table-cell table:style-name="ce10" office:value-type="float" office:value="21121" calcext:value-type="float">
            <text:p>21121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15172" calcext:value-type="float">
            <text:p>15172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14 (07:06 as 13:06), dia 28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KAROLINNE RODOVALHO COELHO</text:p>
          </table:table-cell>
          <table:table-cell table:style-name="ce10" office:value-type="float" office:value="31056" calcext:value-type="float">
            <text:p>31056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19899" calcext:value-type="float">
            <text:p>19899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8.00</text:p>
          </table:table-cell>
          <table:table-cell table:style-name="ce10" office:value-type="string" calcext:value-type="string">
            <text:p>dia 15 (13:06 as 19:06, 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CAS FEITOSA DE OLIVEIRA CHAVES</text:p>
          </table:table-cell>
          <table:table-cell table:style-name="ce10" office:value-type="float" office:value="25313" calcext:value-type="float">
            <text:p>25313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8.00</text:p>
          </table:table-cell>
          <table:table-cell table:style-name="ce10" office:value-type="string" calcext:value-type="string">
            <text:p>dia 6 (13:06 as 19:06), dia 13 (13:06 as 19:06), dia 27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CAS GUIMARAES MACIEL</text:p>
          </table:table-cell>
          <table:table-cell table:style-name="ce10" office:value-type="float" office:value="31627" calcext:value-type="float">
            <text:p>31627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19884" calcext:value-type="float">
            <text:p>19884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7 (19:06 as 07:06), dia 21 (19:06 as 07:06), dia 28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CAS KOVACS MAGELA</text:p>
          </table:table-cell>
          <table:table-cell table:style-name="ce10" office:value-type="float" office:value="23851" calcext:value-type="float">
            <text:p>23851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6.00</text:p>
          </table:table-cell>
          <table:table-cell table:style-name="ce10" office:value-type="string" calcext:value-type="string">
            <text:p>dia 20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IANA BRAGA TEIXEIRA</text:p>
          </table:table-cell>
          <table:table-cell table:style-name="ce10" office:value-type="float" office:value="31515" calcext:value-type="float">
            <text:p>31515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02.00</text:p>
          </table:table-cell>
          <table:table-cell table:style-name="ce10" office:value-type="string" calcext:value-type="string">
            <text:p>dia 3 (07:06 as 13:06), dia 5 (07:06 as 13:06), dia 6 (07:06 as 13:06), dia 7 (07:06 as 13:06), dia 10 (07:06 as 13:06, 13:06 as 19:06), dia 12 (07:06 as 13:06), dia 13 (07:06 as 13:06), dia 17 (07:06 as 13:06), dia 19 (07:06 as 13:06), dia 20 (07:06 as 13:06), dia 21 (07:06 as 13:06), dia 24 (07:06 as 13:06, 13:06 as 19:06), dia 26 (07:06 as 13:06), dia 27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IANA BRAZ VIANA</text:p>
          </table:table-cell>
          <table:table-cell table:style-name="ce10" office:value-type="float" office:value="30148" calcext:value-type="float">
            <text:p>30148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21416" calcext:value-type="float">
            <text:p>21416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2 (13:06 as 19:06), dia 8 (07:06 as 13:06), dia 16 (07:06 as 13:06, 13:06 as 19:06), dia 22 (07:06 as 13:06), dia 30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IANA MAGALHAES PINHEIRO</text:p>
          </table:table-cell>
          <table:table-cell table:style-name="ce10" office:value-type="float" office:value="27708" calcext:value-type="float">
            <text:p>27708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5 (13:06 as 19:06), dia 6 (19:06 as 07:06), dia 12 (13:06 as 19:06), dia 13 (19:06 as 07:06), dia 19 (13:06 as 19:06), dia 20 (19:06 as 07:06), dia 26 (13:06 as 19:06), dia 27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ICAEL BATISTA RIBEIRO SANTOS</text:p>
          </table:table-cell>
          <table:table-cell table:style-name="ce10" office:value-type="float" office:value="31037" calcext:value-type="float">
            <text:p>31037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20137" calcext:value-type="float">
            <text:p>20137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9 (19:06 as 07:06), dia 23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Nabil Maroun Obeid</text:p>
          </table:table-cell>
          <table:table-cell table:style-name="ce10" office:value-type="float" office:value="33069" calcext:value-type="float">
            <text:p>33069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8.00</text:p>
          </table:table-cell>
          <table:table-cell table:style-name="ce10" office:value-type="string" calcext:value-type="string">
            <text:p>dia 1 (19:06 as 07:06), dia 2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OTÁVIO ALENCAR RODRIGUES HILARIO</text:p>
          </table:table-cell>
          <table:table-cell table:style-name="ce10" office:value-type="float" office:value="37479" calcext:value-type="float">
            <text:p>37479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2 (19:06 as 07:06), dia 5 (19:06 as 07:06), dia 12 (19:06 as 07:06), dia 19 (19:06 as 07:06), dia 26 (19:06 as 07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EIGSON ALVES DIAS</text:p>
          </table:table-cell>
          <table:table-cell table:style-name="ce10" office:value-type="float" office:value="31090" calcext:value-type="float">
            <text:p>31090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4 (19:06 as 07:06), dia 8 (19:06 as 07:06), dia 11 (19:06 as 07:06), dia 18 (19:06 as 07:06), dia 22 (19:06 as 07:06), dia 25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ODOLFO AUGUSTO AQUINO MACHADO</text:p>
          </table:table-cell>
          <table:table-cell table:style-name="ce10" office:value-type="float" office:value="27131" calcext:value-type="float">
            <text:p>27131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1 (13:06 as 19:06), dia 29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ODOLFO CAMBRAIA FROTA</text:p>
          </table:table-cell>
          <table:table-cell table:style-name="ce10" office:value-type="float" office:value="26815" calcext:value-type="float">
            <text:p>26815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1 (13:06 as 19:06), dia 2 (13:06 as 19:06), dia 15 (13:06 as 19:06), dia 16 (13:06 as 19:06), dia 29 (13:06 as 19:06), dia 30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VITOR LINHARES RIBEIRO</text:p>
          </table:table-cell>
          <table:table-cell table:style-name="ce10" office:value-type="float" office:value="25452" calcext:value-type="float">
            <text:p>25452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19787" calcext:value-type="float">
            <text:p>19787</text:p>
          </table:table-cell>
          <table:table-cell table:style-name="ce10" office:value-type="string" calcext:value-type="string">
            <text:p>DEPARTAMENTO DE CLÍNICA MÉDICA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4 (19:06 as 07:06), dia 9 (07:06 as 13:06, 13:06 as 19:06), dia 18 (19:06 as 07:06), dia 23 (07:06 as 13:06, 13:06 as 19:06), dia 25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YASMIN AQUINO DE SOUSA PARREIRA ABREU</text:p>
          </table:table-cell>
          <table:table-cell table:style-name="ce11" office:value-type="float" office:value="32451" calcext:value-type="float">
            <text:p>32451</text:p>
          </table:table-cell>
          <table:table-cell table:style-name="ce11" office:value-type="string" calcext:value-type="string">
            <text:p>PLANTONISTA</text:p>
          </table:table-cell>
          <table:table-cell table:style-name="ce11"/>
          <table:table-cell table:style-name="ce11" office:value-type="string" calcext:value-type="string">
            <text:p>DEPARTAMENTO DE CLÍNICA MÉDICA</text:p>
          </table:table-cell>
          <table:table-cell table:style-name="ce11" office:value-type="string" calcext:value-type="string">
            <text:p>24.00</text:p>
          </table:table-cell>
          <table:table-cell table:style-name="ce11" office:value-type="string" calcext:value-type="string">
            <text:p>dia 10 (19:06 as 07:06), dia 24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4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GUSTAVO MARCOS COSTA MARGARIDA</text:p>
          </table:table-cell>
          <table:table-cell table:style-name="ce13" office:value-type="float" office:value="16038" calcext:value-type="float">
            <text:p>16038</text:p>
          </table:table-cell>
          <table:table-cell table:style-name="ce13" office:value-type="string" calcext:value-type="string">
            <text:p>CIRURGIA TORACICA</text:p>
          </table:table-cell>
          <table:table-cell table:style-name="ce13" office:value-type="float" office:value="10630" calcext:value-type="float">
            <text:p>10630</text:p>
          </table:table-cell>
          <table:table-cell table:style-name="ce13" office:value-type="string" calcext:value-type="string">
            <text:p>DEPARTAMENTO DE CIRURGIA</text:p>
          </table:table-cell>
          <table:table-cell table:style-name="ce13" office:value-type="string" calcext:value-type="string">
            <text:p>150.00</text:p>
          </table:table-cell>
          <table:table-cell table:style-name="ce13" office:value-type="string" calcext:value-type="string">
            <text:p>dia 3 (13:06 as 19:06), dia 4 (06:06 as 12:06, 13:06 as 19:06), dia 6 (06:06 as 12:06, 13:06 as 19:06), dia 7 (07:06 as 13:06), dia 10 (13:06 as 19:06), dia 11 (07:06 as 13:06, 13:06 as 19:06), dia 13 (06:06 as 12:06, 13:06 as 19:06), dia 14 (07:06 as 13:06), dia 17 (13:06 as 19:06), dia 18 (06:06 as 12:06, 13:06 as 19:06), dia 20 (06:06 as 12:06, 13:06 as 19:06), dia 21 (07:06 as 13:06), dia 24 (13:06 as 19:06), dia 25 (07:06 as 13:06, 13:06 as 19:06), dia 27 (06:06 as 12:06, 13:06 as 19:06), dia 28 (07:06 as 13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WANESSA NAYANE ALVES RABELO</text:p>
          </table:table-cell>
          <table:table-cell table:style-name="ce11" office:value-type="float" office:value="24624" calcext:value-type="float">
            <text:p>24624</text:p>
          </table:table-cell>
          <table:table-cell table:style-name="ce11" office:value-type="string" calcext:value-type="string">
            <text:p>CIRURGIA TORACICA</text:p>
          </table:table-cell>
          <table:table-cell table:style-name="ce11" office:value-type="float" office:value="18483" calcext:value-type="float">
            <text:p>18483</text:p>
          </table:table-cell>
          <table:table-cell table:style-name="ce11" office:value-type="string" calcext:value-type="string">
            <text:p>DEPARTAMENTO DE CIRURGIA</text:p>
          </table:table-cell>
          <table:table-cell table:style-name="ce11" office:value-type="string" calcext:value-type="string">
            <text:p>24.00</text:p>
          </table:table-cell>
          <table:table-cell table:style-name="ce11" office:value-type="string" calcext:value-type="string">
            <text:p>dia 5 (07:06 as 13:06), dia 12 (07:06 as 13:06), dia 19 (07:06 as 13:06), dia 26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NTONIO FLAVIO SILVA RODRIGUES</text:p>
          </table:table-cell>
          <table:table-cell table:style-name="ce13" office:value-type="float" office:value="29818" calcext:value-type="float">
            <text:p>29818</text:p>
          </table:table-cell>
          <table:table-cell table:style-name="ce13" office:value-type="string" calcext:value-type="string">
            <text:p>UROLOGIA</text:p>
          </table:table-cell>
          <table:table-cell table:style-name="ce13" office:value-type="float" office:value="16078" calcext:value-type="float">
            <text:p>16078</text:p>
          </table:table-cell>
          <table:table-cell table:style-name="ce13" office:value-type="string" calcext:value-type="string">
            <text:p>DEPARTAMENTO DE CIRURGIA</text:p>
          </table:table-cell>
          <table:table-cell table:style-name="ce13" office:value-type="string" calcext:value-type="string">
            <text:p>16.00</text:p>
          </table:table-cell>
          <table:table-cell table:style-name="ce13" office:value-type="string" calcext:value-type="string">
            <text:p>dia 4 (13:06 as 17:06), dia 11 (13:06 as 17:06), dia 18 (13:06 as 17:06), dia 25 (13:06 as 1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USTAVO SANTANA DE LIMA</text:p>
          </table:table-cell>
          <table:table-cell table:style-name="ce10" office:value-type="float" office:value="22490" calcext:value-type="float">
            <text:p>22490</text:p>
          </table:table-cell>
          <table:table-cell table:style-name="ce10" office:value-type="string" calcext:value-type="string">
            <text:p>UROLOGIA</text:p>
          </table:table-cell>
          <table:table-cell table:style-name="ce10" office:value-type="float" office:value="17873" calcext:value-type="float">
            <text:p>17873</text:p>
          </table:table-cell>
          <table:table-cell table:style-name="ce10" office:value-type="string" calcext:value-type="string">
            <text:p>DEPARTAMENTO DE CIRURGIA</text:p>
          </table:table-cell>
          <table:table-cell table:style-name="ce10" office:value-type="string" calcext:value-type="string">
            <text:p>16.00</text:p>
          </table:table-cell>
          <table:table-cell table:style-name="ce10" office:value-type="string" calcext:value-type="string">
            <text:p>dia 6 (13:06 as 17:06), dia 13 (13:06 as 17:06), dia 20 (13:06 as 17:06), dia 27 (13:06 as 1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4" office:value-type="string" calcext:value-type="string">
            <text:p>HUGO</text:p>
          </table:table-cell>
          <table:table-cell table:style-name="ce11" office:value-type="string" calcext:value-type="string">
            <text:p>SES</text:p>
          </table:table-cell>
          <table:table-cell table:style-name="ce11" office:value-type="string" calcext:value-type="string">
            <text:p>TACIO DA CUNHA ALVES</text:p>
          </table:table-cell>
          <table:table-cell table:style-name="ce11" office:value-type="float" office:value="7626" calcext:value-type="float">
            <text:p>7626</text:p>
          </table:table-cell>
          <table:table-cell table:style-name="ce11" office:value-type="string" calcext:value-type="string">
            <text:p>UROLOGIA</text:p>
          </table:table-cell>
          <table:table-cell table:style-name="ce11" office:value-type="float" office:value="3761" calcext:value-type="float">
            <text:p>3761</text:p>
          </table:table-cell>
          <table:table-cell table:style-name="ce11" office:value-type="string" calcext:value-type="string">
            <text:p>DEPARTAMENTO DE CIRURGIA</text:p>
          </table:table-cell>
          <table:table-cell table:style-name="ce11" office:value-type="string" calcext:value-type="string">
            <text:p>67.00</text:p>
          </table:table-cell>
          <table:table-cell table:style-name="ce11" office:value-type="string" calcext:value-type="string">
            <text:p>dia 3 (07:06 as 14:06), dia 5 (07:06 as 11:06), dia 7 (07:06 as 11:06), dia 10 (07:06 as 14:06), dia 12 (07:06 as 11:06), dia 14 (07:06 as 11:06), dia 17 (07:06 as 14:06), dia 19 (07:06 as 11:06), dia 21 (07:06 as 11:06), dia 24 (07:06 as 14:06), dia 26 (07:06 as 11:06), dia 28 (07:06 as 11:06), dia 31 (07:06 as 14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6" office:value-type="string" calcext:value-type="string">
            <text:p>HUGO</text:p>
          </table:table-cell>
          <table:table-cell table:style-name="ce13" office:value-type="string" calcext:value-type="string">
            <text:p>PJ</text:p>
          </table:table-cell>
          <table:table-cell table:style-name="ce13" office:value-type="string" calcext:value-type="string">
            <text:p>AMANDA SEABRA DA COSTA</text:p>
          </table:table-cell>
          <table:table-cell table:style-name="ce13" office:value-type="float" office:value="36699" calcext:value-type="float">
            <text:p>36699</text:p>
          </table:table-cell>
          <table:table-cell table:style-name="ce13" office:value-type="string" calcext:value-type="string">
            <text:p>PLANTONISTA</text:p>
          </table:table-cell>
          <table:table-cell table:style-name="ce13"/>
          <table:table-cell table:style-name="ce13" office:value-type="string" calcext:value-type="string">
            <text:p>DEPARTAMENTO DE PACIENTES GRAVES</text:p>
          </table:table-cell>
          <table:table-cell table:style-name="ce13" office:value-type="string" calcext:value-type="string">
            <text:p>60.00</text:p>
          </table:table-cell>
          <table:table-cell table:style-name="ce13" office:value-type="string" calcext:value-type="string">
            <text:p>dia 1 (19:06 as 07:06), dia 9 (07:06 as 13:06, 13:06 as 19:06), dia 15 (19:06 as 07:06), dia 23 (07:06 as 13:06, 13:06 as 19:06), dia 29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NA CAROLINA PINHEIRO MEDEIROS</text:p>
          </table:table-cell>
          <table:table-cell table:style-name="ce10" office:value-type="float" office:value="28792" calcext:value-type="float">
            <text:p>28792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50.00</text:p>
          </table:table-cell>
          <table:table-cell table:style-name="ce10" office:value-type="string" calcext:value-type="string">
            <text:p>dia 3 (13:06 as 19:06), dia 4 (19:06 as 07:06, 13:06 as 19:06), dia 5 (13:06 as 19:06), dia 7 (07:06 as 13:06, 13:06 as 19:06), dia 10 (13:06 as 19:06), dia 11 (19:06 as 07:06, 13:06 as 19:06), dia 12 (13:06 as 19:06), dia 14 (07:06 as 13:06, 13:06 as 19:06), dia 16 (07:06 as 13:06, 13:06 as 19:06), dia 17 (13:06 as 19:06), dia 18 (19:06 as 07:06, 13:06 as 19:06), dia 19 (13:06 as 19:06), dia 21 (07:06 as 13:06, 13:06 as 19:06), dia 25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NA CAROLINA SILVERIO DE MORAIS REIS</text:p>
          </table:table-cell>
          <table:table-cell table:style-name="ce10" office:value-type="float" office:value="27279" calcext:value-type="float">
            <text:p>27279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14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NA LYDIA DE ARAUJO NABUTH</text:p>
          </table:table-cell>
          <table:table-cell table:style-name="ce10" office:value-type="float" office:value="26981" calcext:value-type="float">
            <text:p>26981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38.00</text:p>
          </table:table-cell>
          <table:table-cell table:style-name="ce10" office:value-type="string" calcext:value-type="string">
            <text:p>dia 10 (07:06 as 13:06), dia 13 (07:06 as 13:06, 19:06 as 07:06, 13:06 as 19:06), dia 14 (07:06 as 13:06, 13:06 as 19:06), dia 16 (07:06 as 13:06, 13:06 as 19:06), dia 17 (07:06 as 13:06, 13:06 as 19:06), dia 19 (07:06 as 13:06, 13:06 as 19:06), dia 20 (07:06 as 13:06, 19:06 as 07:06), dia 21 (07:06 as 13:06, 13:06 as 19:06), dia 24 (07:06 as 13:06), dia 26 (07:06 as 13:06, 13:06 as 19:06), dia 27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RTHUR HENRIQUE NASCENTE RODRIGUES</text:p>
          </table:table-cell>
          <table:table-cell table:style-name="ce10" office:value-type="float" office:value="27677" calcext:value-type="float">
            <text:p>27677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14 (19:06 as 07:06), dia 21 (19:06 as 07:06), dia 28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ARY CLENIO DE OLIVEIRA LIMA</text:p>
          </table:table-cell>
          <table:table-cell table:style-name="ce10" office:value-type="float" office:value="22517" calcext:value-type="float">
            <text:p>22517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5 (19:06 as 07:06), dia 7 (19:06 as 07:06), dia 10 (19:06 as 07:06), dia 12 (19:06 as 07:06), dia 19 (19:06 as 07:06), dia 24 (19:06 as 07:06), dia 26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BRUNO CATUGY PEREIRA</text:p>
          </table:table-cell>
          <table:table-cell table:style-name="ce10" office:value-type="float" office:value="27910" calcext:value-type="float">
            <text:p>27910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38.00</text:p>
          </table:table-cell>
          <table:table-cell table:style-name="ce10" office:value-type="string" calcext:value-type="string">
            <text:p>dia 2 (19:06 as 07:06), dia 3 (07:06 as 13:06), dia 5 (07:06 as 13:06, 13:06 as 19:06), dia 6 (07:06 as 13:06), dia 9 (19:06 as 07:06), dia 13 (19:06 as 07:06), dia 14 (13:06 as 19:06), dia 16 (19:06 as 07:06), dia 23 (19:06 as 07:06), dia 25 (07:06 as 13:06), dia 27 (19:06 as 07:06), dia 28 (07:06 as 13:06, 13:06 as 19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ARLOS DANIEL FORTUNATO COSTA</text:p>
          </table:table-cell>
          <table:table-cell table:style-name="ce10" office:value-type="float" office:value="25648" calcext:value-type="float">
            <text:p>25648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14.00</text:p>
          </table:table-cell>
          <table:table-cell table:style-name="ce10" office:value-type="string" calcext:value-type="string">
            <text:p>dia 4 (07:06 as 13:06), dia 5 (07:06 as 13:06), dia 10 (07:06 as 13:06), dia 11 (07:06 as 13:06), dia 12 (07:06 as 13:06), dia 13 (07:06 as 13:06), dia 17 (07:06 as 13:06, 19:06 as 07:06), dia 18 (07:06 as 13:06), dia 19 (07:06 as 13:06), dia 20 (07:06 as 13:06), dia 24 (07:06 as 13:06), dia 25 (07:06 as 13:06), dia 26 (07:06 as 13:06), dia 27 (07:06 as 13:06), dia 31 (07:06 as 13:06, 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CRISTIANO SILVA LANDA</text:p>
          </table:table-cell>
          <table:table-cell table:style-name="ce10" office:value-type="float" office:value="14909" calcext:value-type="float">
            <text:p>14909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74.00</text:p>
          </table:table-cell>
          <table:table-cell table:style-name="ce10" office:value-type="string" calcext:value-type="string">
            <text:p>dia 1 (19:06 as 07:06, 13:06 as 19:06), dia 3 (13:06 as 19:06), dia 8 (07:06 as 13:06, 19:06 as 07:06, 13:06 as 19:06), dia 9 (07:06 as 13:06, 13:06 as 19:06), dia 10 (13:06 as 19:06), dia 14 (19:06 as 07:06), dia 15 (07:06 as 13:06, 19:06 as 07:06, 13:06 as 19:06), dia 22 (07:06 as 13:06, 19:06 as 07:06, 13:06 as 19:06), dia 24 (13:06 as 19:06), dia 28 (19:06 as 07:06), dia 29 (07:06 as 13:06, 19:06 as 07:06, 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ANYLLO DE MOURA COELHO</text:p>
          </table:table-cell>
          <table:table-cell table:style-name="ce10" office:value-type="float" office:value="19568" calcext:value-type="float">
            <text:p>19568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19424" calcext:value-type="float">
            <text:p>19424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38.00</text:p>
          </table:table-cell>
          <table:table-cell table:style-name="ce10" office:value-type="string" calcext:value-type="string">
            <text:p>dia 1 (13:06 as 19:06), dia 3 (19:06 as 07:06), dia 6 (19:06 as 07:06), dia 8 (07:06 as 13:06, 19:06 as 07:06, 13:06 as 19:06), dia 13 (19:06 as 07:06), dia 17 (19:06 as 07:06), dia 20 (19:06 as 07:06), dia 22 (07:06 as 13:06, 19:06 as 07:06, 13:06 as 19:06), dia 27 (19:06 as 07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DIOGENES ROSA DE FREITAS JUNIOR</text:p>
          </table:table-cell>
          <table:table-cell table:style-name="ce10" office:value-type="float" office:value="22433" calcext:value-type="float">
            <text:p>22433</text:p>
          </table:table-cell>
          <table:table-cell table:style-name="ce10" office:value-type="string" calcext:value-type="string">
            <text:p>MEDICINA INTENSIVA</text:p>
          </table:table-cell>
          <table:table-cell table:style-name="ce10" office:value-type="float" office:value="17117" calcext:value-type="float">
            <text:p>17117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4 (19:06 as 07:06), dia 11 (19:06 as 07:06), dia 12 (19:06 as 07:06), dia 18 (19:06 as 07:06), dia 25 (19:06 as 07:06), dia 26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EDUARDO HENRIQUE VIEIRA ARAUJO</text:p>
          </table:table-cell>
          <table:table-cell table:style-name="ce10" office:value-type="float" office:value="27563" calcext:value-type="float">
            <text:p>27563</text:p>
          </table:table-cell>
          <table:table-cell table:style-name="ce10" office:value-type="string" calcext:value-type="string">
            <text:p>MEDICINA INTENSIVA</text:p>
          </table:table-cell>
          <table:table-cell table:style-name="ce10" office:value-type="float" office:value="19749" calcext:value-type="float">
            <text:p>19749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18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ESTEFANE ALMEIDA PRADO</text:p>
          </table:table-cell>
          <table:table-cell table:style-name="ce10" office:value-type="float" office:value="28807" calcext:value-type="float">
            <text:p>28807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2 (07:06 as 13:06, 13:06 as 19:06), dia 30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ABRIEL GONCALVES REZENDE OLIVEIRA</text:p>
          </table:table-cell>
          <table:table-cell table:style-name="ce10" office:value-type="float" office:value="29289" calcext:value-type="float">
            <text:p>29289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3 (13:06 as 19:06), dia 6 (19:06 as 07:06, 13:06 as 19:06), dia 7 (07:06 as 13:06, 13:06 as 19:06), dia 24 (13:06 as 19:06), dia 27 (19:06 as 07:06, 13:06 as 19:06), dia 28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ABRIEL HENRIQUE CIRIACO FERREIRA</text:p>
          </table:table-cell>
          <table:table-cell table:style-name="ce10" office:value-type="float" office:value="26491" calcext:value-type="float">
            <text:p>26491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20416" calcext:value-type="float">
            <text:p>20416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20.00</text:p>
          </table:table-cell>
          <table:table-cell table:style-name="ce10" office:value-type="string" calcext:value-type="string">
            <text:p>dia 4 (13:06 as 19:06), dia 5 (13:06 as 19:06), dia 6 (13:06 as 19:06), dia 7 (13:06 as 19:06), dia 10 (13:06 as 19:06), dia 11 (13:06 as 19:06), dia 12 (13:06 as 19:06), dia 13 (13:06 as 19:06), dia 14 (13:06 as 19:06), dia 17 (13:06 as 19:06), dia 18 (13:06 as 19:06), dia 19 (13:06 as 19:06), dia 20 (13:06 as 19:06), dia 21 (13:06 as 19:06), dia 24 (13:06 as 19:06), dia 25 (13:06 as 19:06), dia 26 (13:06 as 19:06), dia 27 (13:06 as 19:06), dia 28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ABRIEL PIMENTEL DE SOUSA</text:p>
          </table:table-cell>
          <table:table-cell table:style-name="ce10" office:value-type="float" office:value="26724" calcext:value-type="float">
            <text:p>26724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50.00</text:p>
          </table:table-cell>
          <table:table-cell table:style-name="ce10" office:value-type="string" calcext:value-type="string">
            <text:p>dia 2 (07:06 as 13:06, 13:06 as 19:06), dia 3 (07:06 as 13:06), dia 4 (07:06 as 13:06), dia 5 (07:06 as 13:06), dia 6 (07:06 as 13:06), dia 7 (07:06 as 13:06), dia 10 (07:06 as 13:06), dia 11 (07:06 as 13:06), dia 12 (07:06 as 13:06), dia 13 (07:06 as 13:06), dia 14 (07:06 as 13:06), dia 16 (07:06 as 13:06, 13:06 as 19:06), dia 17 (07:06 as 13:06), dia 18 (07:06 as 13:06), dia 19 (07:06 as 13:06), dia 20 (07:06 as 13:06), dia 21 (07:06 as 13:06), dia 24 (07:06 as 13:06), dia 26 (07:06 as 13:06), dia 27 (07:06 as 13:06), dia 30 (07:06 as 13:06, 13:06 as 19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GEOVANE JOSE DE LIMA</text:p>
          </table:table-cell>
          <table:table-cell table:style-name="ce10" office:value-type="float" office:value="5923" calcext:value-type="float">
            <text:p>5923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4643" calcext:value-type="float">
            <text:p>4643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6 (19:06 as 07:06), dia 8 (19:06 as 07:06), dia 13 (19:06 as 07:06), dia 20 (19:06 as 07:06), dia 22 (19:06 as 07:06), dia 27 (19:06 as 07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LAUBER JORGE SILVA REGIS</text:p>
          </table:table-cell>
          <table:table-cell table:style-name="ce10" office:value-type="float" office:value="27784" calcext:value-type="float">
            <text:p>27784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2.00</text:p>
          </table:table-cell>
          <table:table-cell table:style-name="ce10" office:value-type="string" calcext:value-type="string">
            <text:p>dia 5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UILHERME DE OLIVEIRA BARBOSA</text:p>
          </table:table-cell>
          <table:table-cell table:style-name="ce10" office:value-type="float" office:value="10950" calcext:value-type="float">
            <text:p>10950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2 (19:06 as 07:06), dia 12 (19:06 as 07:06), dia 16 (19:06 as 07:06), dia 26 (19:06 as 07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USTAVO GEBRIM CATARINA RIBEIRO</text:p>
          </table:table-cell>
          <table:table-cell table:style-name="ce10" office:value-type="float" office:value="20933" calcext:value-type="float">
            <text:p>20933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2 (19:06 as 07:06), dia 7 (19:06 as 07:06), dia 16 (19:06 as 07:06), dia 21 (19:06 as 07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GUSTAVO SILVA REIS</text:p>
          </table:table-cell>
          <table:table-cell table:style-name="ce10" office:value-type="float" office:value="28822" calcext:value-type="float">
            <text:p>28822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10 (19:06 as 07:06), dia 24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3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HELVES DANIEL DA SILVA</text:p>
          </table:table-cell>
          <table:table-cell table:style-name="ce10" office:value-type="float" office:value="13190" calcext:value-type="float">
            <text:p>13190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98.00</text:p>
          </table:table-cell>
          <table:table-cell table:style-name="ce10" office:value-type="string" calcext:value-type="string">
            <text:p>dia 3 (19:06 as 07:06), dia 4 (19:06 as 07:06), dia 7 (19:06 as 07:06), dia 8 (07:06 as 13:06), dia 10 (19:06 as 07:06), dia 11 (19:06 as 07:06), dia 14 (19:06 as 07:06), dia 15 (07:06 as 13:06, 13:06 as 19:06), dia 17 (19:06 as 07:06), dia 18 (19:06 as 07:06), dia 21 (19:06 as 07:06), dia 22 (19:06 as 07:06), dia 24 (19:06 as 07:06), dia 25 (19:06 as 07:06), dia 28 (19:06 as 07:06), dia 29 (07:06 as 13:06, 13:06 as 19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HENRIQUE SARAIVA BARBOSA</text:p>
          </table:table-cell>
          <table:table-cell table:style-name="ce10" office:value-type="float" office:value="28789" calcext:value-type="float">
            <text:p>28789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5 (19:06 as 07:06), dia 10 (19:06 as 07:06), dia 19 (19:06 as 07:06), dia 24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IGOR ALMEIDA MELO DE SOUSA</text:p>
          </table:table-cell>
          <table:table-cell table:style-name="ce10" office:value-type="float" office:value="31125" calcext:value-type="float">
            <text:p>31125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96.00</text:p>
          </table:table-cell>
          <table:table-cell table:style-name="ce10" office:value-type="string" calcext:value-type="string">
            <text:p>dia 2 (19:06 as 07:06), dia 4 (19:06 as 07:06), dia 7 (19:06 as 07:06), dia 11 (19:06 as 07:06), dia 12 (19:06 as 07:06), dia 25 (19:06 as 07:06), dia 26 (19:06 as 07:06), dia 28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ISADORA GARCIA CARNEIRO KRIUNAS SEVERINO</text:p>
          </table:table-cell>
          <table:table-cell table:style-name="ce10" office:value-type="float" office:value="26581" calcext:value-type="float">
            <text:p>26581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1 (19:06 as 07:06), dia 2 (19:06 as 07:06), dia 9 (19:06 as 07:06), dia 16 (19:06 as 07:06), dia 19 (19:06 as 07:06), dia 23 (19:06 as 07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5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ESSICA SILVA FERNANDES DO CARMO</text:p>
          </table:table-cell>
          <table:table-cell table:style-name="ce10" office:value-type="float" office:value="39661" calcext:value-type="float">
            <text:p>39661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60910" calcext:value-type="float">
            <text:p>60910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210.00</text:p>
          </table:table-cell>
          <table:table-cell table:style-name="ce10" office:value-type="string" calcext:value-type="string">
            <text:p>dia 1 (07:06 as 13:06, 13:06 as 19:06), dia 3 (13:06 as 19:06), dia 4 (19:06 as 07:06, 13:06 as 19:06), dia 5 (13:06 as 19:06), dia 6 (13:06 as 19:06), dia 7 (13:06 as 19:06), dia 10 (13:06 as 19:06), dia 11 (19:06 as 07:06, 13:06 as 19:06), dia 12 (13:06 as 19:06), dia 13 (13:06 as 19:06), dia 14 (13:06 as 19:06), dia 15 (07:06 as 13:06, 13:06 as 19:06), dia 17 (13:06 as 19:06), dia 18 (19:06 as 07:06, 13:06 as 19:06), dia 19 (13:06 as 19:06), dia 20 (13:06 as 19:06), dia 21 (13:06 as 19:06), dia 24 (13:06 as 19:06), dia 25 (19:06 as 07:06, 13:06 as 19:06), dia 26 (13:06 as 19:06), dia 27 (13:06 as 19:06), dia 28 (13:06 as 19:06), dia 29 (07:06 as 13:06, 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AO PEIXOTO DOS SANTOS NETO</text:p>
          </table:table-cell>
          <table:table-cell table:style-name="ce10" office:value-type="float" office:value="29008" calcext:value-type="float">
            <text:p>29008</text:p>
          </table:table-cell>
          <table:table-cell table:style-name="ce10" office:value-type="string" calcext:value-type="string">
            <text:p>MEDICINA INTENSIVA</text:p>
          </table:table-cell>
          <table:table-cell table:style-name="ce10" office:value-type="float" office:value="19835" calcext:value-type="float">
            <text:p>19835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3 (19:06 as 07:06), dia 17 (19:06 as 07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JOAO VICENTE REZENDE DE OLIVEIRA</text:p>
          </table:table-cell>
          <table:table-cell table:style-name="ce10" office:value-type="float" office:value="34992" calcext:value-type="float">
            <text:p>34992</text:p>
          </table:table-cell>
          <table:table-cell table:style-name="ce10" office:value-type="string" calcext:value-type="string">
            <text:p>MEDICINA DE FAMÍLIA E COMUNIDADE</text:p>
          </table:table-cell>
          <table:table-cell table:style-name="ce10" office:value-type="float" office:value="19017" calcext:value-type="float">
            <text:p>19017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72.00</text:p>
          </table:table-cell>
          <table:table-cell table:style-name="ce10" office:value-type="string" calcext:value-type="string">
            <text:p>dia 1 (07:06 as 13:06), dia 16 (19:06 as 07:06), dia 20 (13:06 as 19:06), dia 21 (19:06 as 07:06), dia 23 (07:06 as 13:06, 13:06 as 19:06), dia 29 (07:06 as 13:06, 13:06 as 19:06), dia 30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KAMILO MESQUITA DANTAS</text:p>
          </table:table-cell>
          <table:table-cell table:style-name="ce10" office:value-type="float" office:value="25449" calcext:value-type="float">
            <text:p>25449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14 (19:06 as 07:06), dia 28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AZARA ALYNE OLIVEIRA CABRAL</text:p>
          </table:table-cell>
          <table:table-cell table:style-name="ce10" office:value-type="float" office:value="20895" calcext:value-type="float">
            <text:p>20895</text:p>
          </table:table-cell>
          <table:table-cell table:style-name="ce10" office:value-type="string" calcext:value-type="string">
            <text:p>MEDICINA DE FAMILIA E COMUNIDADE</text:p>
          </table:table-cell>
          <table:table-cell table:style-name="ce10" office:value-type="float" office:value="17734" calcext:value-type="float">
            <text:p>17734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2 (07:06 as 13:06, 13:06 as 19:06), dia 8 (07:06 as 13:06, 13:06 as 19:06), dia 9 (07:06 as 13:06, 13:06 as 19:06), dia 16 (07:06 as 13:06, 13:06 as 19:06), dia 22 (07:06 as 13:06, 13:06 as 19:06), dia 23 (07:06 as 13:06, 13:06 as 19:06), dia 30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CAS FEITOSA DE OLIVEIRA CHAVES</text:p>
          </table:table-cell>
          <table:table-cell table:style-name="ce10" office:value-type="float" office:value="25313" calcext:value-type="float">
            <text:p>25313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50.00</text:p>
          </table:table-cell>
          <table:table-cell table:style-name="ce10" office:value-type="string" calcext:value-type="string">
            <text:p>dia 3 (07:06 as 13:06), dia 4 (07:06 as 13:06), dia 5 (07:06 as 13:06), dia 6 (07:06 as 13:06), dia 7 (07:06 as 13:06), dia 9 (07:06 as 13:06, 13:06 as 19:06), dia 10 (07:06 as 13:06), dia 11 (07:06 as 13:06), dia 12 (07:06 as 13:06), dia 13 (07:06 as 13:06), dia 14 (07:06 as 13:06), dia 17 (07:06 as 13:06), dia 18 (07:06 as 13:06), dia 19 (07:06 as 13:06), dia 20 (07:06 as 13:06), dia 21 (07:06 as 13:06), dia 23 (07:06 as 13:06, 13:06 as 19:06), dia 24 (07:06 as 13:06), dia 25 (07:06 as 13:06), dia 26 (07:06 as 13:06), dia 27 (07:06 as 13:06), dia 28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IZ EDUARDO ARAUJO DE CARVALHO</text:p>
          </table:table-cell>
          <table:table-cell table:style-name="ce10" office:value-type="float" office:value="38125" calcext:value-type="float">
            <text:p>38125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96.00</text:p>
          </table:table-cell>
          <table:table-cell table:style-name="ce10" office:value-type="string" calcext:value-type="string">
            <text:p>dia 1 (07:06 as 13:06, 19:06 as 07:06, 13:06 as 19:06), dia 9 (19:06 as 07:06), dia 15 (07:06 as 13:06, 19:06 as 07:06, 13:06 as 19:06), dia 23 (19:06 as 07:06), dia 29 (07:06 as 13:06, 19:06 as 07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LUIZ GUILHERME RORIZ DE AMORIM MARQUES</text:p>
          </table:table-cell>
          <table:table-cell table:style-name="ce10" office:value-type="float" office:value="29566" calcext:value-type="float">
            <text:p>29566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2 (19:06 as 07:06), dia 16 (19:06 as 07:06), dia 18 (19:06 as 07:06), dia 20 (19:06 as 07:06), dia 30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CELO VINICIUS SANTOS MOURA</text:p>
          </table:table-cell>
          <table:table-cell table:style-name="ce10" office:value-type="float" office:value="28788" calcext:value-type="float">
            <text:p>28788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26.00</text:p>
          </table:table-cell>
          <table:table-cell table:style-name="ce10" office:value-type="string" calcext:value-type="string">
            <text:p>dia 3 (07:06 as 13:06), dia 4 (07:06 as 13:06), dia 5 (07:06 as 13:06), dia 6 (07:06 as 13:06), dia 7 (07:06 as 13:06), dia 10 (07:06 as 13:06), dia 11 (07:06 as 13:06), dia 12 (07:06 as 13:06), dia 13 (07:06 as 13:06), dia 14 (07:06 as 13:06), dia 17 (07:06 as 13:06), dia 18 (07:06 as 13:06), dia 19 (07:06 as 13:06), dia 20 (07:06 as 13:06), dia 21 (07:06 as 13:06), dia 24 (07:06 as 13:06), dia 25 (07:06 as 13:06), dia 26 (07:06 as 13:06), dia 27 (07:06 as 13:06), dia 28 (07:06 as 13:06), dia 31 (07:06 as 13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IANA BRAZ VIANA</text:p>
          </table:table-cell>
          <table:table-cell table:style-name="ce10" office:value-type="float" office:value="30148" calcext:value-type="float">
            <text:p>30148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21416" calcext:value-type="float">
            <text:p>21416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9 (07:06 as 13:06, 13:06 as 19:06), dia 23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RIANGELA CRISTINA MOREIRA DE MACEDO ROCHA</text:p>
          </table:table-cell>
          <table:table-cell table:style-name="ce10" office:value-type="float" office:value="10740" calcext:value-type="float">
            <text:p>10740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5 (19:06 as 07:06), dia 8 (07:06 as 13:06, 13:06 as 19:06), dia 15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7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ATHEUS AUGUSTO RIBEIRO MELO</text:p>
          </table:table-cell>
          <table:table-cell table:style-name="ce10" office:value-type="float" office:value="34803" calcext:value-type="float">
            <text:p>34803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20.00</text:p>
          </table:table-cell>
          <table:table-cell table:style-name="ce10" office:value-type="string" calcext:value-type="string">
            <text:p>dia 5 (19:06 as 07:06), dia 9 (19:06 as 07:06), dia 12 (19:06 as 07:06), dia 14 (19:06 as 07:06), dia 15 (19:06 as 07:06), dia 19 (19:06 as 07:06), dia 23 (19:06 as 07:06), dia 26 (19:06 as 07:06), dia 28 (19:06 as 07:06), dia 29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MICAEL BATISTA RIBEIRO SANTOS</text:p>
          </table:table-cell>
          <table:table-cell table:style-name="ce10" office:value-type="float" office:value="31037" calcext:value-type="float">
            <text:p>31037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20137" calcext:value-type="float">
            <text:p>20137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6 (19:06 as 07:06), dia 13 (19:06 as 07:06), dia 20 (19:06 as 07:06), dia 27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PEDRO MARCIO DE MOURA COSTA</text:p>
          </table:table-cell>
          <table:table-cell table:style-name="ce10" office:value-type="float" office:value="30370" calcext:value-type="float">
            <text:p>30370</text:p>
          </table:table-cell>
          <table:table-cell table:style-name="ce10" office:value-type="string" calcext:value-type="string">
            <text:p>MEDICINA INTENSIVA</text:p>
          </table:table-cell>
          <table:table-cell table:style-name="ce10" office:value-type="float" office:value="21264" calcext:value-type="float">
            <text:p>21264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38.00</text:p>
          </table:table-cell>
          <table:table-cell table:style-name="ce10" office:value-type="string" calcext:value-type="string">
            <text:p>dia 3 (13:06 as 19:06), dia 4 (13:06 as 19:06), dia 5 (13:06 as 19:06), dia 6 (13:06 as 19:06), dia 7 (07:06 as 13:06, 13:06 as 19:06), dia 10 (13:06 as 19:06), dia 11 (13:06 as 19:06), dia 12 (13:06 as 19:06), dia 13 (13:06 as 19:06), dia 14 (07:06 as 13:06), dia 17 (13:06 as 19:06), dia 18 (13:06 as 19:06), dia 19 (13:06 as 19:06), dia 20 (13:06 as 19:06), dia 21 (07:06 as 13:06, 13:06 as 19:06), dia 24 (13:06 as 19:06), dia 25 (13:06 as 19:06), dia 26 (13:06 as 19:06), dia 27 (13:06 as 19:06), dia 28 (07:06 as 13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APHAEL SOUZA FERNANDES</text:p>
          </table:table-cell>
          <table:table-cell table:style-name="ce10" office:value-type="float" office:value="30561" calcext:value-type="float">
            <text:p>30561</text:p>
          </table:table-cell>
          <table:table-cell table:style-name="ce10" office:value-type="string" calcext:value-type="string">
            <text:p>MEDICINA INTENSIVA</text:p>
          </table:table-cell>
          <table:table-cell table:style-name="ce10" office:value-type="float" office:value="21270" calcext:value-type="float">
            <text:p>21270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50.00</text:p>
          </table:table-cell>
          <table:table-cell table:style-name="ce10" office:value-type="string" calcext:value-type="string">
            <text:p>dia 3 (13:06 as 19:06), dia 4 (13:06 as 19:06), dia 5 (13:06 as 19:06), dia 6 (13:06 as 19:06), dia 7 (19:06 as 07:06, 13:06 as 19:06), dia 10 (13:06 as 19:06), dia 11 (13:06 as 19:06), dia 12 (13:06 as 19:06), dia 13 (13:06 as 19:06), dia 14 (13:06 as 19:06), dia 17 (13:06 as 19:06), dia 18 (13:06 as 19:06), dia 19 (13:06 as 19:06), dia 20 (13:06 as 19:06), dia 21 (19:06 as 07:06, 13:06 as 19:06), dia 24 (13:06 as 19:06), dia 25 (13:06 as 19:06), dia 26 (13:06 as 19:06), dia 27 (13:06 as 19:06), dia 28 (13:06 as 19:06), dia 31 (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1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AYSSA CARNEIRO FERREIRA</text:p>
          </table:table-cell>
          <table:table-cell table:style-name="ce10" office:value-type="float" office:value="28373" calcext:value-type="float">
            <text:p>28373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204.00</text:p>
          </table:table-cell>
          <table:table-cell table:style-name="ce10" office:value-type="string" calcext:value-type="string">
            <text:p>dia 1 (19:06 as 07:06), dia 2 (07:06 as 13:06, 13:06 as 19:06), dia 3 (07:06 as 13:06, 19:06 as 07:06), dia 5 (19:06 as 07:06), dia 6 (07:06 as 13:06), dia 7 (19:06 as 07:06), dia 12 (07:06 as 13:06, 19:06 as 07:06, 13:06 as 19:06), dia 13 (19:06 as 07:06), dia 15 (19:06 as 07:06), dia 16 (07:06 as 13:06, 13:06 as 19:06), dia 19 (19:06 as 07:06), dia 21 (19:06 as 07:06), dia 26 (19:06 as 07:06), dia 27 (19:06 as 07:06), dia 29 (19:06 as 07:06), dia 30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RICARDO SIMAO JUNIOR</text:p>
          </table:table-cell>
          <table:table-cell table:style-name="ce10" office:value-type="float" office:value="8042" calcext:value-type="float">
            <text:p>8042</text:p>
          </table:table-cell>
          <table:table-cell table:style-name="ce10" office:value-type="string" calcext:value-type="string">
            <text:p>MEDICINA DE URGENCIA</text:p>
          </table:table-cell>
          <table:table-cell table:style-name="ce10" office:value-type="float" office:value="7681" calcext:value-type="float">
            <text:p>7681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3 (19:06 as 07:06), dia 4 (19:06 as 07:06), dia 10 (19:06 as 07:06), dia 11 (19:06 as 07:06), dia 17 (19:06 as 07:06), dia 24 (19:06 as 07:06), dia 31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ICARDO TAVARES PACHECO FILHO</text:p>
          </table:table-cell>
          <table:table-cell table:style-name="ce10" office:value-type="float" office:value="26471" calcext:value-type="float">
            <text:p>26471</text:p>
          </table:table-cell>
          <table:table-cell table:style-name="ce10" office:value-type="string" calcext:value-type="string">
            <text:p>CLINICA MEDICA</text:p>
          </table:table-cell>
          <table:table-cell table:style-name="ce10" office:value-type="float" office:value="16952" calcext:value-type="float">
            <text:p>16952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1 (19:06 as 07:06), dia 6 (19:06 as 07:06), dia 15 (19:06 as 07:06), dia 25 (19:06 as 07:06), dia 29 (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RODOLFO AUGUSTO AQUINO MACHADO</text:p>
          </table:table-cell>
          <table:table-cell table:style-name="ce10" office:value-type="float" office:value="27131" calcext:value-type="float">
            <text:p>27131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8 (07:06 as 13:06, 19:06 as 07:06, 13:06 as 19:06), dia 22 (07:06 as 13:06, 19:06 as 07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2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SES</text:p>
          </table:table-cell>
          <table:table-cell table:style-name="ce10" office:value-type="string" calcext:value-type="string">
            <text:p>ROOSEVELT DINIZ</text:p>
          </table:table-cell>
          <table:table-cell table:style-name="ce10" office:value-type="float" office:value="5184" calcext:value-type="float">
            <text:p>5184</text:p>
          </table:table-cell>
          <table:table-cell table:style-name="ce10" office:value-type="string" calcext:value-type="string">
            <text:p>CARDIOLOGIA</text:p>
          </table:table-cell>
          <table:table-cell table:style-name="ce10" office:value-type="float" office:value="640" calcext:value-type="float">
            <text:p>640</text:p>
          </table:table-cell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84.00</text:p>
          </table:table-cell>
          <table:table-cell table:style-name="ce10" office:value-type="string" calcext:value-type="string">
            <text:p>dia 1 (07:06 as 13:06, 13:06 as 19:06), dia 2 (07:06 as 13:06, 13:06 as 19:06), dia 4 (07:06 as 13:06, 13:06 as 19:06), dia 11 (07:06 as 13:06, 13:06 as 19:06), dia 18 (07:06 as 13:06, 13:06 as 19:06), dia 22 (07:06 as 13:06, 13:06 as 19:06), dia 25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8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SOPHIA LARA FERREIRA SILVA</text:p>
          </table:table-cell>
          <table:table-cell table:style-name="ce10" office:value-type="float" office:value="32981" calcext:value-type="float">
            <text:p>32981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60.00</text:p>
          </table:table-cell>
          <table:table-cell table:style-name="ce10" office:value-type="string" calcext:value-type="string">
            <text:p>dia 2 (07:06 as 13:06, 13:06 as 19:06), dia 6 (19:06 as 07:06), dia 16 (07:06 as 13:06, 13:06 as 19:06), dia 20 (19:06 as 07:06), dia 30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HAIS NEVES VIEIRA VENANCIO</text:p>
          </table:table-cell>
          <table:table-cell table:style-name="ce10" office:value-type="float" office:value="27793" calcext:value-type="float">
            <text:p>27793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48.00</text:p>
          </table:table-cell>
          <table:table-cell table:style-name="ce10" office:value-type="string" calcext:value-type="string">
            <text:p>dia 9 (07:06 as 13:06, 19:06 as 07:06, 13:06 as 19:06), dia 23 (07:06 as 13:06, 19:06 as 07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THAMARA OLIVEIRA COSTA</text:p>
          </table:table-cell>
          <table:table-cell table:style-name="ce10" office:value-type="float" office:value="28297" calcext:value-type="float">
            <text:p>28297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24.00</text:p>
          </table:table-cell>
          <table:table-cell table:style-name="ce10" office:value-type="string" calcext:value-type="string">
            <text:p>dia 19 (19:06 as 07:06), dia 22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VINICIUS THOME SANTIAGO</text:p>
          </table:table-cell>
          <table:table-cell table:style-name="ce10" office:value-type="float" office:value="35622" calcext:value-type="float">
            <text:p>35622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30.00</text:p>
          </table:table-cell>
          <table:table-cell table:style-name="ce10" office:value-type="string" calcext:value-type="string">
            <text:p>dia 1 (07:06 as 13:06), dia 25 (13:06 as 19:06), dia 26 (13:06 as 19:06), dia 28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VITOR PEREIRA MACHADO</text:p>
          </table:table-cell>
          <table:table-cell table:style-name="ce10" office:value-type="float" office:value="31901" calcext:value-type="float">
            <text:p>31901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18.00</text:p>
          </table:table-cell>
          <table:table-cell table:style-name="ce10" office:value-type="string" calcext:value-type="string">
            <text:p>dia 8 (19:06 as 07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16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YAN LUKAS ROCHA E SILVA</text:p>
          </table:table-cell>
          <table:table-cell table:style-name="ce10" office:value-type="float" office:value="27121" calcext:value-type="float">
            <text:p>27121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234.00</text:p>
          </table:table-cell>
          <table:table-cell table:style-name="ce10" office:value-type="string" calcext:value-type="string">
            <text:p>dia 3 (07:06 as 13:06, 19:06 as 07:06), dia 4 (07:06 as 13:06), dia 5 (07:06 as 13:06), dia 6 (07:06 as 13:06, 13:06 as 19:06), dia 8 (19:06 as 07:06), dia 9 (19:06 as 07:06), dia 10 (07:06 as 13:06, 19:06 as 07:06), dia 11 (07:06 as 13:06), dia 12 (07:06 as 13:06), dia 13 (07:06 as 13:06, 13:06 as 19:06), dia 17 (07:06 as 13:06, 19:06 as 07:06), dia 18 (07:06 as 13:06), dia 19 (07:06 as 13:06), dia 20 (07:06 as 13:06, 13:06 as 19:06), dia 22 (19:06 as 07:06), dia 23 (19:06 as 07:06), dia 24 (07:06 as 13:06, 19:06 as 07:06), dia 25 (07:06 as 13:06), dia 26 (07:06 as 13:06), dia 27 (07:06 as 13:06, 13:06 as 19:06), dia 31 (07:06 as 13:06, 19:06 as 07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4">
          <table:table-cell table:style-name="ce3" office:value-type="string" calcext:value-type="string">
            <text:p>HUGO</text:p>
          </table:table-cell>
          <table:table-cell table:style-name="ce10" office:value-type="string" calcext:value-type="string">
            <text:p>PJ</text:p>
          </table:table-cell>
          <table:table-cell table:style-name="ce10" office:value-type="string" calcext:value-type="string">
            <text:p>YASMIM NATIVIDADE FONSECA MAJOR</text:p>
          </table:table-cell>
          <table:table-cell table:style-name="ce10" office:value-type="float" office:value="28325" calcext:value-type="float">
            <text:p>28325</text:p>
          </table:table-cell>
          <table:table-cell table:style-name="ce10" office:value-type="string" calcext:value-type="string">
            <text:p>PLANTONISTA</text:p>
          </table:table-cell>
          <table:table-cell table:style-name="ce10"/>
          <table:table-cell table:style-name="ce10" office:value-type="string" calcext:value-type="string">
            <text:p>DEPARTAMENTO DE PACIENTES GRAVES</text:p>
          </table:table-cell>
          <table:table-cell table:style-name="ce10" office:value-type="string" calcext:value-type="string">
            <text:p>36.00</text:p>
          </table:table-cell>
          <table:table-cell table:style-name="ce10" office:value-type="string" calcext:value-type="string">
            <text:p>dia 1 (07:06 as 13:06, 13:06 as 19:06), dia 15 (07:06 as 13:06, 13:06 as 19:06), dia 29 (07:06 as 13:06, 13:06 as 19:06) de agosto</text:p>
          </table:table-cell>
          <table:table-cell table:number-columns-repeated="31"/>
          <table:table-cell table:style-name="ce7" table:number-columns-repeated="16344"/>
        </table:table-row>
        <table:table-row table:style-name="ro9" table:number-rows-repeated="321">
          <table:table-cell table:style-name="ce3"/>
          <table:table-cell table:style-name="ce10" table:number-columns-repeated="8"/>
          <table:table-cell table:number-columns-repeated="31"/>
          <table:table-cell table:style-name="ce7" table:number-columns-repeated="16344"/>
        </table:table-row>
        <table:table-row table:style-name="ro9">
          <table:table-cell table:style-name="ce4"/>
          <table:table-cell table:style-name="ce11" table:number-columns-repeated="8"/>
          <table:table-cell table:number-columns-repeated="31"/>
          <table:table-cell table:style-name="ce7" table:number-columns-repeated="16344"/>
        </table:table-row>
        <table:table-row table:style-name="ro9" table:number-rows-repeated="1108">
          <table:table-cell table:number-columns-repeated="4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17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>
          <table:table-cell table:number-columns-repeated="7"/>
          <table:table-cell table:style-name="ce14" table:number-columns-spanned="2" table:number-rows-spanned="1"/>
          <table:covered-table-cell table:style-name="ce15"/>
          <table: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style-name="ce14" table:number-columns-spanned="2" table:number-rows-spanned="1"/>
          <table:covered-table-cell table:style-name="ce15"/>
          <table:table-cell table:number-columns-repeated="20"/>
          <table:table-cell table:style-name="ce7" table:number-columns-repeated="16344"/>
        </table:table-row>
        <table:table-row table:style-name="ro9" table:number-rows-repeated="1045678">
          <table:table-cell table:number-columns-repeated="40"/>
          <table:table-cell table:style-name="ce7" table:number-columns-repeated="16344"/>
        </table:table-row>
        <table:table-row table:style-name="ro9">
          <table:table-cell table:number-columns-repeated="40"/>
          <table:table-cell table:style-name="ce7" table:number-columns-repeated="16344"/>
        </table:table-row>
      </table:table>
      <table:table table:name="PNEUMOLOGIA" table:style-name="ta2">
        <table:table-column table:style-name="co13" table:default-cell-style-name="ce7"/>
        <table:table-column table:style-name="co14" table:default-cell-style-name="ce7"/>
        <table:table-column table:style-name="co15" table:default-cell-style-name="ce7"/>
        <table:table-column table:style-name="co16" table:default-cell-style-name="ce7"/>
        <table:table-column table:style-name="co17" table:default-cell-style-name="ce7"/>
        <table:table-column table:style-name="co16" table:default-cell-style-name="ce7"/>
        <table:table-column table:style-name="co18" table:default-cell-style-name="ce7"/>
        <table:table-column table:style-name="co19" table:default-cell-style-name="ce7"/>
        <table:table-column table:style-name="co9" table:default-cell-style-name="ce7"/>
        <table:table-column table:style-name="co11" table:number-columns-repeated="1015" table:default-cell-style-name="ce7"/>
        <table:table-column table:style-name="co11" table:number-columns-repeated="15360"/>
        <table:table-row table:style-name="ro18">
          <table:table-cell table:style-name="ce16" office:value-type="string" calcext:value-type="string">
            <text:p>Nome da unidade</text:p>
          </table:table-cell>
          <table:table-cell table:style-name="ce16" office:value-type="string" calcext:value-type="string">
            <text:p>Vínculo</text:p>
          </table:table-cell>
          <table:table-cell table:style-name="ce16" office:value-type="string" calcext:value-type="string">
            <text:p>Nome do profissional</text:p>
          </table:table-cell>
          <table:table-cell table:style-name="ce16" office:value-type="string" calcext:value-type="string">
            <text:p>CRM</text:p>
          </table:table-cell>
          <table:table-cell table:style-name="ce16" office:value-type="string" calcext:value-type="string">
            <text:p>Especialidade</text:p>
          </table:table-cell>
          <table:table-cell table:style-name="ce16" office:value-type="string" calcext:value-type="string">
            <text:p>RQE</text:p>
          </table:table-cell>
          <table:table-cell table:style-name="ce16" office:value-type="string" calcext:value-type="string">
            <text:p>Unidade funcional</text:p>
          </table:table-cell>
          <table:table-cell table:style-name="ce16" office:value-type="string" calcext:value-type="string">
            <text:p>Carga horária mensal</text:p>
          </table:table-cell>
          <table:table-cell table:style-name="ce16" office:value-type="string" calcext:value-type="string">
            <text:p>Turno e Dia</text:p>
          </table:table-cell>
          <table:table-cell table:number-columns-repeated="1015"/>
        </table:table-row>
        <table:table-row table:style-name="ro2">
          <table:table-cell table:style-name="ce17" office:value-type="string" calcext:value-type="string">
            <text:p>HUGO</text:p>
          </table:table-cell>
          <table:table-cell/>
          <table:table-cell table:style-name="ce17" office:value-type="string" calcext:value-type="string">
            <text:p>Iolanda Alves Macedo</text:p>
          </table:table-cell>
          <table:table-cell table:style-name="ce17" office:value-type="float" office:value="26618" calcext:value-type="float">
            <text:p>26618</text:p>
          </table:table-cell>
          <table:table-cell table:number-columns-repeated="3"/>
          <table:table-cell table:style-name="ce17" office:value-type="string" calcext:value-type="string">
            <text:p>30.00</text:p>
          </table:table-cell>
          <table:table-cell table:style-name="ce17" office:value-type="string" calcext:value-type="string">
            <text:p>dia 14 (13:00 as 19:00), dia 20 (07:00 as 13:00), dia 21 (13:00 as 19:00), dia 27 (07:00 as 13:00), dia 28 (13:00 as 19:00) de janeiro</text:p>
          </table:table-cell>
          <table:table-cell table:number-columns-repeated="1015"/>
        </table:table-row>
        <table:table-row table:style-name="ro19">
          <table:table-cell table:style-name="ce17" office:value-type="string" calcext:value-type="string">
            <text:p>HUGO</text:p>
          </table:table-cell>
          <table:table-cell table:style-name="ce17" office:value-type="string" calcext:value-type="string">
            <text:p>PJ</text:p>
          </table:table-cell>
          <table:table-cell table:style-name="ce17" office:value-type="string" calcext:value-type="string">
            <text:p>SIMONE LOBO KRUPOK MATIAS</text:p>
          </table:table-cell>
          <table:table-cell table:style-name="ce17" office:value-type="float" office:value="17760" calcext:value-type="float">
            <text:p>17760</text:p>
          </table:table-cell>
          <table:table-cell table:style-name="ce17" office:value-type="string" calcext:value-type="string">
            <text:p>PNEUMOLOGIA</text:p>
          </table:table-cell>
          <table:table-cell table:style-name="ce17" office:value-type="float" office:value="15506" calcext:value-type="float">
            <text:p>15506</text:p>
          </table:table-cell>
          <table:table-cell table:style-name="ce17" office:value-type="string" calcext:value-type="string">
            <text:p>DEPARTAMENTO DE CLÍNICA MÉDICA</text:p>
          </table:table-cell>
          <table:table-cell table:style-name="ce17" office:value-type="string" calcext:value-type="string">
            <text:p>6.00</text:p>
          </table:table-cell>
          <table:table-cell table:style-name="ce17" office:value-type="string" calcext:value-type="string">
            <text:p>dia 7 (13:00 as 19:00) de janeiro</text:p>
          </table:table-cell>
          <table:table-cell table:number-columns-repeated="1015"/>
        </table:table-row>
        <table:table-row table:style-name="ro20" table:number-rows-repeated="1048572">
          <table:table-cell table:number-columns-repeated="1024"/>
        </table:table-row>
        <table:table-row table:style-name="ro20">
          <table:table-cell table:number-columns-repeated="1024"/>
        </table:table-row>
      </table:table>
      <table:named-expressions/>
      <table:database-ranges>
        <table:database-range table:name="__Anonymous_Sheet_DB__0" table:target-range-address="Escalas.A2:Escalas.W678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ptos Narrow" svg:font-family="'Aptos Narrow'" style:font-family-generic="swiss"/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Roboto" svg:font-family="Roboto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Roboto" fo:font-family="Roboto" style:font-name-complex="Roboto" style:font-family-complex="Roboto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 Them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2.499cm" fo:margin-bottom="2.499cm" fo:margin-left="1.9cm" fo:margin-right="1.9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7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NEUMOLOGIA" style:display-name="PageStyle_PNEUMOLOGI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calas" style:display-name="PageStyle_Escalas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editing-cycles>2</meta:editing-cycles>
    <meta:creation-date>2026-02-18T13:50:22</meta:creation-date>
    <dc:date>2026-08-07T08:06:00.535418800</dc:date>
    <meta:generator>LibreOffice/26.2.5.1$Windows_X86_64 LibreOffice_project/997786b8bfe5fadf793c1218fed3f515ec806f1b</meta:generator>
    <meta:editing-duration>PT31S</meta:editing-duration>
    <meta:document-statistic meta:table-count="2" meta:cell-count="5967" meta:object-count="0"/>
    <meta:user-defined meta:name="AppVersion">16.0300</meta:user-defined>
  </office:meta>
</office:document-meta>
</file>