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7D0000004DCB3C8EB0.png" manifest:media-type="image/png"/>
  <manifest:file-entry manifest:full-path="Pictures/10000000000001020000005BA395D1E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8.453cm"/>
    </style:style>
    <style:style style:name="co2" style:family="table-column">
      <style:table-column-properties fo:break-before="auto" style:column-width="11.421cm"/>
    </style:style>
    <style:style style:name="co3" style:family="table-column">
      <style:table-column-properties fo:break-before="auto" style:column-width="20.765cm"/>
    </style:style>
    <style:style style:name="co4" style:family="table-column">
      <style:table-column-properties fo:break-before="auto" style:column-width="6.41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813cm"/>
    </style:style>
    <style:style style:name="co7" style:family="table-column">
      <style:table-column-properties fo:break-before="auto" style:column-width="5.81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Normal_20_2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Normal_20_2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light1" loext:color-type="theme"/>
      </style:text-properties>
    </style:style>
    <style:style style:name="ce6" style:family="table-cell" style:parent-style-name="Normal_20_2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Normal_20_2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Normal_20_2">
      <style:table-cell-properties fo:border-bottom="0.74pt solid #000000" fo:background-color="#ffffff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Normal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83cm, 0cm, 0.385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9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5" table:number-columns-repeated="2" table:default-cell-style-name="ce7"/>
        <table:table-row table:style-name="ro1">
          <table:table-cell table:style-name="ce1">
            <draw:frame draw:z-index="1" draw:name="Imagem 2" draw:style-name="gr1" draw:text-style-name="P1" svg:width="4.422cm" svg:height="1.674cm" svg:x="0.201cm" svg:y="0.106cm">
              <draw:image xlink:href="Pictures/100000000000007D0000004DCB3C8EB0.png" xlink:type="simple" xlink:show="embed" xlink:actuate="onLoad" draw:mime-type="image/png">
                <text:p/>
              </draw:image>
            </draw:frame>
          </table:table-cell>
          <table:table-cell table:style-name="ce2" office:value-type="string" calcext:value-type="string" table:number-columns-spanned="6" table:number-rows-spanned="1">
            <text:p>GESTÃO DA QUALIDADE <text:s text:c="151"/>FORMULÁRIO</text:p>
          </table:table-cell>
          <table:covered-table-cell table:number-columns-repeated="5" table:style-name="ce2"/>
          <table:table-cell table:style-name="ce2" table:number-columns-spanned="2" table:number-rows-spanned="1">
            <draw:frame draw:z-index="0" draw:name="Imagem 1" draw:style-name="gr2" draw:text-style-name="P1" svg:width="3.654cm" svg:height="1.243cm" svg:x="0.375cm" svg:y="0.188cm">
              <draw:image xlink:href="Pictures/10000000000001020000005BA395D1E8.png" xlink:type="simple" xlink:show="embed" xlink:actuate="onLoad" draw:mime-type="image/png">
                <text:p/>
              </draw:image>
            </draw:frame>
          </table:table-cell>
          <table:covered-table-cell table:style-name="ce2"/>
        </table:table-row>
        <table:table-row table:style-name="ro2">
          <table:table-cell table:style-name="ce2" office:value-type="string" calcext:value-type="string" table:number-columns-spanned="7" table:number-rows-spanned="2">
            <text:p>ESCALA GLOBAL DE SERVIÇOS DE SAÚDE</text:p>
          </table:table-cell>
          <table:covered-table-cell table:number-columns-repeated="6" table:style-name="ce3"/>
          <table:table-cell table:style-name="ce17" office:value-type="string" calcext:value-type="string" table:number-columns-spanned="2" table:number-rows-spanned="1">
            <text:p>Código: FOR.164</text:p>
          </table:table-cell>
          <table:covered-table-cell table:style-name="ce19"/>
        </table:table-row>
        <table:table-row table:style-name="ro2">
          <table:covered-table-cell table:number-columns-repeated="7" table:style-name="ce3"/>
          <table:table-cell table:style-name="ce17" office:value-type="string" calcext:value-type="string" table:number-columns-spanned="2" table:number-rows-spanned="1">
            <text:p>Revisão: 001</text:p>
          </table:table-cell>
          <table:covered-table-cell table:style-name="ce19"/>
        </table:table-row>
        <table:table-row table:style-name="ro2">
          <table:table-cell table:style-name="ce4" office:value-type="string" calcext:value-type="string">
            <text:p>SETOR: SERVRH</text:p>
          </table:table-cell>
          <table:table-cell table:style-name="ce4" office:value-type="string" calcext:value-type="string" table:number-columns-spanned="3" table:number-rows-spanned="1">
            <text:p>Data da elaboração: 06/06/25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ata da revisão: 03/07/25</text:p>
          </table:table-cell>
          <table:covered-table-cell table:number-columns-repeated="2" table:style-name="ce4"/>
          <table:table-cell table:style-name="ce17" office:value-type="string" calcext:value-type="string" table:number-columns-spanned="2" table:number-rows-spanned="1">
            <text:p>Página: 1 de 1</text:p>
          </table:table-cell>
          <table:covered-table-cell table:style-name="ce19"/>
        </table:table-row>
        <table:table-row table:style-name="ro2">
          <table:table-cell table:style-name="ce5" office:value-type="string" calcext:value-type="string" table:number-columns-spanned="9" table:number-rows-spanned="1">
            <text:p>MÊS: SETEMBRO <text:s text:c="23"/>ANO: 2026</text:p>
          </table:table-cell>
          <table:covered-table-cell table:number-columns-repeated="8" table:style-name="ce5"/>
        </table:table-row>
        <table:table-row table:style-name="ro2">
          <table:table-cell table:style-name="ce5" office:value-type="string" calcext:value-type="string" table:number-columns-spanned="9" table:number-rows-spanned="1">
            <text:p>Equipe Médica</text:p>
          </table:table-cell>
          <table:covered-table-cell table:number-columns-repeated="8" table:style-name="ce5"/>
        </table:table-row>
        <table:table-row table:style-name="ro3">
          <table:table-cell table:style-name="ce6" office:value-type="string" calcext:value-type="string">
            <text:p>Nome do Profissional </text:p>
          </table:table-cell>
          <table:table-cell table:style-name="ce6" office:value-type="string" calcext:value-type="string">
            <text:p>Especialidade </text:p>
          </table:table-cell>
          <table:table-cell table:style-name="ce6" office:value-type="string" calcext:value-type="string">
            <text:p>Setor de Atendimento</text:p>
          </table:table-cell>
          <table:table-cell table:style-name="ce6" office:value-type="string" calcext:value-type="string">
            <text:p>Vínculo Empregatício </text:p>
          </table:table-cell>
          <table:table-cell table:style-name="ce6" office:value-type="string" calcext:value-type="string">
            <text:p>Registro em Conselho de Classe </text:p>
          </table:table-cell>
          <table:table-cell table:style-name="ce6" office:value-type="string" calcext:value-type="string">
            <text:p>RQE</text:p>
          </table:table-cell>
          <table:table-cell table:style-name="ce6" office:value-type="string" calcext:value-type="string">
            <text:p>Horário de Atendimento </text:p>
          </table:table-cell>
          <table:table-cell table:style-name="ce6" office:value-type="string" calcext:value-type="string" table:number-columns-spanned="2" table:number-rows-spanned="1">
            <text:p>Carga Horária Mensal </text:p>
          </table:table-cell>
          <table:covered-table-cell table:style-name="ce6"/>
        </table:table-row>
        <table:table-row table:style-name="ro4">
          <table:table-cell table:style-name="ce7" office:value-type="string" calcext:value-type="string">
            <text:p>Carlos Magno Pereir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 / Centr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5973" calcext:value-type="float">
            <text:p>5973</text:p>
          </table:table-cell>
          <table:table-cell office:value-type="float" office:value="5737" calcext:value-type="float">
            <text:p>5737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60" calcext:value-type="float" table:number-columns-spanned="2" table:number-rows-spanned="1">
            <text:p>6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afaella Cunha Menez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 / Centr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6796" calcext:value-type="float">
            <text:p>26796</text:p>
          </table:table-cell>
          <table:table-cell office:value-type="float" office:value="19987" calcext:value-type="float">
            <text:p>19987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44" calcext:value-type="float" table:number-columns-spanned="2" table:number-rows-spanned="1">
            <text:p>14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José Ricardo de Faria Borg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 / Centr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7275" calcext:value-type="float">
            <text:p>17275</text:p>
          </table:table-cell>
          <table:table-cell office:value-type="float" office:value="12146" calcext:value-type="float">
            <text:p>12146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72" calcext:value-type="float" table:number-columns-spanned="2" table:number-rows-spanned="1">
            <text:p>7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Amanda Viana Bastos Curado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 / Centr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7671" calcext:value-type="float">
            <text:p>27671</text:p>
          </table:table-cell>
          <table:table-cell office:value-type="float" office:value="20176" calcext:value-type="float">
            <text:p>20176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28" calcext:value-type="float" table:number-columns-spanned="2" table:number-rows-spanned="1">
            <text:p>22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Isabella Rodrigues Mendonça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Enfermaria / Centr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6005" calcext:value-type="float">
            <text:p>26005</text:p>
          </table:table-cell>
          <table:table-cell office:value-type="float" office:value="18584" calcext:value-type="float">
            <text:p>18584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6" calcext:value-type="float" table:number-columns-spanned="2" table:number-rows-spanned="1">
            <text:p>24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Maurício Moura Camêlo</text:p>
          </table:table-cell>
          <table:table-cell office:value-type="string" calcext:value-type="string">
            <text:p>Medicina Intensiva</text:p>
          </table:table-cell>
          <table:table-cell office:value-type="string" calcext:value-type="string">
            <text:p>UTI / Responsabilidade Técn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3586" calcext:value-type="float">
            <text:p>23586</text:p>
          </table:table-cell>
          <table:table-cell office:value-type="float" office:value="16786" calcext:value-type="float">
            <text:p>16786</text:p>
          </table:table-cell>
          <table:table-cell office:value-type="string" calcext:value-type="string">
            <text:p>07:00 às 13:00</text:p>
          </table:table-cell>
          <table:table-cell office:value-type="float" office:value="180" calcext:value-type="float" table:number-columns-spanned="2" table:number-rows-spanned="1">
            <text:p>18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Sintia Silva Bess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4989" calcext:value-type="float">
            <text:p>349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Lucas Santana Silv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UTI / 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1611" calcext:value-type="float">
            <text:p>216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24" calcext:value-type="float" table:number-columns-spanned="2" table:number-rows-spanned="1">
            <text:p>32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Vinícius Ferreira Campos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9523" calcext:value-type="float">
            <text:p>19523</text:p>
          </table:table-cell>
          <table:table-cell office:value-type="float" office:value="9977" calcext:value-type="float">
            <text:p>9977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32" calcext:value-type="float" table:number-columns-spanned="2" table:number-rows-spanned="1">
            <text:p>13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José Silvério dos Santos Junior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7266" calcext:value-type="float">
            <text:p>172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6" calcext:value-type="float" table:number-columns-spanned="2" table:number-rows-spanned="1">
            <text:p>21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Daniel Aguiar de Araúj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8275" calcext:value-type="float">
            <text:p>282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92" calcext:value-type="float" table:number-columns-spanned="2" table:number-rows-spanned="1">
            <text:p>19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Laila Caruline Coe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1691" calcext:value-type="float">
            <text:p>316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0" calcext:value-type="float" table:number-columns-spanned="2" table:number-rows-spanned="1">
            <text:p>24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Heloísa Gabriela Rodrigues Silv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0252" calcext:value-type="float">
            <text:p>302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Marcela Camila de Andrade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7185" calcext:value-type="float">
            <text:p>371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68" calcext:value-type="float" table:number-columns-spanned="2" table:number-rows-spanned="1">
            <text:p>16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Lucas Ferreira Dia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9369" calcext:value-type="float">
            <text:p>393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32" calcext:value-type="float" table:number-columns-spanned="2" table:number-rows-spanned="1">
            <text:p>132</text:p>
          </table:table-cell>
          <table:covered-table-cell/>
        </table:table-row>
        <table:table-row table:style-name="ro4">
          <table:table-cell table:style-name="ce8" office:value-type="string" calcext:value-type="string">
            <text:p>Francielle Moreira Peres de Almeid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7514" calcext:value-type="float">
            <text:p>275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56" calcext:value-type="float" table:number-columns-spanned="2" table:number-rows-spanned="1">
            <text:p>15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ose <text:s/>Cristina Messias dos Santo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3522" calcext:value-type="float">
            <text:p>335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Taynara Morgana Pereir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0937" calcext:value-type="float">
            <text:p>309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afaela Alves Cunh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7279" calcext:value-type="float">
            <text:p>372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56" calcext:value-type="float" table:number-columns-spanned="2" table:number-rows-spanned="1">
            <text:p>15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enan Alves Rodrigu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8111" calcext:value-type="float">
            <text:p>281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6" calcext:value-type="float" table:number-columns-spanned="2" table:number-rows-spanned="1">
            <text:p>24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Maria Clara Santos Lacerd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6571" calcext:value-type="float">
            <text:p>365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84" calcext:value-type="float" table:number-columns-spanned="2" table:number-rows-spanned="1">
            <text:p>8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Guilherme Augusto da Silva Dourad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6318" calcext:value-type="float">
            <text:p>363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08" calcext:value-type="float" table:number-columns-spanned="2" table:number-rows-spanned="1">
            <text:p>10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Débora Duarte de Carvalh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5848" calcext:value-type="float">
            <text:p>258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Stéffany Ferreira
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9118" calcext:value-type="float">
            <text:p>291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2" calcext:value-type="float" table:number-columns-spanned="2" table:number-rows-spanned="1">
            <text:p>1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Walter Borges Naves Neto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2186" calcext:value-type="float">
            <text:p>22186</text:p>
          </table:table-cell>
          <table:table-cell office:value-type="float" office:value="16045" calcext:value-type="float">
            <text:p>16045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08" calcext:value-type="float" table:number-columns-spanned="2" table:number-rows-spanned="1">
            <text:p>10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Jose Vilmar Maciel Junior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7502" calcext:value-type="float">
            <text:p>27502</text:p>
          </table:table-cell>
          <table:table-cell office:value-type="float" office:value="14849" calcext:value-type="float">
            <text:p>14849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64" calcext:value-type="float" table:number-columns-spanned="2" table:number-rows-spanned="1">
            <text:p>26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Murilo Moreira Borges Santos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5643" calcext:value-type="float">
            <text:p>15643</text:p>
          </table:table-cell>
          <table:table-cell office:value-type="float" office:value="13804" calcext:value-type="float">
            <text:p>13804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56" calcext:value-type="float" table:number-columns-spanned="2" table:number-rows-spanned="1">
            <text:p>15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Uriel Jaime Sousa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1106" calcext:value-type="float">
            <text:p>11106</text:p>
          </table:table-cell>
          <table:table-cell office:value-type="float" office:value="8745" calcext:value-type="float">
            <text:p>8745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Anselmo da Silveira Gomes 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2220" calcext:value-type="float">
            <text:p>22220</text:p>
          </table:table-cell>
          <table:table-cell office:value-type="float" office:value="14045" calcext:value-type="float">
            <text:p>14045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6" calcext:value-type="float" table:number-columns-spanned="2" table:number-rows-spanned="1">
            <text:p>21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oberto Cardoso Marciano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0204" calcext:value-type="float">
            <text:p>20204</text:p>
          </table:table-cell>
          <table:table-cell office:value-type="float" office:value="16053" calcext:value-type="float">
            <text:p>16053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icardo Lourenço Bontempo</text:p>
          </table:table-cell>
          <table:table-cell office:value-type="string" calcext:value-type="string">
            <text:p>Ortopedia e Traumatologia</text:p>
          </table:table-cell>
          <table:table-cell office:value-type="string" calcext:value-type="string">
            <text:p>Pronto Socorro / Centro Cirúrgico / Ambulatóri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2791" calcext:value-type="float">
            <text:p>22791</text:p>
          </table:table-cell>
          <table:table-cell office:value-type="float" office:value="16105" calcext:value-type="float">
            <text:p>16105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00" calcext:value-type="float" table:number-columns-spanned="2" table:number-rows-spanned="1">
            <text:p>30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Andressa Marques Cunha Lisbo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5491" calcext:value-type="float">
            <text:p>354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48" calcext:value-type="float" table:number-columns-spanned="2" table:number-rows-spanned="1">
            <text:p>4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Audifrant Leite Filh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3073" calcext:value-type="float">
            <text:p>13073</text:p>
          </table:table-cell>
          <table:table-cell office:value-type="float" office:value="10919" calcext:value-type="float">
            <text:p>10919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68" calcext:value-type="float" table:number-columns-spanned="2" table:number-rows-spanned="1">
            <text:p>16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Vinicius Bernardes Mendonça Damascen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2523" calcext:value-type="float">
            <text:p>22523</text:p>
          </table:table-cell>
          <table:table-cell office:value-type="float" office:value="16046" calcext:value-type="float">
            <text:p>16046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72" calcext:value-type="float" table:number-columns-spanned="2" table:number-rows-spanned="1">
            <text:p>7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Leticia Couto Santana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8563" calcext:value-type="float">
            <text:p>28563</text:p>
          </table:table-cell>
          <table:table-cell office:value-type="float" office:value="19726" calcext:value-type="float">
            <text:p>19726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52" calcext:value-type="float" table:number-columns-spanned="2" table:number-rows-spanned="1">
            <text:p>25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Antonio Fernandes Manzano Junior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3930" calcext:value-type="float">
            <text:p>13930</text:p>
          </table:table-cell>
          <table:table-cell office:value-type="float" office:value="6789" calcext:value-type="float">
            <text:p>6789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68" calcext:value-type="float" table:number-columns-spanned="2" table:number-rows-spanned="1">
            <text:p>168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Quintiliano Pires e Silva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2500" calcext:value-type="float">
            <text:p>12500</text:p>
          </table:table-cell>
          <table:table-cell office:value-type="float" office:value="8062" calcext:value-type="float">
            <text:p>8062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60" calcext:value-type="float" table:number-columns-spanned="2" table:number-rows-spanned="1">
            <text:p>6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Cristina Cotrim de Souza 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Ginecologia / Ambulatóri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4151" calcext:value-type="float">
            <text:p>24151</text:p>
          </table:table-cell>
          <table:table-cell office:value-type="float" office:value="16482" calcext:value-type="float">
            <text:p>16482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62" calcext:value-type="float" table:number-columns-spanned="2" table:number-rows-spanned="1">
            <text:p>16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Wagner Wlices de Souza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Ginecologia / Ambulatório Cirúrg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5073" calcext:value-type="float">
            <text:p>50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312" calcext:value-type="float" table:number-columns-spanned="2" table:number-rows-spanned="1">
            <text:p>31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Edson de Sousa Brito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Pronto Socorro / Centro Cirúrgic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4634" calcext:value-type="float">
            <text:p>46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96" calcext:value-type="float" table:number-columns-spanned="2" table:number-rows-spanned="1">
            <text:p>9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Gustavo Machado Carlos de Carvalho</text:p>
          </table:table-cell>
          <table:table-cell office:value-type="string" calcext:value-type="string">
            <text:p>Ginecologia e Obstetrícia</text:p>
          </table:table-cell>
          <table:table-cell office:value-type="string" calcext:value-type="string">
            <text:p>Pronto Socorro / Centro Cirúrgico / Enfermari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5712" calcext:value-type="float">
            <text:p>15712</text:p>
          </table:table-cell>
          <table:table-cell office:value-type="float" office:value="13993" calcext:value-type="float">
            <text:p>13993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72" calcext:value-type="float" table:number-columns-spanned="2" table:number-rows-spanned="1">
            <text:p>7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Davi Cotrim de Souza</text:p>
          </table:table-cell>
          <table:table-cell office:value-type="string" calcext:value-type="string">
            <text:p>Cardiologia e Serviço de Apoio Diagnóstico e Terapêutico</text:p>
          </table:table-cell>
          <table:table-cell office:value-type="string" calcext:value-type="string">
            <text:p>Ambulatório / Enfermaria / UTI / Serviço de Apoio Diagnóstico e Terapêut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0374" calcext:value-type="float">
            <text:p>20374</text:p>
          </table:table-cell>
          <table:table-cell office:value-type="float" office:value="16338" calcext:value-type="float">
            <text:p>16338</text:p>
          </table:table-cell>
          <table:table-cell office:value-type="string" calcext:value-type="string">
            <text:p>13:00 às 19:00</text:p>
          </table:table-cell>
          <table:table-cell office:value-type="float" office:value="54" calcext:value-type="float" table:number-columns-spanned="2" table:number-rows-spanned="1">
            <text:p>5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Daniella Moreira Teofilo Portugal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Centro Cirúrgico / Pronto Socorro / UTI / Ambulatório / Enfermaria / Direção Técnica</text:p>
          </table:table-cell>
          <table:table-cell office:value-type="string" calcext:value-type="string">
            <text:p>Pessoa Jurídica / Celetista</text:p>
          </table:table-cell>
          <table:table-cell table:style-name="ce16" office:value-type="float" office:value="13026" calcext:value-type="float">
            <text:p>13026</text:p>
          </table:table-cell>
          <table:table-cell office:value-type="float" office:value="8307" calcext:value-type="float">
            <text:p>8307</text:p>
          </table:table-cell>
          <table:table-cell office:value-type="string" calcext:value-type="string">
            <text:p>13:00 às 19:00</text:p>
          </table:table-cell>
          <table:table-cell office:value-type="float" office:value="84" calcext:value-type="float" table:number-columns-spanned="2" table:number-rows-spanned="1">
            <text:p>8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Pedro José Alves da Costa</text:p>
          </table:table-cell>
          <table:table-cell table:number-columns-repeated="2"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3411" calcext:value-type="float">
            <text:p>234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office:value-type="float" office:value="54" calcext:value-type="float" table:number-columns-spanned="2" table:number-rows-spanned="1">
            <text:p>5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Danilo Curado Sampaio 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1980" calcext:value-type="float">
            <text:p>319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Sandro Machado Mendonç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8741" calcext:value-type="float">
            <text:p>8741</text:p>
          </table:table-cell>
          <table:table-cell office:value-type="float" office:value="5347" calcext:value-type="float">
            <text:p>5347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52" calcext:value-type="float" table:number-columns-spanned="2" table:number-rows-spanned="1">
            <text:p>25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Gustavo de Faria Ferr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6244" calcext:value-type="float">
            <text:p>16244</text:p>
          </table:table-cell>
          <table:table-cell office:value-type="float" office:value="18934" calcext:value-type="float">
            <text:p>18934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84" calcext:value-type="float" table:number-columns-spanned="2" table:number-rows-spanned="1">
            <text:p>8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Paulo Hoffmann Batista Guimara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0720" calcext:value-type="float">
            <text:p>307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72" calcext:value-type="float" table:number-columns-spanned="2" table:number-rows-spanned="1">
            <text:p>37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Pedro Antonio Rodrigues de Souz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17463" calcext:value-type="float">
            <text:p>17463</text:p>
          </table:table-cell>
          <table:table-cell office:value-type="float" office:value="8616" calcext:value-type="float">
            <text:p>8616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96" calcext:value-type="float" table:number-columns-spanned="2" table:number-rows-spanned="1">
            <text:p>39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Cristofer Rusbian Yugo Endo e Silva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5767" calcext:value-type="float">
            <text:p>25767</text:p>
          </table:table-cell>
          <table:table-cell office:value-type="float" office:value="13720" calcext:value-type="float">
            <text:p>13720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aymara Alves da Silva Mend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3610" calcext:value-type="float">
            <text:p>236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72" calcext:value-type="float" table:number-columns-spanned="2" table:number-rows-spanned="1">
            <text:p>7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Renan Konrad Borges</text:p>
          </table:table-cell>
          <table:table-cell office:value-type="string" calcext:value-type="string">
            <text:p>Cirurgia Vascular e Serviço de Apoio Diagnóstico e Terapêutico</text:p>
          </table:table-cell>
          <table:table-cell office:value-type="string" calcext:value-type="string">
            <text:p>Centro Cirúrgico / Ambulatório de Cirurgia Geral / Enfermaria Cirúrgica / Serviço de Apoio Diagnóstico e Terapêutico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0628" calcext:value-type="float">
            <text:p>20628</text:p>
          </table:table-cell>
          <table:table-cell office:value-type="string" calcext:value-type="string">
            <text:p>13689 / 13718</text:p>
          </table:table-cell>
          <table:table-cell office:value-type="string" calcext:value-type="string">
            <text:p>07:00 às 13:00 </text:p>
          </table:table-cell>
          <table:table-cell office:value-type="float" office:value="42" calcext:value-type="float" table:number-columns-spanned="2" table:number-rows-spanned="1">
            <text:p>42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Eduarda Arantes Gonçalves</text:p>
          </table:table-cell>
          <table:table-cell office:value-type="string" calcext:value-type="string">
            <text:p>Médico</text:p>
          </table:table-cell>
          <table:table-cell office:value-type="string" calcext:value-type="string">
            <text:p>UTI / Supervisão Multidisciplinar / Coordenação UTI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32259" calcext:value-type="float">
            <text:p>322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 / 13:00 às 19:00</text:p>
          </table:table-cell>
          <table:table-cell office:value-type="float" office:value="264" calcext:value-type="float" table:number-columns-spanned="2" table:number-rows-spanned="1">
            <text:p>264</text:p>
          </table:table-cell>
          <table:covered-table-cell/>
        </table:table-row>
        <table:table-row table:style-name="ro4">
          <table:table-cell table:style-name="ce7" office:value-type="string" calcext:value-type="string">
            <text:p>Gustavo Carlos Silva Friaça</text:p>
          </table:table-cell>
          <table:table-cell office:value-type="string" calcext:value-type="string">
            <text:p>Urologia</text:p>
          </table:table-cell>
          <table:table-cell office:value-type="string" calcext:value-type="string">
            <text:p>Centro Cirúrgico / Ambulatório de Cirurgia Geral / Enfermaria Cirúrgica</text:p>
          </table:table-cell>
          <table:table-cell office:value-type="string" calcext:value-type="string">
            <text:p>Pessoa Jurídica</text:p>
          </table:table-cell>
          <table:table-cell table:style-name="ce16" office:value-type="float" office:value="22901" calcext:value-type="float">
            <text:p>22901</text:p>
          </table:table-cell>
          <table:table-cell office:value-type="float" office:value="17430" calcext:value-type="float">
            <text:p>17430</text:p>
          </table:table-cell>
          <table:table-cell office:value-type="string" calcext:value-type="string">
            <text:p>13:00 às 19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2">
          <table:table-cell table:style-name="ce6" office:value-type="string" calcext:value-type="string" table:number-columns-spanned="9" table:number-rows-spanned="1">
            <text:p>Equipe Multiprofissional</text:p>
          </table:table-cell>
          <table:covered-table-cell table:number-columns-repeated="8" table:style-name="ce6"/>
        </table:table-row>
        <table:table-row table:style-name="ro3">
          <table:table-cell table:style-name="ce6" office:value-type="string" calcext:value-type="string">
            <text:p>Nome do Profissional </text:p>
          </table:table-cell>
          <table:table-cell table:style-name="ce6" office:value-type="string" calcext:value-type="string">
            <text:p>Especialidade </text:p>
          </table:table-cell>
          <table:table-cell table:style-name="ce6" office:value-type="string" calcext:value-type="string">
            <text:p>Setor de Atendimento</text:p>
          </table:table-cell>
          <table:table-cell table:style-name="ce6" office:value-type="string" calcext:value-type="string">
            <text:p>Vínculo Empregatício </text:p>
          </table:table-cell>
          <table:table-cell table:style-name="ce6" office:value-type="string" calcext:value-type="string">
            <text:p>Registro em Conselho de Classe </text:p>
          </table:table-cell>
          <table:table-cell table:style-name="ce6" office:value-type="string" calcext:value-type="string">
            <text:p>RQE</text:p>
          </table:table-cell>
          <table:table-cell table:style-name="ce6" office:value-type="string" calcext:value-type="string">
            <text:p>Horário de Atendimento </text:p>
          </table:table-cell>
          <table:table-cell table:style-name="ce6" office:value-type="string" calcext:value-type="string" table:number-columns-spanned="2" table:number-rows-spanned="1">
            <text:p>Carga Horária Mensal </text:p>
          </table:table-cell>
          <table:covered-table-cell table:style-name="ce6"/>
        </table:table-row>
        <table:table-row table:style-name="ro4">
          <table:table-cell office:value-type="string" calcext:value-type="string">
            <text:p>Neyuska Menezes Amaral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/ Pronto Socorro / UTI / Ambulatório / Enfermaria / Gerência</text:p>
          </table:table-cell>
          <table:table-cell office:value-type="string" calcext:value-type="string">
            <text:p>Celetista</text:p>
          </table:table-cell>
          <table:table-cell office:value-type="float" office:value="430469" calcext:value-type="float">
            <text:p>4304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Angelica Cristina dos Santos <text:s/>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/ Pronto Socorro / UTI / Ambulatório / Enfermaria / Supervisão</text:p>
          </table:table-cell>
          <table:table-cell office:value-type="string" calcext:value-type="string">
            <text:p>Celetista</text:p>
          </table:table-cell>
          <table:table-cell office:value-type="float" office:value="428934" calcext:value-type="float">
            <text:p>4289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iany Mendes Borg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Laboratório / Enfermaria</text:p>
          </table:table-cell>
          <table:table-cell office:value-type="string" calcext:value-type="string">
            <text:p>Celetista</text:p>
          </table:table-cell>
          <table:table-cell office:value-type="float" office:value="498311" calcext:value-type="float">
            <text:p>4983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Rafaela Messias Gonçalves Alv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606259" calcext:value-type="float">
            <text:p>6062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Marcus Antônio de Souza 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Núcleo Interno de Regulação / Encarregado </text:p>
          </table:table-cell>
          <table:table-cell office:value-type="string" calcext:value-type="string">
            <text:p>Celetista</text:p>
          </table:table-cell>
          <table:table-cell office:value-type="float" office:value="235510" calcext:value-type="float">
            <text:p>2355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Juliana Ferreira Rodrigu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Núcleo Interno de Regulação </text:p>
          </table:table-cell>
          <table:table-cell office:value-type="string" calcext:value-type="string">
            <text:p>Celetista</text:p>
          </table:table-cell>
          <table:table-cell office:value-type="float" office:value="366556" calcext:value-type="float">
            <text:p>3665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Tainara Moreira Rei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Núcleo Interno de Regulação</text:p>
          </table:table-cell>
          <table:table-cell office:value-type="string" calcext:value-type="string">
            <text:p>Celetista</text:p>
          </table:table-cell>
          <table:table-cell office:value-type="float" office:value="446978" calcext:value-type="float">
            <text:p>4469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amila Alves Morato Gomes 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Núcleo Interno de Regulação</text:p>
          </table:table-cell>
          <table:table-cell office:value-type="string" calcext:value-type="string">
            <text:p>Celetista</text:p>
          </table:table-cell>
          <table:table-cell office:value-type="float" office:value="381896" calcext:value-type="float">
            <text:p>3818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udimila dos Reis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Núcleo Interno de Regulação</text:p>
          </table:table-cell>
          <table:table-cell office:value-type="string" calcext:value-type="string">
            <text:p>Celetista</text:p>
          </table:table-cell>
          <table:table-cell office:value-type="float" office:value="275563" calcext:value-type="float">
            <text:p>2755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manda Alves Dornélio Godoi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/ Encarregado de Enfermagem</text:p>
          </table:table-cell>
          <table:table-cell office:value-type="string" calcext:value-type="string">
            <text:p>Celetista</text:p>
          </table:table-cell>
          <table:table-cell office:value-type="float" office:value="461195" calcext:value-type="float">
            <text:p>4611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Patrícia Alves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638275" calcext:value-type="float">
            <text:p>6382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a Amélia Matias de Freit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275557" calcext:value-type="float">
            <text:p>2755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vany Jordania Vitor Gome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701512" calcext:value-type="float">
            <text:p>7015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ísia Alve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408239" calcext:value-type="float">
            <text:p>4082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Fabrícia de Oliveira Di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992354" calcext:value-type="float">
            <text:p>9923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Daniela Gomes dos Santos Lei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446779" calcext:value-type="float">
            <text:p>14467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Paulo Cesar Amar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564078" calcext:value-type="float">
            <text:p>15640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Nathan Carlos Pereira Coimb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2246315" calcext:value-type="float">
            <text:p>22463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Natalia Costa Silva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225911" calcext:value-type="float">
            <text:p>12259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lila Alves Martin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732297" calcext:value-type="float">
            <text:p>17322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Henrique Moreira Peixo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326315" calcext:value-type="float">
            <text:p>13263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eyslla Ribeiro da Cun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200495" calcext:value-type="float">
            <text:p>12004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Rafael Henrique de Jesu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 </text:p>
          </table:table-cell>
          <table:table-cell office:value-type="float" office:value="2065627" calcext:value-type="float">
            <text:p>206562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Rhelda Monyc Gomes de Franca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ontrato Temporário</text:p>
          </table:table-cell>
          <table:table-cell office:value-type="float" office:value="2040019" calcext:value-type="float">
            <text:p>20400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oany Kelle Mineres de Carvalho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908217" calcext:value-type="float">
            <text:p>9082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anah Cristina Gonçalves Gome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187409" calcext:value-type="float">
            <text:p>11874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riane Lucia dos Santo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402020" calcext:value-type="float">
            <text:p>4020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tônio Moreira da Silva Fi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210252" calcext:value-type="float">
            <text:p>12102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dnamara Alves de Brito Queiro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746001" calcext:value-type="float">
            <text:p>7460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dreia Ferreira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036908" calcext:value-type="float">
            <text:p>10369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liane Lopes Ferreira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601433" calcext:value-type="float">
            <text:p>16014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ldomar Carlos Basílio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988409" calcext:value-type="float">
            <text:p>19884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tefanny Karolline Soares de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 </text:p>
          </table:table-cell>
          <table:table-cell office:value-type="float" office:value="1759222" calcext:value-type="float">
            <text:p>17592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Bruna Gonçalve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ontrato Temporário</text:p>
          </table:table-cell>
          <table:table-cell office:value-type="float" office:value="1751814" calcext:value-type="float">
            <text:p>17518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Flavia Mendes Soare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eletista</text:p>
          </table:table-cell>
          <table:table-cell office:value-type="float" office:value="1203843" calcext:value-type="float">
            <text:p>12038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Valdinéia Pereira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</text:p>
          </table:table-cell>
          <table:table-cell office:value-type="string" calcext:value-type="string">
            <text:p>Contrato Temporário</text:p>
          </table:table-cell>
          <table:table-cell office:value-type="float" office:value="586371" calcext:value-type="float">
            <text:p>5863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Isabella Santiago Oliveira Silva</text:p>
          </table:table-cell>
          <table:table-cell office:value-type="string" calcext:value-type="string">
            <text:p>Enfermagem </text:p>
          </table:table-cell>
          <table:table-cell office:value-type="string" calcext:value-type="string">
            <text:p>Enfermaria / Encarregado de Enfermagem</text:p>
          </table:table-cell>
          <table:table-cell office:value-type="string" calcext:value-type="string">
            <text:p>Celetista</text:p>
          </table:table-cell>
          <table:table-cell office:value-type="float" office:value="581876" calcext:value-type="float">
            <text:p>5818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Maria de Fátima do Nasciment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(Férias)</text:p>
          </table:table-cell>
          <table:table-cell office:value-type="string" calcext:value-type="string">
            <text:p>Celetista</text:p>
          </table:table-cell>
          <table:table-cell office:value-type="float" office:value="631346" calcext:value-type="float">
            <text:p>6313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office:value-type="string" calcext:value-type="string">
            <text:p>Leila Maria Soares de Sousa Cost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677837" calcext:value-type="float">
            <text:p>6778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iane Sheily Gonçalves Cordeiro Teix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238446" calcext:value-type="float">
            <text:p>2384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Taynara Cordeiro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620344" calcext:value-type="float">
            <text:p>6203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cionílio Cândido Barbos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425285" calcext:value-type="float">
            <text:p>4252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eire Rocha de Oliv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911695" calcext:value-type="float">
            <text:p>9116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Viviana Reis de Araúj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268904" calcext:value-type="float">
            <text:p>2689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a Gleicy Teodoro Santos 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715704" calcext:value-type="float">
            <text:p>7157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Bruna Caetano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807082" calcext:value-type="float">
            <text:p>8070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árita de Souza e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352026" calcext:value-type="float">
            <text:p>3520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nielly Ferreira Pires 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Enfermaria</text:p>
          </table:table-cell>
          <table:table-cell office:value-type="string" calcext:value-type="string">
            <text:p>Terceirizado / Contrato Temporário</text:p>
          </table:table-cell>
          <table:table-cell office:value-type="float" office:value="2237535" calcext:value-type="float">
            <text:p>22375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 / 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irlene Santo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190144" calcext:value-type="float">
            <text:p>11901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ezia da Silva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205871" calcext:value-type="float">
            <text:p>12058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árcia Rodrigues Camarg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848492" calcext:value-type="float">
            <text:p>8484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cilene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1697810" calcext:value-type="float">
            <text:p>16978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 table:style-name="ce20"/>
        </table:table-row>
        <table:table-row table:style-name="ro4">
          <table:table-cell office:value-type="string" calcext:value-type="string">
            <text:p>Ana Paula da Silva Bri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678001" calcext:value-type="float">
            <text:p>16780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avia Tavares Mai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729741" calcext:value-type="float">
            <text:p>17297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ta Julie Ane Corrêa de Lima Barb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548300" calcext:value-type="float">
            <text:p>15483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eovanna da Cost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856494" calcext:value-type="float">
            <text:p>185649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lene Rodrigues de Carvalho Siqu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584878" calcext:value-type="float">
            <text:p>5848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urea Rodrigues Valada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396354" calcext:value-type="float">
            <text:p>13963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ia Glória Braz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313011" calcext:value-type="float">
            <text:p>3130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Franciele Xavier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445235" calcext:value-type="float">
            <text:p>14452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eraldo Martins da Cru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38969" calcext:value-type="float">
            <text:p>389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uciane das Dor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042864" calcext:value-type="float">
            <text:p>104286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Heryca Almeida dos Santos Nascime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997753" calcext:value-type="float">
            <text:p>9977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léria Gomes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406080" calcext:value-type="float">
            <text:p>14060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heniffer Cristina Baltazar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535443" calcext:value-type="float">
            <text:p>15354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ucleia Jorge Gonçal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(Férias)</text:p>
          </table:table-cell>
          <table:table-cell office:value-type="string" calcext:value-type="string">
            <text:p>Celetista</text:p>
          </table:table-cell>
          <table:table-cell office:value-type="float" office:value="251047" calcext:value-type="float">
            <text:p>2510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office:value-type="string" calcext:value-type="string">
            <text:p>Suelen Pereira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681606" calcext:value-type="float">
            <text:p>16816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lizair Malaquias Cesar de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67008" calcext:value-type="float">
            <text:p>1670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ristiane Vieira de Andra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2226824" calcext:value-type="float">
            <text:p>22268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eonardo Ribeiro Marqu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2322704" calcext:value-type="float">
            <text:p>23227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uiza Cristina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office:value-type="float" office:value="1668451" calcext:value-type="float">
            <text:p>16684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uliete França de Sá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office:value-type="float" office:value="2298825" calcext:value-type="float">
            <text:p>229882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uliana Cardoso Ferreira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Enfermaria</text:p>
          </table:table-cell>
          <table:table-cell office:value-type="string" calcext:value-type="string">
            <text:p>Terceirizado / Celetista</text:p>
          </table:table-cell>
          <table:table-cell office:value-type="float" office:value="2208952" calcext:value-type="float">
            <text:p>22089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 / 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Fernanda Chaves Miranda Machad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/ Central de Material e Esterilização / Encarregado de Enfermagem </text:p>
          </table:table-cell>
          <table:table-cell office:value-type="string" calcext:value-type="string">
            <text:p>Celetista </text:p>
          </table:table-cell>
          <table:table-cell office:value-type="float" office:value="208271" calcext:value-type="float">
            <text:p>2082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Keytty Jhennyfer Negri Magalhães de Jesu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742669" calcext:value-type="float">
            <text:p>7426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éborah Karla Alves Buen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ontrato Temporário</text:p>
          </table:table-cell>
          <table:table-cell office:value-type="float" office:value="381159" calcext:value-type="float">
            <text:p>3811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duardo Caetano de Carvalh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231310" calcext:value-type="float">
            <text:p>2313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élia Regina Martins Ferr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935726" calcext:value-type="float">
            <text:p>9357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Rosineide Carolina Ba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(Férias)</text:p>
          </table:table-cell>
          <table:table-cell office:value-type="string" calcext:value-type="string">
            <text:p>Celetista </text:p>
          </table:table-cell>
          <table:table-cell office:value-type="float" office:value="1769506" calcext:value-type="float">
            <text:p>17695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office:value-type="string" calcext:value-type="string">
            <text:p>Gabriella da Costa André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580861" calcext:value-type="float">
            <text:p>5808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Flavia Genuária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829620" calcext:value-type="float">
            <text:p>8296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rlythe Dayanne Alcantara do Nascime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150081" calcext:value-type="float">
            <text:p>11500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riel Henrique Silvério Bue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ontrato Temporário</text:p>
          </table:table-cell>
          <table:table-cell office:value-type="float" office:value="1317833" calcext:value-type="float">
            <text:p>13178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arlos Augusto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460900" calcext:value-type="float">
            <text:p>4609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rio Mariano da Silva Ne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202340" calcext:value-type="float">
            <text:p>12023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oraya Christina de Souza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082626" calcext:value-type="float">
            <text:p>10826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arina Thaíz Pereira Doura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857828" calcext:value-type="float">
            <text:p>18578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ucas Alves da Cru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318442" calcext:value-type="float">
            <text:p>13184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alita Fernandes do Carm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ontrato Temporário</text:p>
          </table:table-cell>
          <table:table-cell office:value-type="float" office:value="2297183" calcext:value-type="float">
            <text:p>22971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Hamannda Ferreira Vaz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780243" calcext:value-type="float">
            <text:p>17802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Neide Pereira da Silva 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Centro Cirúrgico </text:p>
          </table:table-cell>
          <table:table-cell office:value-type="string" calcext:value-type="string">
            <text:p>Terceirizado / Celetista </text:p>
          </table:table-cell>
          <table:table-cell office:value-type="float" office:value="395192" calcext:value-type="float">
            <text:p>3951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 / 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line Ferreira Brá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322051" calcext:value-type="float">
            <text:p>13220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amila Cardoso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947769" calcext:value-type="float">
            <text:p>19477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abrina Lorrainy Messias Ne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 </text:p>
          </table:table-cell>
          <table:table-cell office:value-type="float" office:value="1468552" calcext:value-type="float">
            <text:p>14685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arina Barbosa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ontrato Temporário</text:p>
          </table:table-cell>
          <table:table-cell office:value-type="float" office:value="737352" calcext:value-type="float">
            <text:p>7373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Jaqueline Martins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 </text:p>
          </table:table-cell>
          <table:table-cell office:value-type="float" office:value="918049" calcext:value-type="float">
            <text:p>9180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ivina Eterna Pereira Tava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 </text:p>
          </table:table-cell>
          <table:table-cell office:value-type="float" office:value="1510992" calcext:value-type="float">
            <text:p>15109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urceli Alves Maciel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 </text:p>
          </table:table-cell>
          <table:table-cell office:value-type="float" office:value="652495" calcext:value-type="float">
            <text:p>6524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Helena Moreira Ba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 </text:p>
          </table:table-cell>
          <table:table-cell office:value-type="float" office:value="529899" calcext:value-type="float">
            <text:p>5298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eovana Correa Peres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Farmácia / Almoxarifado / Encarregado</text:p>
          </table:table-cell>
          <table:table-cell office:value-type="string" calcext:value-type="string">
            <text:p>Celetista </text:p>
          </table:table-cell>
          <table:table-cell office:value-type="float" office:value="17680" calcext:value-type="float">
            <text:p>176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Iara Maria Rodrigues dos Santos Cândido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ntral de Abastecimento Farmacêutico</text:p>
          </table:table-cell>
          <table:table-cell office:value-type="string" calcext:value-type="string">
            <text:p>Celetista </text:p>
          </table:table-cell>
          <table:table-cell office:value-type="float" office:value="13044" calcext:value-type="float">
            <text:p>130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Suyanne Mayara Oliveira Ferreira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office:value-type="float" office:value="11461" calcext:value-type="float">
            <text:p>114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Álvaro Alves Pereira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office:value-type="float" office:value="11222" calcext:value-type="float">
            <text:p>112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Wanderson Mourão Morais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office:value-type="float" office:value="20993" calcext:value-type="float">
            <text:p>209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nielle Silva Araujo Moreira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ontrato Temporário</text:p>
          </table:table-cell>
          <table:table-cell office:value-type="float" office:value="14336" calcext:value-type="float">
            <text:p>1433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uís Fernando de Oliveira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eletista</text:p>
          </table:table-cell>
          <table:table-cell office:value-type="float" office:value="18565" calcext:value-type="float">
            <text:p>185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leverson Carlos Rodrigues Monteiro Tavares 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office:value-type="float" office:value="19640" calcext:value-type="float">
            <text:p>196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ik Cândido Xavier</text:p>
          </table:table-cell>
          <table:table-cell table:number-columns-repeated="2" office:value-type="string" calcext:value-type="string">
            <text:p>Farmácia</text:p>
          </table:table-cell>
          <table:table-cell office:value-type="string" calcext:value-type="string">
            <text:p>Contrato Temporário</text:p>
          </table:table-cell>
          <table:table-cell office:value-type="float" office:value="17911" calcext:value-type="float">
            <text:p>179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duarda Gomes Pinheiro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iliane Henrique Santana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ontrato Temporário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Isadora Sena Lopes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niella Gomes dos Santos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aylhane Skarlet Martins da Silva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Isadora Pires Guimaraes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Vitoria Cristina Davi de Freitas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arollainy Cristina Martins da Silva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table:style-name="ce10" office:value-type="string" calcext:value-type="string">
            <text:p>Darlan Olivier de Souza Leite</text:p>
          </table:table-cell>
          <table:table-cell office:value-type="string" calcext:value-type="string">
            <text:p>Auxiliar de Farmácia 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 table:style-name="ce20"/>
        </table:table-row>
        <table:table-row table:style-name="ro4">
          <table:table-cell office:value-type="string" calcext:value-type="string">
            <text:p>Mauricio Cesar Batista Sous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 / Supervisão</text:p>
          </table:table-cell>
          <table:table-cell office:value-type="string" calcext:value-type="string">
            <text:p>Celetista </text:p>
          </table:table-cell>
          <table:table-cell office:value-type="float" office:value="3011" calcext:value-type="float">
            <text:p>30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Alessandra Maria Antoneli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7668" calcext:value-type="float">
            <text:p>76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Lucas Henrique Pereir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3429" calcext:value-type="float">
            <text:p>34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Jairo dos Santos Oliveir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1063" calcext:value-type="float">
            <text:p>10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Ailton Batista dos Santos Júnior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5421" calcext:value-type="float">
            <text:p>542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Rodrigo Afonso Ferreir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5276" calcext:value-type="float">
            <text:p>52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Vinícius Carvalho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7047" calcext:value-type="float">
            <text:p>70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Lucas André Ribeir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3381" calcext:value-type="float">
            <text:p>33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Marcio Pereira Peixoto Filh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9426" calcext:value-type="float">
            <text:p>94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Luiz Paulo Gomes da Costa <text:s/>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3059" calcext:value-type="float">
            <text:p>30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Marcos Viníssius Lim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string" calcext:value-type="string">
            <text:p>076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Pedro Ivo Mendes Roch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3734" calcext:value-type="float">
            <text:p>37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Tarciso Tafarel Barboz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4645" calcext:value-type="float">
            <text:p>46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Rodrigo Goncalves da Cunh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4834" calcext:value-type="float">
            <text:p>48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Danilo Barbosa de Oliveir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1041" calcext:value-type="float">
            <text:p>10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Viviane <text:s/>Martins Pereira Cost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5551" calcext:value-type="float">
            <text:p>55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Ester Maiara Bezerra de Mato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4456" calcext:value-type="float">
            <text:p>44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Jefferson Nunes d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Celetista </text:p>
          </table:table-cell>
          <table:table-cell office:value-type="float" office:value="2567" calcext:value-type="float">
            <text:p>25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4">
          <table:table-cell office:value-type="string" calcext:value-type="string">
            <text:p>Thaís Cristina Aparecida de Freitas Dering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 / Encarregado Multiprofissional </text:p>
          </table:table-cell>
          <table:table-cell office:value-type="string" calcext:value-type="string">
            <text:p>Celetista </text:p>
          </table:table-cell>
          <table:table-cell office:value-type="float" office:value="315311" calcext:value-type="float">
            <text:p>3153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Lhara Suryanh Sardinha Lima de Sá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Ambulatório / Pronto Socorro / Enfermaria / UTI </text:p>
          </table:table-cell>
          <table:table-cell office:value-type="string" calcext:value-type="string">
            <text:p>Celetista </text:p>
          </table:table-cell>
          <table:table-cell office:value-type="float" office:value="19955" calcext:value-type="float">
            <text:p>199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1" office:value-type="string" calcext:value-type="string">
            <text:p>Andielly Moraes de Almeid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Ambulatório / Pronto Socorro / Enfermaria / UTI </text:p>
          </table:table-cell>
          <table:table-cell office:value-type="string" calcext:value-type="string">
            <text:p>Terceirizado</text:p>
          </table:table-cell>
          <table:table-cell office:value-type="float" office:value="23306" calcext:value-type="float">
            <text:p>233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table:style-name="ce11" office:value-type="string" calcext:value-type="string">
            <text:p>Ingrid Ribeiro Fernandes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Ambulatório / Pronto Socorro / Enfermaria / UTI </text:p>
          </table:table-cell>
          <table:table-cell office:value-type="string" calcext:value-type="string">
            <text:p>Terceirizado</text:p>
          </table:table-cell>
          <table:table-cell office:value-type="float" office:value="11260" calcext:value-type="float">
            <text:p>112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table:style-name="ce10" office:value-type="string" calcext:value-type="string">
            <text:p>Adriana Priscilla de Franca</text:p>
          </table:table-cell>
          <table:table-cell office:value-type="string" calcext:value-type="string">
            <text:p>Terapia Ocupacional</text:p>
          </table:table-cell>
          <table:table-cell office:value-type="string" calcext:value-type="string">
            <text:p>Ambulatório / Pronto Socorro / Enfermaria / UTI </text:p>
          </table:table-cell>
          <table:table-cell office:value-type="string" calcext:value-type="string">
            <text:p>Celetista </text:p>
          </table:table-cell>
          <table:table-cell office:value-type="float" office:value="7882" calcext:value-type="float">
            <text:p>78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7:00</text:p>
          </table:table-cell>
          <table:table-cell office:value-type="float" office:value="100" calcext:value-type="float" table:number-columns-spanned="2" table:number-rows-spanned="1">
            <text:p>100</text:p>
          </table:table-cell>
          <table:covered-table-cell table:style-name="ce20"/>
        </table:table-row>
        <table:table-row table:style-name="ro4">
          <table:table-cell office:value-type="string" calcext:value-type="string">
            <text:p>Cinthia Dias Ferreira Mattos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Ambulatório / Pronto Socorro / Enfermaria / UTI </text:p>
          </table:table-cell>
          <table:table-cell office:value-type="string" calcext:value-type="string">
            <text:p>Celetista </text:p>
          </table:table-cell>
          <table:table-cell office:value-type="float" office:value="7498" calcext:value-type="float">
            <text:p>74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4:00 às 16:00</text:p>
          </table:table-cell>
          <table:table-cell office:value-type="float" office:value="75" calcext:value-type="float" table:number-columns-spanned="2" table:number-rows-spanned="1">
            <text:p>75</text:p>
          </table:table-cell>
          <table:covered-table-cell/>
        </table:table-row>
        <table:table-row table:style-name="ro4">
          <table:table-cell office:value-type="string" calcext:value-type="string">
            <text:p>Jéssik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383913" calcext:value-type="float">
            <text:p>3839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Richard Mateus Silva de Oliv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ontrato Temporário</text:p>
          </table:table-cell>
          <table:table-cell office:value-type="float" office:value="430392" calcext:value-type="float">
            <text:p>4303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Wélita César de Carvalho Jesu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232270" calcext:value-type="float">
            <text:p>2322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Nathara Lopes Xavier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178766" calcext:value-type="float">
            <text:p>1787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Paulo Henrique Ribeiro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323822" calcext:value-type="float">
            <text:p>3238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Maria Gabriela Alvarenga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ontrato Temporário</text:p>
          </table:table-cell>
          <table:table-cell office:value-type="float" office:value="450773" calcext:value-type="float">
            <text:p>4507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Ranay Antônia Fernand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125258" calcext:value-type="float">
            <text:p>1252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Samanda Franca de Jesu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ontrato Temporário</text:p>
          </table:table-cell>
          <table:table-cell office:value-type="float" office:value="408045" calcext:value-type="float">
            <text:p>4080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Daniella Carla da Silv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3953" calcext:value-type="float">
            <text:p>39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Lucilene Cassiano de Souza Faustino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8359" calcext:value-type="float">
            <text:p>83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Edria Cardoso Rodrigue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8173" calcext:value-type="float">
            <text:p>81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Aliny Kellen Nunes Trindade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4388" calcext:value-type="float">
            <text:p>43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Doralice da Silva Abreu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8335" calcext:value-type="float">
            <text:p>83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Rodrigo Alves Magalhãe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5961" calcext:value-type="float">
            <text:p>59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Josiene Camelo Ferreira Antunes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ontrato Temporário</text:p>
          </table:table-cell>
          <table:table-cell office:value-type="float" office:value="5250" calcext:value-type="float">
            <text:p>52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Leticia Inocêncio da Silva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17258" calcext:value-type="float">
            <text:p>172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Wanessa Arrais dos Santos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16661" calcext:value-type="float">
            <text:p>166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Danielly Malaquias Moreira de Deus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eletista </text:p>
          </table:table-cell>
          <table:table-cell office:value-type="float" office:value="16006" calcext:value-type="float">
            <text:p>160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Iwry Alves Salgado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Ambulatório / Pronto Socorro / Enfermaria / UTI</text:p>
          </table:table-cell>
          <table:table-cell office:value-type="string" calcext:value-type="string">
            <text:p>Contrato Temporário</text:p>
          </table:table-cell>
          <table:table-cell office:value-type="float" office:value="27678" calcext:value-type="float">
            <text:p>276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office:value-type="string" calcext:value-type="string">
            <text:p>Marciel Candido Barbos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 / Encarregado de Enfermagem </text:p>
          </table:table-cell>
          <table:table-cell office:value-type="string" calcext:value-type="string">
            <text:p>Celetista </text:p>
          </table:table-cell>
          <table:table-cell office:value-type="float" office:value="673368" calcext:value-type="float">
            <text:p>6733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Nayara Martins de Lacerd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258914" calcext:value-type="float">
            <text:p>2589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uliana Praxedes de Souz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586563" calcext:value-type="float">
            <text:p>5865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ordanna Lara Gomes da Silva Santos 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453056" calcext:value-type="float">
            <text:p>4530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ichele Bianca Silva Santos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352031" calcext:value-type="float">
            <text:p>3520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Patrícia dos Reis Evangelist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262879" calcext:value-type="float">
            <text:p>2628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Bruna Alves Ferreir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434014" calcext:value-type="float">
            <text:p>4340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ylena Rodrigues Santos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538251" calcext:value-type="float">
            <text:p>5382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Thays Rejane Oliveira</text:p>
          </table:table-cell>
          <table:table-cell office:value-type="string" calcext:value-type="string">
            <text:p><text:s/>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465783" calcext:value-type="float">
            <text:p>4657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ohn Lenonn Ribeiro da Cun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 </text:p>
          </table:table-cell>
          <table:table-cell office:value-type="float" office:value="1777619" calcext:value-type="float">
            <text:p>17776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office:value-type="string" calcext:value-type="string">
            <text:p>Aliny Rangel Moreira Ram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940626" calcext:value-type="float">
            <text:p>19406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iselle Gome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559325" calcext:value-type="float">
            <text:p>155932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Elizangela Tomaz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941503" calcext:value-type="float">
            <text:p>9415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amuel Pereira Soare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958954" calcext:value-type="float">
            <text:p>19589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Nayara Danielly Pereir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2227667" calcext:value-type="float">
            <text:p>22276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lpim Pereira Gomes Ne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923804" calcext:value-type="float">
            <text:p>19238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a Carolina Cassiano Ferreira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Pronto Socorro</text:p>
          </table:table-cell>
          <table:table-cell office:value-type="string" calcext:value-type="string">
            <text:p>Terceirizado / Celetista</text:p>
          </table:table-cell>
          <table:table-cell office:value-type="float" office:value="1959739" calcext:value-type="float">
            <text:p>19597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<text:s/>07:00 às 19:00 / 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manda Beatriz Silv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08307" calcext:value-type="float">
            <text:p>22083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Évila Damásio Simie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761089" calcext:value-type="float">
            <text:p>17610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na Karolina Rodrigues Calix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334376" calcext:value-type="float">
            <text:p>13343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ob Alves de Almeida Neto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Pronto Socorro</text:p>
          </table:table-cell>
          <table:table-cell office:value-type="string" calcext:value-type="string">
            <text:p>Terceirizado / Celetista</text:p>
          </table:table-cell>
          <table:table-cell office:value-type="float" office:value="1431361" calcext:value-type="float">
            <text:p>14313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Maria Luíza Alves de Mou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199616" calcext:value-type="float">
            <text:p>11996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abriel Moura Abo Arrage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87456" calcext:value-type="float">
            <text:p>18874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Alan Júnio Maciel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167763" calcext:value-type="float">
            <text:p>11677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ydmara Marins Dantas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Pronto Socorro</text:p>
          </table:table-cell>
          <table:table-cell office:value-type="string" calcext:value-type="string">
            <text:p>Terceirizado / Celetista</text:p>
          </table:table-cell>
          <table:table-cell office:value-type="float" office:value="1354284" calcext:value-type="float">
            <text:p>13542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Lorena Marques da Costa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601441" calcext:value-type="float">
            <text:p>16014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Claudia da Silv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 </text:p>
          </table:table-cell>
          <table:table-cell office:value-type="float" office:value="1582256" calcext:value-type="float">
            <text:p>15822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0" calcext:value-type="float" table:number-columns-spanned="2" table:number-rows-spanned="1">
            <text:p>0</text:p>
          </table:table-cell>
          <table:covered-table-cell/>
        </table:table-row>
        <table:table-row table:style-name="ro4">
          <table:table-cell office:value-type="string" calcext:value-type="string">
            <text:p>Martah de Paula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1302587" calcext:value-type="float">
            <text:p>13025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leidson Rosa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2041039" calcext:value-type="float">
            <text:p>20410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abrielle Rodrigu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2017950" calcext:value-type="float">
            <text:p>20179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Gabrielle Elizabeth de Oliveir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762407" calcext:value-type="float">
            <text:p>17624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Hugo Emanuel Costa Alcanta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060185" calcext:value-type="float">
            <text:p>20601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hayce Kelly Lop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1772279" calcext:value-type="float">
            <text:p>17722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Kamila Rodrigue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2238913" calcext:value-type="float">
            <text:p>22389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Daniela Gomes Ferreira</text:p>
          </table:table-cell>
          <table:table-cell office:value-type="string" calcext:value-type="string">
            <text:p>Técnico em Análises Clínicas / Técnico em Enfermagem</text:p>
          </table:table-cell>
          <table:table-cell office:value-type="string" calcext:value-type="string">
            <text:p>Laboratório / Pronto Socorro</text:p>
          </table:table-cell>
          <table:table-cell office:value-type="string" calcext:value-type="string">
            <text:p>Terceirizado / Contrato Temporário</text:p>
          </table:table-cell>
          <table:table-cell office:value-type="float" office:value="2272431" calcext:value-type="float">
            <text:p>22724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Santhiago Augusto dos Santo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63471" calcext:value-type="float">
            <text:p>6634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Paulo Ricardo Pereira Silva</text:p>
          </table:table-cell>
          <table:table-cell office:value-type="string" calcext:value-type="string">
            <text:p>Técnico em Imobilização Ortopédic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eferson Barata Pinto</text:p>
          </table:table-cell>
          <table:table-cell office:value-type="string" calcext:value-type="string">
            <text:p>Técnico em Imobilização Ortopédic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Jeovino Dourado de Sousa Júnior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Laboratório / Responsabilidade Técnica</text:p>
          </table:table-cell>
          <table:table-cell office:value-type="string" calcext:value-type="string">
            <text:p>Terceirizado</text:p>
          </table:table-cell>
          <table:table-cell office:value-type="float" office:value="19037" calcext:value-type="float">
            <text:p>190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Lucas Alves de Queiroz Nunes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Laboratório / Coordenação</text:p>
          </table:table-cell>
          <table:table-cell office:value-type="string" calcext:value-type="string">
            <text:p>Terceirizado</text:p>
          </table:table-cell>
          <table:table-cell office:value-type="float" office:value="10772" calcext:value-type="float">
            <text:p>107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Letícia Franco Ribeiro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10425" calcext:value-type="float">
            <text:p>1042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 table:style-name="ce20"/>
        </table:table-row>
        <table:table-row table:style-name="ro4">
          <table:table-cell office:value-type="string" calcext:value-type="string">
            <text:p>Larissa Oliveira de Souza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7897" calcext:value-type="float">
            <text:p>78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Nayla Nunes de Jesus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13575" calcext:value-type="float">
            <text:p>135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office:value-type="string" calcext:value-type="string">
            <text:p>Daniel Alves dos Santos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22424" calcext:value-type="float">
            <text:p>224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10" calcext:value-type="float" table:number-columns-spanned="2" table:number-rows-spanned="1">
            <text:p>210</text:p>
          </table:table-cell>
          <table:covered-table-cell/>
        </table:table-row>
        <table:table-row table:style-name="ro4">
          <table:table-cell office:value-type="string" calcext:value-type="string">
            <text:p>Poliany Rodrigues de Araújo Gomes </text:p>
          </table:table-cell>
          <table:table-cell office:value-type="string" calcext:value-type="string">
            <text:p>Técnico em Análises Clínicas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1013870" calcext:value-type="float">
            <text:p>10138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0" office:value-type="string" calcext:value-type="string">
            <text:p>Patrícia da Silva Reis</text:p>
          </table:table-cell>
          <table:table-cell office:value-type="string" calcext:value-type="string">
            <text:p>Técnico em Análises Clínicas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2360304" calcext:value-type="float">
            <text:p>23603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4">
          <table:table-cell table:style-name="ce10" office:value-type="string" calcext:value-type="string">
            <text:p>Cintia Assis de Souza Silva</text:p>
          </table:table-cell>
          <table:table-cell office:value-type="string" calcext:value-type="string">
            <text:p>Técnico em Análises Clínicas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Terceirizado</text:p>
          </table:table-cell>
          <table:table-cell office:value-type="float" office:value="1241744" calcext:value-type="float">
            <text:p>12417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table:style-name="ce18" office:value-type="float" office:value="210" calcext:value-type="float" table:number-columns-spanned="2" table:number-rows-spanned="1">
            <text:p>210</text:p>
          </table:table-cell>
          <table:covered-table-cell table:style-name="ce21"/>
        </table:table-row>
        <table:table-row table:style-name="ro2">
          <table:table-cell table:style-name="ce12" office:value-type="string" calcext:value-type="string">
            <text:p>Armazenamento</text:p>
          </table:table-cell>
          <table:table-cell table:style-name="ce14" office:value-type="string" calcext:value-type="string" table:number-columns-spanned="2" table:number-rows-spanned="1">
            <text:p>Proteção/Acesso</text:p>
          </table:table-cell>
          <table:covered-table-cell table:style-name="ce14"/>
          <table:table-cell table:style-name="ce14" office:value-type="string" calcext:value-type="string">
            <text:p>Recuperação</text:p>
          </table:table-cell>
          <table:table-cell table:style-name="ce14" office:value-type="string" calcext:value-type="string" table:number-columns-spanned="3" table:number-rows-spanned="1">
            <text:p>Retenção</text:p>
          </table:table-cell>
          <table:covered-table-cell table:number-columns-repeated="2" table:style-name="ce14"/>
          <table:table-cell table:style-name="ce12" office:value-type="string" calcext:value-type="string" table:number-columns-spanned="2" table:number-rows-spanned="1">
            <text:p>Disposição dos registros</text:p>
          </table:table-cell>
          <table:covered-table-cell table:style-name="ce12"/>
        </table:table-row>
        <table:table-row table:style-name="ro2">
          <table:table-cell table:style-name="ce13" office:value-type="string" calcext:value-type="string">
            <text:p>Setor do SERVRH</text:p>
          </table:table-cell>
          <table:table-cell table:style-name="ce15" office:value-type="string" calcext:value-type="string" table:number-columns-spanned="2" table:number-rows-spanned="1">
            <text:p>Pasta / Colaboradores do SERVRH</text:p>
          </table:table-cell>
          <table:covered-table-cell table:style-name="ce15"/>
          <table:table-cell table:style-name="ce15" office:value-type="string" calcext:value-type="string">
            <text:p>Por data</text:p>
          </table:table-cell>
          <table:table-cell table:style-name="ce15" office:value-type="string" calcext:value-type="string" table:number-columns-spanned="3" table:number-rows-spanned="1">
            <text:p>5 anos</text:p>
          </table:table-cell>
          <table:covered-table-cell table:number-columns-repeated="2" table:style-name="ce15"/>
          <table:table-cell table:style-name="ce13" office:value-type="string" calcext:value-type="string" table:number-columns-spanned="2" table:number-rows-spanned="1">
            <text:p>Deletar</text:p>
          </table:table-cell>
          <table:covered-table-cell table:style-name="ce13"/>
        </table:table-row>
        <calcext:conditional-formats>
          <calcext:conditional-format calcext:target-range-address="Planilha1.E8:Planilha1.E61">
            <calcext:condition calcext:apply-style-name="ConditionalStyle_1" calcext:value="duplicate" calcext:base-cell-address="Planilha1.E8"/>
          </calcext:conditional-format>
          <calcext:conditional-format calcext:target-range-address="Planilha1.A201:Planilha1.A202">
            <calcext:condition calcext:apply-style-name="ConditionalStyle_2" calcext:value="duplicate" calcext:base-cell-address="Planilha1.A201"/>
          </calcext:conditional-format>
          <calcext:conditional-format calcext:target-range-address="Planilha1.A64:Planilha1.A200 Planilha1.A203:Planilha1.A270">
            <calcext:condition calcext:apply-style-name="ConditionalStyle_3" calcext:value="duplicate" calcext:base-cell-address="Planilha1.A64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09:08.312752800</meta:creation-date>
    <dc:date>2026-09-01T10:09:37.122196100</dc:date>
    <meta:editing-duration>PT28S</meta:editing-duration>
    <meta:editing-cycles>1</meta:editing-cycles>
    <meta:document-statistic meta:table-count="1" meta:cell-count="2125" meta:object-count="2"/>
    <meta:generator>LibreOffice/26.2.5.2$Windows_X86_64 LibreOffice_project/cd7284b4cbbfeb507e630c1aac019f4157393acb</meta:generator>
  </office:meta>
</office:document-meta>
</file>