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3D000000780900CB6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4.766cm"/>
    </style:style>
    <style:style style:name="co2" style:family="table-column">
      <style:table-column-properties fo:break-before="auto" style:column-width="11.031cm"/>
    </style:style>
    <style:style style:name="co3" style:family="table-column">
      <style:table-column-properties fo:break-before="auto" style:column-width="8.906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5.801cm"/>
    </style:style>
    <style:style style:name="co6" style:family="table-column">
      <style:table-column-properties fo:break-before="auto" style:column-width="7.682cm"/>
    </style:style>
    <style:style style:name="co7" style:family="table-column">
      <style:table-column-properties fo:break-before="auto" style:column-width="11.7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3.184cm" fo:break-before="auto" style:use-optimal-row-height="true"/>
    </style:style>
    <style:style style:name="ro5" style:family="table-row">
      <style:table-row-properties style:row-height="2.738cm" fo:break-before="auto" style:use-optimal-row-height="true"/>
    </style:style>
    <style:style style:name="ro6" style:family="table-row">
      <style:table-row-properties style:row-height="3.632cm" fo:break-before="auto" style:use-optimal-row-height="true"/>
    </style:style>
    <style:style style:name="ro7" style:family="table-row">
      <style:table-row-properties style:row-height="2.29cm" fo:break-before="auto" style:use-optimal-row-height="true"/>
    </style:style>
    <style:style style:name="ro8" style:family="table-row">
      <style:table-row-properties style:row-height="4.08cm" fo:break-before="auto" style:use-optimal-row-height="true"/>
    </style:style>
    <style:style style:name="ro9" style:family="table-row">
      <style:table-row-properties style:row-height="1.395cm" fo:break-before="auto" style:use-optimal-row-height="true"/>
    </style:style>
    <style:style style:name="ro10" style:family="table-row">
      <style:table-row-properties style:row-height="4.974cm" fo:break-before="auto" style:use-optimal-row-height="true"/>
    </style:style>
    <style:style style:name="ro11" style:family="table-row">
      <style:table-row-properties style:row-height="7.661cm" fo:break-before="auto" style:use-optimal-row-height="true"/>
    </style:style>
    <style:style style:name="ro12" style:family="table-row">
      <style:table-row-properties style:row-height="7.213cm" fo:break-before="auto" style:use-optimal-row-height="true"/>
    </style:style>
    <style:style style:name="ro13" style:family="table-row">
      <style:table-row-properties style:row-height="6.318cm" fo:break-before="auto" style:use-optimal-row-height="true"/>
    </style:style>
    <style:style style:name="ro14" style:family="table-row">
      <style:table-row-properties style:row-height="3.552cm" fo:break-before="auto" style:use-optimal-row-height="true"/>
    </style:style>
    <style:style style:name="ro15" style:family="table-row">
      <style:table-row-properties style:row-height="2.552cm" fo:break-before="auto" style:use-optimal-row-height="true"/>
    </style:style>
    <style:style style:name="ro16" style:family="table-row">
      <style:table-row-properties style:row-height="2.053cm" fo:break-before="auto" style:use-optimal-row-height="true"/>
    </style:style>
    <style:style style:name="ro17" style:family="table-row">
      <style:table-row-properties style:row-height="4.053cm" fo:break-before="auto" style:use-optimal-row-height="true"/>
    </style:style>
    <style:style style:name="ro18" style:family="table-row">
      <style:table-row-properties style:row-height="3.053cm" fo:break-before="auto" style:use-optimal-row-height="true"/>
    </style:style>
    <style:style style:name="ro19" style:family="table-row">
      <style:table-row-properties style:row-height="5.422cm" fo:break-before="auto" style:use-optimal-row-height="true"/>
    </style:style>
    <style:style style:name="ro20" style:family="table-row">
      <style:table-row-properties style:row-height="8.109cm" fo:break-before="auto" style:use-optimal-row-height="true"/>
    </style:style>
    <style:style style:name="ro21" style:family="table-row">
      <style:table-row-properties style:row-height="5.87cm" fo:break-before="auto" style:use-optimal-row-height="true"/>
    </style:style>
    <style:style style:name="ro22" style:family="table-row">
      <style:table-row-properties style:row-height="4.528cm" fo:break-before="auto" style:use-optimal-row-height="true"/>
    </style:style>
    <style:style style:name="ro2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ime-style style:name="N60">
      <number:hours number:style="long"/>
      <number:text>:</number:text>
      <number:minutes number:style="long"/>
    </number:tim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ans1" fo:font-size="12pt" fo:font-style="normal" fo:text-shadow="none" style:text-underline-style="none" fo:font-weight="normal" style:font-size-asian="12pt" style:font-style-asian="normal" style:font-weight-asian="normal" style:font-name-complex="Liberation Sans1" style:font-size-complex="12pt" style:font-style-complex="normal" style:font-weight-complex="normal"/>
    </style:style>
    <style:style style:name="ce20" style:family="table-cell" style:parent-style-name="Default" style:data-style-name="N11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Default" style:data-style-name="N12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Default" style:data-style-name="N137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" style:family="table-cell" style:parent-style-name="Default" style:data-style-name="N6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4" style:family="table-cell" style:parent-style-name="Default" style:data-style-name="N13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Default" style:data-style-name="N6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Default" style:data-style-name="N13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Default" style:data-style-name="N6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" style:family="table-cell" style:parent-style-name="Default" style:data-style-name="N6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Arial" fo:font-size="12pt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4"/>
        <table:table-column table:style-name="co2" table:default-cell-style-name="ce8"/>
        <table:table-column table:style-name="co3" table:default-cell-style-name="ce10"/>
        <table:table-column table:style-name="co4" table:number-columns-repeated="2" table:default-cell-style-name="ce10"/>
        <table:table-column table:style-name="co5" table:default-cell-style-name="ce10"/>
        <table:table-column table:style-name="co6" table:default-cell-style-name="ce10"/>
        <table:table-column table:style-name="co4" table:number-columns-repeated="2" table:default-cell-style-name="ce27"/>
        <table:table-column table:style-name="co4" table:default-cell-style-name="ce10"/>
        <table:table-column table:style-name="co7" table:default-cell-style-name="ce10"/>
        <table:table-row table:style-name="ro1">
          <table:table-cell table:style-name="ce1" office:value-type="string" calcext:value-type="string" table:number-columns-spanned="11" table:number-rows-spanned="1">
            <text:p>Escalas de trabalho dos principais serviços ofertados</text:p>
          </table:table-cell>
          <table:covered-table-cell table:number-columns-repeated="9" table:style-name="ce5"/>
          <table:covered-table-cell table:style-name="ce32">
            <draw:frame draw:z-index="0" draw:name="Imagem 1" draw:style-name="gr1" draw:text-style-name="P1" svg:width="6.089cm" svg:height="1.701cm" svg:x="4.696cm" svg:y="0.217cm">
              <draw:image xlink:href="Pictures/100000010000013D000000780900CB64.png" xlink:type="simple" xlink:show="embed" xlink:actuate="onLoad" draw:mime-type="image/png">
                <text:p/>
              </draw:image>
              <svg:desc>https://indicadores.saude.go.gov.br/pentaho/api/repos/pentaho-cdf-dd/static/logo/logo_normal.png</svg:desc>
            </draw:frame>
          </table:covered-table-cell>
        </table:table-row>
        <table:table-row table:style-name="ro2">
          <table:table-cell table:style-name="ce2" office:value-type="string" calcext:value-type="string" table:number-columns-spanned="11" table:number-rows-spanned="1">
            <text:p>SETEMBRO DE 2026</text:p>
            <text:p>ESCALA PREVISTA</text:p>
          </table:table-cell>
          <table:covered-table-cell table:number-columns-repeated="9" table:style-name="ce6"/>
          <table:covered-table-cell table:style-name="ce33"/>
        </table:table-row>
        <table:table-row table:style-name="ro3">
          <table:table-cell table:style-name="ce3" office:value-type="string" calcext:value-type="string">
            <text:p>NOME DA UNIDADE</text:p>
          </table:table-cell>
          <table:table-cell table:style-name="ce7" office:value-type="string" calcext:value-type="string">
            <text:p>NOME DO PROFISSIONAL</text:p>
          </table:table-cell>
          <table:table-cell table:style-name="ce9" office:value-type="string" calcext:value-type="string">
            <text:p>ESPECIALIDADE </text:p>
          </table:table-cell>
          <table:table-cell table:style-name="ce9" office:value-type="string" calcext:value-type="string">
            <text:p>VÍNCULO EMPREGATÍCIO</text:p>
          </table:table-cell>
          <table:table-cell table:style-name="ce9" office:value-type="string" calcext:value-type="string">
            <text:p>RQE</text:p>
          </table:table-cell>
          <table:table-cell table:style-name="ce9" office:value-type="string" calcext:value-type="string">
            <text:p>UNIDADE FUNCIONAL</text:p>
          </table:table-cell>
          <table:table-cell table:style-name="ce9" office:value-type="string" calcext:value-type="string">
            <text:p>DIAS TRABALHADOS</text:p>
          </table:table-cell>
          <table:table-cell table:style-name="ce22" office:value-type="string" calcext:value-type="string">
            <text:p>HORÁRIO DE ENTRADA</text:p>
          </table:table-cell>
          <table:table-cell table:style-name="ce22" office:value-type="string" calcext:value-type="string">
            <text:p>HORÁRIO DE SAÍDA</text:p>
          </table:table-cell>
          <table:table-cell table:style-name="ce31" office:value-type="string" calcext:value-type="string">
            <text:p>CARGA HORÁRIA MENSAL</text:p>
          </table:table-cell>
          <table:table-cell table:style-name="ce7" office:value-type="string" calcext:value-type="string">
            <text:p>SERVIÇOS OFERTADOS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NA PAOLA BATISTA DAMANDO</text:p>
          </table:table-cell>
          <table:table-cell office:value-type="string" calcext:value-type="string">
            <text:p>ENFERMEIRA AAVVS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</text:p>
          </table:table-cell>
          <table:table-cell office:value-type="string" calcext:value-type="string">
            <text:p>1,2,3,4,5,8,9,10,11,12,14,15,16,17,18,19,21,22,23,24,25,26,28,29,30.</text:p>
          </table:table-cell>
          <table:table-cell table:style-name="ce10" office:value-type="string" calcext:value-type="string">
            <text:p>06:40h</text:p>
          </table:table-cell>
          <table:table-cell table:style-name="ce10" office:value-type="string" calcext:value-type="string">
            <text:p>12:55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NA CLARA FIRMIANO ROCHA</text:p>
          </table:table-cell>
          <table:table-cell office:value-type="string" calcext:value-type="string">
            <text:p>PSIC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7:00h</text:p>
          </table:table-cell>
          <table:table-cell table:style-name="ce13" office:value-type="string" calcext:value-type="string">
            <text:p>13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FABIANGELA SANTAN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6:30h</text:p>
          </table:table-cell>
          <table:table-cell table:style-name="ce13" office:value-type="string" calcext:value-type="string">
            <text:p>12:3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TÉC EM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KATIA DIVINA DIAS ROCHA BORGES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7:00h</text:p>
          </table:table-cell>
          <table:table-cell table:style-name="ce13" office:value-type="string" calcext:value-type="string">
            <text:p>13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ASSISTÊNCIA SOCIAL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URI DE OLIVEIRA SILVA JUNIOR</text:p>
          </table:table-cell>
          <table:table-cell office:value-type="string" calcext:value-type="string">
            <text:p>PSICÓLOGO - CRP 09/14475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 e Psicologia 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IMARY DOS SANTOS BARR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4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ENFERMAGEM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HAIS MARIS SALES</text:p>
          </table:table-cell>
          <table:table-cell office:value-type="string" calcext:value-type="string">
            <text:p>PSICÓLOGA RT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 e Psicologia</text:p>
          </table:table-cell>
          <table:table-cell office:value-type="string" calcext:value-type="string">
            <text:p>AFASTAMENTO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PRESTAÇÃO DE SERVIÇO EM RESPONSÁBILIDADE TÉCNIC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ALLITA BARBOSA MORAIS </text:p>
          </table:table-cell>
          <table:table-cell office:value-type="string" calcext:value-type="string">
            <text:p>BIOMÉDICA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2,3,4,8,9,10,11,14,15,16,17,18,21,22,23,24,25,28,29,30</text:p>
          </table:table-cell>
          <table:table-cell table:style-name="ce23" office:value-type="time" office:time-value="PT08H00M00S" calcext:value-type="time">
            <text:p>08:00:00</text:p>
          </table:table-cell>
          <table:table-cell table:style-name="ce23" office:value-type="time" office:time-value="PT17H00M00S" calcext:value-type="time">
            <text:p>17:00:00</text:p>
          </table:table-cell>
          <table:table-cell table:style-name="ce11" office:value-type="string" calcext:value-type="string">
            <text:p>40 horas semanais</text:p>
          </table:table-cell>
          <table:table-cell office:value-type="string" calcext:value-type="string">
            <text:p>COORDENAÇÃO SERV.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BRUNA ALVES DE LIMA NUNES </text:p>
          </table:table-cell>
          <table:table-cell office:value-type="string" calcext:value-type="string">
            <text:p>BIOMÉDICA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KAMILA ALVES NERY</text:p>
          </table:table-cell>
          <table:table-cell office:value-type="string" calcext:value-type="string">
            <text:p>TÉCNICO DE LABORATÓRIO 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GIOVANA CAMPOS SIQUEIRA</text:p>
          </table:table-cell>
          <table:table-cell office:value-type="string" calcext:value-type="string">
            <text:p>BIOMÉDICA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ANESSA PONTES FERREIRA </text:p>
          </table:table-cell>
          <table:table-cell office:value-type="string" calcext:value-type="string">
            <text:p>TÉCNICO DE LABORATÓRIO 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DILENE LIMA DE SOUZA</text:p>
          </table:table-cell>
          <table:table-cell office:value-type="string" calcext:value-type="string">
            <text:p>TÉCNICO DE ENFERMAGEM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HUDSON EMANUEL MATOS DOS SANTOS</text:p>
          </table:table-cell>
          <table:table-cell office:value-type="string" calcext:value-type="string">
            <text:p>BIOMÉDICA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ORION NUNES DA SIVA</text:p>
          </table:table-cell>
          <table:table-cell office:value-type="string" calcext:value-type="string">
            <text:p>TÉCNICO DE LABORATÓRIO 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HENNIFER RODRIGUES ANDRADE SANTOS</text:p>
          </table:table-cell>
          <table:table-cell office:value-type="string" calcext:value-type="string">
            <text:p>BIOMÉDICA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NIEL SANTA CRUZ FERREIRA SÁ</text:p>
          </table:table-cell>
          <table:table-cell office:value-type="string" calcext:value-type="string">
            <text:p>TÉCNICO DE LABORATÓRIO </text:p>
          </table:table-cell>
          <table:table-cell table:style-name="ce11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8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EGINA DOMINGOS BARROSO </text:p>
          </table:table-cell>
          <table:table-cell office:value-type="string" calcext:value-type="string">
            <text:p>AUXILIAR DE ENFERMAGEM</text:p>
          </table:table-cell>
          <table:table-cell table:style-name="ce11"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Ag. transfusional </text:p>
          </table:table-cell>
          <table:table-cell table:style-name="ce11" office:value-type="string" calcext:value-type="string">
            <text:p>3,6,9,12,15,18,21,24,27,30</text:p>
          </table:table-cell>
          <table:table-cell table:style-name="ce23" office:value-type="time" office:time-value="PT19H00M00S" calcext:value-type="time">
            <text:p>19:00:00</text:p>
          </table:table-cell>
          <table:table-cell table:style-name="ce23" office:value-type="time" office:time-value="PT07H00M00S" calcext:value-type="time">
            <text:p>07:00:00</text:p>
          </table:table-cell>
          <table:table-cell table:style-name="ce11" office:value-type="string" calcext:value-type="string">
            <text:p>120 horas </text:p>
          </table:table-cell>
          <table:table-cell office:value-type="string" calcext:value-type="string">
            <text:p>SERVIÇO TRANSFUSIONAL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MILENA GUILHEN FORNOS</text:p>
          </table:table-cell>
          <table:table-cell office:value-type="string" calcext:value-type="string">
            <text:p>COORDENADORA DE IMAGENOLOGIA/AMBULATORIOS (ENFERMEIRA)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A,2,3,4,8, FÉRIAS DIA 10 AO DIA 23, 24,25,28,29,30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A BORGE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3, 05, 07, 09, 11, 13, 15, 17, 19, 21, 23, 25, 23, 25, 27, 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ULIANA DA SILVA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3, 05, 07, 09, 11, 13, 15, 17, 19, 21, 23, 25, 23, 25, 27, 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ORENA DAVI REIS FEIT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4, 06, 08, 10, 12, 14, 16, 18, 20, 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LENE DE SOUZA BOENS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4, 06, 08, 10, 12, 14, 16, 18, 20, 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ÂNIA RAQUEL CANDI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ORRANA RIBEIR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3, 05, 07, 09, 11, 13, 15, 17, 19, 21, 23, 25, 23, 25, 27, 29,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HAYS SANTOS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4, 06, 08, 10, 12, 14, 16, 18, 20, 22, 24, 26, 28, 30,</text:p>
          </table:table-cell>
          <table:table-cell table:style-name="ce24" office:value-type="time" office:time-value="PT19H00M00.0000288S" calcext:value-type="time">
            <text:p>19:00:00</text:p>
          </table:table-cell>
          <table:table-cell table:style-name="ce24" office:value-type="time" office:time-value="PT07H00M00.0000288S" calcext:value-type="time">
            <text:p>07:00:00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MONE DAS GRACAS BARBOSA OLIVEIRA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3, 05, 07, 09, 11, 13, 15, 17, 19, 21, 23, 25, 23, 25, 27, 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AYANNE CARDOSO DA SILVA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4, 06, 08, 10, 12, 14, 16, 18, 20, 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ARINA DA SILVA DIAS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2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ARMELITA DIAS TEREZ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2, 04, <text:s/>08, 10, <text:s/>14, 16, 18, <text:s/>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SPEDITO MOREIR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2, 04, <text:s/>08, 10, <text:s/>14, 16, 18, <text:s/>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WÂNIA LÚCIA DE OLIVEIR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1, 03, <text:s/>07, 09, 11, <text:s/>15, 17, <text:s/>21, 23, 25, 23, 25, <text:s/>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VANI SARDINHA DA COST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02, 04, <text:s/>08, 10, <text:s/>14, 16, 18, <text:s/>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EOCIONE GOMES DE JESUS SILV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02, 04, <text:s/>08, 10, <text:s/>14, 16, 18, <text:s/>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LUCI FATIMA DOS SANTO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02, 04, <text:s/>08, 10, <text:s/>14, 16, 18, <text:s/>22, 24, 26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LETE DE SOUZA LIMA</text:p>
          </table:table-cell>
          <table:table-cell office:value-type="string" calcext:value-type="string">
            <text:p>TECNICA EM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Férias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ZIA MARTINS SOARES DE OLIV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01, 03, <text:s/>07, 09, 11, <text:s/>15, 17, <text:s/>21, 23, 25, 23, 25, <text:s/>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TÔNIA EUNICE DO NASCIMENTO LEITE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MBULATORIO OBSTETRICIA</text:p>
          </table:table-cell>
          <table:table-cell office:value-type="string" calcext:value-type="string">
            <text:p>01, 03, <text:s/>07, 09, 11, <text:s/>15, 17, <text:s/>21, 23, 25, 23, 25, <text:s/>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S</text:p>
          </table:table-cell>
          <table:table-cell office:value-type="string" calcext:value-type="string">
            <text:p>PRESTAÇÃO DE SEVIÇOS DE ENFERMAGEM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EUCLIDES JOSE BARROSO INDALECIO NETO</text:p>
          </table:table-cell>
          <table:table-cell office:value-type="string" calcext:value-type="string">
            <text:p>STAR - SUPERVISOR DAS APLICAÇÕES DAS TÉCNICAS RADIOLÓGICAS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02,03,04 , 07, 08, 09, 10 , 11, 14, 15, 16, 17, 18, 21, 22 ,23, 24, 25, 28, 29,30.</text:p>
          </table:table-cell>
          <table:table-cell table:style-name="ce10" office:value-type="string" calcext:value-type="string">
            <text:p>07:30H</text:p>
          </table:table-cell>
          <table:table-cell table:style-name="ce10" office:value-type="string" calcext:value-type="string">
            <text:p>12:18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DRIEL RODRIGUES ADORN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5, 09, 12, 16, 19, 23, 26, 30.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ZETE SANTOS LIM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4, 08, 11, 15, 18, 22, 25.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SAAC DANIEL BARROS GARCI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 + <text:s/>18, 22, 25, 29.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O SAN PEREIRA D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 + 06, 07.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ARBAS EVANGELISTA JUNIOR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2, 08, 09,15, 16, 22, 23, 29, 30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ITA DE CASSIA BORGES OLIVEIR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 + 02, 30. 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IANE PEREIRA D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7, 09, 16, 21, 23, 28, 30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URIPEDES EVARISTO MENDANH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3, 08, 10, 17, 22, 24, 29, 31,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EANY MACHADO NEVE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 + 13, 18, 20,25, 27,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ELSON NUNES ARAUJ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5, 08, 10, 15, <text:s/>18, 22, 24,31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LLER CASTILIO DE MORAI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FÉRIAS 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THEUS SILVA RIBEIR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2, 05, 09, 12, 15, <text:s/>18, 23, 25, 29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APHAEL FERREIRA ALVE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 03, 07, 09, 13, 15, 22, 27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MIÃO DE ASSIS SILVA</text:p>
          </table:table-cell>
          <table:table-cell office:value-type="string" calcext:value-type="string">
            <text:p>AUXILIAR EM RADIOLOG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3, 06, 09, 14, 17, 26, 27, 29,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CELO RENATO TIREONE MELO</text:p>
          </table:table-cell>
          <table:table-cell office:value-type="string" calcext:value-type="string">
            <text:p>AUXILIAR EM RADIOLOG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01,02,03,04 , 09, 10, 11, 12, 21, 22, 23, 24, 28, 29 ,30.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O LUIZ SOUZA</text:p>
          </table:table-cell>
          <table:table-cell office:value-type="string" calcext:value-type="string">
            <text:p>AUXILIAR EM RADIOLOG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IMAGENOLOGIA</text:p>
          </table:table-cell>
          <table:table-cell office:value-type="string" calcext:value-type="string">
            <text:p>LICENÇA MÉDICA 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96HS</text:p>
          </table:table-cell>
          <table:table-cell office:value-type="string" calcext:value-type="string">
            <text:p>PRESTAÇÃO DE SEVIÇOS DE RADIOLOGIA/RX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LYSSON DA SILVA REGO 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6681" calcext:value-type="float">
            <text:p>16681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5, 7, 12, 14, 19, 21, 26, 28 </text:p>
          </table:table-cell>
          <table:table-cell table:style-name="ce12" office:value-type="string" calcext:value-type="string">
            <text:p>QUARTA 07H SEXTA 13H</text:p>
          </table:table-cell>
          <table:table-cell table:style-name="ce12" office:value-type="string" calcext:value-type="string">
            <text:p>QUARTA 19H SEXTA 19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E JULIANE RODRIGUES WACHLOZ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3745" calcext:value-type="float">
            <text:p>13745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2" office:value-type="string" calcext:value-type="string">
            <text:p>LICENÇA MATERNIDADE</text:p>
          </table:table-cell>
          <table:table-cell table:style-name="ce12" office:value-type="string" calcext:value-type="string">
            <text:p>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UGUSTO CORTIZO VIDAL</text:p>
          </table:table-cell>
          <table:table-cell office:value-type="string" calcext:value-type="string">
            <text:p>GINECOLOGIA / OBSTETRÍCIA</text:p>
          </table:table-cell>
          <table:table-cell table:style-name="ce12" office:value-type="string" calcext:value-type="string">
            <text:p>SES</text:p>
          </table:table-cell>
          <table:table-cell table:style-name="ce11" office:value-type="float" office:value="1328" calcext:value-type="float">
            <text:p>1328</text:p>
          </table:table-cell>
          <table:table-cell table:style-name="ce12" office:value-type="string" calcext:value-type="string">
            <text:p>ENFERMARIA</text:p>
          </table:table-cell>
          <table:table-cell table:style-name="ce12" office:value-type="string" calcext:value-type="string">
            <text:p>3-7; 10-14; 17-21; 24-28; 31</text:p>
          </table:table-cell>
          <table:table-cell table:style-name="ce12" office:value-type="string" calcext:value-type="string">
            <text:p>SEGUNDA A SEXTA 07H</text:p>
          </table:table-cell>
          <table:table-cell table:style-name="ce12" office:value-type="string" calcext:value-type="string">
            <text:p>SEGUNDA A SEXTA 11H</text:p>
          </table:table-cell>
          <table:table-cell table:style-name="ce12"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7307" calcext:value-type="float">
            <text:p>17307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float" office:value="0" calcext:value-type="float">
            <text:p>0</text:p>
          </table:table-cell>
          <table:table-cell table:number-columns-repeated="2" table:style-name="ce12" office:value-type="string" calcext:value-type="string">
            <text:p>LICENÇA MATERNIDADE</text:p>
          </table:table-cell>
          <table:table-cell table:style-name="ce12" office:value-type="string" calcext:value-type="string">
            <text:p>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DIBERTO MARCOLINO VIEIRA FILHO 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6532" calcext:value-type="float">
            <text:p>6532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4, 5, 7, 11, 12, 14, 18, 19, 21, 25, 26, 28 </text:p>
          </table:table-cell>
          <table:table-cell table:style-name="ce12" office:value-type="string" calcext:value-type="string">
            <text:p>TERÇA 07H QUARTA 07H E SEXTA 07H</text:p>
          </table:table-cell>
          <table:table-cell table:style-name="ce12" office:value-type="string" calcext:value-type="string">
            <text:p>TERÇA 13H QUARTA 13H E SEXTA 13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OLA FERREIRA RODRIGUES DA CUNHA</text:p>
          </table:table-cell>
          <table:table-cell office:value-type="string" calcext:value-type="string">
            <text:p>GINECOLOGIA / OBSTETRÍCIA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12795" calcext:value-type="float">
            <text:p>12795</text:p>
          </table:table-cell>
          <table:table-cell table:style-name="ce13" office:value-type="string" calcext:value-type="string">
            <text:p>AMBULATÓRIO/ ENFERMARIA</text:p>
          </table:table-cell>
          <table:table-cell table:style-name="ce13" office:value-type="string" calcext:value-type="string">
            <text:p>3, 4, 6, 10, 11, 13, 7, 18, 20, 24, 5, 27, 31 </text:p>
          </table:table-cell>
          <table:table-cell table:style-name="ce13" office:value-type="string" calcext:value-type="string">
            <text:p>SEGUNDA 07H, TERÇA E QUINTA 13H</text:p>
          </table:table-cell>
          <table:table-cell table:style-name="ce13" office:value-type="string" calcext:value-type="string">
            <text:p>SEGUNDA 13H, TERÇA E QUINTA 19H</text:p>
          </table:table-cell>
          <table:table-cell table:style-name="ce13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HELEN MAIA SILVA</text:p>
          </table:table-cell>
          <table:table-cell office:value-type="string" calcext:value-type="string">
            <text:p>GINECOLOGIA / OBSTETRÍCIA</text:p>
          </table:table-cell>
          <table:table-cell table:style-name="ce12" office:value-type="string" calcext:value-type="string">
            <text:p>SES </text:p>
          </table:table-cell>
          <table:table-cell table:style-name="ce11" office:value-type="float" office:value="3508" calcext:value-type="float">
            <text:p>3508</text:p>
          </table:table-cell>
          <table:table-cell table:style-name="ce12" office:value-type="string" calcext:value-type="string">
            <text:p>PSM / AMBULATÓRIO/ ENFERMARIA</text:p>
          </table:table-cell>
          <table:table-cell table:style-name="ce12" office:value-type="string" calcext:value-type="string">
            <text:p>3-7; 10-14; 17-21; 24-28; 31</text:p>
          </table:table-cell>
          <table:table-cell table:style-name="ce12" office:value-type="string" calcext:value-type="string">
            <text:p>COMISSÃO DE PRONTUARIO </text:p>
          </table:table-cell>
          <table:table-cell table:style-name="ce12" office:value-type="string" calcext:value-type="string">
            <text:p><text:s/>COMISSÃO DE PRONTUARIO </text:p>
          </table:table-cell>
          <table:table-cell table:style-name="ce12"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HELENARA ABADIA FERREIRA ALEXANDRIA</text:p>
          </table:table-cell>
          <table:table-cell office:value-type="string" calcext:value-type="string">
            <text:p>GINECOLOGIA / OBSTETRÍCIA</text:p>
          </table:table-cell>
          <table:table-cell table:style-name="ce12" office:value-type="string" calcext:value-type="string">
            <text:p>HMTJ</text:p>
          </table:table-cell>
          <table:table-cell table:style-name="ce14" office:value-type="float" office:value="12998" calcext:value-type="float">
            <text:p>12998</text:p>
          </table:table-cell>
          <table:table-cell table:style-name="ce12" office:value-type="string" calcext:value-type="string">
            <text:p>AMBULATÓRIO/ ENFERMARIA</text:p>
          </table:table-cell>
          <table:table-cell table:style-name="ce12" office:value-type="string" calcext:value-type="string">
            <text:p>3, 5, 10, 12, 17, 19, 24, 26, 31</text:p>
          </table:table-cell>
          <table:table-cell table:style-name="ce12" office:value-type="string" calcext:value-type="string">
            <text:p>SEGUNDA 7H <text:s text:c="2"/>QUARTA 13H <text:s text:c="25"/></text:p>
          </table:table-cell>
          <table:table-cell table:style-name="ce12" office:value-type="string" calcext:value-type="string">
            <text:p>SEGUNDA 19H <text:s/>QUARTA 19H <text:s text:c="52"/></text:p>
          </table:table-cell>
          <table:table-cell table:style-name="ce12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JESSICA ALENCAR REZENDE</text:p>
          </table:table-cell>
          <table:table-cell office:value-type="string" calcext:value-type="string">
            <text:p>GINECOLOGIA / OBSTETRÍCIA </text:p>
          </table:table-cell>
          <table:table-cell table:style-name="ce13" office:value-type="string" calcext:value-type="string">
            <text:p>HMTJ / SES</text:p>
          </table:table-cell>
          <table:table-cell table:style-name="ce14" office:value-type="float" office:value="7118" calcext:value-type="float">
            <text:p>7118</text:p>
          </table:table-cell>
          <table:table-cell table:style-name="ce13" office:value-type="string" calcext:value-type="string">
            <text:p>AMBULATÓRIO/ ENFERMARIA</text:p>
          </table:table-cell>
          <table:table-cell table:style-name="ce13" office:value-type="string" calcext:value-type="string">
            <text:p>3, 4, 5, 7, 10, 11, 12, 14, 17, 18, 19, 21, 24, 25, 26, 28, 31</text:p>
          </table:table-cell>
          <table:table-cell table:style-name="ce13" office:value-type="string" calcext:value-type="string">
            <text:p>SES SEGUNDA 07H E QUARTA 13H HMTJ TERÇA A SEXTA 07H</text:p>
          </table:table-cell>
          <table:table-cell table:style-name="ce13" office:value-type="string" calcext:value-type="string">
            <text:p>SES SEGUNDA 17H E QUARTA 17H <text:s text:c="11"/>HMTJ TERÇA A SEXTA 11H</text:p>
          </table:table-cell>
          <table:table-cell table:style-name="ce13" office:value-type="string" calcext:value-type="string">
            <text:p>13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OAO LINO FRANCO BORGES</text:p>
          </table:table-cell>
          <table:table-cell office:value-type="string" calcext:value-type="string">
            <text:p>URO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8013" calcext:value-type="float">
            <text:p>8013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5, 12, 19, 26</text:p>
          </table:table-cell>
          <table:table-cell table:style-name="ce12" office:value-type="string" calcext:value-type="string">
            <text:p>QUARTA 07H</text:p>
          </table:table-cell>
          <table:table-cell table:style-name="ce12" office:value-type="string" calcext:value-type="string">
            <text:p>QUARTA 19H</text:p>
          </table:table-cell>
          <table:table-cell table:style-name="ce12" office:value-type="string" calcext:value-type="string">
            <text:p>4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AO LUCAS NETO</text:p>
          </table:table-cell>
          <table:table-cell office:value-type="string" calcext:value-type="string">
            <text:p>GINECOLOGIA / OBSTETRÍCIA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16049" calcext:value-type="float">
            <text:p>16049</text:p>
          </table:table-cell>
          <table:table-cell table:style-name="ce13" office:value-type="string" calcext:value-type="string">
            <text:p>PSM / AMBULATÓRIO/ ENFERMARIA</text:p>
          </table:table-cell>
          <table:table-cell table:style-name="ce13" office:value-type="string" calcext:value-type="string">
            <text:p>3, 4, 6, 7, 10, 11, 13, 14, 17, 18, 20, 21, 24, 25, 27, 28, 31</text:p>
          </table:table-cell>
          <table:table-cell table:style-name="ce13" office:value-type="string" calcext:value-type="string">
            <text:p>SEGUNDA 07H <text:s text:c="2"/>TERÇA 19H</text:p>
          </table:table-cell>
          <table:table-cell table:style-name="ce13" office:value-type="string" calcext:value-type="string">
            <text:p>SEGUNDA 13H <text:s/>QUARTA 07H</text:p>
          </table:table-cell>
          <table:table-cell table:style-name="ce13" office:value-type="string" calcext:value-type="string">
            <text:p>126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ONARDO SILVA RODRIGUES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1874" calcext:value-type="float">
            <text:p>11874</text:p>
          </table:table-cell>
          <table:table-cell table:style-name="ce12" office:value-type="string" calcext:value-type="string">
            <text:p>CENTRO CIRÚRGICO</text:p>
          </table:table-cell>
          <table:table-cell table:style-name="ce12" office:value-type="string" calcext:value-type="string">
            <text:p>4, 5, 11, 12, 18, 19, 25, 26</text:p>
          </table:table-cell>
          <table:table-cell table:style-name="ce12" office:value-type="string" calcext:value-type="string">
            <text:p>TERÇA 07H E QUARTA 07H</text:p>
          </table:table-cell>
          <table:table-cell table:style-name="ce12" office:value-type="string" calcext:value-type="string">
            <text:p>TERÇA 19H E QUARTA 13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S SANTOS</text:p>
          </table:table-cell>
          <table:table-cell office:value-type="string" calcext:value-type="string">
            <text:p>GINECOLOGIA / OBSTETRÍCIA</text:p>
          </table:table-cell>
          <table:table-cell table:style-name="ce12" office:value-type="string" calcext:value-type="string">
            <text:p>SES</text:p>
          </table:table-cell>
          <table:table-cell table:style-name="ce11" office:value-type="float" office:value="25933" calcext:value-type="float">
            <text:p>25933</text:p>
          </table:table-cell>
          <table:table-cell table:style-name="ce12" office:value-type="string" calcext:value-type="string">
            <text:p>ENFERMARIA UTI</text:p>
          </table:table-cell>
          <table:table-cell table:style-name="ce13" office:value-type="string" calcext:value-type="string">
            <text:p>3-7; 10-14; 17-21; 24-28; 31</text:p>
          </table:table-cell>
          <table:table-cell table:style-name="ce13" office:value-type="string" calcext:value-type="string">
            <text:p>SEGUNDA A SEXTA 07H</text:p>
          </table:table-cell>
          <table:table-cell table:style-name="ce13" office:value-type="string" calcext:value-type="string">
            <text:p>SEGUNDA A SEXTA 11H</text:p>
          </table:table-cell>
          <table:table-cell table:style-name="ce13"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IZA EMYLCE PELA ROSADO</text:p>
          </table:table-cell>
          <table:table-cell office:value-type="string" calcext:value-type="string">
            <text:p>GINECOLOGIA / OBSTETRÍCIA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2046" calcext:value-type="float">
            <text:p>2046</text:p>
          </table:table-cell>
          <table:table-cell table:style-name="ce13" office:value-type="string" calcext:value-type="string">
            <text:p>AMBULATÓRIO/ ENFERMARIA</text:p>
          </table:table-cell>
          <table:table-cell table:style-name="ce13" office:value-type="string" calcext:value-type="string">
            <text:p>3-7; 10-14; 17-21; 24-28; 31</text:p>
          </table:table-cell>
          <table:table-cell table:style-name="ce13" office:value-type="string" calcext:value-type="string">
            <text:p>SEGUNDA A SEXTA 07H</text:p>
          </table:table-cell>
          <table:table-cell table:style-name="ce13" office:value-type="string" calcext:value-type="string">
            <text:p>SEGUNDA A SEXTA 11H</text:p>
          </table:table-cell>
          <table:table-cell table:style-name="ce13"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ELAINE DE ASSIS OLIVEIRA</text:p>
          </table:table-cell>
          <table:table-cell office:value-type="string" calcext:value-type="string">
            <text:p>GINECOLOGIA / OBSTETRÍCIA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6309" calcext:value-type="float">
            <text:p>6309</text:p>
          </table:table-cell>
          <table:table-cell table:style-name="ce13" office:value-type="string" calcext:value-type="string">
            <text:p>AMBULATÓRIO/ ENFERMARIA</text:p>
          </table:table-cell>
          <table:table-cell table:style-name="ce13" office:value-type="string" calcext:value-type="string">
            <text:p>3, 4, 10, 11, 17, 18, 24, 25, 31</text:p>
          </table:table-cell>
          <table:table-cell table:style-name="ce13" office:value-type="string" calcext:value-type="string">
            <text:p>SEGUNDA 07H TERÇA 13H </text:p>
          </table:table-cell>
          <table:table-cell table:style-name="ce13" office:value-type="string" calcext:value-type="string">
            <text:p>SEGUNDA 11:30H <text:s/>TERÇA 19H</text:p>
          </table:table-cell>
          <table:table-cell table:style-name="ce13" office:value-type="string" calcext:value-type="string">
            <text:p>56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NA ARAUJO ROCHA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5980" calcext:value-type="float">
            <text:p>15980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3, 6, 10, 13, 17, 20, 24, 27, 31 </text:p>
          </table:table-cell>
          <table:table-cell table:style-name="ce12" office:value-type="string" calcext:value-type="string">
            <text:p>SEGUNDA 13H E QUINTA 13H </text:p>
          </table:table-cell>
          <table:table-cell table:style-name="ce12" office:value-type="string" calcext:value-type="string">
            <text:p>SEGUNDA 19H E QUINTA 19H </text:p>
          </table:table-cell>
          <table:table-cell table:style-name="ce12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TEUS HENRIQUES ROCHA LEITE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7080" calcext:value-type="float">
            <text:p>17080</text:p>
          </table:table-cell>
          <table:table-cell table:style-name="ce12" office:value-type="string" calcext:value-type="string">
            <text:p>CENTRO CIRÚRGICO</text:p>
          </table:table-cell>
          <table:table-cell table:style-name="ce12" office:value-type="string" calcext:value-type="string">
            <text:p>5, 6, 12, 13, 19, 20, 26, 27</text:p>
          </table:table-cell>
          <table:table-cell table:style-name="ce12" office:value-type="string" calcext:value-type="string">
            <text:p>QUARTA 07H QUINTA 07H</text:p>
          </table:table-cell>
          <table:table-cell table:style-name="ce12" office:value-type="string" calcext:value-type="string">
            <text:p>QUARTA 13H QUINTA 19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X AURELIO SILVA SANTOS</text:p>
          </table:table-cell>
          <table:table-cell office:value-type="string" calcext:value-type="string">
            <text:p>GINECOLOGIA / OBSTETRÍCIA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11936" calcext:value-type="float">
            <text:p>11936</text:p>
          </table:table-cell>
          <table:table-cell table:style-name="ce13" office:value-type="string" calcext:value-type="string">
            <text:p>AMBULATÓRIO</text:p>
          </table:table-cell>
          <table:table-cell table:style-name="ce13" office:value-type="string" calcext:value-type="string">
            <text:p>3, 6, 7, 10, 13, 14, 17, 20, 21, 24, 27, 28, 31</text:p>
          </table:table-cell>
          <table:table-cell table:style-name="ce13" office:value-type="string" calcext:value-type="string">
            <text:p>SEGUNDA 7H QUINTA 13H SEXTA 07H </text:p>
          </table:table-cell>
          <table:table-cell table:style-name="ce13" office:value-type="string" calcext:value-type="string">
            <text:p>SEGUNDA 13h QUINTA 19H SEXTA 13H </text:p>
          </table:table-cell>
          <table:table-cell table:style-name="ce13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AOLA FERREIRA DE FREITAS GERMEG</text:p>
          </table:table-cell>
          <table:table-cell office:value-type="string" calcext:value-type="string">
            <text:p>MASTOLOGIA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21733" calcext:value-type="float">
            <text:p>21733</text:p>
          </table:table-cell>
          <table:table-cell table:style-name="ce12" office:value-type="string" calcext:value-type="string">
            <text:p>AMBULATORIO / CENTRO CIRURGICO</text:p>
          </table:table-cell>
          <table:table-cell table:style-name="ce12" office:value-type="string" calcext:value-type="string">
            <text:p>1, 7, 8, 14, 15, 21, 22, 28, 29</text:p>
          </table:table-cell>
          <table:table-cell table:style-name="ce12" office:value-type="string" calcext:value-type="string">
            <text:p>SEXTA 13H SABADO 07H </text:p>
          </table:table-cell>
          <table:table-cell table:style-name="ce12" office:value-type="string" calcext:value-type="string">
            <text:p>SEXTA 19H SABADO 19H</text:p>
          </table:table-cell>
          <table:table-cell table:style-name="ce12" office:value-type="string" calcext:value-type="string">
            <text:p>2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ESSIAS ALVES VIEIRA</text:p>
          </table:table-cell>
          <table:table-cell office:value-type="string" calcext:value-type="string">
            <text:p>GINECOLOGIA / OBSTETRÍCIA</text:p>
          </table:table-cell>
          <table:table-cell table:style-name="ce12" office:value-type="string" calcext:value-type="string">
            <text:p>SES</text:p>
          </table:table-cell>
          <table:table-cell table:style-name="ce11" office:value-type="float" office:value="3405" calcext:value-type="float">
            <text:p>3405</text:p>
          </table:table-cell>
          <table:table-cell table:style-name="ce12" office:value-type="string" calcext:value-type="string">
            <text:p>PSM / AMBULATÓRIO</text:p>
          </table:table-cell>
          <table:table-cell table:style-name="ce12" office:value-type="string" calcext:value-type="string">
            <text:p>1-3, 6-10, 13-17, 20-24, 27-31</text:p>
          </table:table-cell>
          <table:table-cell table:number-columns-repeated="2" table:style-name="ce12" office:value-type="string" calcext:value-type="string">
            <text:p>COMISSAO DE OBITOS </text:p>
          </table:table-cell>
          <table:table-cell table:style-name="ce12"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EDRO HENRIQUE COSTA MATOS SILVA</text:p>
          </table:table-cell>
          <table:table-cell office:value-type="string" calcext:value-type="string">
            <text:p>ONCOGINECOLOGIA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5841" calcext:value-type="float">
            <text:p>15841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4, 5, 11, 12, 18, 19, 25, 26</text:p>
          </table:table-cell>
          <table:table-cell table:style-name="ce12" office:value-type="string" calcext:value-type="string">
            <text:p>TERÇA 07H E QUARTA 07H</text:p>
          </table:table-cell>
          <table:table-cell table:style-name="ce12" office:value-type="string" calcext:value-type="string">
            <text:p>TERÇA 19H E QUARTA 13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EDRO HONORATO PINHEIRO</text:p>
          </table:table-cell>
          <table:table-cell office:value-type="string" calcext:value-type="string">
            <text:p>GINECOLOGIA <text:s/></text:p>
          </table:table-cell>
          <table:table-cell table:style-name="ce13" office:value-type="string" calcext:value-type="string">
            <text:p>HMTJ</text:p>
          </table:table-cell>
          <table:table-cell table:style-name="ce14" office:value-type="float" office:value="535" calcext:value-type="float">
            <text:p>535</text:p>
          </table:table-cell>
          <table:table-cell table:style-name="ce13" office:value-type="string" calcext:value-type="string">
            <text:p>AMBULATÓRIO/CENTRO CIRÚRGICO</text:p>
          </table:table-cell>
          <table:table-cell table:style-name="ce13" office:value-type="string" calcext:value-type="string">
            <text:p>3, 5, 6, 10, 12, 13, 17, 19, 20, 24, 26, 27, 31</text:p>
          </table:table-cell>
          <table:table-cell table:style-name="ce13" office:value-type="string" calcext:value-type="string">
            <text:p>SEGUNDA 13H <text:s/>QUARTA 13H</text:p>
          </table:table-cell>
          <table:table-cell table:style-name="ce13" office:value-type="string" calcext:value-type="string">
            <text:p>SEGUNDA 19H QUARTA 19H</text:p>
          </table:table-cell>
          <table:table-cell table:style-name="ce13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AFAELA DUTRA SILVA</text:p>
          </table:table-cell>
          <table:table-cell office:value-type="string" calcext:value-type="string">
            <text:p>MASTOLOGIA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7323" calcext:value-type="float">
            <text:p>17323</text:p>
          </table:table-cell>
          <table:table-cell table:style-name="ce12" office:value-type="string" calcext:value-type="string">
            <text:p>AMBULATORIO / CENTRO CIRURGICO</text:p>
          </table:table-cell>
          <table:table-cell table:style-name="ce12" office:value-type="string" calcext:value-type="string">
            <text:p>7, 7, 8, 14, 15, 21, 22, 28, 29</text:p>
          </table:table-cell>
          <table:table-cell table:style-name="ce12" office:value-type="string" calcext:value-type="string">
            <text:p>SEXTA 13H SABADO 07H </text:p>
          </table:table-cell>
          <table:table-cell table:style-name="ce12" office:value-type="string" calcext:value-type="string">
            <text:p>SEXTA 19H SABADO 19H</text:p>
          </table:table-cell>
          <table:table-cell table:style-name="ce12" office:value-type="string" calcext:value-type="string">
            <text:p>2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4759" calcext:value-type="float">
            <text:p>14759</text:p>
          </table:table-cell>
          <table:table-cell table:style-name="ce12" office:value-type="string" calcext:value-type="string">
            <text:p>AMBULATÓRIO</text:p>
          </table:table-cell>
          <table:table-cell table:style-name="ce12" office:value-type="string" calcext:value-type="string">
            <text:p>5, 6, 12, 13, 19, 20, 26, 27</text:p>
          </table:table-cell>
          <table:table-cell table:style-name="ce12" office:value-type="string" calcext:value-type="string">
            <text:p>QUARTA 07H QUINTA 07H</text:p>
          </table:table-cell>
          <table:table-cell table:style-name="ce12" office:value-type="string" calcext:value-type="string">
            <text:p>QUARTA 13H QUINTA 19H</text:p>
          </table:table-cell>
          <table:table-cell table:style-name="ce12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MIR ANTONIO MADI FILHO </text:p>
          </table:table-cell>
          <table:table-cell office:value-type="string" calcext:value-type="string">
            <text:p>ONCOGINECOLOGIA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19725" calcext:value-type="float">
            <text:p>19725</text:p>
          </table:table-cell>
          <table:table-cell table:style-name="ce12" office:value-type="string" calcext:value-type="string">
            <text:p>AMBULATÓRIO/ CENTRO CIRÚRGICO</text:p>
          </table:table-cell>
          <table:table-cell table:style-name="ce12" office:value-type="string" calcext:value-type="string">
            <text:p>4, 5, 11, 12, 18, 19, 25, 26</text:p>
          </table:table-cell>
          <table:table-cell table:style-name="ce12" office:value-type="string" calcext:value-type="string">
            <text:p>TERÇA 07H E QUARTA 07H</text:p>
          </table:table-cell>
          <table:table-cell table:style-name="ce12" office:value-type="string" calcext:value-type="string">
            <text:p>TERÇA 19H E QUARTA 13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NDRA FRANCA RORIZ</text:p>
          </table:table-cell>
          <table:table-cell office:value-type="string" calcext:value-type="string">
            <text:p>GINECOLOGIA </text:p>
          </table:table-cell>
          <table:table-cell table:style-name="ce12" office:value-type="string" calcext:value-type="string">
            <text:p>SES</text:p>
          </table:table-cell>
          <table:table-cell table:style-name="ce11" office:value-type="float" office:value="666" calcext:value-type="float">
            <text:p>666</text:p>
          </table:table-cell>
          <table:table-cell table:style-name="ce12" office:value-type="string" calcext:value-type="string">
            <text:p>AMBULATÓRIO</text:p>
          </table:table-cell>
          <table:table-cell table:style-name="ce12" office:value-type="string" calcext:value-type="string">
            <text:p>3, 6, 10, 13, 17, 20, 24, 27, 31</text:p>
          </table:table-cell>
          <table:table-cell table:style-name="ce12" office:value-type="string" calcext:value-type="string">
            <text:p>SEGUNDA 13H <text:s/>QUINTA 07H <text:s/></text:p>
          </table:table-cell>
          <table:table-cell table:style-name="ce12" office:value-type="string" calcext:value-type="string">
            <text:p>SEGUNDA 19H <text:s/>QUINTA 19H <text:s/></text:p>
          </table:table-cell>
          <table:table-cell table:style-name="ce12"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ATIANY LUDMILLA DE QUEIROZ DUARTE</text:p>
          </table:table-cell>
          <table:table-cell office:value-type="string" calcext:value-type="string">
            <text:p>GINECOLOGIA <text:s/></text:p>
          </table:table-cell>
          <table:table-cell table:style-name="ce12" office:value-type="string" calcext:value-type="string">
            <text:p>HMTJ</text:p>
          </table:table-cell>
          <table:table-cell table:style-name="ce11" office:value-type="float" office:value="7070" calcext:value-type="float">
            <text:p>7070</text:p>
          </table:table-cell>
          <table:table-cell table:style-name="ce12" office:value-type="string" calcext:value-type="string">
            <text:p>AMBULATÓRIO </text:p>
          </table:table-cell>
          <table:table-cell table:style-name="ce12" office:value-type="string" calcext:value-type="string">
            <text:p>5, 6, 7, 12, 13, 14, 19, 20, 21, 26, 27, 28</text:p>
          </table:table-cell>
          <table:table-cell table:style-name="ce12" office:value-type="string" calcext:value-type="string">
            <text:p>QUARTA 07H QUINTA 13H SEXTA 07H</text:p>
          </table:table-cell>
          <table:table-cell table:style-name="ce12" office:value-type="string" calcext:value-type="string">
            <text:p>QUARTA 13H QUINTA 19H SEXTA 13H</text:p>
          </table:table-cell>
          <table:table-cell table:style-name="ce12"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JULIANA DE MELO MELGAÇ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4836" calcext:value-type="float">
            <text:p>4836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1,03,08,10,15,17,22,24,29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54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JULIANA DE MELO MELGAÇ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4836" calcext:value-type="float">
            <text:p>4836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4,11,18,25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JULIANA DE MELO MELGAÇ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4836" calcext:value-type="float">
            <text:p>4836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5,12,19,26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2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EJANE VIEIRA AQUIN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6230" calcext:value-type="float">
            <text:p>623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2,09,16,23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3:00H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EJANE VIEIRA AQUIN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6230" calcext:value-type="float">
            <text:p>623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1,08,15,22,29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EJANE VIEIRA AQUIN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6230" calcext:value-type="float">
            <text:p>623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4,11,18,25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EJANE VIEIRA AQUINO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float" office:value="6230" calcext:value-type="float">
            <text:p>623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5,12,19,26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2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HELIO LAGE COSTA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6760/6761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7,14,21,28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3:00H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HELIO LAGE COSTA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6760/6761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2,09,16,23,30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HELIO LAGE COSTA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6760/6761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7,14,21,28</text:p>
          </table:table-cell>
          <table:table-cell table:style-name="ce10" office:value-type="string" calcext:value-type="string">
            <text:p>14:00H</text:p>
          </table:table-cell>
          <table:table-cell table:style-name="ce10" office:value-type="string" calcext:value-type="string">
            <text:p>18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HELIO LAGE COSTA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6760/6761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3,10,17,24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23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PATRICIA EDWIRGES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4489/449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3,07,10,14,17,21,24,28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3:00H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PATRICIA EDWIRGES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4489/449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1,08,15,22,29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20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PATRICIA EDWIRGES</text:p>
          </table:table-cell>
          <table:table-cell office:value-type="string" calcext:value-type="string">
            <text:p>PEDIAT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4489/4490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5,12,19,26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2:00H</text:p>
          </table:table-cell>
          <table:table-cell office:value-type="string" calcext:value-type="string">
            <text:p>16H</text:p>
          </table:table-cell>
          <table:table-cell office:value-type="string" calcext:value-type="string">
            <text:p>PRESTAÇÃO DE SEVIÇOS DE MÉDICO PEDIATR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FERNANDA SILVEIRA PACHECO</text:p>
          </table:table-cell>
          <table:table-cell office:value-type="string" calcext:value-type="string">
            <text:p>OFTALMOLOGISTA</text:p>
          </table:table-cell>
          <table:table-cell office:value-type="string" calcext:value-type="string">
            <text:p>SES</text:p>
          </table:table-cell>
          <table:table-cell office:value-type="float" office:value="4947" calcext:value-type="float">
            <text:p>4947</text:p>
          </table:table-cell>
          <table:table-cell office:value-type="string" calcext:value-type="string">
            <text:p>AMBULATÓRIO ALTO RISCO</text:p>
          </table:table-cell>
          <table:table-cell office:value-type="string" calcext:value-type="string">
            <text:p>02,07,09,14,16,21,23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8:00H</text:p>
          </table:table-cell>
          <table:table-cell office:value-type="string" calcext:value-type="string">
            <text:p>99H</text:p>
          </table:table-cell>
          <table:table-cell office:value-type="string" calcext:value-type="string">
            <text:p>PRESTAÇÃO DE SEVIÇOS DE MÉDICO OFTALMOLOGIST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RISE MEDEIR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14,16,18,22,24,28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IRACY BARROS DE SOUZA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14,16,18,22,24,28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A <text:s/>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IRANY GOMES RESPLANDES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4,6,10,12,14,18,20,24,26,28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RILU BITENCOURT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0 (férias)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SUELENA RODRIGUES PEREIRA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3,9,11,15,17,21,23,25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A <text:s/>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HELOISA MENDES MOREIRA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4,7,10,13,16,19,22,25,28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FRANCISCA NUNES DE SOUZA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3,6,9,12,15,18,21,24,27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RIA VARLENE BARBOSA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3,6,9,12,15,18,21,24,27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A <text:s/>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HONELINDA MARIA DA SILVA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4,7,10,13,16,19,22,25,28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A <text:s/>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EIDNA ALVES RODRIGUES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5,8,11,14,17,20,23,26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AURA MORENA RODRIGUES FEITOSA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2,8,9,15,16,21,22,23,29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A <text:s/>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RLY SILVA PEREIRA</text:p>
          </table:table-cell>
          <table:table-cell office:value-type="string" calcext:value-type="string">
            <text:p>TÉCNICO LABORATÓRIO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1,15,17,21,23,25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TÉCNICO LABORATÓRI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MÁRCIA OLIVEIRA GUIMARÃES</text:p>
          </table:table-cell>
          <table:table-cell office:value-type="string" calcext:value-type="string">
            <text:p>AUXILIAR TÉCNICO SAÚDE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2,3,4,8,9,10,11,14,15,16,17,18,21,22,23,24,25,28,29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TÉCNICO SAÚDE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DRÉ JOSÉ DOS SANTOS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2,3,4,8,9,10,11,14,15,16,17,18,21,22,23,24,25,28,29,30</text:p>
          </table:table-cell>
          <table:table-cell table:style-name="ce10" office:value-type="float" office:value="13" calcext:value-type="float">
            <text:p>13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DONIZETE MAGALHÃES SOARES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TA PIRES DA SILVA MORAES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2,3,4,8,9,10,11,14,15,16,17,18,21,22,23,24,25,28,29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GILDETE MARIA PAES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3,9,11,15,17,21,23,25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UDISON CARVALHO RIBEIRO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3,9,11,15,17,21,23,25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ANALIA MARIA DE SOUZA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3,9,11,15,17,21,23,25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ELY EMILIANA DE OLIVEIRA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1,2,3,4,8,9,10,11,14,15,16,17,18,21,22,23,24,25,28,29,30</text:p>
          </table:table-cell>
          <table:table-cell table:style-name="ce10" office:value-type="float" office:value="13" calcext:value-type="float">
            <text:p>13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CIA PEREIRA DE OLIVEIRA</text:p>
          </table:table-cell>
          <table:table-cell office:value-type="string" calcext:value-type="string">
            <text:p>AUXILIAR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14,16,18,22,24,28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ROSIMEIRE LIMA DA SILVA RIBEIRO</text:p>
          </table:table-cell>
          <table:table-cell office:value-type="string" calcext:value-type="string">
            <text:p>ASG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14,16,18,22,24,28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SG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ALÉRIA EUFRÁSIA PORTO VIEIRA </text:p>
          </table:table-cell>
          <table:table-cell office:value-type="string" calcext:value-type="string">
            <text:p>TÉCNICA <text:s/>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5,8,11,14,17,20,23,26,29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AUXILIAR ENFERMAGEM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RENATA MACHADO LELES</text:p>
          </table:table-cell>
          <table:table-cell office:value-type="string" calcext:value-type="string">
            <text:p>COORDENADOR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BLH</text:p>
          </table:table-cell>
          <table:table-cell office:value-type="string" calcext:value-type="string">
            <text:p>2,4,8,10,14,16,18,22,24,28,30</text:p>
          </table:table-cell>
          <table:table-cell table:style-name="ce10" office:value-type="float" office:value="7" calcext:value-type="float">
            <text:p>7</text:p>
          </table:table-cell>
          <table:table-cell table:style-name="ce10" office:value-type="float" office:value="19" calcext:value-type="float">
            <text:p>19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COORDENADOR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FERNANDA ALVES NOLETO</text:p>
          </table:table-cell>
          <table:table-cell office:value-type="string" calcext:value-type="string">
            <text:p>COORDENADORA/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25" office:value-type="time" office:time-value="PT08H00M00S" calcext:value-type="time">
            <text:p>08:00:00</text:p>
          </table:table-cell>
          <table:table-cell table:style-name="ce25" office:value-type="time" office:time-value="PT17H00M00S" calcext:value-type="time">
            <text:p>17:00:00</text:p>
          </table:table-cell>
          <table:table-cell office:value-type="float" office:value="160" calcext:value-type="float">
            <text:p>160</text:p>
          </table:table-cell>
          <table:table-cell office:value-type="string" calcext:value-type="string">
            <text:p>ADMINISTRAÇÃO SETORIAL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GISELA FARIAS MARCHAO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25" office:value-type="time" office:time-value="PT08H00M00S" calcext:value-type="time">
            <text:p>08:00:00</text:p>
          </table:table-cell>
          <table:table-cell table:style-name="ce25" office:value-type="time" office:time-value="PT18H00M00S" calcext:value-type="time">
            <text:p>18:00:00</text:p>
          </table:table-cell>
          <table:table-cell office:value-type="float" office:value="176" calcext:value-type="float">
            <text:p>176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ISLANE FERREIRA BRITO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ILSON ALVES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APARECIDA DA SILVA OLIV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ANE AMARAL BORG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ARAH FAGUNDES DE ARAÚJ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RAZYELLY MARTINEZ PINT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VILYN SERRA BERGE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 table:number-columns-spanned="4" table:number-rows-spanned="1">
            <text:p>FERIAS 02/09 A 01/10</text:p>
          </table:table-cell>
          <table:covered-table-cell table:number-columns-repeated="2" table:style-name="ce10"/>
          <table:covered-table-cell/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UCÉLIA MORAES DE LIM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IOVANNA LIZ ROCHA PEREIR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EIA DOS SANTOS GONZAG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ANICE DE SOUSA OGG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RLEI FERREIR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ELMA BRAGA BORGES 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ISLAINE SANTANA GOIS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OLIANA FONSECA DOS SANTOS FREITAS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10" office:value-type="string" calcext:value-type="string">
            <text:p>19;00;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ZULEIDE ANICETO BARBOS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EDRINA FERNANDES DA CONCEIÇÃ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 table:number-columns-spanned="4" table:number-rows-spanned="1">
            <text:p>FERIAS 02/09 A 01/10</text:p>
          </table:table-cell>
          <table:covered-table-cell table:number-columns-repeated="2" table:style-name="ce10"/>
          <table:covered-table-cell/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LENE GONÇALVES DA COSTA SOUS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ULCILENE GUSMAO DE SOUZ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ÁRCIA PEREIRA DA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DRIELE KAROLINE THOMAZ GONÇALVES <text:s/>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CHELLY SENA DE OLIVEIRA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 table:number-columns-spanned="4" table:number-rows-spanned="1">
            <text:p>AFASTAMENTO INSS</text:p>
          </table:table-cell>
          <table:covered-table-cell table:number-columns-repeated="2" table:style-name="ce10"/>
          <table:covered-table-cell/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AS MAX LOURENÇO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DA CONCEIÇÃO GOMES DE SOUZ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LDELI ANTÔNIA DA SERR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AQUELINE ANDRÉA RODRIGUES DA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4,06,08,10,12,14,16,18,20,22,24,26,28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CIMAR CECÍLIA DOS SANTOS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 table:number-columns-spanned="4" table:number-rows-spanned="1">
            <text:p>FERIAS 01/09 A 30/09</text:p>
          </table:table-cell>
          <table:covered-table-cell table:number-columns-repeated="2" table:style-name="ce10"/>
          <table:covered-table-cell/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HELENA LOPES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RICKA VIANA DE OLIVEIR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DRIANA CRISTINA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ÉSIA SILVA MENDES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EIANE BARROS DE OLIVEIR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RENI JOSÉ DA SILV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ALLIZA LEMOS MIRANDA LOPES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ÊDA RIBEIR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8H30M00S" calcext:value-type="time">
            <text:p>18:30:00</text:p>
          </table:table-cell>
          <table:table-cell table:style-name="ce25" office:value-type="time" office:time-value="PT06H30M00S" calcext:value-type="time">
            <text:p>06:3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DAS NEVES GONÇALVES PEREIRA 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SÂNGELA FERNANDES DA ROCH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HOMERO MENDES DA SILVEIRA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2,05,08,11,14,17,20,23,26,29</text:p>
          </table:table-cell>
          <table:table-cell table:style-name="ce25" office:value-type="time" office:time-value="PT07H00M00S" calcext:value-type="time">
            <text:p>07:00:00</text:p>
          </table:table-cell>
          <table:table-cell table:style-name="ce25" office:value-type="time" office:time-value="PT19H00M00S" calcext:value-type="time">
            <text:p>19:00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ANDRA RAQUEL DE SOUZA MONTEIR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3,06,09,12,15,18,21,24,27,30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RIAN FRANCISCA DAMASCENO</text:p>
          </table:table-cell>
          <table:table-cell office:value-type="string" calcext:value-type="string">
            <text:p>TÉC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 table:number-columns-spanned="4" table:number-rows-spanned="1">
            <text:p>AFASTAMENTO INSS</text:p>
          </table:table-cell>
          <table:covered-table-cell table:number-columns-repeated="2" table:style-name="ce10"/>
          <table:covered-table-cell/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RAIDES DE SOUSA SILV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NUZA SOUZA CAMPOS SILV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01,03,05,07,09,11,13,15,17,19,21,23,25,27,29</text:p>
          </table:table-cell>
          <table:table-cell table:style-name="ce25" office:value-type="time" office:time-value="PT19H00M00S" calcext:value-type="time">
            <text:p>19:00:00</text:p>
          </table:table-cell>
          <table:table-cell table:style-name="ce25" office:value-type="time" office:time-value="PT07H00M00S" calcext:value-type="time">
            <text:p>07:00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ILIAN JERONIMO SILVA</text:p>
          </table:table-cell>
          <table:table-cell office:value-type="string" calcext:value-type="string">
            <text:p>GERENTE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GERENCIA ASSISTENCIAL</text:p>
          </table:table-cell>
          <table:table-cell office:value-type="string" calcext:value-type="string">
            <text:p>LICENÇA GESTAÇÃO</text:p>
          </table:table-cell>
          <table:table-cell table:number-columns-repeated="2" table:style-name="ce26" office:value-type="string" calcext:value-type="string">
            <text:p>-</text:p>
          </table:table-cell>
          <table:table-cell table:number-columns-repeated="2" office:value-type="string" calcext:value-type="string">
            <text:p>-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LANA CRISTINA SANTOS RABELO</text:p>
          </table:table-cell>
          <table:table-cell office:value-type="string" calcext:value-type="string">
            <text:p>COORDENADOR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3,04,05,06,07,10,11,12,13,14,17,18,19,20,21,24,25,26,27,28,31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7H00M00S" calcext:value-type="time">
            <text:p>17:00</text:p>
          </table:table-cell>
          <table:table-cell office:value-type="string" calcext:value-type="string">
            <text:p>40 HORAS SEMANAIS</text:p>
          </table:table-cell>
          <table:table-cell office:value-type="string" calcext:value-type="string">
            <text:p>COORDENAÇÃO DE 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RISTIANE VENÂNCIO XAVIER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3,05,07,09,11,13,15,17,19,21,23,25,27,29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ÁSSIA BREEDVELD DE ALMEID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OHANNA TELES CARDOS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DE 01 A 30/08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IANA DO CARMO AMORIM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ATIANY CRISTINA PEREIR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3,05,07,09,11,13,15,17,19,21,23,25,27,29,31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1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AGNAILDA NUNES DA SILV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3,06,09,12,15,18,21,24,27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VONETE PEREIRA ROS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3,05,07,09,11,13,15,17,19,21,23,25,27,29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URÍCIA VITOR DE LIM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LICENÇA MÉDICA POR PRAZO INDETERMINADO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ÁDILA LUANA SOUZA RIBEIRO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MARIA DA SILVEIR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ENISE GONÇALVES NUNES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3,05,07,09,11,13,15,17,19,21,23,25,27,29,31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ZENILDE ALVES ROCHA COST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ATÉ 04/08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A VILNETE RODRIGUES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5,07,11,13,17,19,21,25,27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ANA MARIA ROCHA ARAUJO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HOMERO MENDES DA SILVEIR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AENE ROSA DA SILV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DE 15 A 29/08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ERA ANTONIA BUHRER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WELDER JUNIOR MARQUES FERRER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06H00M00S" calcext:value-type="time">
            <text:p>06:00</text:p>
          </table:table-cell>
          <table:table-cell office:value-type="time" office:time-value="PT18H00M00S" calcext:value-type="time">
            <text:p>18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LARICE PEREIRA VIEIRA DOS SANTO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ANALIA MARIA DA COST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06H30M00S" calcext:value-type="time">
            <text:p>06:30</text:p>
          </table:table-cell>
          <table:table-cell office:value-type="time" office:time-value="PT18H30M00S" calcext:value-type="time">
            <text:p>18:3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CIENE MENDES CÉSAR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3,05,06,09,10,12,15,16,18,21,24,25,27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UCAS ALVES SANTAN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DE 01 A 30/08/2026</text:p>
          </table:table-cell>
          <table:table-cell office:value-type="time" office:time-value="PT06H30M00S" calcext:value-type="time">
            <text:p>06:30</text:p>
          </table:table-cell>
          <table:table-cell office:value-type="time" office:time-value="PT18H30M00S" calcext:value-type="time">
            <text:p>18:3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IONNE HALI SILVA SOBRINHO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3,06,09,12,15,18,21,24,27,30</text:p>
          </table:table-cell>
          <table:table-cell office:value-type="time" office:time-value="PT06H00M00S" calcext:value-type="time">
            <text:p>06:00</text:p>
          </table:table-cell>
          <table:table-cell office:value-type="time" office:time-value="PT18H00M00S" calcext:value-type="time">
            <text:p>18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ROSILENE UMBELINO GOME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FÉRIAS DE 01 A 15/08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ALERIA BACHIEG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8,21,24,27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A DA GUIA OLIVEIRA NONATO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8,21,24,27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ORACY TEODORO DE OLIVEIRA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3,06,07,09,11,12,15,18,19,21,24,27,29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IALINA DE SOUZA RODRIGUE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4,07,10,13,16,19,22,25,28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ZENILDA DA SILVA SANTO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3,04,07,10,13,15,16,19,21,22,25,27,28,31</text:p>
          </table:table-cell>
          <table:table-cell office:value-type="time" office:time-value="PT06H30M00S" calcext:value-type="time">
            <text:p>06:30</text:p>
          </table:table-cell>
          <table:table-cell office:value-type="time" office:time-value="PT18H30M00S" calcext:value-type="time">
            <text:p>18:3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LISÂNGELA FONSECA BUENO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4,07,10,13,16,19,22,25,28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ZA MENDES DE MELO</text:p>
          </table:table-cell>
          <table:table-cell office:value-type="string" calcext:value-type="string">
            <text:p>TÉ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4,06,07,09,10,13,16,18,19,22,24,25,28,31</text:p>
          </table:table-cell>
          <table:table-cell office:value-type="time" office:time-value="PT06H30M00S" calcext:value-type="time">
            <text:p>06:30</text:p>
          </table:table-cell>
          <table:table-cell office:value-type="time" office:time-value="PT18H30M00S" calcext:value-type="time">
            <text:p>18:3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ALDIVINA DOS ANJOS ALVES OLIVEIR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1,04,07,10,13,16,19,22,25,28,3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LAUDETE COELHO BRITO DE OLIVEIR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8,11,14,17,20,23,26,29</text:p>
          </table:table-cell>
          <table:table-cell office:value-type="time" office:time-value="PT18H30M00S" calcext:value-type="time">
            <text:p>18:30</text:p>
          </table:table-cell>
          <table:table-cell office:value-type="time" office:time-value="PT06H30M00S" calcext:value-type="time">
            <text:p>06:3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SANA DE SOUZA BASTO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02,05,06,08,11,12,14,17,20,22,23,26,28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YSLENE ARAUJO F. LIMA</text:p>
          </table:table-cell>
          <table:table-cell office:value-type="string" calcext:value-type="string">
            <text:p>ENFERMEIRA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253159" calcext:value-type="float">
            <text:p>253159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28" office:value-type="time" office:time-value="PT13H00M00S" calcext:value-type="time">
            <text:p>13:0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COORDENAÇÃO GERAL DO CRIE/ SUPERVISÃO <text:s/>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POLLIANA GUIMARÃES FERREIRA</text:p>
          </table:table-cell>
          <table:table-cell office:value-type="string" calcext:value-type="string">
            <text:p>ENFERMEIRA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74596" calcext:value-type="float">
            <text:p>74596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11" office:value-type="string" calcext:value-type="string">
            <text:p>16:00/ 17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TRIAGEM PARA VACINAÇÃO/REGISTROS SUPERVISÃ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ISLAYNE SOARES TORRES </text:p>
          </table:table-cell>
          <table:table-cell office:value-type="string" calcext:value-type="string">
            <text:p>ENFERMEIRA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920221" calcext:value-type="float">
            <text:p>920221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8H00M00S" calcext:value-type="time">
            <text:p>08:00</text:p>
          </table:table-cell>
          <table:table-cell table:style-name="ce11" office:value-type="string" calcext:value-type="string">
            <text:p>16:00/ 17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TRIAGEM PARA VACINAÇÃO/ REGISTROS/ SUPERVISÃ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 DE LOURDES R. DA SILVA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38845" calcext:value-type="float">
            <text:p>38845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2,4,8,10,14,16,18,22,24,28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28" office:value-type="time" office:time-value="PT19H00M00S" calcext:value-type="time">
            <text:p>19:0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 APARECIDA M. DE C. SILVA</text:p>
          </table:table-cell>
          <table:table-cell office:value-type="string" calcext:value-type="string">
            <text:p>AUXILIAR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356299" calcext:value-type="float">
            <text:p>356299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3,8,9,11,15,17,21,23,25,28,29.</text:p>
          </table:table-cell>
          <table:table-cell table:style-name="ce28" office:value-type="time" office:time-value="PT06H30M00S" calcext:value-type="time">
            <text:p>06:30</text:p>
          </table:table-cell>
          <table:table-cell table:style-name="ce28" office:value-type="time" office:time-value="PT18H30M00S" calcext:value-type="time">
            <text:p>18:30</text:p>
          </table:table-cell>
          <table:table-cell table:style-name="ce11" office:value-type="string" calcext:value-type="string">
            <text:p>160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EILA MASCARENHAS C. MELO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30594" calcext:value-type="float">
            <text:p>30594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3,9,11,15,17,21,23,25,29.</text:p>
          </table:table-cell>
          <table:table-cell table:style-name="ce28" office:value-type="time" office:time-value="PT06H30M00S" calcext:value-type="time">
            <text:p>06:30</text:p>
          </table:table-cell>
          <table:table-cell table:style-name="ce28" office:value-type="time" office:time-value="PT18H30M00S" calcext:value-type="time">
            <text:p>18:3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ZIA MADALENA PIRES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130169" calcext:value-type="float">
            <text:p>130169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2,4,8,10,14,16,18,22,24,28,30.</text:p>
          </table:table-cell>
          <table:table-cell table:style-name="ce11" office:value-type="string" calcext:value-type="string">
            <text:p>07:00/ 08:00</text:p>
          </table:table-cell>
          <table:table-cell table:style-name="ce11" office:value-type="string" calcext:value-type="string">
            <text:p>18:00/ 19:0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HEILA VANONE RODRIGUES GOMES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float" office:value="257514" calcext:value-type="float">
            <text:p>257514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6H30M00S" calcext:value-type="time">
            <text:p>06:30</text:p>
          </table:table-cell>
          <table:table-cell table:style-name="ce28" office:value-type="time" office:time-value="PT12H30M00S" calcext:value-type="time">
            <text:p>12:3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10">
          <table:table-cell office:value-type="string" calcext:value-type="string">
            <text:p>HEMU</text:p>
          </table:table-cell>
          <table:table-cell office:value-type="string" calcext:value-type="string">
            <text:p>MARIA FRANCISCA DE JESUS FRUGONI</text:p>
          </table:table-cell>
          <table:table-cell office:value-type="string" calcext:value-type="string">
            <text:p>AUXILIAR DE SERVIÇOS GERAIS</text:p>
          </table:table-cell>
          <table:table-cell table:style-name="ce11"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3,9,11,15,17,21,23,25,29.</text:p>
          </table:table-cell>
          <table:table-cell table:style-name="ce28" office:value-type="time" office:time-value="PT06H30M00S" calcext:value-type="time">
            <text:p>06:30</text:p>
          </table:table-cell>
          <table:table-cell table:style-name="ce28" office:value-type="time" office:time-value="PT18H30M00S" calcext:value-type="time">
            <text:p>18:30</text:p>
          </table:table-cell>
          <table:table-cell table:style-name="ce11" office:value-type="string" calcext:value-type="string">
            <text:p>120 horas</text:p>
          </table:table-cell>
          <table:table-cell office:value-type="string" calcext:value-type="string">
            <text:p>SERVIÇO ADMINISTRATIVO/LANÇAMENTO DE VACINAS SPNI(SISTEMA DO MINISTÉRIO DA SAÚDE)</text:p>
          </table:table-cell>
        </table:table-row>
        <table:table-row table:style-name="ro11">
          <table:table-cell office:value-type="string" calcext:value-type="string">
            <text:p>HEMU</text:p>
          </table:table-cell>
          <table:table-cell office:value-type="string" calcext:value-type="string">
            <text:p>RENATA SORAIA DE SOUZA ARAUJO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302991" calcext:value-type="float">
            <text:p>302991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3,5,9,11,13,15,17,19,21,23,25,27,29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28" office:value-type="time" office:time-value="PT19H00M00S" calcext:value-type="time">
            <text:p>19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VACINAÇÃO/ REGISTRO/CONTROLE DE ESTOQUE E REDE DE FRIO/LANÇAMENTO DE VACINAS SPNI(SISTEMA DO MINISTÉRIO DA SAÚDE)</text:p>
          </table:table-cell>
        </table:table-row>
        <table:table-row table:style-name="ro12">
          <table:table-cell office:value-type="string" calcext:value-type="string">
            <text:p>HEMU</text:p>
          </table:table-cell>
          <table:table-cell office:value-type="string" calcext:value-type="string">
            <text:p>LILIANE ALVES PEREIRA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1599123" calcext:value-type="float">
            <text:p>1599123</text:p>
          </table:table-cell>
          <table:table-cell table:style-name="ce11" office:value-type="string" calcext:value-type="string">
            <text:p>CRIE</text:p>
          </table:table-cell>
          <table:table-cell table:style-name="ce16" office:value-type="string" calcext:value-type="string">
            <text:p>LICENÇA MATERNIDADE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28" office:value-type="time" office:time-value="PT19H00M00S" calcext:value-type="time">
            <text:p>19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VACINAÇÃO/ REGISTRO/CONTROLE DE ESTOQUE E REDE DE FRIO/ LANÇAMENTO DE VACINAS SPNI(SISTEMA DO MINISTÉRIO DA SAÚDE)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ISLAINE KETHYN CORDEIRO ROCHA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1267636" calcext:value-type="float">
            <text:p>1267636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11" office:value-type="string" calcext:value-type="string">
            <text:p>16:00/ 17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UNA MARIA DE LIMA MELO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2447082" calcext:value-type="float">
            <text:p>2447082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11" office:value-type="string" calcext:value-type="string">
            <text:p>17:00/ 18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VACINAÇÃO/ REGISTRO/CONTROLE DE ESTOQUE E REDE DE FRIO</text:p>
          </table:table-cell>
        </table:table-row>
        <table:table-row table:style-name="ro12">
          <table:table-cell office:value-type="string" calcext:value-type="string">
            <text:p>HEMU</text:p>
          </table:table-cell>
          <table:table-cell office:value-type="string" calcext:value-type="string">
            <text:p>ELIMARA DE SOUZA EL HAGE</text:p>
          </table:table-cell>
          <table:table-cell office:value-type="string" calcext:value-type="string">
            <text:p>TÉ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1330684" calcext:value-type="float">
            <text:p>1330684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2,4,6,8,10,12,14,16,18,20,22,24,26,28,30.</text:p>
          </table:table-cell>
          <table:table-cell table:style-name="ce28" office:value-type="time" office:time-value="PT06H30M00S" calcext:value-type="time">
            <text:p>06:30</text:p>
          </table:table-cell>
          <table:table-cell table:style-name="ce23" office:value-type="time" office:time-value="PT18H30M00S" calcext:value-type="time">
            <text:p>18:30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VACINAÇÃO/ REGISTRO/CONTROLE DE ESTOQUE E REDE DE FRIO/ LANÇAMENTO DE VACINAS SPNI(SISTEMA DO MINISTÉRIO DA SAÚDE)</text:p>
          </table:table-cell>
        </table:table-row>
        <table:table-row table:style-name="ro10">
          <table:table-cell office:value-type="string" calcext:value-type="string">
            <text:p>HEMU</text:p>
          </table:table-cell>
          <table:table-cell office:value-type="string" calcext:value-type="string">
            <text:p>HELOÍSA SODRÉ MAGALHÃES</text:p>
          </table:table-cell>
          <table:table-cell office:value-type="string" calcext:value-type="string">
            <text:p>AUXILIAR ADMINISTRATIVO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float" office:value="1330684" calcext:value-type="float">
            <text:p>1330684</text:p>
          </table:table-cell>
          <table:table-cell table:style-name="ce11" office:value-type="string" calcext:value-type="string">
            <text:p>CRIE</text:p>
          </table:table-cell>
          <table:table-cell table:style-name="ce11" office:value-type="string" calcext:value-type="string">
            <text:p>1,2,3,4,8,9,10,11,14,15,16,17,18,21,22,23,24,25,28,29,30.</text:p>
          </table:table-cell>
          <table:table-cell table:style-name="ce28" office:value-type="time" office:time-value="PT07H00M00S" calcext:value-type="time">
            <text:p>07:00</text:p>
          </table:table-cell>
          <table:table-cell table:style-name="ce11" office:value-type="string" calcext:value-type="string">
            <text:p>16:00/ 17:00</text:p>
          </table:table-cell>
          <table:table-cell table:style-name="ce11" office:value-type="string" calcext:value-type="string">
            <text:p>176 horas</text:p>
          </table:table-cell>
          <table:table-cell office:value-type="string" calcext:value-type="string">
            <text:p>SERVIÇO ADMINISTRATIVO/LANÇAMENTO DE VACINAS SPNI(SISTEMA DO MINISTÉRIO DA SAÚDE)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SSYA KELLY DA SILVA ALVES NET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67830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6, 9, 12, 15, 18, 21, 24, 27, 30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ULIA MAGALHÃES PIR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62386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3, 6, 9, 12, 15, 18, 21, 24, 27, 30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LESSANDRA ALVES LOMBLEM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58724-F</text:p>
          </table:table-cell>
          <table:table-cell office:value-type="string" calcext:value-type="string">
            <text:p>ESTABILIZAÇÃO E CC</text:p>
          </table:table-cell>
          <table:table-cell office:value-type="string" calcext:value-type="string">
            <text:p>FÉRIAS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ILVIA RODRIGUES F. MACHAD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168692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AYARA CASSIA BARBOS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93708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IZ GUSTAVO BENTO BRAND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25283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RANCIELLE OLIVEIRA BALDUIN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41197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3, 6, 9, 12, 15, 18, 21, 24, 27, 30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ILA MARIA ALVES DA CUNH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171826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3, 6, 9, 12, 15, 18, 21, 24, 27, 30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AKELINE SILVA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50925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, 4, 7, 10, 13, 16, 19, 22, 25, 28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ANESSA SOARES RODRIGU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58699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2, 5, 8, 11, 14, 17, 20, 23, 26, 29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ALITA BEATRIZ GHIOTTO DE SOUS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60631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LICENÇA GESTAÇÃO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ATIANE CARNEIRO DE CARVALH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46596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6, 9, 12, 15, 18, 21, 24, 27, 30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LEYCIANY BARBOSA DA CRUZ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133681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LANE OLIVEIRA DE FIGUEIRED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11793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DOLFO V. DE MORAES E SIL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89829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ANA CAROLINE DA SILVA BATIST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26006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FÉRIAS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MANOELA ALVES DE OLIV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30631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OLLYANA OTTO DE OLIV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04102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4, 7, 10, 13, 16, 19, 22, 25, 28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IRIAM MENEZES VALÉRI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05441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2, 5, 8, 11, 14, 17, 20, 23, 26, 29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DREA CAVALCANTE DE AGUIAR PIR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73582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EJANE ESTEVES DE MA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12312-F</text:p>
          </table:table-cell>
          <table:table-cell office:value-type="string" calcext:value-type="string">
            <text:p>ESTABILIZAÇÃO E CC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SIA GOMES FERR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30746-F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2, 5, 8, 11, 14, 17, 20, 23, 26, 29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AULINA PEREIRA F. BARR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07168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1, 4, 7, 10, 13, 16, 19, 22, 25, 28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SALINA DIAS C. RIBEIR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63561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LICENÇA GESTAÇÃO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ABÍOLA R.PINHEIRO DE PAUL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75574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SANA MICHELE P. CARDOS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28554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ANAÍNA LEMES ADORN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127831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HENNIFER VALERIA SIL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25409-F</text:p>
          </table:table-cell>
          <table:table-cell office:value-type="string" calcext:value-type="string">
            <text:p>ESTABILIZAÇÃO E CC</text:p>
          </table:table-cell>
          <table:table-cell office:value-type="string" calcext:value-type="string">
            <text:p>FÉRIAS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HORTENCIA VILIONE PEREIRA DE SOUZ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80511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USTAVO ARAÚJO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58245-F</text:p>
          </table:table-cell>
          <table:table-cell office:value-type="string" calcext:value-type="string">
            <text:p>UCIN 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AROLINA JESUS OLIV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25411-F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LÁVIA RODRIGUES SIL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09132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IRGINIA LIS CARDOSO REI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94454 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BEATRIZ SILVA VILA NO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20122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LICENÇA MEDICA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LUIZA RAMOS PEREIR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14184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EYDIARA MOREIRA RODRIGUES DA MAT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70001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AQUEL FELICIANO DOS SANT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41209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ERNANDA SILVA MAGALHÃE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22641-F</text:p>
          </table:table-cell>
          <table:table-cell office:value-type="string" calcext:value-type="string">
            <text:p>UTI <text:s/>MATERNA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ORENA RODRIGUES SILV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69882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, 4, 7, 10, 13, 16, 19, 22, 25, 28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BRENDA YASMIN RODRIGUES MANS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410933-F</text:p>
          </table:table-cell>
          <table:table-cell office:value-type="string" calcext:value-type="string">
            <text:p>ESTABILIZAÇÃO E CC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ANESSA CORDEIRO DE SOUS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397606 -F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4, 7, 10, 13, 16, 19, 22, 25, 28</text:p>
          </table:table-cell>
          <table:table-cell office:value-type="time" office:time-value="PT19H00M00S" calcext:value-type="time">
            <text:p>19:00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AQUELINE GOMES DE ALMEID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302115 -F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19H00M00S" calcext:value-type="time">
            <text:p>19:00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TICIA KELLY VOGADO BIAH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38717-F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2, 5, 8, 11, 14, 17, 20, 23, 26, 29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BEATRIZ RAMOS DE MEL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403805 -F</text:p>
          </table:table-cell>
          <table:table-cell office:value-type="string" calcext:value-type="string">
            <text:p>ESTABILIZAÇÃO E CC</text:p>
          </table:table-cell>
          <table:table-cell office:value-type="string" calcext:value-type="string">
            <text:p>3, 6, 9, 12, 15, 18, 21, 24, 27, 30</text:p>
          </table:table-cell>
          <table:table-cell table:style-name="ce29"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AISSA NETTO MEDEIROS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23320-F</text:p>
          </table:table-cell>
          <table:table-cell office:value-type="string" calcext:value-type="string">
            <text:p>RT</text:p>
          </table:table-cell>
          <table:table-cell office:value-type="string" calcext:value-type="string">
            <text:p>1, 2, 3, 4, 8, 9, 10, 11, 14, 15, 16, 17, 18, 21, 22, 23, 24, 25, 28, 29, 30.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4H00M00S" calcext:value-type="time">
            <text:p>14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EWELLYN CRISTINA ALVES DE ARAUJ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248428-F</text:p>
          </table:table-cell>
          <table:table-cell office:value-type="string" calcext:value-type="string">
            <text:p>UTI 1 E UTI 2</text:p>
          </table:table-cell>
          <table:table-cell office:value-type="string" calcext:value-type="string">
            <text:p>1, 2, 3, 4, 8, 9, 10, 11, 14, 15, 16, 17, 18, 21, 22, 23, 24, 25, 28, 29, 30.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3H00M00S" calcext:value-type="time">
            <text:p>13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AYSSA MARTINS DE SOUSA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REFITO - 340130-F</text:p>
          </table:table-cell>
          <table:table-cell office:value-type="string" calcext:value-type="string">
            <text:p>UTI MATERNA E UCIN</text:p>
          </table:table-cell>
          <table:table-cell office:value-type="string" calcext:value-type="string">
            <text:p>1, 2, 3, 4, 8, 9, 10, 11, 14, 15, 16, 17, 18, 21, 22, 23, 24, 25, 28, 29, 30.</text:p>
          </table:table-cell>
          <table:table-cell office:value-type="time" office:time-value="PT07H00M00S" calcext:value-type="time">
            <text:p>07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ATENDIMENTO FISIOTERAPEUTICO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NUELA LIMA CARNEIRO</text:p>
          </table:table-cell>
          <table:table-cell office:value-type="string" calcext:value-type="string">
            <text:p>FONOAUDIÓLOGA RT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3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RESPONSÁBILIDADE TÉCNIC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DANIELA SILVEIRA NEVES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07:30H</text:p>
          </table:table-cell>
          <table:table-cell table:style-name="ce10" office:value-type="string" calcext:value-type="string">
            <text:p>13:3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LARISSA NUNES MACEDO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3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GNES GOMES MORAIS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2 / ESTAB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NNY PRISCILLA SILVA RIBEIRO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/ UTI MATERNA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TAYLANNE BENTO OLIVEIRA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2,03,04,08,09,10,11,14,15,16,17,18,21,22,23,24,25,28,29,30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LÁVIA CAETANO DA SILVA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 / PLANTONISTA (12X60)</text:p>
          </table:table-cell>
          <table:table-cell office:value-type="string" calcext:value-type="string">
            <text:p>01, 04, 07, 10, 13, 16, 19, 22, 25, 28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NA VITÓRIA OLIVEIRA ROCHA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 / PLANTONISTA (12X60)</text:p>
          </table:table-cell>
          <table:table-cell office:value-type="string" calcext:value-type="string">
            <text:p>02, 05, 08, 11, 14, 17, 20, 23, 26, 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ATÁLIA CRISTINA VIEIRA</text:p>
          </table:table-cell>
          <table:table-cell office:value-type="string" calcext:value-type="string">
            <text:p>FONOAUDIÓLOG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 / PLANTONISTA (12X60)</text:p>
          </table:table-cell>
          <table:table-cell office:value-type="string" calcext:value-type="string">
            <text:p>03, 06, 09, 12, 15, 18, 21, 24, 27, 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50H</text:p>
          </table:table-cell>
          <table:table-cell office:value-type="string" calcext:value-type="string">
            <text:p>PRESTAÇÃO DE SERVIÇO EM FONOAUDIOLOGIA</text:p>
          </table:table-cell>
        </table:table-row>
        <table:table-row table:style-name="ro13">
          <table:table-cell office:value-type="string" calcext:value-type="string">
            <text:p>HEMU</text:p>
          </table:table-cell>
          <table:table-cell office:value-type="string" calcext:value-type="string">
            <text:p>SANDRA ANGÉLICA JOSÉ PEREIRA</text:p>
          </table:table-cell>
          <table:table-cell office:value-type="string" calcext:value-type="string">
            <text:p>COORDENADORA SCIRAS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string" calcext:value-type="string">
            <text:p>      <text:span text:style-name="T1"> -------------- </text:span><text:span text:style-name="T2">    </text:span></text:p>
          </table:table-cell>
          <table:table-cell table:style-name="ce11" office:value-type="string" calcext:value-type="string">
            <text:p>SICRAS</text:p>
          </table:table-cell>
          <table:table-cell table:style-name="ce11" office:value-type="string" calcext:value-type="string">
            <text:p>21 dias (01/09,02/09,03/09,04/09,08/09,09/09,10/09,11/09,14/09,15/09,16/09,17/09,18/09,21/09,22/09,23/09,24/09,25/09,28/09,29/09 e 30/09)</text:p>
          </table:table-cell>
          <table:table-cell table:style-name="ce11" office:value-type="string" calcext:value-type="string">
            <text:p>07:00h </text:p>
          </table:table-cell>
          <table:table-cell table:style-name="ce11" office:value-type="string" calcext:value-type="string">
            <text:p>17:00h</text:p>
          </table:table-cell>
          <table:table-cell table:style-name="ce11" office:value-type="string" calcext:value-type="string">
            <text:p>44 horas semanias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3">
          <table:table-cell office:value-type="string" calcext:value-type="string">
            <text:p>HEMU</text:p>
          </table:table-cell>
          <table:table-cell office:value-type="string" calcext:value-type="string">
            <text:p>LEA CRISTINA DA SILVA NUNES ELIAS</text:p>
          </table:table-cell>
          <table:table-cell office:value-type="string" calcext:value-type="string">
            <text:p>ENFERMEIRA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string" calcext:value-type="string">
            <text:p>      <text:span text:style-name="T1"> -------------- </text:span><text:span text:style-name="T2">    </text:span></text:p>
          </table:table-cell>
          <table:table-cell table:style-name="ce11" office:value-type="string" calcext:value-type="string">
            <text:p>SICRAS</text:p>
          </table:table-cell>
          <table:table-cell table:style-name="ce11" office:value-type="string" calcext:value-type="string">
            <text:p>21 dias (01/09,02/09,03/09,04/09,08/09,09/09,10/09,11/09,14/09,15/09,16/09,17/09,18/09,21/09,22/09,23/09,24/09,25/09,28/09,29/09 e 30/09)</text:p>
          </table:table-cell>
          <table:table-cell table:style-name="ce11" office:value-type="string" calcext:value-type="string">
            <text:p>07:00h </text:p>
          </table:table-cell>
          <table:table-cell table:style-name="ce11" office:value-type="string" calcext:value-type="string">
            <text:p>17:00h</text:p>
          </table:table-cell>
          <table:table-cell table:style-name="ce11" office:value-type="string" calcext:value-type="string">
            <text:p>44 horas semanias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1">
          <table:table-cell office:value-type="string" calcext:value-type="string">
            <text:p>HEMU</text:p>
          </table:table-cell>
          <table:table-cell office:value-type="string" calcext:value-type="string">
            <text:p>BEATRIZ MOREIRA PEREIRA</text:p>
          </table:table-cell>
          <table:table-cell office:value-type="string" calcext:value-type="string">
            <text:p>TE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string" calcext:value-type="string">
            <text:p>      <text:span text:style-name="T1"> -------------- </text:span><text:span text:style-name="T2">    </text:span></text:p>
          </table:table-cell>
          <table:table-cell table:style-name="ce11" office:value-type="string" calcext:value-type="string">
            <text:p>SICRAS</text:p>
          </table:table-cell>
          <table:table-cell table:style-name="ce11" office:value-type="string" calcext:value-type="string">
            <text:p>15 <text:s/>Plantões ( 02/09, 04/09, 06/09, 08/09, 10/09, 12/09, 14/09, 16/09, 18/09, 20/09, 22/09, 24/09, 26/09, 28/09 e 30/09 )</text:p>
          </table:table-cell>
          <table:table-cell table:style-name="ce11" office:value-type="string" calcext:value-type="string">
            <text:p>07:00h</text:p>
          </table:table-cell>
          <table:table-cell table:style-name="ce11" office:value-type="string" calcext:value-type="string">
            <text:p>19:00h</text:p>
          </table:table-cell>
          <table:table-cell table:style-name="ce11" office:value-type="string" calcext:value-type="string">
            <text:p>44 horas semanais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1">
          <table:table-cell office:value-type="string" calcext:value-type="string">
            <text:p>HEMU</text:p>
          </table:table-cell>
          <table:table-cell office:value-type="string" calcext:value-type="string">
            <text:p>THAIS ANDRADE COSTA</text:p>
          </table:table-cell>
          <table:table-cell office:value-type="string" calcext:value-type="string">
            <text:p>TECNICA DE ENFERMAGEM</text:p>
          </table:table-cell>
          <table:table-cell table:style-name="ce11" office:value-type="string" calcext:value-type="string">
            <text:p>HMTJ</text:p>
          </table:table-cell>
          <table:table-cell table:style-name="ce11" office:value-type="string" calcext:value-type="string">
            <text:p>      <text:span text:style-name="T1"> -------------- </text:span><text:span text:style-name="T2">    </text:span></text:p>
          </table:table-cell>
          <table:table-cell table:style-name="ce11" office:value-type="string" calcext:value-type="string">
            <text:p>SICRAS</text:p>
          </table:table-cell>
          <table:table-cell table:style-name="ce11" office:value-type="string" calcext:value-type="string">
            <text:p>15 Plantões ( 01/09, 03/09, 05/09, 07/09, 09/09, 11/09, 13/09, 15/09, 17/09, 19/09 21/09, 23/09, 25/09, 27/09 e 29/09 )</text:p>
          </table:table-cell>
          <table:table-cell table:style-name="ce11" office:value-type="string" calcext:value-type="string">
            <text:p>07:00h</text:p>
          </table:table-cell>
          <table:table-cell table:style-name="ce11" office:value-type="string" calcext:value-type="string">
            <text:p>19:00h</text:p>
          </table:table-cell>
          <table:table-cell table:style-name="ce11" office:value-type="string" calcext:value-type="string">
            <text:p>44 horas semanais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LILIAN DE FÁTIMA CAMELO BORGES</text:p>
          </table:table-cell>
          <table:table-cell office:value-type="string" calcext:value-type="string">
            <text:p>AUXILAR DE ENFERMAGEM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string" calcext:value-type="string">
            <text:p>      <text:span text:style-name="T1"> -------------- </text:span><text:span text:style-name="T2">    </text:span></text:p>
          </table:table-cell>
          <table:table-cell table:style-name="ce11" office:value-type="string" calcext:value-type="string">
            <text:p>SICRAS</text:p>
          </table:table-cell>
          <table:table-cell table:style-name="ce11" office:value-type="string" calcext:value-type="string">
            <text:p>Licença Médica </text:p>
          </table:table-cell>
          <table:table-cell table:style-name="ce11" office:value-type="string" calcext:value-type="string">
            <text:p>07:00h</text:p>
          </table:table-cell>
          <table:table-cell table:style-name="ce11" office:value-type="string" calcext:value-type="string">
            <text:p>13:00h</text:p>
          </table:table-cell>
          <table:table-cell table:style-name="ce11" office:value-type="string" calcext:value-type="string">
            <text:p>30 horas semanais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CLAUDIA A. CORDEIRO PIRES</text:p>
          </table:table-cell>
          <table:table-cell office:value-type="string" calcext:value-type="string">
            <text:p>ENFERMEIRA</text:p>
          </table:table-cell>
          <table:table-cell table:style-name="ce13" office:value-type="string" calcext:value-type="string">
            <text:p>SES</text:p>
          </table:table-cell>
          <table:table-cell office:value-type="string" calcext:value-type="string">
            <text:p>COREN 263980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5; <text:s/>08 a 12; 14 a 19; 21 a 26, 28 a 31.</text:p>
          </table:table-cell>
          <table:table-cell table:style-name="ce29" office:value-type="time" office:time-value="PT06H00M00S" calcext:value-type="time">
            <text:p>06:00</text:p>
          </table:table-cell>
          <table:table-cell table:style-name="ce29" office:value-type="time" office:time-value="PT11H00M00S" calcext:value-type="time">
            <text:p>11:00</text:p>
          </table:table-cell>
          <table:table-cell table:style-name="ce13" office:value-type="string" calcext:value-type="string">
            <text:p>120 horas</text:p>
          </table:table-cell>
          <table:table-cell office:value-type="string" calcext:value-type="string">
            <text:p>VICE-COORDENAÇÃO/PRECEPTOR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LINNE ALMEIDA SOUSA <text:s/>DE SÁ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423110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4; <text:s/>08 a 11; 14 a 18; 21 a 25, 28 a 31.</text:p>
          </table:table-cell>
          <table:table-cell table:style-name="ce29" office:value-type="time" office:time-value="PT13H00M00S" calcext:value-type="time">
            <text:p>13:00</text:p>
          </table:table-cell>
          <table:table-cell table:style-name="ce29" office:value-type="time" office:time-value="PT19H00M00S" calcext:value-type="time">
            <text:p>19:00</text:p>
          </table:table-cell>
          <table:table-cell table:style-name="ce13" office:value-type="string" calcext:value-type="string">
            <text:p>120 horas</text:p>
          </table:table-cell>
          <table:table-cell office:value-type="string" calcext:value-type="string">
            <text:p>TU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NNA CAETANO DA SILVA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452025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4; <text:s/>08 a 11; 14 a 18; 21 a 25, 28 a 31.</text:p>
          </table:table-cell>
          <table:table-cell table:style-name="ce29" office:value-type="time" office:time-value="PT07H00M00S" calcext:value-type="time">
            <text:p>07:00</text:p>
          </table:table-cell>
          <table:table-cell table:style-name="ce29" office:value-type="time" office:time-value="PT13H00M00S" calcext:value-type="time">
            <text:p>13:00</text:p>
          </table:table-cell>
          <table:table-cell table:style-name="ce13" office:value-type="string" calcext:value-type="string">
            <text:p>120 horas</text:p>
          </table:table-cell>
          <table:table-cell office:value-type="string" calcext:value-type="string">
            <text:p>TU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AUHAN RIBEIRO DE PAUL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472520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4; <text:s/>08 a 11; 15 a 18; 22 a 25, 29 a 31.</text:p>
          </table:table-cell>
          <table:table-cell table:style-name="ce10" office:value-type="string" calcext:value-type="string">
            <text:p>7:00/13:00</text:p>
          </table:table-cell>
          <table:table-cell table:style-name="ce10" office:value-type="string" calcext:value-type="string">
            <text:p>13:00/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CEP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TICYA GUIMARÃES SOARES VAZ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423110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3; <text:s/>07 a 10; 14 a 17; 21 a 24, 28 a 31.</text:p>
          </table:table-cell>
          <table:table-cell table:style-name="ce10" office:value-type="string" calcext:value-type="string">
            <text:p>7:00/13:00</text:p>
          </table:table-cell>
          <table:table-cell table:style-name="ce10" office:value-type="string" calcext:value-type="string">
            <text:p>13:00/19:00</text:p>
          </table:table-cell>
          <table:table-cell office:value-type="string" calcext:value-type="string">
            <text:p>150 horas</text:p>
          </table:table-cell>
          <table:table-cell office:value-type="string" calcext:value-type="string">
            <text:p>PRECEP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WINNY SILVEIRA ARANT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5501093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3; <text:s/>07 a 10; 14 a 17; 21 a 24, 28 a 31.</text:p>
          </table:table-cell>
          <table:table-cell table:style-name="ce10" office:value-type="string" calcext:value-type="string">
            <text:p>7:00/13:00</text:p>
          </table:table-cell>
          <table:table-cell table:style-name="ce10" office:value-type="string" calcext:value-type="string">
            <text:p>13:00/19:00</text:p>
          </table:table-cell>
          <table:table-cell office:value-type="string" calcext:value-type="string">
            <text:p>150 horas</text:p>
          </table:table-cell>
          <table:table-cell office:value-type="string" calcext:value-type="string">
            <text:p>PRECEP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RISCILA SALOMÃO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390548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5; <text:s/>07 a 12; 14 a 19; 21 a 26, 28 a 31.</text:p>
          </table:table-cell>
          <table:table-cell table:style-name="ce29" office:value-type="time" office:time-value="PT13H00M00S" calcext:value-type="time">
            <text:p>13:00</text:p>
          </table:table-cell>
          <table:table-cell table:style-name="ce29" office:value-type="time" office:time-value="PT19H00M00S" calcext:value-type="time">
            <text:p>19:00</text:p>
          </table:table-cell>
          <table:table-cell office:value-type="string" calcext:value-type="string">
            <text:p>150 horas</text:p>
          </table:table-cell>
          <table:table-cell office:value-type="string" calcext:value-type="string">
            <text:p>PRECEP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MIRA DOS PASSOS HANUM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385987 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5; <text:s/>07 a 12; 14 a 19; 21 a 26, 28 a 31.</text:p>
          </table:table-cell>
          <table:table-cell table:style-name="ce10" office:value-type="string" calcext:value-type="string">
            <text:p>7:00/13:00</text:p>
          </table:table-cell>
          <table:table-cell table:style-name="ce10" office:value-type="string" calcext:value-type="string">
            <text:p>13:00/19:00</text:p>
          </table:table-cell>
          <table:table-cell office:value-type="string" calcext:value-type="string">
            <text:p>150 horas</text:p>
          </table:table-cell>
          <table:table-cell office:value-type="string" calcext:value-type="string">
            <text:p>PRECEPTORIA 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KON ALEXSANDRO VIERIA CINTRA </text:p>
          </table:table-cell>
          <table:table-cell office:value-type="string" calcext:value-type="string">
            <text:p>ASSI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OREMU</text:p>
          </table:table-cell>
          <table:table-cell office:value-type="string" calcext:value-type="string">
            <text:p>01 a 04; <text:s/>08 a 11; 14 a 18; 21 a 25, 28 a 31.</text:p>
          </table:table-cell>
          <table:table-cell table:style-name="ce29" office:value-type="time" office:time-value="PT07H00M00S" calcext:value-type="time">
            <text:p>07:00</text:p>
          </table:table-cell>
          <table:table-cell table:style-name="ce10" office:value-type="string" calcext:value-type="string">
            <text:p>16:00/17:00</text:p>
          </table:table-cell>
          <table:table-cell office:value-type="string" calcext:value-type="string">
            <text:p>176 horas </text:p>
          </table:table-cell>
          <table:table-cell office:value-type="string" calcext:value-type="string">
            <text:p>ASSITENTE ADMINISTRATIVO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KARELLE PATRÍCIA ARRUDA RODRIGUES</text:p>
          </table:table-cell>
          <table:table-cell office:value-type="string" calcext:value-type="string">
            <text:p>COORDENAÇÃO DE ENFERMAGEM</text:p>
          </table:table-cell>
          <table:table-cell office:value-type="string" calcext:value-type="string">
            <text:p>HMTJ</text:p>
          </table:table-cell>
          <table:table-cell office:value-type="float" office:value="448364" calcext:value-type="float">
            <text:p>448364</text:p>
          </table:table-cell>
          <table:table-cell office:value-type="string" calcext:value-type="string">
            <text:p>Obstetrícia e Ginecologia</text:p>
          </table:table-cell>
          <table:table-cell office:value-type="string" calcext:value-type="string">
            <text:p>01,02,03,04,08,09,10,11,14,15,16,17,18,21,22,23,24,25,28,29,30/09/26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7H00M00S" calcext:value-type="time">
            <text:p>1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ADMINISTRAÇÃO SETORIAL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ENATA CARNEIRO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769475" calcext:value-type="float">
            <text:p>769475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LICE DINIZ OLIVEIRA FRAG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343757" calcext:value-type="float">
            <text:p>343757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Licença gestação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EIZA SANTOS RODRIGUES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512474" calcext:value-type="float">
            <text:p>512474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KAROLINE RAMOS CHAGAS DE SOUZ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769475" calcext:value-type="float">
            <text:p>769475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MADALENA DE OLIV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66274" calcext:value-type="float">
            <text:p>566274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ANE PEREIRA SANTOS ANDRADE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99569" calcext:value-type="float">
            <text:p>599569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ELZUITA DE JESUS PADILH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698080" calcext:value-type="float">
            <text:p>698080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Férias 03/08 a 01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ETICIA PAULA DE OLIV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403777" calcext:value-type="float">
            <text:p>1403777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Férias 04/08 a 02/0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LENE BRAZ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359974" calcext:value-type="float">
            <text:p>1359974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ZIRENE JOSE CARNEIR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25926" calcext:value-type="float">
            <text:p>125926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ELMA SANTOS SANTAN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210696" calcext:value-type="float">
            <text:p>210696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ÉLIA GUIMARÃES PER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238049" calcext:value-type="float">
            <text:p>238049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JOSÉ GABRIEL DA SILVA BARBO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402558" calcext:value-type="float">
            <text:p>40255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AUDILENE GONÇALVES DE M. FERR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222171" calcext:value-type="float">
            <text:p>22217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JOSÉ DE SOUZA ALVES MOU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299911" calcext:value-type="float">
            <text:p>29991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ANGELA NORONH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300810" calcext:value-type="float">
            <text:p>1300810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MANDA LARA ALVES BATISTA COELH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table:style-name="ce15" office:value-type="float" office:value="1822868" calcext:value-type="float">
            <text:p>1.822.86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2/09 a 01/10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AQUELINE BARBOSA DA SILVA CARVALH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678120" calcext:value-type="float">
            <text:p>678120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ISANDRA ROSA COSTA VI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604055" calcext:value-type="float">
            <text:p>604055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3/08 a 01/0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OSMERENA PEREIRA DA COS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470938" calcext:value-type="float">
            <text:p>47093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MARGARIDA ASSUNÇÃO ALENCAR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454384" calcext:value-type="float">
            <text:p>454384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ANA ALVES DE FREITA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752365" calcext:value-type="float">
            <text:p>752365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ETE DO LIVRAMENTO SILVEIRA ALVE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14800" calcext:value-type="float">
            <text:p>514800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2/09 a 01/10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NESSA DOS SANTOS ALMEIDA BERNAD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31414" calcext:value-type="float">
            <text:p>31414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3/08 a 01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IANE PEREIRA SOARES BARBOS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866911" calcext:value-type="float">
            <text:p>86691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JOSÉ ARAÚJ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121298" calcext:value-type="float">
            <text:p>112129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ARLA APARECIDA DA COST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635508" calcext:value-type="float">
            <text:p>63550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IZA DE FÁTIMA SILVA OLIV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243785" calcext:value-type="float">
            <text:p>243785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SANGELA ALVES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825104" calcext:value-type="float">
            <text:p>825104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Afastamento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RIVANIA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20506" calcext:value-type="float">
            <text:p>520506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LVA MARIA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325106" calcext:value-type="float">
            <text:p>325106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ETE FIRMINO SANTO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306371" calcext:value-type="float">
            <text:p>30637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MONE CARDOSO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066953" calcext:value-type="float">
            <text:p>1066953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URICELIA FERREIRA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014677" calcext:value-type="float">
            <text:p>1014677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ELMA ALVES DA SILVA FERNANDE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1073703" calcext:value-type="float">
            <text:p>1073703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MAR BORGES DA SILVA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float" office:value="119311" calcext:value-type="float">
            <text:p>11931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Férias 01/09 a 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ANA MARIA DA SILVA</text:p>
          </table:table-cell>
          <table:table-cell office:value-type="string" calcext:value-type="string">
            <text:p>AUXILIAR EM ENFERMAGEM</text:p>
          </table:table-cell>
          <table:table-cell office:value-type="string" calcext:value-type="string">
            <text:p>SES</text:p>
          </table:table-cell>
          <table:table-cell office:value-type="float" office:value="241638" calcext:value-type="float">
            <text:p>241638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2,05,08,11,14,17,20,23,26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ANGELA ROCHA DE OLIV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float" office:value="63063" calcext:value-type="float">
            <text:p>63063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1,04,07,10,13,16,19,22,25,28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LAVIA MAGALHÃES DA SILVA</text:p>
          </table:table-cell>
          <table:table-cell office:value-type="string" calcext:value-type="string">
            <text:p>AUXILIAR EM ENFERMAGEM</text:p>
          </table:table-cell>
          <table:table-cell office:value-type="string" calcext:value-type="string">
            <text:p>SES</text:p>
          </table:table-cell>
          <table:table-cell office:value-type="float" office:value="323407" calcext:value-type="float">
            <text:p>323407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Férias 04/08 a 03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LÁVIA CRISTINA ALVES VI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float" office:value="257533" calcext:value-type="float">
            <text:p>257533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1,04,07,10,13,16,19,22,25,28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ALEXANDRINA DINIZ</text:p>
          </table:table-cell>
          <table:table-cell office:value-type="string" calcext:value-type="string">
            <text:p>AUXILIAR EM ENFERMAGEM</text:p>
          </table:table-cell>
          <table:table-cell office:value-type="string" calcext:value-type="string">
            <text:p>SES</text:p>
          </table:table-cell>
          <table:table-cell office:value-type="float" office:value="663467" calcext:value-type="float">
            <text:p>663467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2,05,08,11,14,17,20,23,26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MARIA DA SILV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float" office:value="257384" calcext:value-type="float">
            <text:p>257384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2,04,08,10,14,16,18,22,24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ANDRA AUGUSTA DA S. PERIM</text:p>
          </table:table-cell>
          <table:table-cell office:value-type="string" calcext:value-type="string">
            <text:p>AUXILIAR EM ENFERMAGEM</text:p>
          </table:table-cell>
          <table:table-cell office:value-type="string" calcext:value-type="string">
            <text:p>SES</text:p>
          </table:table-cell>
          <table:table-cell office:value-type="float" office:value="114389" calcext:value-type="float">
            <text:p>114389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Férias 03/08 a 02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A DE FÁTIMA LIM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SES</text:p>
          </table:table-cell>
          <table:table-cell office:value-type="float" office:value="75603" calcext:value-type="float">
            <text:p>75603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LÉRIA PEREIRA DA SILVA MEDRADO</text:p>
          </table:table-cell>
          <table:table-cell office:value-type="string" calcext:value-type="string">
            <text:p>AUXILIAR EM ENFERMAGEM</text:p>
          </table:table-cell>
          <table:table-cell office:value-type="string" calcext:value-type="string">
            <text:p>SES</text:p>
          </table:table-cell>
          <table:table-cell office:value-type="float" office:value="345007" calcext:value-type="float">
            <text:p>345007</text:p>
          </table:table-cell>
          <table:table-cell office:value-type="string" calcext:value-type="string">
            <text:p>Obstetrícia</text:p>
          </table:table-cell>
          <table:table-cell table:style-name="ce13" office:value-type="string" calcext:value-type="string">
            <text:p>03,06,09,12,15,18,21,24,27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DAYANE ANGÉLICA PEREIRA SANTOS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float" office:value="5500420" calcext:value-type="float">
            <text:p>5500420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2,03,04,08,09,10,11,14,15,16,17,18,21,22,23,24,25,28,29,30/09/26</text:p>
          </table:table-cell>
          <table:table-cell office:value-type="time" office:time-value="PT07H00M00S" calcext:value-type="time">
            <text:p>07:00</text:p>
          </table:table-cell>
          <table:table-cell table:style-name="ce10" office:value-type="string" calcext:value-type="string">
            <text:p>17:00/ 16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ADMINISTRATIV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ILIAN TORRES DA COST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162" calcext:value-type="float">
            <text:p>5501162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Afastamento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ARA DA SILVA SOUZ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232" calcext:value-type="float">
            <text:p>5501232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LDERICE MACEDO SOUS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246" calcext:value-type="float">
            <text:p>5501246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A TAVARES BRAG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5501267" calcext:value-type="float">
            <text:p>5501267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HEMYLLY VIEIRA GONÇALVES SEVERO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279" calcext:value-type="float">
            <text:p>5501279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ARAH JORDANA NUNES DA COST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282" calcext:value-type="float">
            <text:p>5501282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ATRÍCIA GOMES TEIX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314" calcext:value-type="float">
            <text:p>5501314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CLEIDE SANTOS DE BARRO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301" calcext:value-type="float">
            <text:p>5501301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,31/08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VANIA MENDES TEIXEIRA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305" calcext:value-type="float">
            <text:p>5501305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ARINA CUSTÓDIO DOS SANTO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316" calcext:value-type="float">
            <text:p>5501316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ISANGELA BEATRIZ LOPES</text:p>
          </table:table-cell>
          <table:table-cell office:value-type="string" calcext:value-type="string">
            <text:p>TÉCNICA EM ENFERMAGEM</text:p>
          </table:table-cell>
          <table:table-cell office:value-type="string" calcext:value-type="string">
            <text:p>HMTJ</text:p>
          </table:table-cell>
          <table:table-cell office:value-type="float" office:value="5501288" calcext:value-type="float">
            <text:p>5501288</text:p>
          </table:table-cell>
          <table:table-cell office:value-type="string" calcext:value-type="string">
            <text:p>Obstetrícia</text:p>
          </table:table-cell>
          <table:table-cell office:value-type="string" calcext:value-type="string">
            <text:p>02,04,06,08,10,12,14,16,18,20,22,24,26,28,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CLEIDE SANTOS DE BARR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5501301" calcext:value-type="float">
            <text:p>5501301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AMILA CRISTINA DE MOU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float" office:value="5501304" calcext:value-type="float">
            <text:p>5501304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OBISON DE OLIVEIR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MTJ</text:p>
          </table:table-cell>
          <table:table-cell office:value-type="float" office:value="5501313" calcext:value-type="float">
            <text:p>5501313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01,03,05,07,09,11,13,15,17,19,21,23,25,27,29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h</text:p>
          </table:table-cell>
          <table:table-cell office:value-type="string" calcext:value-type="string">
            <text:p>PRESTAÇÃO DE SERVIÇOS EM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LYSSON DA SILVA REGO </text:p>
          </table:table-cell>
          <table:table-cell office:value-type="string" calcext:value-type="string">
            <text:p>GINECOLOGIA <text:s/></text:p>
          </table:table-cell>
          <table:table-cell office:value-type="string" calcext:value-type="string">
            <text:p>HMTJ</text:p>
          </table:table-cell>
          <table:table-cell office:value-type="float" office:value="16681" calcext:value-type="float">
            <text:p>16681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2, 4, 9, 11, 16, 18, 23, 25, 30 </text:p>
          </table:table-cell>
          <table:table-cell office:value-type="string" calcext:value-type="string">
            <text:p>QUARTA 07H SEXTA 13H</text:p>
          </table:table-cell>
          <table:table-cell office:value-type="string" calcext:value-type="string">
            <text:p>QUARTA 19H SEXTA 19H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E JULIANE RODRIGUES WACHLOZ</text:p>
          </table:table-cell>
          <table:table-cell office:value-type="string" calcext:value-type="string">
            <text:p>GINECOLOGIA <text:s/></text:p>
          </table:table-cell>
          <table:table-cell office:value-type="string" calcext:value-type="string">
            <text:p>HMTJ</text:p>
          </table:table-cell>
          <table:table-cell office:value-type="float" office:value="13745" calcext:value-type="float">
            <text:p>13745</text:p>
          </table:table-cell>
          <table:table-cell office:value-type="string" calcext:value-type="string">
            <text:p>AMBULATÓRIO/ CENTRO CIRÚRGICO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string" calcext:value-type="string">
            <text:p>LICENÇA MATERNIDADE</text:p>
          </table:table-cell>
          <table:table-cell office:value-type="string" calcext:value-type="string">
            <text:p>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UGUSTO CORTIZO VIDAL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SES</text:p>
          </table:table-cell>
          <table:table-cell office:value-type="float" office:value="1328" calcext:value-type="float">
            <text:p>1328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-4; 7-11; 14-18; 21-25; 28-30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1H SEG A SEX</text:p>
          </table:table-cell>
          <table:table-cell office:value-type="string" calcext:value-type="string">
            <text:p>8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17307" calcext:value-type="float">
            <text:p>17307</text:p>
          </table:table-cell>
          <table:table-cell office:value-type="string" calcext:value-type="string">
            <text:p>AMBULATÓRIO/ CENTRO CIRÚRGICO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string" calcext:value-type="string">
            <text:p>LICENÇA MATERNIDADE</text:p>
          </table:table-cell>
          <table:table-cell office:value-type="string" calcext:value-type="string">
            <text:p>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DIBERTO MARCOLINO VIEIRA FILHO 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6532" calcext:value-type="float">
            <text:p>6532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1, 2, 4, 8, 9, 11, 15, 16, 18, 22, 23, 25, 29, 30</text:p>
          </table:table-cell>
          <table:table-cell office:value-type="string" calcext:value-type="string">
            <text:p>TERÇA 07H QUARTA 07H E SEXTA 07H</text:p>
          </table:table-cell>
          <table:table-cell office:value-type="string" calcext:value-type="string">
            <text:p>TERÇA 13H QUARTA 13H E SEXTA 13H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OLA FERREIRA RODRIGUES DA CUNHA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HMTJ</text:p>
          </table:table-cell>
          <table:table-cell office:value-type="float" office:value="12795" calcext:value-type="float">
            <text:p>12795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1, 3, 7, 8, 10, 14, 15, 17, 21, 22, 24, 28, 29</text:p>
          </table:table-cell>
          <table:table-cell office:value-type="string" calcext:value-type="string">
            <text:p>SEGUNDA 07H, TERÇA E QUINTA 13H</text:p>
          </table:table-cell>
          <table:table-cell office:value-type="string" calcext:value-type="string">
            <text:p>SEGUNDA 13H, TERÇA E QUINTA 19H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HELEN MAIA SILVA</text:p>
          </table:table-cell>
          <table:table-cell office:value-type="string" calcext:value-type="string">
            <text:p>PSM / AMBULATÓRIO/ ENFERM.</text:p>
          </table:table-cell>
          <table:table-cell office:value-type="string" calcext:value-type="string">
            <text:p>SES </text:p>
          </table:table-cell>
          <table:table-cell office:value-type="float" office:value="3508" calcext:value-type="float">
            <text:p>3508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1-4; 7-11; 14-18; 21-25; 28-30</text:p>
          </table:table-cell>
          <table:table-cell office:value-type="string" calcext:value-type="string">
            <text:p>COMISSÃO DE PRONTUARIO </text:p>
          </table:table-cell>
          <table:table-cell office:value-type="string" calcext:value-type="string">
            <text:p><text:s/>COMISSÃO DE PRONTUARIO 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HELENARA ABADIA FERREIRA ALEXANDRIA</text:p>
          </table:table-cell>
          <table:table-cell office:value-type="string" calcext:value-type="string">
            <text:p>AMBULATÓRIO/</text:p>
          </table:table-cell>
          <table:table-cell office:value-type="string" calcext:value-type="string">
            <text:p>HMTJ</text:p>
          </table:table-cell>
          <table:table-cell office:value-type="float" office:value="12998" calcext:value-type="float">
            <text:p>12998</text:p>
          </table:table-cell>
          <table:table-cell office:value-type="string" calcext:value-type="string">
            <text:p>AMBULATÓRIO/ ENFERMARIA</text:p>
          </table:table-cell>
          <table:table-cell office:value-type="float" office:value="0" calcext:value-type="float">
            <text:p>0</text:p>
          </table:table-cell>
          <table:table-cell table:number-columns-repeated="2" office:value-type="string" calcext:value-type="string">
            <text:p>LICENÇA MATERNIDADE</text:p>
          </table:table-cell>
          <table:table-cell office:value-type="string" calcext:value-type="string">
            <text:p>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JESSICA ALENCAR REZENDE</text:p>
          </table:table-cell>
          <table:table-cell office:value-type="string" calcext:value-type="string">
            <text:p>AMBULATÓRIO/</text:p>
          </table:table-cell>
          <table:table-cell office:value-type="string" calcext:value-type="string">
            <text:p>HMTJ / SES</text:p>
          </table:table-cell>
          <table:table-cell office:value-type="float" office:value="7118" calcext:value-type="float">
            <text:p>7118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1-4; 7-11; 14-18; 21-25; 28-30</text:p>
          </table:table-cell>
          <table:table-cell office:value-type="string" calcext:value-type="string">
            <text:p>SES SEGUNDA 07H E QUARTA 13H HMTJ TERÇA A SEXTA 07H</text:p>
          </table:table-cell>
          <table:table-cell office:value-type="string" calcext:value-type="string">
            <text:p>SES SEGUNDA 17H E QUARTA 17H <text:s text:c="11"/>HMTJ TERÇA A SEXTA 11H</text:p>
          </table:table-cell>
          <table:table-cell office:value-type="string" calcext:value-type="string">
            <text:p>13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OAO LINO FRANCO BORGES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8013" calcext:value-type="float">
            <text:p>8013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2, 9, 16, 23, 30 </text:p>
          </table:table-cell>
          <table:table-cell office:value-type="string" calcext:value-type="string">
            <text:p>QUARTA 07H</text:p>
          </table:table-cell>
          <table:table-cell office:value-type="string" calcext:value-type="string">
            <text:p>QUARTA 19H</text:p>
          </table:table-cell>
          <table:table-cell office:value-type="string" calcext:value-type="string">
            <text:p>6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AO LUCAS NETO</text:p>
          </table:table-cell>
          <table:table-cell office:value-type="string" calcext:value-type="string">
            <text:p>PSM / AMBULATÓRIO/ ENFERM.</text:p>
          </table:table-cell>
          <table:table-cell office:value-type="string" calcext:value-type="string">
            <text:p>HMT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PSM /AMBULATÓRIO/ ENFERMARIA</text:p>
          </table:table-cell>
          <table:table-cell office:value-type="string" calcext:value-type="string">
            <text:p>1, 3, 4, 7, 8, 10, 11, 14, 15, 17, 18, 21, 22, 24, 25, 28, 29</text:p>
          </table:table-cell>
          <table:table-cell office:value-type="string" calcext:value-type="string">
            <text:p>SEGUNDA 07H <text:s text:c="2"/>TERÇA 19H</text:p>
          </table:table-cell>
          <table:table-cell office:value-type="string" calcext:value-type="string">
            <text:p>SEGUNDA 13H <text:s/>QUARTA 07H</text:p>
          </table:table-cell>
          <table:table-cell office:value-type="string" calcext:value-type="string">
            <text:p>13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ONARDO SILVA RODRIGUES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HMTJ</text:p>
          </table:table-cell>
          <table:table-cell office:value-type="float" office:value="11874" calcext:value-type="float">
            <text:p>11874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1, 2, 8, 9, 15, 16,22, 23, 29, 30 </text:p>
          </table:table-cell>
          <table:table-cell office:value-type="string" calcext:value-type="string">
            <text:p>TERÇA 07H E QUARTA 07H</text:p>
          </table:table-cell>
          <table:table-cell office:value-type="string" calcext:value-type="string">
            <text:p>TERÇA 19H E QUARTA 13H</text:p>
          </table:table-cell>
          <table:table-cell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S SANTOS</text:p>
          </table:table-cell>
          <table:table-cell office:value-type="string" calcext:value-type="string">
            <text:p>ENFERMARIA UTI</text:p>
          </table:table-cell>
          <table:table-cell office:value-type="string" calcext:value-type="string">
            <text:p>SES</text:p>
          </table:table-cell>
          <table:table-cell office:value-type="float" office:value="25933" calcext:value-type="float">
            <text:p>25933</text:p>
          </table:table-cell>
          <table:table-cell office:value-type="string" calcext:value-type="string">
            <text:p>ENFERMARIA UTI</text:p>
          </table:table-cell>
          <table:table-cell office:value-type="string" calcext:value-type="string">
            <text:p>1-4; 7-11; 14-18; 21-25; 28-30</text:p>
          </table:table-cell>
          <table:table-cell office:value-type="string" calcext:value-type="string">
            <text:p>SEGUNDA A SEXTA 07H</text:p>
          </table:table-cell>
          <table:table-cell office:value-type="string" calcext:value-type="string">
            <text:p>SEGUNDA A SEXTA 11H</text:p>
          </table:table-cell>
          <table:table-cell office:value-type="string" calcext:value-type="string">
            <text:p>8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IZA EMYLCE PELA ROSADO</text:p>
          </table:table-cell>
          <table:table-cell office:value-type="string" calcext:value-type="string">
            <text:p>AMBULATÓRIO/</text:p>
          </table:table-cell>
          <table:table-cell office:value-type="string" calcext:value-type="string">
            <text:p>HMTJ</text:p>
          </table:table-cell>
          <table:table-cell office:value-type="float" office:value="2046" calcext:value-type="float">
            <text:p>2046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1-4; 7-11; 14-18; 21-25; 28-30</text:p>
          </table:table-cell>
          <table:table-cell office:value-type="string" calcext:value-type="string">
            <text:p>SEGUNDA A SEXTA 07H</text:p>
          </table:table-cell>
          <table:table-cell office:value-type="string" calcext:value-type="string">
            <text:p>SEGUNDA A SEXTA 11H</text:p>
          </table:table-cell>
          <table:table-cell office:value-type="string" calcext:value-type="string">
            <text:p>8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ELAINE DE ASSIS OLIVEIRA</text:p>
          </table:table-cell>
          <table:table-cell office:value-type="string" calcext:value-type="string">
            <text:p>AMBULATÓRIO/</text:p>
          </table:table-cell>
          <table:table-cell office:value-type="string" calcext:value-type="string">
            <text:p>HMTJ</text:p>
          </table:table-cell>
          <table:table-cell office:value-type="float" office:value="6309" calcext:value-type="float">
            <text:p>6309</text:p>
          </table:table-cell>
          <table:table-cell office:value-type="string" calcext:value-type="string">
            <text:p>AMBULATÓRIO/ ENFERMARIA</text:p>
          </table:table-cell>
          <table:table-cell office:value-type="string" calcext:value-type="string">
            <text:p>1, 7, 8, 14, 15, 21, 22, 28, 29</text:p>
          </table:table-cell>
          <table:table-cell office:value-type="string" calcext:value-type="string">
            <text:p>SEGUNDA 07H TERÇA 13H </text:p>
          </table:table-cell>
          <table:table-cell office:value-type="string" calcext:value-type="string">
            <text:p>SEGUNDA 11:30H <text:s/>TERÇA 19H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NA ARAUJO ROCHA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3, 7, 10, 14, 17, 21, 24, 28</text:p>
          </table:table-cell>
          <table:table-cell office:value-type="string" calcext:value-type="string">
            <text:p>SEGUNDA 13H E QUINTA 13H </text:p>
          </table:table-cell>
          <table:table-cell office:value-type="string" calcext:value-type="string">
            <text:p>SEGUNDA 19H E QUINTA 19H </text:p>
          </table:table-cell>
          <table:table-cell office:value-type="string" calcext:value-type="string">
            <text:p>4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TEUS HENRIQUES ROCHA LEITE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HMT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2, 3, 9, 10, 16, 17, 23, 24, 30</text:p>
          </table:table-cell>
          <table:table-cell office:value-type="string" calcext:value-type="string">
            <text:p>QUARTA 07H QUINTA 07H</text:p>
          </table:table-cell>
          <table:table-cell office:value-type="string" calcext:value-type="string">
            <text:p>QUARTA 13H QUINTA 19H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X AURELIO SILVA SANTO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HMTJ</text:p>
          </table:table-cell>
          <table:table-cell office:value-type="float" office:value="11936" calcext:value-type="float">
            <text:p>11936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3, 4, 7, 10, 11, 14, 17, 18, 21, 24, 25, 28</text:p>
          </table:table-cell>
          <table:table-cell office:value-type="string" calcext:value-type="string">
            <text:p>SEGUNDA 7H QUINTA 13H SEXTA 07H </text:p>
          </table:table-cell>
          <table:table-cell office:value-type="string" calcext:value-type="string">
            <text:p>SEGUNDA 13h QUINTA 19H SEXTA 13H </text:p>
          </table:table-cell>
          <table:table-cell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AOLA FERREIRA DE FREITAS GERMEG</text:p>
          </table:table-cell>
          <table:table-cell office:value-type="string" calcext:value-type="string">
            <text:p>AMBULATORIO / CENTRO CIRURGICO</text:p>
          </table:table-cell>
          <table:table-cell office:value-type="string" calcext:value-type="string">
            <text:p>HMTJ</text:p>
          </table:table-cell>
          <table:table-cell office:value-type="float" office:value="21733" calcext:value-type="float">
            <text:p>21733</text:p>
          </table:table-cell>
          <table:table-cell office:value-type="string" calcext:value-type="string">
            <text:p>AMBULATORIO / CENTRO CIRURGICO</text:p>
          </table:table-cell>
          <table:table-cell office:value-type="string" calcext:value-type="string">
            <text:p>4, <text:s/>18, 19</text:p>
          </table:table-cell>
          <table:table-cell office:value-type="string" calcext:value-type="string">
            <text:p>SEXTA 13H SABADO 07H </text:p>
          </table:table-cell>
          <table:table-cell office:value-type="string" calcext:value-type="string">
            <text:p>SEXTA 19H SABADO 19H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ESSIAS ALVES VIEIRA</text:p>
          </table:table-cell>
          <table:table-cell office:value-type="string" calcext:value-type="string">
            <text:p>PSM / AMBULATÓRIO</text:p>
          </table:table-cell>
          <table:table-cell office:value-type="string" calcext:value-type="string">
            <text:p>SES</text:p>
          </table:table-cell>
          <table:table-cell office:value-type="float" office:value="3405" calcext:value-type="float">
            <text:p>3405</text:p>
          </table:table-cell>
          <table:table-cell office:value-type="string" calcext:value-type="string">
            <text:p>PSM / AMBULATÓRIO</text:p>
          </table:table-cell>
          <table:table-cell office:value-type="string" calcext:value-type="string">
            <text:p>1-4; 7-11; 14-18; 21-25; 28-30</text:p>
          </table:table-cell>
          <table:table-cell table:number-columns-repeated="2" office:value-type="string" calcext:value-type="string">
            <text:p>COMISSAO DE OBITOS </text:p>
          </table:table-cell>
          <table:table-cell office:value-type="string" calcext:value-type="string">
            <text:p>8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EDRO HENRIQUE COSTA MATOS SILVA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15841" calcext:value-type="float">
            <text:p>15841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1, 2, 8, 9, 15, 16, 22, 23, 29, 30</text:p>
          </table:table-cell>
          <table:table-cell office:value-type="string" calcext:value-type="string">
            <text:p>TERÇA 07H E QUARTA 07H</text:p>
          </table:table-cell>
          <table:table-cell office:value-type="string" calcext:value-type="string">
            <text:p>TERÇA 19H E QUARTA 13H</text:p>
          </table:table-cell>
          <table:table-cell office:value-type="string" calcext:value-type="string">
            <text:p>9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EDRO HONORATO PINHEIRO</text:p>
          </table:table-cell>
          <table:table-cell office:value-type="string" calcext:value-type="string">
            <text:p>AMBULATÓRIO/CENTRO CIRÚRGICO</text:p>
          </table:table-cell>
          <table:table-cell office:value-type="string" calcext:value-type="string">
            <text:p>HMTJ</text:p>
          </table:table-cell>
          <table:table-cell office:value-type="float" office:value="535" calcext:value-type="float">
            <text:p>535</text:p>
          </table:table-cell>
          <table:table-cell office:value-type="string" calcext:value-type="string">
            <text:p>AMBULATÓRIO/CENTRO CIRÚRGICO</text:p>
          </table:table-cell>
          <table:table-cell office:value-type="string" calcext:value-type="string">
            <text:p>2, 3, 7, 9, 10, 14, 16, 17, 21, 23, 24, 28, 30</text:p>
          </table:table-cell>
          <table:table-cell office:value-type="string" calcext:value-type="string">
            <text:p>SEGUNDA 13H <text:s/>QUARTA 13H</text:p>
          </table:table-cell>
          <table:table-cell office:value-type="string" calcext:value-type="string">
            <text:p>SEGUNDA 19H QUARTA 19H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AFAELA DUTRA SILVA</text:p>
          </table:table-cell>
          <table:table-cell office:value-type="string" calcext:value-type="string">
            <text:p>AMBULATORIO / CENTRO CIRURGICO</text:p>
          </table:table-cell>
          <table:table-cell office:value-type="string" calcext:value-type="string">
            <text:p>HMTJ</text:p>
          </table:table-cell>
          <table:table-cell office:value-type="float" office:value="17323" calcext:value-type="float">
            <text:p>17323</text:p>
          </table:table-cell>
          <table:table-cell office:value-type="string" calcext:value-type="string">
            <text:p>AMBULATORIO / CENTRO CIRURGICO</text:p>
          </table:table-cell>
          <table:table-cell office:value-type="string" calcext:value-type="string">
            <text:p>11, 19, 25</text:p>
          </table:table-cell>
          <table:table-cell office:value-type="string" calcext:value-type="string">
            <text:p>SEXTA 13H SABADO 07H </text:p>
          </table:table-cell>
          <table:table-cell office:value-type="string" calcext:value-type="string">
            <text:p>SEXTA 19H SABADO 19H</text:p>
          </table:table-cell>
          <table:table-cell office:value-type="string" calcext:value-type="string">
            <text:p>24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HMT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2, 3, 7, 9, 10, 14, 16, 17, 21, 23, 24, 28, <text:s/>30 </text:p>
          </table:table-cell>
          <table:table-cell office:value-type="string" calcext:value-type="string">
            <text:p>SEGUNDA 13H QUARTA 07H QUINTA 07H </text:p>
          </table:table-cell>
          <table:table-cell office:value-type="string" calcext:value-type="string">
            <text:p>SEG 19H QUARTA 13H QUINTA 19H 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UTH DA SILVA REGO GUIMARAES 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HMTJ</text:p>
          </table:table-cell>
          <table:table-cell office:value-type="float" office:value="21600" calcext:value-type="float">
            <text:p>21600</text:p>
          </table:table-cell>
          <table:table-cell office:value-type="string" calcext:value-type="string">
            <text:p>AMBULATORIO</text:p>
          </table:table-cell>
          <table:table-cell office:value-type="string" calcext:value-type="string">
            <text:p>2, 3, 4, 9, 10 ,11, 16, 17, 18, 23, 24, 25, 30</text:p>
          </table:table-cell>
          <table:table-cell office:value-type="string" calcext:value-type="string">
            <text:p>QUARTA 07H QUINTA 07H SEXTA 07H</text:p>
          </table:table-cell>
          <table:table-cell office:value-type="string" calcext:value-type="string">
            <text:p>QUARTA 13H QUINTA 19H SEXTA 13H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MIR ANTONIO MADI FILHO 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HMTJ</text:p>
          </table:table-cell>
          <table:table-cell office:value-type="float" office:value="19725" calcext:value-type="float">
            <text:p>19725</text:p>
          </table:table-cell>
          <table:table-cell office:value-type="string" calcext:value-type="string">
            <text:p>AMBULATÓRIO/ CENTRO CIRÚRGICO</text:p>
          </table:table-cell>
          <table:table-cell office:value-type="string" calcext:value-type="string">
            <text:p>1, 2, 8, 9, 15, 16, 22, 23, 29, 30 </text:p>
          </table:table-cell>
          <table:table-cell office:value-type="string" calcext:value-type="string">
            <text:p>TERÇA 07H E QUARTA 07H</text:p>
          </table:table-cell>
          <table:table-cell office:value-type="string" calcext:value-type="string">
            <text:p>TERÇA 19H E QUARTA 13H</text:p>
          </table:table-cell>
          <table:table-cell office:value-type="string" calcext:value-type="string">
            <text:p>90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NDRA FRANCA RORIZ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SES</text:p>
          </table:table-cell>
          <table:table-cell office:value-type="float" office:value="666" calcext:value-type="float">
            <text:p>666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3, 7, 10, 14, 17, 21, 24, 28</text:p>
          </table:table-cell>
          <table:table-cell office:value-type="string" calcext:value-type="string">
            <text:p>SEGUNDA 13H <text:s/>QUINTA 07H <text:s/></text:p>
          </table:table-cell>
          <table:table-cell office:value-type="string" calcext:value-type="string">
            <text:p>SEGUNDA 19H <text:s/>QUINTA 19H <text:s/></text:p>
          </table:table-cell>
          <table:table-cell office:value-type="string" calcext:value-type="string">
            <text:p>72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ATIANY LUDMILLA DE QUEIROZ DUARTE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HMTJ</text:p>
          </table:table-cell>
          <table:table-cell office:value-type="float" office:value="7070" calcext:value-type="float">
            <text:p>7070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2, 3, 4, 9, 10, 11, 16, 17, 18, 23, 24, 25, 30 </text:p>
          </table:table-cell>
          <table:table-cell office:value-type="string" calcext:value-type="string">
            <text:p>QUARTA 07H QUINTA 13H SEXTA 07H</text:p>
          </table:table-cell>
          <table:table-cell office:value-type="string" calcext:value-type="string">
            <text:p>QUARTA 13H QUINTA 19H SEXTA 13H</text:p>
          </table:table-cell>
          <table:table-cell office:value-type="string" calcext:value-type="string">
            <text:p>78H</text:p>
          </table:table-cell>
          <table:table-cell office:value-type="string" calcext:value-type="string">
            <text:p>PRESTAÇÃO DE SERVIÇOS MÉDICOS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IARA MELO DE SOUZ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666.046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HARA KLEIKY PEREIRA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765848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PAULA AMARAL DE SOUZA GONTIJ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443700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WILZIMARY RODRIGUES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775127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CRISTINA PIRES DE CAMPOS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366.821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HUANY PIRES DE SOU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<text:s/>Coren 417.076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table:style-name="ce30"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ATÁLIA SOCORRO DE OLIV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Coren 640.371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FÉRIAS DE 03/09 A 03/10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AMYRIS RODRIGUES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TEFANY RAISSA NUNES DOS SANTOS</text:p>
          </table:table-cell>
          <table:table-cell office:value-type="string" calcext:value-type="string">
            <text:p>TECNICA DE ENFERMAGEM COREN 1592099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DRIANA VIANA DA COSTA</text:p>
          </table:table-cell>
          <table:table-cell office:value-type="string" calcext:value-type="string">
            <text:p>TECNICA DE ENFERMAGEM COREN 623740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EIIA DE SOUSA FRANÇA</text:p>
          </table:table-cell>
          <table:table-cell office:value-type="string" calcext:value-type="string">
            <text:p>TECNICA DE ENFERMAGEM COREN 401.638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IANA CARDOSO SILVA</text:p>
          </table:table-cell>
          <table:table-cell office:value-type="string" calcext:value-type="string">
            <text:p>TECNICA DE ENFERMAGEM COREN 287.826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MIANA FERREIRA DA SILVA</text:p>
          </table:table-cell>
          <table:table-cell office:value-type="string" calcext:value-type="string">
            <text:p>TECNICA DE ENFERMAGEM COREN 983.305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FÉRIAS DE 04/09 A 04/10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ELMA REZENDE AMANCIO</text:p>
          </table:table-cell>
          <table:table-cell office:value-type="string" calcext:value-type="string">
            <text:p>TECNICA DE ENFERMAGEM COREN 196.592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ALVINA NUNES DOS SANTOS</text:p>
          </table:table-cell>
          <table:table-cell office:value-type="string" calcext:value-type="string">
            <text:p>TECNICA DE ENFERMAGEM COREN 626.759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BRENNA PAULA DE OLIVEIRA</text:p>
          </table:table-cell>
          <table:table-cell office:value-type="string" calcext:value-type="string">
            <text:p>TECNICA DE ENFERMAGEM COREN 988910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RACEMA GOMES DE OLIVEIRA</text:p>
          </table:table-cell>
          <table:table-cell office:value-type="string" calcext:value-type="string">
            <text:p>TECNICA DE ENFERMAGEM COREN 731.222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NGRIDY THAIS FERREIRA DXA SILVA BARBOSA</text:p>
          </table:table-cell>
          <table:table-cell office:value-type="string" calcext:value-type="string">
            <text:p>TECNICA DE ENFERMAGEM COREN 2315081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NIELA AIRES DE SOUZA</text:p>
          </table:table-cell>
          <table:table-cell office:value-type="string" calcext:value-type="string">
            <text:p>TECNICA DE ENFERMAGEM COREN 1678005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ATIANE CRISTINA RODRIGUES SOARES</text:p>
          </table:table-cell>
          <table:table-cell office:value-type="string" calcext:value-type="string">
            <text:p>TECNICA DE ENFERMAGEM COREN 402.262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FÉRIAS DE 04/09 A 04/10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RIAN ARANTES GONÇALVES CARVALHO</text:p>
          </table:table-cell>
          <table:table-cell office:value-type="string" calcext:value-type="string">
            <text:p>TECNICA DE ENFERMAGEM COREN 141.191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4,6,8,10,12,14,16,18,20,22,24,26,28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ORVANI CANDIDA MOREIRA</text:p>
          </table:table-cell>
          <table:table-cell office:value-type="string" calcext:value-type="string">
            <text:p>TECNICA DE ENFERMAGEM COREN 773.556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ORRANE PEREIRA DOS SANTOS </text:p>
          </table:table-cell>
          <table:table-cell office:value-type="string" calcext:value-type="string">
            <text:p>TECNICA DE ENFERMAGEM COREN 1428686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MONE MARIA SILVA DE JESUS</text:p>
          </table:table-cell>
          <table:table-cell office:value-type="string" calcext:value-type="string">
            <text:p>TECNICA DE ENFERMAGEM COREN 620.797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MONE MARTINS TOMÉ TEIXEIRA</text:p>
          </table:table-cell>
          <table:table-cell office:value-type="string" calcext:value-type="string">
            <text:p>TECNICA DE ENFERMAGEM COREN 126.0249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EGIANY SOBRINHO RIBEIRO</text:p>
          </table:table-cell>
          <table:table-cell office:value-type="string" calcext:value-type="string">
            <text:p>TECNICA DE ENFERMAGEM COREN 2367148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RIA PRISCILA LUZ DA SILVA</text:p>
          </table:table-cell>
          <table:table-cell office:value-type="string" calcext:value-type="string">
            <text:p>TECNICA DE ENFERMAGEM COREN 2309035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EIRE GONÇALVES DOS SANTOS</text:p>
          </table:table-cell>
          <table:table-cell office:value-type="string" calcext:value-type="string">
            <text:p>TECNICA DE ENFERMAGEM COREN 173.099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DILENE APARECIDA DE MORAES SILVA</text:p>
          </table:table-cell>
          <table:table-cell office:value-type="string" calcext:value-type="string">
            <text:p>TECNICA DE ENFERMAGEM COREN 229566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ATRICIA PINTO FERNANDES</text:p>
          </table:table-cell>
          <table:table-cell office:value-type="string" calcext:value-type="string">
            <text:p>TECNICA DE ENFERMAGEM COREN 482.767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YLING APARECIDA DE SOUZA TAVARES</text:p>
          </table:table-cell>
          <table:table-cell office:value-type="string" calcext:value-type="string">
            <text:p>TECNICA DE ENFERMAGEM COREN 1511187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FÉRIAS DE 03/09 A 03/10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NESSA RAMOS TOLEDO</text:p>
          </table:table-cell>
          <table:table-cell office:value-type="string" calcext:value-type="string">
            <text:p>TECNICA DE ENFERMAGEM COREN 1810075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IVA RODRIGUES SANTANA VAZ</text:p>
          </table:table-cell>
          <table:table-cell office:value-type="string" calcext:value-type="string">
            <text:p>TECNICA DE ENFERMAGEM COREN 179.072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3,5,7,9,11,13,15,17,19,21,23,25,27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YNGRID SILVERIO DE SOUSA</text:p>
          </table:table-cell>
          <table:table-cell office:value-type="string" calcext:value-type="string">
            <text:p>AUX. AD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2,3,4,8,9,10,11,14,15,16, (FÉRIAS DE 17/09 A 02/10/2026)</text:p>
          </table:table-cell>
          <table:table-cell office:value-type="time" office:time-value="PT07H00M00S" calcext:value-type="time">
            <text:p>07:00</text:p>
          </table:table-cell>
          <table:table-cell table:style-name="ce10" office:value-type="string" calcext:value-type="string">
            <text:p>17:00/16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EUSA MACHADO BERTOLDO DE OLIVEIR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<text:s/>Coren 235.134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3,6,9,12,15,18,21,24,27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IANA BORGES DE CASTRO</text:p>
          </table:table-cell>
          <table:table-cell office:value-type="string" calcext:value-type="string">
            <text:p>TECNICA DE ENFERMAGEM COREN 608.769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3,6,9,12,15,18,21,24,27,3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EIRY GONÇALVES OLIVEIRA DIAS</text:p>
          </table:table-cell>
          <table:table-cell office:value-type="string" calcext:value-type="string">
            <text:p>TECNICA DE ENFERMAGEM COREN 229.582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3,6,9,12,15,18,21,24,27,3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ORENTINA MAGALHÃES MEDEIROS</text:p>
          </table:table-cell>
          <table:table-cell office:value-type="string" calcext:value-type="string">
            <text:p>TECNICA DE ENFERMAGEM COREN 91.267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4,7,10,13,16,19,22,25,28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LVA MARIA MIRANDA BARROSO</text:p>
          </table:table-cell>
          <table:table-cell office:value-type="string" calcext:value-type="string">
            <text:p>TECNICA DE ENFERMAGEM COREN 27.617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4,7,10,13,16,19,22,25,28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MARCILDA PINHEIRO DA SILVA</text:p>
          </table:table-cell>
          <table:table-cell office:value-type="string" calcext:value-type="string">
            <text:p>TECNICA DE ENFERMAGEM COREN 216.857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5,8,11,14,17,20,23,26,29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AUDETE CANDIDO R. SOUZ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<text:s/>Coren 531.163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5,8,11,14,17,20,23,26,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ENISMAR ALVES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<text:s/>Coren 152.377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FÉRIAS DE 01/09 A 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8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ALDILEUZA SILVA DA ANUNCIAÇÃO</text:p>
          </table:table-cell>
          <table:table-cell office:value-type="string" calcext:value-type="string">
            <text:p>TECNICA DE ENFERMAGEM COREN 284.115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Licença por Interesse Pessoal de 10/10/2024 a 10/10/2027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BÁRBARA CARDOSO SABINO</text:p>
          </table:table-cell>
          <table:table-cell office:value-type="string" calcext:value-type="string">
            <text:p>PSICÓLOGA - CRP 09/13140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1,4,7,10,13,16,19,22,25,28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BÁRBARA OLIVEIRA MENDES</text:p>
          </table:table-cell>
          <table:table-cell office:value-type="string" calcext:value-type="string">
            <text:p>PSICÓLOGA - CRP 09/13499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13:00h</text:p>
          </table:table-cell>
          <table:table-cell table:style-name="ce13" office:value-type="string" calcext:value-type="string">
            <text:p>19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ANAINA LIMA BOMFIM</text:p>
          </table:table-cell>
          <table:table-cell office:value-type="string" calcext:value-type="string">
            <text:p>PSICÓLOGA <text:s/>- CRP 09/4436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6:30h</text:p>
          </table:table-cell>
          <table:table-cell table:style-name="ce13" office:value-type="string" calcext:value-type="string">
            <text:p>12:3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ÉSSICA CAMILA ALVES DE ARAÚJO</text:p>
          </table:table-cell>
          <table:table-cell office:value-type="string" calcext:value-type="string">
            <text:p>PSICÓLOGA - CRP 09/16628 <text:s/>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FÉRIAS</text:p>
          </table:table-cell>
          <table:table-cell table:style-name="ce10" office:value-type="string" calcext:value-type="string">
            <text:p>13:00h</text:p>
          </table:table-cell>
          <table:table-cell table:style-name="ce13" office:value-type="string" calcext:value-type="string">
            <text:p>19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CELA CARVALHO DE BARROS</text:p>
          </table:table-cell>
          <table:table-cell office:value-type="string" calcext:value-type="string">
            <text:p>PSICÓLOGA - CRP 09/11744 <text:s/>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2,5,8,11,14,17,20,23,26,29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URI DE OLIVEIRA SILVA JUNIOR</text:p>
          </table:table-cell>
          <table:table-cell office:value-type="string" calcext:value-type="string">
            <text:p>PSICÓLOGO - CRP 09/14475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 e Psicologia</text:p>
          </table:table-cell>
          <table:table-cell office:value-type="string" calcext:value-type="string">
            <text:p>1,2,3,4,8,9,10,11,14,15,16,17,18,21,22,23,24,25,28,29,30.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UBIA FALEIRO GUIMARÃES</text:p>
          </table:table-cell>
          <table:table-cell office:value-type="string" calcext:value-type="string">
            <text:p>PSICÓLOGA - CRP 09/9749 <text:s/>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3,6,9,12,15,18,21,24,27,30.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0h</text:p>
          </table:table-cell>
          <table:table-cell office:value-type="string" calcext:value-type="string">
            <text:p>PRESTAÇÃO DE SERVIÇO EM PSICOLOG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HAIS MARIS SALES</text:p>
          </table:table-cell>
          <table:table-cell office:value-type="string" calcext:value-type="string">
            <text:p>PSICÓLOGA RT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AAVVS e Psicologia</text:p>
          </table:table-cell>
          <table:table-cell office:value-type="string" calcext:value-type="string">
            <text:p>AFASTAMENTO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PRESTAÇÃO DE SERVIÇO EM RESPONSABILIDADE TÉCNICA</text:p>
          </table:table-cell>
        </table:table-row>
        <table:table-row table:style-name="ro14">
          <table:table-cell office:value-type="string" calcext:value-type="string">
            <text:p>HEMU</text:p>
          </table:table-cell>
          <table:table-cell office:value-type="string" calcext:value-type="string">
            <text:p>KAREN PATRÍCIA MATOS ALENCAR DE OLIVEIRA</text:p>
          </table:table-cell>
          <table:table-cell office:value-type="string" calcext:value-type="string">
            <text:p>COORD.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2,03,04,08,09,10,11,14,15,16,17,18,21,22,23,24,25,28,29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6H00M00S" calcext:value-type="time">
            <text:p>16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VERACENE BARBOSA DE J. COS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LEILIA CRISTIANE MARTIN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PAULA CAROLYNE GALVÃO BARBO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JOANA ABADIA BORG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FLAVIANA GOMES COST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OLÍVIA DOURADO DOS SANTO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FABIANA GOMES FREIRE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ISABELLA SANTOS MEL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ROBERTO CARLOS BORGES SOUS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IBRANTINA MARQUES LOPES NET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ROSILANE LELES G. TAVAR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Férias 02/09/26 à 01/10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THALIA DA COSTA LEITÃ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LUCIMARA MARQUES BEZER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RENATA MATIAS AMORIM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ANA PAULA RIBEIRO RODRIGU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MARIA DO PERPÉTUO S. A. DE SOUZ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4,06,08,10,12,14,16,18,20,22,24,26,28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ELIENE TOLINTINO DE SOUZ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Férias 02/09/26 à 01/10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7">
          <table:table-cell office:value-type="string" calcext:value-type="string">
            <text:p>HEMU</text:p>
          </table:table-cell>
          <table:table-cell office:value-type="string" calcext:value-type="string">
            <text:p>REGIANE ARAUJO DA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Lic. Gestação Maternidade conforme artigo 394 e §3º CLT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SILVIA CAROLINE PAR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LEICEJANE CINTRA DE MORAES BARBOS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KASSIA HELEN CARVALH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LUIZA JORGE NER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INÊZ RIBEIRO DA COST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CLAUDIA PERPÉTUA TEIX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LETÍCIA MIRANDA DELMOND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AFRA LUIZA BARROS OLIV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Férias 01/09/26 à 30/09/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GEANE OLIVEIRA FERR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GILVÂNIA RODRIGUES GOME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CARLA SIMONE DA C. CARVALH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LAIARA ANTUNIELE DE SOUSA VITOR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CLEIDIANE CARDOS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VALÉRIA OLIVEIRA NUNES GOM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SILVIA ELIZA DE SOUZA MOT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5">
          <table:table-cell office:value-type="string" calcext:value-type="string">
            <text:p>HEMU</text:p>
          </table:table-cell>
          <table:table-cell office:value-type="string" calcext:value-type="string">
            <text:p>KALLITA FERREIRA CAMPEL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VANILDA FERNANDES DE LARA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3,05,07,09,11,13,15,17,19,21,23,25,27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7">
          <table:table-cell office:value-type="string" calcext:value-type="string">
            <text:p>HEMU</text:p>
          </table:table-cell>
          <table:table-cell office:value-type="string" calcext:value-type="string">
            <text:p>JULIA KUBIAM REI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Lic. Gestação Maternidade conforme artigo 394 e §3º CLT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HELIZANNETH TEIXEIRA DE SOUZ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5,08,10,14,16,18,22,24,28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ANTÔNIO CLEUTER DE ARAUJO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2,07,08,09,14,15,21,22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ZANGELA GONDINJO DA CRUZ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4,07,10,13,16,19,22,25,28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OANA DARQUES RABELO-30H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3,06,09,12,15,18,21,24,27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VANETE CLARA DOS SANTOS CANTARELI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4,07,10,13,16,19,22,25,28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8">
          <table:table-cell office:value-type="string" calcext:value-type="string">
            <text:p>HEMU</text:p>
          </table:table-cell>
          <table:table-cell office:value-type="string" calcext:value-type="string">
            <text:p>TANISLEILA BORGES DA SILVA</text:p>
          </table:table-cell>
          <table:table-cell office:value-type="string" calcext:value-type="string">
            <text:p>AUX. DE SERV.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5,08,11,14. Férias 15/09/26 a 30/09/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EDNA VIEIRA BARBOSA</text:p>
          </table:table-cell>
          <table:table-cell office:value-type="string" calcext:value-type="string">
            <text:p>AUX.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3,06,09,12,15,18,21,24,27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6">
          <table:table-cell office:value-type="string" calcext:value-type="string">
            <text:p>HEMU</text:p>
          </table:table-cell>
          <table:table-cell office:value-type="string" calcext:value-type="string">
            <text:p>FABIANE SOCORRO DA SILVA</text:p>
          </table:table-cell>
          <table:table-cell office:value-type="string" calcext:value-type="string">
            <text:p>AUX. DE SERV.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1,04,07,10,13,16,19,22,25,28</text:p>
          </table:table-cell>
          <table:table-cell table:number-columns-repeated="2" office:value-type="time" office:time-value="PT19H00M00S" calcext:value-type="time">
            <text:p>19:00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LEXANDRA PEREIRA DE OLIVEIRA</text:p>
          </table:table-cell>
          <table:table-cell office:value-type="string" calcext:value-type="string">
            <text:p>AUX. DE SERV.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3,06,09,12,15,18,21,24,27,30</text:p>
          </table:table-cell>
          <table:table-cell table:number-columns-repeated="2"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ENFERMAGEM</text:p>
          </table:table-cell>
        </table:table-row>
        <table:table-row table:style-name="ro14">
          <table:table-cell office:value-type="string" calcext:value-type="string">
            <text:p>HEMU</text:p>
          </table:table-cell>
          <table:table-cell office:value-type="string" calcext:value-type="string">
            <text:p>PAULO ROBERTO PANTALEÃO</text:p>
          </table:table-cell>
          <table:table-cell office:value-type="string" calcext:value-type="string">
            <text:p>ASSIST . AD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PSM</text:p>
          </table:table-cell>
          <table:table-cell table:style-name="ce17" office:value-type="string" calcext:value-type="string">
            <text:p>02,03,04,08,09,10,11,14,15,16,17,18,21,22,23,24,25,28,29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17H00M00S" calcext:value-type="time">
            <text:p>17:00</text:p>
          </table:table-cell>
          <table:table-cell office:value-type="string" calcext:value-type="string">
            <text:p>160 horas</text:p>
          </table:table-cell>
          <table:table-cell office:value-type="string" calcext:value-type="string">
            <text:p>ATENDIMENTO ADMINISTRATIV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RITA LIMA A BRITO.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3,05,07,09,11,13,15,17,19,21,23,25,27,29,31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LIANE ALVES NEV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4,07,10,13,16,19,22,25,28,31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ILA REZENDE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2,04,06,08,10,12,14,16,18,20,22,24,26,28,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PAULA ALVES DE ALMEID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2,04,06,08,10,12,14,16,18,20,22,24,26,28,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OSÉ NUNES HENRIQUE NET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3,05,07,09,11,13,15,17,19,21,23,25,27,29,31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IDIANE APª O. RODRIGU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2,04,06,08,10,12,14,16,18,20,22,24,26,28,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DIELSON CORREIA TRISTÃ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4,07,10,13,16,19,22,25,28,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A VANUZA ARAÚJ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4,07,10,13,16,19,22,25,28,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HELIANE CRISTINA RIBEIR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3,06,09,12,15,18,21,24,27,30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ANÍZIA REGINA DE PÁDUA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3,06,09,12,15,18,21,24,27,30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SILENE GOMES DE O.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2,04,06,08,10,12,14,16,18,20,22,24,26,28,30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LAVIA FELIPE CAIXET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3,05,07,09,11,13,15,17,19,21,23,25,27,29,31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ZETE RODRIGUES DA SILVA MORAI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3,05,07,09,11,13,15,17,19,21,23,25,27,29,31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VANESSA PEREIRA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LICENÇA GESTAÇÃO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ZIA DE FÁTIMA DA SILVA CARDOS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2,04,06,08,10,12,14,16,18,20,22,24,26,28,30</text:p>
          </table:table-cell>
          <table:table-cell table:style-name="ce26" office:value-type="time" office:time-value="PT456H00M00S" calcext:value-type="time">
            <text:p>0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LILA TEONILA SILVA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ALA ESTABILIZAÇÃO</text:p>
          </table:table-cell>
          <table:table-cell office:value-type="string" calcext:value-type="string">
            <text:p>01,03,05,07,09,11,13,15,17,19,21,23,25,27,29,31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19">
          <table:table-cell office:value-type="string" calcext:value-type="string">
            <text:p>HEMU</text:p>
          </table:table-cell>
          <table:table-cell office:value-type="string" calcext:value-type="string">
            <text:p>AGUARDA CONTRATAÇÃO</text:p>
          </table:table-cell>
          <table:table-cell office:value-type="string" calcext:value-type="string">
            <text:p>COORDENADORA NVE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office:value-type="string" calcext:value-type="string">
            <text:p>AGUARDA CONTRATAÇÃO</text:p>
          </table:table-cell>
          <table:table-cell table:style-name="ce26" office:value-type="time" office:time-value="PT08H00M00S" calcext:value-type="time">
            <text:p>8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200" calcext:value-type="float">
            <text:p>20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3">
          <table:table-cell office:value-type="string" calcext:value-type="string">
            <text:p>HEMU</text:p>
          </table:table-cell>
          <table:table-cell office:value-type="string" calcext:value-type="string">
            <text:p>SANDRA ANGÉLICA JOSÉ PEREI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table:style-name="ce11" office:value-type="string" calcext:value-type="string">
            <text:p>21 dias (03,08,04,08,05,08,06,08,07,08,10,08,11,08,12,08,13,08,14,08,17,08,18,08,19,08,20,08,21,08,24,08,25,08,26,08,27,08,28,08 e 31,08)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20">
          <table:table-cell office:value-type="string" calcext:value-type="string">
            <text:p>HEMU</text:p>
          </table:table-cell>
          <table:table-cell office:value-type="string" calcext:value-type="string">
            <text:p>BEATRIZ MOREIRA PEREIRA</text:p>
          </table:table-cell>
          <table:table-cell office:value-type="string" calcext:value-type="string">
            <text:p>TE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table:style-name="ce11" office:value-type="string" calcext:value-type="string">
            <text:p>16 <text:s/>Plantões ( 01,08, 03,08, 05,08, 07,08, 09,08, 11,08, 13,08, 15,08, 17,08, 19,08, 21,08, 23,08, 25,08, 27,08, 29,09 e 31,08)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1">
          <table:table-cell office:value-type="string" calcext:value-type="string">
            <text:p>HEMU</text:p>
          </table:table-cell>
          <table:table-cell office:value-type="string" calcext:value-type="string">
            <text:p>THAIS ANDRADE COSTA</text:p>
          </table:table-cell>
          <table:table-cell office:value-type="string" calcext:value-type="string">
            <text:p>TECNICA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table:style-name="ce11" office:value-type="string" calcext:value-type="string">
            <text:p>15 <text:s/>Plantões ( 02,08, 04,08, 06,08, 08,08, 10,08, 12,08, 14,08, 16,08, 18,08, 20,08, 22,08, 24,08, 26,08, 28,08 e 30,08)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21">
          <table:table-cell office:value-type="string" calcext:value-type="string">
            <text:p>HEMU</text:p>
          </table:table-cell>
          <table:table-cell office:value-type="string" calcext:value-type="string">
            <text:p>HELIZANNETH TEIXEIRA DE SOUZA</text:p>
          </table:table-cell>
          <table:table-cell office:value-type="string" calcext:value-type="string">
            <text:p>TECNICA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table:style-name="ce11" office:value-type="string" calcext:value-type="string">
            <text:p>11 <text:s/>Plantões ( 03,08, 05,08, 07,08, 11,08, 13,08, 17,08, 19,08, 21,081, 25,01, 27,08 e 31,08)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11">
          <table:table-cell office:value-type="string" calcext:value-type="string">
            <text:p>HEMU</text:p>
          </table:table-cell>
          <table:table-cell office:value-type="string" calcext:value-type="string">
            <text:p>LILIAN DE FÁTIMA CAMELO BORGES</text:p>
          </table:table-cell>
          <table:table-cell office:value-type="string" calcext:value-type="string">
            <text:p>AUXILAR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DE CONTROLE DE INFECÇÃO RELACIONADA À ASSISTÊNCIA À SAÚDE (SCIRAS)</text:p>
          </table:table-cell>
          <table:table-cell table:style-name="ce11" office:value-type="string" calcext:value-type="string">
            <text:p>09 Dias Trabalhados <text:s/>(LICENÇA MÉDICA de 20,06,26 a 18,08,26) - ( 19,08, 20,08, 21,08, 24,08, 25,08, 26,08, 27,08, 28,08 e 31,08)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DE ENFERMAGEM ADMINISTRATIVO -SCIRAS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SARA HYAPONNIRA LOUZEIRO ROCH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/ 02/ 03/ 04/ 08/ 09/ 10/ 11/ 14/ 15/ 16/ 17/ 18/ 21/ 22/ 23/ 24/ 25/ 28/ 29/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126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ABRÍCIA FERNANDA DOS SANTOS MEDEIROS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2/ 05/ 08/ 11/ 14/ 17/ 20/ 23/ 26/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ILNETE COELHO DA SILVA GALVÃO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/ 02/ 03/ 04/ 08/ 09/ 10/ 11/ 14/ 15/ 16/ 17/ 18/ 21/ 22/ 23/ 24/ 25/ 28/ 29/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126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VIANE RODRIGUES BUENO ALVES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3/ 06/ 09/ 12/ 15/ 18/ 21/ 24/ 27/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VIVIANE RIBEIRO DE LIMA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/ 02/ 03/ 04/ 08/ 09/ 10/ 11/ 14/ 15/ 16/ 17/ 18/ 21/ 22/ 23/ 24/ 25/ 28/ 29/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string" calcext:value-type="string">
            <text:p>0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YASMIN DE SOUZA MACHADO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01/ 04/ 07/ 10/ 13/ 16/ 19/ 22/ 25/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ATENDIMENTO EM SERVIÇO SOCIAL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YANE CRISTINA SILVA VINHAS </text:p>
          </table:table-cell>
          <table:table-cell office:value-type="string" calcext:value-type="string">
            <text:p>ENFERMEIRA </text:p>
          </table:table-cell>
          <table:table-cell table:style-name="ce11"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2,03,04,08,09,10,11,14,15,16,17,18,21,22,23,24,25,28, 29,30/09/2026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7H00M00S" calcext:value-type="time">
            <text:p>17:00</text:p>
          </table:table-cell>
          <table:table-cell office:value-type="string" calcext:value-type="string">
            <text:p>168 HS</text:p>
          </table:table-cell>
          <table:table-cell office:value-type="string" calcext:value-type="string">
            <text:p>COORDENAÇÃ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LÚCIA NAVES MARQUES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THEFANY MARIA BATISTA DOS SANTOS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ELIS COSTA ALMEIDA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RAQUEL FERREIRA COSTA PIMENTA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Licença médica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LM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LESSANDRA FELIPE DA SILVA DIAS 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ATÁLIA NOBRE DE OLIVEIRA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5,17,19,21,23,25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56 HS</text:p>
          </table:table-cell>
          <table:table-cell office:value-type="string" calcext:value-type="string">
            <text:p>AÇÕES DA MET. CANGURU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RLENE RONDOURA LIN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A SOARES SIQUEIRA BENEDETTI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ÊNIA PULQUERIO RODRIGUES RIBEIRO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2/09/2026 a 01/10/2026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ÔNICA BATISTA DE MOURA</text:p>
          </table:table-cell>
          <table:table-cell office:value-type="string" calcext:value-type="string">
            <text:p>ENFERMEIRA 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UPERVISÂ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IVINA FERREIRA MELGAÇO</text:p>
          </table:table-cell>
          <table:table-cell office:value-type="string" calcext:value-type="string">
            <text:p>AUXILIAR SERVIÇOS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7,09,11,15,17,21,23,25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ASG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INDIANY CRISTINA COUTRIN SERAFIM</text:p>
          </table:table-cell>
          <table:table-cell office:value-type="string" calcext:value-type="string">
            <text:p>AUXILIAR SERVIÇOS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8,10,14,16,18,22,24,28,30/09/2026</text:p>
          </table:table-cell>
          <table:table-cell office:value-type="time" office:time-value="PT06H30M00S" calcext:value-type="time">
            <text:p>06:30</text:p>
          </table:table-cell>
          <table:table-cell office:value-type="time" office:time-value="PT18H30M00S" calcext:value-type="time">
            <text:p>18:3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ASG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KELLY LOPES NAZÁRIO NONATO</text:p>
          </table:table-cell>
          <table:table-cell office:value-type="string" calcext:value-type="string">
            <text:p>RECEPCI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CRETARIAD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ISLÉIA ALESSANDRA OLIVEIRA COSTA DA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3,04,07,10,14,17,18,21,24,28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TÉCNICA DA QUALINE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EONICE RODRIGUES MONTALVÃ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WANDERSON PEDRO LIMA CRUZ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19">
          <table:table-cell office:value-type="string" calcext:value-type="string">
            <text:p>HEMU</text:p>
          </table:table-cell>
          <table:table-cell office:value-type="string" calcext:value-type="string">
            <text:p>JOSANIA FELIPE DE JESUS PARANHO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05/09/2026 <text:s text:c="45"/>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LUCIA REIS E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HIRLENE OLIVEIRA SANTO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ZINEIDE PEREIRA DE SOUS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SÔNIA ROCHA MORAES 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EJANE AYRES DA SILVA CRUZ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Licença médica até 24/09.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6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OLORES PEREIRA DOS SANTO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RETUZA BORBA GUIMARÃES DOMICIAN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ILVANEIDE DE SOUZA BONFIM ARAÚJ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VIRA SUELI DA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30/09/2026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FÉRIA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DO SOCORRO BRIT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EOCI DE SOUZA OLIVEIRA CARDOSO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8,10,14,16,18,22,24,28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EANE <text:s/>SANTOS DE <text:s/>SOUZ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RISTINA VIRÍSSIMO DA SILVA GONÇALVES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OSAMIRA MOREIRA DOS SANTO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3,06,09,12,15,18,21,24,27,30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NELMA ANTUN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15/09/2026. 18,21,24,27,30/09/2026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6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OANITA LUCIANA BATISTA ALVES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4,07,10,13,16,19,22,25,28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NETE PEREIRA CARVALHO AMARAL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4,07,10,13,16,19,22,25,28/0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SANDRA RAMOS FARIA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JOSÉ PEREIRA DA COST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5,08,11,14,17,20,23,26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DRIANE BORGES MACHADO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30/09/2026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GDA REGIS MARTIN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3,06,09,12,15,18,21,24,27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HELOISA MENDES MOR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3,06,09,12,15,18,21,24,27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IDIANA SOAR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3,06,09,12,15,18,21,24,27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DALENA BARRETO RIBEIRO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4,07,10,13,16,19,22,25,28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2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YARA DE FÁTIMA RODRIGUES SILVA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4,06,07,10,11,13,16,19,20,22,25,28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56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VANESSA CRISTINA GUANAE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FÉRIA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EIDE LUIZ CORDEIR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ÂNGELA DE LOURDES FERR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ILVA FERREIRA LEITE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Licença médica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LM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A CECILIA MORENO OLIVEIRA SILV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OLIANE PORTELA 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30/09/2026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AIANE SOUZA LIRA 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1,03,05,07,09,11,13,15,17,19,21,23,25,27,29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RNANDA ALVES DE OLIVEIRA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DREIA PIRES RIBEIR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19">
          <table:table-cell office:value-type="string" calcext:value-type="string">
            <text:p>HEMU</text:p>
          </table:table-cell>
          <table:table-cell office:value-type="string" calcext:value-type="string">
            <text:p>FABIANA CRISPIM CHAGAS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Férias 01/09/2026 a 05/09/2026 <text:s text:c="45"/>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ÊYSE SOUSA PONTES DOS SANTOS 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ÉLIA MARIA DE SOUZA VAZ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EUNICE PAZ DE BRITO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ÁSSIA CRISTINA ALBUQUERQUE DA SILVA </text:p>
          </table:table-cell>
          <table:table-cell office:value-type="string" calcext:value-type="string">
            <text:p>TE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02,04,06,08,10,12,14,16,18,20,22,24,26,28,30/0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180 HS </text:p>
          </table:table-cell>
          <table:table-cell office:value-type="string" calcext:value-type="string">
            <text:p>SERVIÇO DE TÉC DE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PARECIDA MARINHO DE LIM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2/03/04/08/09/10/11/14/15/16/17/18/ 21/22/23/24/25/28/29/30</text:p>
          </table:table-cell>
          <table:table-cell office:value-type="time" office:time-value="PT08H00M00S" calcext:value-type="time">
            <text:p>08:00</text:p>
          </table:table-cell>
          <table:table-cell office:value-type="time" office:time-value="PT17H00M00S" calcext:value-type="time">
            <text:p>17:00</text:p>
          </table:table-cell>
          <table:table-cell office:value-type="string" calcext:value-type="string">
            <text:p>4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BÁRBARA MIRAN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FELISA ERICA FERNANDEZ YTURRE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GLENYA SANTOS ANDRADE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SEFA MARQUES DA SILVA ABDAL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OSIENE MACEDO DIA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5/08/11/14/17/20/23/26/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THAYNÁ INÊS BARBOSA BRANDÃO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ÁRCIA APARECIDA DE MORAIS E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3/04/05/10/11/16/17/27/28/29/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LESSANDRA GOMES DE SOUZA VITORINO 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DRESSA LINHARES RIBEIR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25 /27/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ÁUDIA CAMARGO DOS SANTOS LACERD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9/11/13/16/18/23/25/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ÁUDIA CORDEIRO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5/08/11/14/17/20/23/26/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ELOÁ SANTOS PAULINO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RIS FARI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4/07/10/13/16/19/22/25/28/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VANILDE FERNANDES AGUIAR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3/06/09/12/15/18/21/24/27/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ULIANA SILV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25 /27/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CAS CARLOS DA CONCEIÇÃO PAI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LUSIMÁRIA SOARES CAMPOS FEDEL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CILENE MUNIZ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FÉRIAS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GERMANO SANTIAG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JOSÉ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/31 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LUCIANA DE FREITAS ALBUQUERQUE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ÁRIA CRISTINA RAMOS DE GODOI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5/08/11/14/17/20/23/26/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NEURACI PEREIR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LÚCI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3/05/07/09/11/13/15/17/19/21/23/ <text:s/>25 /27/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STHEFANNY APARECIDA DA SILVA TOMAZ 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/04/06/08/10/12/14/16/18/20/22/24 <text:s/>/26/28/30 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VICTÓRIA ALÍCIA COSTA SILVA CÂNDIDO</text:p>
          </table:table-cell>
          <table:table-cell office:value-type="string" calcext:value-type="string">
            <text:p>ASSISTENTE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/02/03/04/08/09/10/11/14/15/16/17/18/ 21/22/23/24/25/28/29/30</text:p>
          </table:table-cell>
          <table:table-cell office:value-type="time" office:time-value="PT07H00M00S" calcext:value-type="time">
            <text:p>07:00</text:p>
          </table:table-cell>
          <table:table-cell table:style-name="ce10" office:value-type="string" calcext:value-type="string">
            <text:p>17:00 <text:s text:c="10"/>Sexta 16:00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PRESTAÇÃO DE SERVIÇO ADMINISTRATIVO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ÁRCIA APARECIDA DE MORAIS E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3/04/05/10/11/16/17/27/28/29/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 DE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ANA PAULA DE ALMEIDA SANTOS TEIX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2,03,04,07,08,09,10,11,14,15,16,17,18,21,22,23,24,25,28,29,30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68H</text:p>
          </table:table-cell>
          <table:table-cell office:value-type="string" calcext:value-type="string">
            <text:p>COORDENAÇÃ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LESSANDRA MARINHO BARROS DE SOUZ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NILCE PER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FÉRIAS DE 02/09/2026 Á 01/10/2026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LLY TELES DA SILVA SEVE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DEBORA CRISTINA ALVES DA SILVA MACHAD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IOLANDA PEREIRA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FÉRIAS DE 02/09/2026 Á 01/10/2026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NNIMAR LOPES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OZENY DE SOUZA ALV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A CLAUDIA NEVES DOURAD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ANE ROCHA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AYNA PEREIRA DE CARVALH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RISCILA GABRIELA DE ASSIS ISSBERM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ESSICA LORRAINE ALCÂNTARA COST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YARA CUSTÓDIO DA LUZ NOGU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ALERIA MACHAD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VANILDA GOMES MARTINS DE BARR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UTE DE JESUS LIM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APARECIDA PEREIRA DE SOUZ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FÉRIAS DE 02/09/2026 Á 01/10/2026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DRIANA FERNANDES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LEIDE ADRIANA FURTADO GOMES ARRUD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AILDES TORRES COSTA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IDIANE DE BRITO SOARES FERR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RAQUEL ETERNA CARNEIRO DIA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IMONE DOS ANJOS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ATIELE DE PAULA BRILHANTE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EANDRA MATUZINH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LICENÇA MÉDICA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IA DA CONCEIÇÃO FERREIRA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EILYENE SOARES MEND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LEIDE QUEIROZ BAND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JESSICA DIAS FERR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AMAR PEREIRA ROS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ILENA PEREIRA DOS SANTOS CUSTÓDI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CINETE PEREIRA DE ALENCAR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CELLA LUIZA MORA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SABELA CRISTINA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IRIÃ GONÇALVES DE FREITAS</text:p>
          </table:table-cell>
          <table:table-cell office:value-type="string" calcext:value-type="string">
            <text:p>TÉC. DE ENFERMAGEM</text:p>
          </table:table-cell>
          <table:table-cell table:style-name="ce13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ANDREIA VIEIRA DE FARIA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FÉRIAS DE 01/09/2026 Á 30/09/2026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HAIANNE DA SILVA RIBEIRO DO ESPIRITO SANT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DIENE SANTANA DE AZEVEDO</text:p>
          </table:table-cell>
          <table:table-cell office:value-type="string" calcext:value-type="string">
            <text:p>TÉC. DE ENFERMAGEM</text:p>
          </table:table-cell>
          <table:table-cell table:style-name="ce13"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HAIENE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KELLY SUZY FERREIRA SOAR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DREIA DE SOUZ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NIELY SILVA CORDEIR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IANY EVELYNG LIMA NEV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USINA QUIRINO DE SOUZ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NILDA BRAGA NUN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YRA FERNANDA CANDIDA MOR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LICENÇA GESTAÇÃO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MARCOS VINICIUS TIAGO MARÇAL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table:style-name="ce18" office:value-type="string" calcext:value-type="string">
            <text:p>FÉRIAS DE 01/09/2026 Á 30/09/2026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EIRIANE VIEIRA DE ARAUJO DUT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UCIARA MARQUES DA SILVA FERR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ESSICA MARIA DA SILVA SOUZ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JANE GREI EUGENIA DE SOUZA LOP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ÉLIA GOMES AMORIM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OSÂNGELA PEREIRA DOS SANTOS CAR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3,05,07,09,11,13,15,17,19,21,23,25,27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80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LDA FARIAS DE ARED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4,07,10,13,16,19,22,25,28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A EDILEUZA P.TEX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4,07,10,13,16,19,22,25,28</text:p>
          </table:table-cell>
          <table:table-cell table:style-name="ce10" office:value-type="string" calcext:value-type="string">
            <text:p>07:00H</text:p>
          </table:table-cell>
          <table:table-cell table:style-name="ce10" office:value-type="string" calcext:value-type="string">
            <text:p>19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UCIRENE MARA PIR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5,08,11,14,17,20,23,26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UCIANA MARIA DE SOUZA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2,05,08,11,14,17,20,23,26,29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ETICIA SILVA TEL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AURENICE DE SIQUEIRA CARVALH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3,06,09,12,15,18,21,24,27,30</text:p>
          </table:table-cell>
          <table:table-cell table:style-name="ce10" office:value-type="string" calcext:value-type="string">
            <text:p>19:00H</text:p>
          </table:table-cell>
          <table:table-cell table:style-name="ce10" office:value-type="string" calcext:value-type="string">
            <text:p>07:00H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TELMA DAMIANA NEVES DOS SANTOS PRADO</text:p>
          </table:table-cell>
          <table:table-cell office:value-type="string" calcext:value-type="string">
            <text:p>AUX. ADMINISTRATIVO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01,02,03,04,07,08,09,10,11,14,15,16,17,18,21,22,23,24,25,28,29,30</text:p>
          </table:table-cell>
          <table:table-cell table:style-name="ce10" office:value-type="string" calcext:value-type="string">
            <text:p>08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185H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EILA CAMARGO COUTINHO</text:p>
          </table:table-cell>
          <table:table-cell office:value-type="string" calcext:value-type="string">
            <text:p>COORDENADO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1,2,3,8,9,10,11,14,15,16,17,18,21,22,23,24,25,28,29,30,31</text:p>
          </table:table-cell>
          <table:table-cell table:style-name="ce10" office:value-type="string" calcext:value-type="string">
            <text:p>08h</text:p>
          </table:table-cell>
          <table:table-cell table:style-name="ce10" office:value-type="string" calcext:value-type="string">
            <text:p>17h</text:p>
          </table:table-cell>
          <table:table-cell table:style-name="ce19" office:value-type="float" office:value="168" calcext:value-type="float">
            <text:p>168</text:p>
          </table:table-cell>
          <table:table-cell office:value-type="string" calcext:value-type="string">
            <text:p>COORDENADORA DE ENFERMAGEM DA UNIDADE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LIANE RIBEIRO DE FREITA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4,06,08,10,12,14,18,20,24,26,28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NYELLA LEITE DE BESS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FÉRIAS 01/09 A 30/09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RES DE SOUZA CARVALH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NIELLY BESSA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HAYNARA DINIZ TOME GALVÃ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BADIA JANUÁRIO DA SILVA NET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IA PERPÉTUA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VANA CINTIA FERNANDES MEND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4,07,10,13,16,19,22,25,28,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3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SIRLENE RONCATO PORT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5,08,11,14,17,20,23,26,29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FABIANE QUEIROZ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5,08,11,14,17,20,23,26,29</text:p>
          </table:table-cell>
          <table:table-cell table:style-name="ce13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JACINTA ELIAS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LICENÇA </text:p>
          </table:table-cell>
          <table:table-cell table:style-name="ce13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UCIMAR GONÇALVES SANTAN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5,08,11,14,17,20,23,26,29</text:p>
          </table:table-cell>
          <table:table-cell table:style-name="ce13" office:value-type="string" calcext:value-type="string">
            <text:p>06h</text:p>
          </table:table-cell>
          <table:table-cell table:style-name="ce10" office:value-type="string" calcext:value-type="string">
            <text:p>18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LOURDES APARECIDA DE FREITAS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1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SÂNGELA BORGES PIR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RLENE PEREIRA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CIA FERNANDES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ANDRÉIA JOSE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LENE PEREIRA SANTOS SIQUEIRA</text:p>
          </table:table-cell>
          <table:table-cell office:value-type="string" calcext:value-type="string">
            <text:p>AUX. DE SERVIÇOS GERAIS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ANGÉLICA RAMOS DE PAUL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ÁRCIA DE SOUSA MONTES ARAÚJ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LIC MÉDICA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ROSANA PAULA G. FERNAND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3,06,09,12,15,18,21,24,27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KEILA CLARETHE PEREIRA DOS ANJ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1,03,05,08,11,14,17,20,23,26,29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HOPE MARTINS ANDRADE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1,03,05,08,11,14,17,20,23,26,29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CLEUZENIR ROSA SANTANA VALIM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7,10,13,16,19,22,25,28,31</text:p>
          </table:table-cell>
          <table:table-cell table:style-name="ce13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CILEY CASSIANO VIEIRA</text:p>
          </table:table-cell>
          <table:table-cell office:value-type="string" calcext:value-type="string">
            <text:p>AUX. DE ENFERMAGEM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7,10,13,16,19,22,25,28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ANESSA BERTOLINO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YARA DE MELO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PRISCILA DIAS CARVALH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THAIS FERREIRA GOM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ABRYELL SILVA PINHEIR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IA EDIME RODRIGUES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WELMA NOGUEIRA COST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YKE PATRESE DE S. RODRIGU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CRISTIANE FERREIRA DE OLIV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ANA CRISTIANA FERREIR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ARISSA PEREIRA DE FREITAS 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ELIZANGELA ESTEVAM DE OLIVEIRA 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ISELY LOPES RIBEIR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RLETE FERREIRA PEREIRA 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table:style-name="ce19" office:value-type="string" calcext:value-type="string">
            <text:p>02,04,06,08,10,12,14,16,18,20,22,24,26,28,30</text:p>
          </table:table-cell>
          <table:table-cell table:style-name="ce10" office:value-type="string" calcext:value-type="string">
            <text:p>07h</text:p>
          </table:table-cell>
          <table:table-cell table:style-name="ce10" office:value-type="string" calcext:value-type="string">
            <text:p>19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ENESIO JOSE DA SILVA 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HMT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NEONATAL 2</text:p>
          </table:table-cell>
          <table:table-cell office:value-type="string" calcext:value-type="string">
            <text:p>01,03,05,07,09,11,13,15,17,19,21,23,25,27,29,31</text:p>
          </table:table-cell>
          <table:table-cell table:style-name="ce10" office:value-type="string" calcext:value-type="string">
            <text:p>19h</text:p>
          </table:table-cell>
          <table:table-cell table:style-name="ce10" office:value-type="string" calcext:value-type="string">
            <text:p>07h</text:p>
          </table:table-cell>
          <table:table-cell table:style-name="ce19" office:value-type="float" office:value="180" calcext:value-type="float">
            <text:p>180</text:p>
          </table:table-cell>
          <table:table-cell office:value-type="string" calcext:value-type="string">
            <text:p>ATENDIMENTO DE ENFERMAGEM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YRA ROSANA PALMEIRA BARRETO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4622" calcext:value-type="float">
            <text:p>14622</text:p>
          </table:table-cell>
          <table:table-cell office:value-type="string" calcext:value-type="string">
            <text:p>CONSULTÓRIO </text:p>
          </table:table-cell>
          <table:table-cell office:value-type="string" calcext:value-type="string">
            <text:p>02 / 09 / 16 / 23 / 30</text:p>
          </table:table-cell>
          <table:table-cell office:value-type="time" office:time-value="PT07H30M00S" calcext:value-type="time">
            <text:p>07:30</text:p>
          </table:table-cell>
          <table:table-cell office:value-type="time" office:time-value="PT11H30M00S" calcext:value-type="time">
            <text:p>11:30</text:p>
          </table:table-cell>
          <table:table-cell office:value-type="string" calcext:value-type="string">
            <text:p>20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YRA ROSANA PALMEIRA BARRETO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4622" calcext:value-type="float">
            <text:p>14622</text:p>
          </table:table-cell>
          <table:table-cell office:value-type="string" calcext:value-type="string">
            <text:p>CONSULTÓRIO </text:p>
          </table:table-cell>
          <table:table-cell office:value-type="float" office:value="5" calcext:value-type="float">
            <text:p>5</text:p>
          </table:table-cell>
          <table:table-cell office:value-type="time" office:time-value="PT07H30M00S" calcext:value-type="time">
            <text:p>07:30</text:p>
          </table:table-cell>
          <table:table-cell office:value-type="time" office:time-value="PT11H30M00S" calcext:value-type="time">
            <text:p>11:30</text:p>
          </table:table-cell>
          <table:table-cell office:value-type="string" calcext:value-type="string">
            <text:p>4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MOREIRA TANNUS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1682" calcext:value-type="float">
            <text:p>11682</text:p>
          </table:table-cell>
          <table:table-cell office:value-type="string" calcext:value-type="string">
            <text:p>CONSULTÓRIO </text:p>
          </table:table-cell>
          <table:table-cell office:value-type="string" calcext:value-type="string">
            <text:p>03 / 07 / 10 / 14 / 17 / 21 / 24 / 28</text:p>
          </table:table-cell>
          <table:table-cell table:style-name="ce10" office:value-type="string" calcext:value-type="string">
            <text:p>13HS</text:p>
          </table:table-cell>
          <table:table-cell table:style-name="ce10" office:value-type="string" calcext:value-type="string">
            <text:p>17HS</text:p>
          </table:table-cell>
          <table:table-cell office:value-type="string" calcext:value-type="string">
            <text:p>32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MOREIRA TANNUS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1682" calcext:value-type="float">
            <text:p>11682</text:p>
          </table:table-cell>
          <table:table-cell office:value-type="string" calcext:value-type="string">
            <text:p>CONSULTÓRIO </text:p>
          </table:table-cell>
          <table:table-cell office:value-type="float" office:value="12" calcext:value-type="float">
            <text:p>12</text:p>
          </table:table-cell>
          <table:table-cell office:value-type="time" office:time-value="PT07H30M00S" calcext:value-type="time">
            <text:p>07:30</text:p>
          </table:table-cell>
          <table:table-cell office:value-type="time" office:time-value="PT11H30M00S" calcext:value-type="time">
            <text:p>11:30</text:p>
          </table:table-cell>
          <table:table-cell office:value-type="string" calcext:value-type="string">
            <text:p>4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LE TOLENINO L DE CARVALHO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7590" calcext:value-type="float">
            <text:p>7590</text:p>
          </table:table-cell>
          <table:table-cell office:value-type="string" calcext:value-type="string">
            <text:p>CONSULTÓRIO </text:p>
          </table:table-cell>
          <table:table-cell office:value-type="string" calcext:value-type="string">
            <text:p>03 / 04 / 10 / 11 / 17 / 18 / 24 / 25</text:p>
          </table:table-cell>
          <table:table-cell table:style-name="ce10" office:value-type="string" calcext:value-type="string">
            <text:p>8HS</text:p>
          </table:table-cell>
          <table:table-cell table:style-name="ce10" office:value-type="string" calcext:value-type="string">
            <text:p>12HS</text:p>
          </table:table-cell>
          <table:table-cell office:value-type="string" calcext:value-type="string">
            <text:p>32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LE TOLENINO L DE CARVALHO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7590" calcext:value-type="float">
            <text:p>7590</text:p>
          </table:table-cell>
          <table:table-cell office:value-type="string" calcext:value-type="string">
            <text:p>CONSULTÓRIO </text:p>
          </table:table-cell>
          <table:table-cell office:value-type="float" office:value="20" calcext:value-type="float">
            <text:p>20</text:p>
          </table:table-cell>
          <table:table-cell table:number-columns-repeated="2" office:value-type="time" office:time-value="PT00H00M00S" calcext:value-type="time">
            <text:p>00:00</text:p>
          </table:table-cell>
          <table:table-cell office:value-type="string" calcext:value-type="string">
            <text:p>4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ORLANDO CARLOS BARBOSA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4220" calcext:value-type="float">
            <text:p>14220</text:p>
          </table:table-cell>
          <table:table-cell office:value-type="string" calcext:value-type="string">
            <text:p>CONSULTÓRIO </text:p>
          </table:table-cell>
          <table:table-cell office:value-type="string" calcext:value-type="string">
            <text:p>01 / 02 / 08 / 09 / 15 / 16 / 22 / 23 / 29 / 30</text:p>
          </table:table-cell>
          <table:table-cell office:value-type="time" office:time-value="PT13H30M00S" calcext:value-type="time">
            <text:p>13:30</text:p>
          </table:table-cell>
          <table:table-cell office:value-type="time" office:time-value="PT17H30M00S" calcext:value-type="time">
            <text:p>17:30</text:p>
          </table:table-cell>
          <table:table-cell office:value-type="string" calcext:value-type="string">
            <text:p>40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ORLANDO CARLOS BARBOSA 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14220" calcext:value-type="float">
            <text:p>14220</text:p>
          </table:table-cell>
          <table:table-cell office:value-type="string" calcext:value-type="string">
            <text:p>CONSULTÓRIO </text:p>
          </table:table-cell>
          <table:table-cell office:value-type="float" office:value="27" calcext:value-type="float">
            <text:p>27</text:p>
          </table:table-cell>
          <table:table-cell table:style-name="ce10" office:value-type="string" calcext:value-type="string">
            <text:p>8HS</text:p>
          </table:table-cell>
          <table:table-cell table:style-name="ce10" office:value-type="string" calcext:value-type="string">
            <text:p>12HS</text:p>
          </table:table-cell>
          <table:table-cell office:value-type="string" calcext:value-type="string">
            <text:p>8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OSÉ AUGUSTO QUEIROZ DE AGUIAR JUNIOR</text:p>
          </table:table-cell>
          <table:table-cell office:value-type="string" calcext:value-type="string">
            <text:p>CARDIOPEDIATRA</text:p>
          </table:table-cell>
          <table:table-cell office:value-type="string" calcext:value-type="string">
            <text:p>PJ</text:p>
          </table:table-cell>
          <table:table-cell office:value-type="float" office:value="29408" calcext:value-type="float">
            <text:p>29408</text:p>
          </table:table-cell>
          <table:table-cell office:value-type="string" calcext:value-type="string">
            <text:p>CONSULTÓRIO </text:p>
          </table:table-cell>
          <table:table-cell office:value-type="string" calcext:value-type="string">
            <text:p>04 / 11 / 18 / 25</text:p>
          </table:table-cell>
          <table:table-cell table:style-name="ce10" office:value-type="string" calcext:value-type="string">
            <text:p>13HS</text:p>
          </table:table-cell>
          <table:table-cell table:style-name="ce10" office:value-type="string" calcext:value-type="string">
            <text:p>17HS</text:p>
          </table:table-cell>
          <table:table-cell office:value-type="string" calcext:value-type="string">
            <text:p>16HS</text:p>
          </table:table-cell>
          <table:table-cell office:value-type="string" calcext:value-type="string">
            <text:p>PRESTAÇÃO DE SERVIÇO EM CARDIOLOGIA PEDIATRIC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ANA THAYS MENDONÇ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367" calcext:value-type="float">
            <text:p>18367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2,09,16,23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BRUNO MARINHO GONÇALVE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253" calcext:value-type="float">
            <text:p>21253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8" calcext:value-type="date">
            <text:p>28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CLAÚDIO HENRIQUE MARTINS DE SOUZA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7382" calcext:value-type="float">
            <text:p>17382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2,03,09,10,16,17,23,24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STEVÃO PEIXOTO MONTEIR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9291" calcext:value-type="float">
            <text:p>9291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1,15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DUARDO MARZOLA GRANDINI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5001" calcext:value-type="float">
            <text:p>15001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5,19,20,2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FÁBIO DUARTE ROSIQUE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8414" calcext:value-type="float">
            <text:p>8414</text:p>
          </table:table-cell>
          <table:table-cell office:value-type="string" calcext:value-type="string">
            <text:p>CENTRO CIRURGICO</text:p>
          </table:table-cell>
          <table:table-cell table:style-name="ce21" office:value-type="date" office:date-value="2026-09-28" calcext:value-type="date">
            <text:p>28/set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FLAVIO ANTONIO SONEG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2334" calcext:value-type="float">
            <text:p>12334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3,10,17,24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ELIPE BUFAICAL RASSI CARNEIR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7060" calcext:value-type="float">
            <text:p>17060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3, 27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RANCISCO DE SOUSA M. A. JÚNIOR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477" calcext:value-type="float">
            <text:p>21477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3,10,17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EOVANNY MARTINS RIBEIRO MOT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351" calcext:value-type="float">
            <text:p>18351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1, 25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GUILHERME ROCHA LEÃ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9818" calcext:value-type="float">
            <text:p>19818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8,20,21,25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UILHERME VASCONCELOS BASTO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015" calcext:value-type="float">
            <text:p>18015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7" calcext:value-type="date">
            <text:p>27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JANIELLE DE S. LIM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934" calcext:value-type="float">
            <text:p>21934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2" calcext:value-type="date">
            <text:p>22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LUCAS RASSI GARCI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6889" calcext:value-type="float">
            <text:p>16889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6, 07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LUCAS PAES DE REZENDE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9760" calcext:value-type="float">
            <text:p>19760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4,06,07,11,18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LUDMILA INÁCIO NUNE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607" calcext:value-type="float">
            <text:p>18607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1,07,08,14,15,22,28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MARCELLA CHRISTINE TAUIL T. SOUZA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537" calcext:value-type="float">
            <text:p>21537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7" calcext:value-type="date">
            <text:p>27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ESSA BYANNCA COUTO NOVAE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389" calcext:value-type="float">
            <text:p>21389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2,04,09,13,16,18,23,24,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COS A. MORAIS MANS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165" calcext:value-type="float">
            <text:p>21165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1,08,15,22,29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TEUS MOREIRA DE MEL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702" calcext:value-type="float">
            <text:p>18702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5,12,19,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OSVALDO CARVALHO NETO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4718" calcext:value-type="float">
            <text:p>14718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08" calcext:value-type="date">
            <text:p>8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RAYSSA RAIZA MOREIR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820" calcext:value-type="float">
            <text:p>21820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9, 2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RODRIGO GOMES DA SILV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9831" calcext:value-type="float">
            <text:p>9831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4, 2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SATYAKI AFONSO NAVINCHANDRA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372" calcext:value-type="float">
            <text:p>18372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4, 11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PEDRO WATNEY SOUS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9847" calcext:value-type="float">
            <text:p>19847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14" calcext:value-type="date">
            <text:p>14/9/2026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STEVÃO PEIXOTO MONTEIR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9291" calcext:value-type="float">
            <text:p>9291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1,03,15,29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EDUARDO MARZOLA GRANDINI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5001" calcext:value-type="float">
            <text:p>15001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0" calcext:value-type="date">
            <text:p>20/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FÁBIO DUARTE ROSIQUE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8414" calcext:value-type="float">
            <text:p>8414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4,07,11,17,18,25,28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FRANCISCO DE SOUSA M. A. JÚNIOR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477" calcext:value-type="float">
            <text:p>21477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02" calcext:value-type="date">
            <text:p>2/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FRANCISCO PEREIRA BAIA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3406" calcext:value-type="float">
            <text:p>13406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0, 24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GUILHERME VASCONCELOS BASTO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015" calcext:value-type="float">
            <text:p>18015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26" calcext:value-type="date">
            <text:p>26/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ESSA BYANNCA COUTO NOVAE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21389" calcext:value-type="float">
            <text:p>21389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9,13,16,23,30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NESTESIA</text:p>
          </table:table-cell>
        </table:table-row>
        <table:table-row table:style-name="ro3">
          <table:table-cell office:value-type="string" calcext:value-type="string">
            <text:p>HEMU</text:p>
          </table:table-cell>
          <table:table-cell office:value-type="string" calcext:value-type="string">
            <text:p>MARCOS TULIO RIOS TELES 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662" calcext:value-type="float">
            <text:p>1662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8,12,14,21,22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MATEUS MOREIRA DE MELO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8702" calcext:value-type="float">
            <text:p>18702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05, 19,27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ANESTESIA</text:p>
          </table:table-cell>
        </table:table-row>
        <table:table-row table:style-name="ro9">
          <table:table-cell office:value-type="string" calcext:value-type="string">
            <text:p>HEMU</text:p>
          </table:table-cell>
          <table:table-cell office:value-type="string" calcext:value-type="string">
            <text:p>LUCAS PAES DE REZENDE</text:p>
          </table:table-cell>
          <table:table-cell office:value-type="string" calcext:value-type="string">
            <text:p>MEDICO - RQE</text:p>
          </table:table-cell>
          <table:table-cell office:value-type="string" calcext:value-type="string">
            <text:p>PJ</text:p>
          </table:table-cell>
          <table:table-cell table:style-name="ce13" office:value-type="float" office:value="19760" calcext:value-type="float">
            <text:p>19760</text:p>
          </table:table-cell>
          <table:table-cell office:value-type="string" calcext:value-type="string">
            <text:p>CENTRO CIRURGICO</text:p>
          </table:table-cell>
          <table:table-cell table:style-name="ce20" office:value-type="date" office:date-value="2026-09-06" calcext:value-type="date">
            <text:p>6/9/2026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ANESTESI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ELLEN PAULA SANTOS DE OLIVEIR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2070" calcext:value-type="float">
            <text:p>1207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6, 07, 11, 30.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JOSÉ FERREIRA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504" calcext:value-type="float">
            <text:p>504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0, 22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UMBERTO BARBOSA DE SOUSA FILH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7546" calcext:value-type="float">
            <text:p>754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5, 08, 13, 14, 22.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UMBERTO BARBOSA DE SOUSA FILH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7546" calcext:value-type="float">
            <text:p>754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26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MAYANA DE PINA LOB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222" calcext:value-type="float">
            <text:p>172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1, 12, 13, 14, 15, 22, 25.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MAYANA DE PINA LOB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222" calcext:value-type="float">
            <text:p>17222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AMILLO SALLES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488" calcext:value-type="float">
            <text:p>488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2, 05, 06, 07, 09, 16, 19, 23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AMILLO SALLES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488" calcext:value-type="float">
            <text:p>488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ODRIGO MENESES NUNES VITORI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0322" calcext:value-type="float">
            <text:p>103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1, 15, 27, 28, 30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ODRIGO MENESES NUNES VITORI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0322" calcext:value-type="float">
            <text:p>103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5, 25, 30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YASMIN ALVES CAETA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066" calcext:value-type="float">
            <text:p>1706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6, 07, 08, 19, 29.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YASMIN ALVES CAETA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066" calcext:value-type="float">
            <text:p>1706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4, 23, 30.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 MENDONÇA SALL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9771" calcext:value-type="float">
            <text:p>39771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4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 MENDONÇA SALL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9771" calcext:value-type="float">
            <text:p>39771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IA REIS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27769" calcext:value-type="float">
            <text:p>27769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5, 16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IA REIS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27769" calcext:value-type="float">
            <text:p>27769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PAULO CEZAR HADDAD DE AMORIM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6550" calcext:value-type="float">
            <text:p>1655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1, 03, 08, 12, 13, 14, 15, 29, 30.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PAULO CEZAR HADDAD DE AMORIM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6550" calcext:value-type="float">
            <text:p>16550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ACHED RACHED FARAH</text:p>
          </table:table-cell>
          <table:table-cell office:value-type="string" calcext:value-type="string">
            <text:p>MÉDICO INTENSIV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6.255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1,2,3,4,5,8,9,10,11,12,15,16,17,18,19,22,23,24,25,26,29 E 30,0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SÉRGIO HUMBERTO LOPES SAFATLE</text:p>
          </table:table-cell>
          <table:table-cell office:value-type="string" calcext:value-type="string">
            <text:p>MÉDICO INTENSIV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.612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1,2,3,4,5,8,9,10,11,12,15,16,17,18,19,22,23,24,25,26,29 E 30,06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BIANCA MENDES MARTINS ARCHANJO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.824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COBERTURAS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/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ETICIA LOPES CAETANO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.209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7,21,06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CIANO LEMOS PAGLIARI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4.834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COBERTURAS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/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VERNA DE CARVALHO BRAZ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6.873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1,03,08,10,15,17,22,24,29 ,06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SAMUEL SALVATORE PEREIRA 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32.202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14,28,06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ATHAN BANDEIRA VINHAL 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0.998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,06,09,16,20,23,30 (12H) 04,11,18,25 (24H)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ANIELLA RODRIGUES ALVES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25.543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2,09,16,23,30,06 </text:p>
          </table:table-cell>
          <table:table-cell table:number-columns-repeated="2" table:style-name="ce26" office:value-type="string" calcext:value-type="string">
            <text:p>07:00 AS 19:00 / 19:00 AS 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DÉBORA RODRIGUES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11.768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13,27,06</text:p>
          </table:table-cell>
          <table:table-cell table:number-columns-repeated="2" table:style-name="ce26" office:value-type="string" calcext:value-type="string">
            <text:p>07:00 AS 19:00 / 19:00 AS 07:01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ISABELLA FALEIRO VIEIRA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11.048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1,8,15,22,29 (12H) 5,12,19,26 (6H)</text:p>
          </table:table-cell>
          <table:table-cell table:number-columns-repeated="2" table:style-name="ce26" office:value-type="string" calcext:value-type="string">
            <text:p>07:00 AS 19:00 / 19:00 AS 07:0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LUDMILA PAULA ABREU MADUREIRA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11.572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6,07,12,20,21;26,06</text:p>
          </table:table-cell>
          <table:table-cell table:number-columns-repeated="2" table:style-name="ce26" office:value-type="string" calcext:value-type="string">
            <text:p>07:00 AS 19:00 / 19:00 AS 07:03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WIRIZ MARTINS DA SILVA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11.146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5,12,19,26 (6H); 13,14,27,28 (12H)</text:p>
          </table:table-cell>
          <table:table-cell table:number-columns-repeated="2" table:style-name="ce26" office:value-type="string" calcext:value-type="string">
            <text:p>07:00 AS 19:00 / 19:00 AS 07:04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7">
          <table:table-cell office:value-type="string" calcext:value-type="string">
            <text:p>HEMU</text:p>
          </table:table-cell>
          <table:table-cell office:value-type="string" calcext:value-type="string">
            <text:p>NÉLSON TRIBIS JÚNIOR</text:p>
          </table:table-cell>
          <table:table-cell office:value-type="string" calcext:value-type="string">
            <text:p>MÉDICO PLANTONIST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13.122/GO</text:p>
          </table:table-cell>
          <table:table-cell office:value-type="string" calcext:value-type="string">
            <text:p>UTI MATERNA</text:p>
          </table:table-cell>
          <table:table-cell office:value-type="string" calcext:value-type="string">
            <text:p>03,05,10,17,19,24,06</text:p>
          </table:table-cell>
          <table:table-cell table:number-columns-repeated="2" table:style-name="ce26" office:value-type="string" calcext:value-type="string">
            <text:p>07:00 AS 19:00 / 19:00 AS 07:0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UNIDADE TERAPIA INTENSIVA ADULTO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LYCILA BOTELHO CHAV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303" calcext:value-type="float">
            <text:p>14303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5, 07, 12, 19, 20, 26, 27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ERTA VAZ ANDRADE DE FARIA PER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7" calcext:value-type="float">
            <text:p>16047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3, 10, 14, 17, 20, 24, 27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ÁSSIA DE SOUZA REBOUÇA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3887" calcext:value-type="float">
            <text:p>13887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4, 07, 11, 18, 20, 21, 2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LANA BATISTA RESEND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2691" calcext:value-type="float">
            <text:p>12691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1, 08, 15, 20, 21, 22, 27, 28, 2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4, 13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2, 04, 06, 07, 09, 14, 16, 23, 28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UDMILLA REBOUÇAS NUNES DO NASCIM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639" calcext:value-type="float">
            <text:p>1463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3, 27, 28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6, 07, 14, 21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6, 14, 21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AULA BORGES SANTO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46" calcext:value-type="float">
            <text:p>1704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2, 03, 04, 05, 08, 09, 10 ,11, 12, 15, 16, 17, 18, 19, 22, 23, 24, 25, 26, 29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AMYLLA TEIXEIRA MAGALHÃ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209" calcext:value-type="float">
            <text:p>1720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2, 03, 04, 05, 08, 09, 10 ,11, 12, 15, 16, 17, 18, 19, 22, 23, 24, 25, 26, 29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32" calcext:value-type="float">
            <text:p>13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DRIANA LOURES DE FARI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421" calcext:value-type="float">
            <text:p>1142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3, 15, 22, 27, 28, 2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DRIANA LOURES DE FARI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421" calcext:value-type="float">
            <text:p>1142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7, 31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LMIRO FRANCISCO LOP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2398" calcext:value-type="float">
            <text:p>1239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4, 16, 23, 28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LYSSON DA SILVA REG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40" calcext:value-type="float">
            <text:p>1594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ARLA MARTINS RODRIGU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227" calcext:value-type="float">
            <text:p>2022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3, 27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ARLA MARTINS RODRIGU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227" calcext:value-type="float">
            <text:p>2022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LÁUDIA LEITE VILEL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047" calcext:value-type="float">
            <text:p>15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, 22, 2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LÁUDIA LEITE VILEL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047" calcext:value-type="float">
            <text:p>15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7, 09, 16, 21, 23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ELISA DA SILVA ESPIRITO SA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5" calcext:value-type="float">
            <text:p>2002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2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ELISA DA SILVA ESPIRITO SA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5" calcext:value-type="float">
            <text:p>2002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2, 15, 22, 29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AULA BORGES SANTO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46" calcext:value-type="float">
            <text:p>1704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7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ERTA VAZ ANDRADE DE FARIA PER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7" calcext:value-type="float">
            <text:p>16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09, 15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07" calcext:value-type="float">
            <text:p>1730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8, 22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07" calcext:value-type="float">
            <text:p>1730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AROLINA DE ALMEIDA BARROS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588" calcext:value-type="float">
            <text:p>1858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9, 23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ASSIA DE SOUZA REBOUÇA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3887" calcext:value-type="float">
            <text:p>1388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16, 30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EDIBERTO MARCOLINO VIEIRA FILH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6532" calcext:value-type="float">
            <text:p>653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7, 08, 15, 21, 22, 29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ABIANA CHAVEIR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80" calcext:value-type="float">
            <text:p>16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3, 09, 10, 16, 17, 23, 24, 30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ABIANA CHAVEIR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80" calcext:value-type="float">
            <text:p>16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6, 23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RANCINE PEREIRA HIGINO DA COST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189" calcext:value-type="float">
            <text:p>20189</text:p>
          </table:table-cell>
          <table:table-cell office:value-type="string" calcext:value-type="string">
            <text:p>PRONTO SOCORRO</text:p>
          </table:table-cell>
          <table:table-cell office:value-type="float" office:value="27" calcext:value-type="float">
            <text:p>27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RANCINE PEREIRA HIGINO DA COST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189" calcext:value-type="float">
            <text:p>20189</text:p>
          </table:table-cell>
          <table:table-cell office:value-type="string" calcext:value-type="string">
            <text:p>PRONTO SOCORRO</text:p>
          </table:table-cell>
          <table:table-cell office:value-type="float" office:value="13" calcext:value-type="float">
            <text:p>13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ERNANDO GUIMARÃES SILV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984" calcext:value-type="float">
            <text:p>1898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1, 16, 23, 25, 26, 30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ILHERME ÂNGELO VILELA FARIA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348" calcext:value-type="float">
            <text:p>1534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0, 17, 24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ILHERME ÂNGELO VILELA FARIA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348" calcext:value-type="float">
            <text:p>1534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9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2, 08, 10, 15, 16, 22, 24, 29, 30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2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5, 07, 1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3, 08, 10, 15, 17, 22, 24, 29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HELEN MAIA SILV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3508" calcext:value-type="float">
            <text:p>350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6, 08, 15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04, 10, 17, 18, 24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5, 07, 16, 21, 30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10, 2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4, 09, 12, 16, 18, 23, 26, 28, 30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15, 29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6, 2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AQUIANNI ALVES DOMINGUES RASSI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01" calcext:value-type="float">
            <text:p>10501</text:p>
          </table:table-cell>
          <table:table-cell office:value-type="string" calcext:value-type="string">
            <text:p>PRONTO SOCORRO</text:p>
          </table:table-cell>
          <table:table-cell office:value-type="float" office:value="12" calcext:value-type="float">
            <text:p>12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AQUIANNI ALVES DOMINGUES RASSI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01" calcext:value-type="float">
            <text:p>1050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, 22, 2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8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2, 19, 26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06, 12, 13, 19, 20, 27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EANDRO HENRIQUE AVILA SILV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42042" calcext:value-type="float">
            <text:p>4204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5, 1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EANDRO HENRIQUE AVILA SILV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42042" calcext:value-type="float">
            <text:p>4204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float" office:value="12" calcext:value-type="float">
            <text:p>12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8, 09, 12, 22, 23, 26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4, 17, 2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A COELH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785" calcext:value-type="float">
            <text:p>1978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3, 14, 21, 26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A COELH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785" calcext:value-type="float">
            <text:p>1978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09, 17, 23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1, 2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2, 1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float" office:value="14" calcext:value-type="float">
            <text:p>14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float" office:value="5" calcext:value-type="float">
            <text:p>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0, 17, 24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9, 16, 23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06, 07, 11, 14, 18, 20, 21, 25, 2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YARA BRANDAO PACHEC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339" calcext:value-type="float">
            <text:p>1133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2, 19, 26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YARA BRANDAO PACHEC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339" calcext:value-type="float">
            <text:p>1133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07, 11, 18, 21, 25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NATÁLIA MELO RIBEIRO FAGUND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281" calcext:value-type="float">
            <text:p>1828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0, 17, 24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AMYLLA TEIXEIRA MAGALHÃ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209" calcext:value-type="float">
            <text:p>1720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6" office:value-type="string" calcext:value-type="string">
            <text:p>13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6, 23, 30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3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15, 29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ICARDO MARINHO ALV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70" calcext:value-type="float">
            <text:p>1057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2, 13, 19, 26, 27</text:p>
          </table:table-cell>
          <table:table-cell table:style-name="ce26" office:value-type="string" calcext:value-type="string">
            <text:p>07:00</text:p>
          </table:table-cell>
          <table:table-cell table:style-name="ce26" office:value-type="string" calcext:value-type="string">
            <text:p>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SILVIA VALADÃO DE BRITO FLEURY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460" calcext:value-type="float">
            <text:p>1946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1, 18</text:p>
          </table:table-cell>
          <table:table-cell table:style-name="ce26" office:value-type="string" calcext:value-type="string">
            <text:p>19:00</text:p>
          </table:table-cell>
          <table:table-cell table:style-name="ce26" office:value-type="string" calcext:value-type="string">
            <text:p>0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ICE SOUSA ALMEIDA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988/GO / RQE 20315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9, 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ICE SOUSA ALMEIDA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988/GO / RQE 20315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ACERDA DA SILVA MORA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751/GO / RQE 21539</text:p>
          </table:table-cell>
          <table:table-cell office:value-type="string" calcext:value-type="string">
            <text:p>SALA DE PARTO</text:p>
          </table:table-cell>
          <table:table-cell office:value-type="float" office:value="5" calcext:value-type="float">
            <text:p>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ACERDA DA SILVA MORA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751/GO / RQE 21539</text:p>
          </table:table-cell>
          <table:table-cell office:value-type="string" calcext:value-type="string">
            <text:p>SALA DE PARTO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ACERDA DA SILVA MORA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751/GO / RQE 21539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1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EATRIZ ALVES SANTIAG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18/GO / RQE 14848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3, 4, 7, 11, 14, 17, 18, 21, 25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EATRIZ MARINS CARNEIR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7089/GO / RQE 20396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0, 19, 24, 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UNNA FELIPE CONTI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706/GO / RQE 20040</text:p>
          </table:table-cell>
          <table:table-cell office:value-type="string" calcext:value-type="string">
            <text:p>SALA DE PARTO</text:p>
          </table:table-cell>
          <table:table-cell office:value-type="float" office:value="12" calcext:value-type="float">
            <text:p>1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UNNA FELIPE CONTI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706/GO / RQE 2004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9, 16, 23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/GO / RQE 15937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21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/GO / RQE 15937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0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/GO / RQE 15937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8, 22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/GO / RQE 15937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9, 16, 23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ELINE LOUISE SOUZA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747/GO / RQE 20110</text:p>
          </table:table-cell>
          <table:table-cell office:value-type="string" calcext:value-type="string">
            <text:p>SALA DE PARTO</text:p>
          </table:table-cell>
          <table:table-cell office:value-type="float" office:value="12" calcext:value-type="float">
            <text:p>1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ELINE LOUISE SOUZA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747/GO / RQE 2011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ELINE LOUISE SOUZA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747/GO / RQE 2011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ABRIELA DE MENEZES COU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7262/GO / RQE 19809</text:p>
          </table:table-cell>
          <table:table-cell office:value-type="string" calcext:value-type="string">
            <text:p>SALA DE PARTO</text:p>
          </table:table-cell>
          <table:table-cell office:value-type="float" office:value="12" calcext:value-type="float">
            <text:p>1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ABRIELA DE MENEZES COU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7262/GO / RQE 19809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A LEÃO PORTI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8162/GO / RQE 2067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4, 9, 16, 18, 23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A LEÃO PORTI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8162/GO / RQE 2067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LA LUANNA DE OLIVEIRA MARTIN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636/GO / RQE 201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9, 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LA LUANNA DE OLIVEIRA MARTIN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636/GO / RQE 201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LA LUANNA DE OLIVEIRA MARTIN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636/GO / RQE 201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E NOGUEIRA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446/GO / RQE 17125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4, 6, 9, 11, 14, 16, 18, 20, 23, 25, 28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OLINA CARVALHAES SIMÕ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0672 - GO / RQE RESIDENTE</text:p>
          </table:table-cell>
          <table:table-cell office:value-type="string" calcext:value-type="string">
            <text:p>SALA DE PARTO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ISSA ALVES LUCEN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804/GO / RQE 14905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3, 4, 7, 8, 11, 14, 17, 18, 21, 22, 25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ISSA DE CARVALHO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7932/GO / RQE 1194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9, 16, 23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ISSA DE CARVALHO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7932/GO / RQE 1194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ISSA SCHULTS TEIX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3315 - GO / RQE RESIDENTE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6, 1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PIRES LAG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529/GO / RQE 16138</text:p>
          </table:table-cell>
          <table:table-cell office:value-type="string" calcext:value-type="string">
            <text:p>SALA DE PARTO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PIRES LAG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529/GO / RQE 16138</text:p>
          </table:table-cell>
          <table:table-cell office:value-type="string" calcext:value-type="string">
            <text:p>SALA DE PARTO</text:p>
          </table:table-cell>
          <table:table-cell office:value-type="float" office:value="27" calcext:value-type="float">
            <text:p>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PIRES LAG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529/GO / RQE 16138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14, 21, 2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ILIAN NEVES MARQUES COST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800-GO / RQE RESIDENTE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6, 1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ORENA BRANQUINHO FER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4042/GO / RQE 18676</text:p>
          </table:table-cell>
          <table:table-cell office:value-type="string" calcext:value-type="string">
            <text:p>SALA DE PARTO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ORENA BRANQUINHO FER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4042/GO / RQE 18676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3, 8, 10, 15, 17, 22, 24, 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CIANNA LOBO CHA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32/GO / RQE 15883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4, 6, 9, 16, 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CIANNA LOBO CHA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32/GO / RQE 15883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5, 14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CIANNA LOBO CHA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32/GO / RQE 15883</text:p>
          </table:table-cell>
          <table:table-cell office:value-type="string" calcext:value-type="string">
            <text:p>SALA DE PARTO</text:p>
          </table:table-cell>
          <table:table-cell office:value-type="float" office:value="18" calcext:value-type="float">
            <text:p>1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ÍVIA CIPRIANO RE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092/GO / RQE 11477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ÍVIA MARIA SERRADOURADA DE CASTR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5715/GO / RQE 1121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3, 1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SALA DE PARTO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10, 21, 2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8, 13, 2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ICHELLY MENDONÇA ALVARENGA DINI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157/GO / RQE 17636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5, 6, 12, 13, 19, 20, 26, 27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ICHELLY MENDONÇA ALVARENGA DINI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157/GO / RQE 17636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3, 4, 5, 6, 10, 12, 13, 14, 17, 18, 20, 21, 24, 26, 27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OEMA DE GODOY PIRES SARMEN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29/GO / RQE 16159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2, 6, 8, 9, 13, 16, 22, 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OEMA DE GODOY PIRES SARMEN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29/GO / RQE 16159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4, 1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ÁRCIA MAROLINA DIAS FER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575/GO / RQE 147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3, 8, 15, 17, 22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ÁRCIA MAROLINA DIAS FER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575/GO / RQE 147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3, 20, 27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ÁRCIA MAROLINA DIAS FER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575/GO / RQE 14754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9, 10, 13, 20, 23, 24, 2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G. DE MATOS NAVARRO MAME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221/GO / RQE 1239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7, 8, 10, 15, 21, 22, 24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G. DE MATOS NAVARRO MAME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221/GO / RQE 1239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5, 1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G. DE MATOS NAVARRO MAME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221/GO / RQE 12390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4, 5, 8, 18, 19, 22, 2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RORIZ LEITE MEDEIR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7218/GO / RQE 19201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YNARA TENÓRIO BEZ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50/GO / RQE 17082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4, 11, 18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YNARA TENÓRIO BEZ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50/GO / RQE 17082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1, 3, 15, 17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YNARA TENÓRIO BEZ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50/GO / RQE 17082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7, 14, 21, 2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YNARA TENÓRIO BEZ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50/GO / RQE 17082</text:p>
          </table:table-cell>
          <table:table-cell office:value-type="string" calcext:value-type="string">
            <text:p>SALA DE PARTO</text:p>
          </table:table-cell>
          <table:table-cell office:value-type="string" calcext:value-type="string">
            <text:p>9, 10, 23, 2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INE KELLEN CARMO GUIMARÃ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053-GO / RQE 16624</text:p>
          </table:table-cell>
          <table:table-cell office:value-type="string" calcext:value-type="string">
            <text:p>DIARISTA UTIN 1</text:p>
          </table:table-cell>
          <table:table-cell office:value-type="string" calcext:value-type="string">
            <text:p>1, 4, 8, 11, 15, 18, 22, 25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OLINE MARIANO CRISTOVÃ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063-GO / RQE 17407</text:p>
          </table:table-cell>
          <table:table-cell office:value-type="string" calcext:value-type="string">
            <text:p>DIARISTA UTIN 1</text:p>
          </table:table-cell>
          <table:table-cell office:value-type="string" calcext:value-type="string">
            <text:p>2, 3, 7, 9, 10, 14, 16, 17, 21, 23, 24, 28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LE ALMEIDA SIMÃO CAMARG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293-GO / RQE 13096</text:p>
          </table:table-cell>
          <table:table-cell office:value-type="string" calcext:value-type="string">
            <text:p>DIARISTA UTIN 1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CRISTINA TEIXEIRA DE CASTR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11-GO / RQE 17532</text:p>
          </table:table-cell>
          <table:table-cell office:value-type="string" calcext:value-type="string">
            <text:p>DIARISTA UTIN 1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RAFAELA WANDER ALMEIDA BRAG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665 / RQE 17135</text:p>
          </table:table-cell>
          <table:table-cell office:value-type="string" calcext:value-type="string">
            <text:p>DIARISTA UTIN 1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EBORA DAMIANA DA SILVEIRA PEREIRA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775-GO / RQE 9336</text:p>
          </table:table-cell>
          <table:table-cell office:value-type="string" calcext:value-type="string">
            <text:p>DIARISTA UTIN 2</text:p>
          </table:table-cell>
          <table:table-cell office:value-type="string" calcext:value-type="string">
            <text:p>3, 7, 10, 11, 14, 17, 21, 24, 25, 2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CELLE BRANDÃO MARANHÃO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039-GO / RQE 6182</text:p>
          </table:table-cell>
          <table:table-cell office:value-type="string" calcext:value-type="string">
            <text:p>DIARISTA UTIN 2</text:p>
          </table:table-cell>
          <table:table-cell office:value-type="string" calcext:value-type="string">
            <text:p>1, 2, 4, 8, 9, 15, 16, 18, 22, 23, 29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EIRE LUZIA GONÇAL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972-GO / RQE 11968</text:p>
          </table:table-cell>
          <table:table-cell office:value-type="string" calcext:value-type="string">
            <text:p>DIARISTA UTIN 2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ÉSSICA FERREIRA SOUS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33-GO / RQE 14841</text:p>
          </table:table-cell>
          <table:table-cell office:value-type="string" calcext:value-type="string">
            <text:p>DIARISTA UCIN</text:p>
          </table:table-cell>
          <table:table-cell office:value-type="string" calcext:value-type="string">
            <text:p>2, 3, 4, 10, 11, 16, 17, 18, 24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VINIA PAIVA MARTIN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3749-GO / RQE 12219</text:p>
          </table:table-cell>
          <table:table-cell office:value-type="string" calcext:value-type="string">
            <text:p>DIARISTA UCIN</text:p>
          </table:table-cell>
          <table:table-cell office:value-type="string" calcext:value-type="string">
            <text:p>1, 7, 8, 9, 14, 15, 21, 22, 23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NISE NUNES CARVA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2830-GO / RQE 12006</text:p>
          </table:table-cell>
          <table:table-cell office:value-type="string" calcext:value-type="string">
            <text:p>DIARISTA UCIN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CARDINALLE CIRINO LEM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330-GO / RQE 15081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3, 5, 1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Á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4, 11, 18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Á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3, 1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Á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7, 19, 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ABIANA CALAÇA DE MO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263-GO / RQE 10408</text:p>
          </table:table-cell>
          <table:table-cell office:value-type="string" calcext:value-type="string">
            <text:p>ESTABILIZAÇÃO</text:p>
          </table:table-cell>
          <table:table-cell office:value-type="float" office:value="18" calcext:value-type="float">
            <text:p>1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ABIANA CALAÇA DE MO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263-GO / RQE 10408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9, 10, 23, 2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ERNANDO GONÇALVES BORG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34-GO / RQE 11817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7, 21, 26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ERNANDO GONÇALVES BORG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34-GO / RQE 11817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0, 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ABRIELA NUNES DE CARVA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984-GO / RQE 15976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0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ABRIELA NUNES DE CARVA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984-GO / RQE 15976</text:p>
          </table:table-cell>
          <table:table-cell office:value-type="string" calcext:value-type="string">
            <text:p>ESTABILIZAÇÃO</text:p>
          </table:table-cell>
          <table:table-cell office:value-type="float" office:value="6" calcext:value-type="float">
            <text:p>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HENRIQUE BORGES GOMI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0977-GO / RQE 6486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, 2, 8, 11, 12, 13, 14, 15, 16, 18, 20, 22, 25, 26, 27, 28, 29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16" calcext:value-type="float">
            <text:p>21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HÉSSYKA REIS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643-GO / RQE 17173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HÉSSYKA REIS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643-GO / RQE 17173</text:p>
          </table:table-cell>
          <table:table-cell office:value-type="string" calcext:value-type="string">
            <text:p>ESTABILIZAÇÃO</text:p>
          </table:table-cell>
          <table:table-cell office:value-type="float" office:value="5" calcext:value-type="float">
            <text:p>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HÉSSYKA REIS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643-GO / RQE 17173</text:p>
          </table:table-cell>
          <table:table-cell office:value-type="string" calcext:value-type="string">
            <text:p>ESTABILIZAÇÃO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A MARIANA FRANÇ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767-GO / RQE 15293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8, 2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A MARIANA FRANÇ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767-GO / RQE 15293</text:p>
          </table:table-cell>
          <table:table-cell office:value-type="string" calcext:value-type="string">
            <text:p>ESTABILIZAÇÃO</text:p>
          </table:table-cell>
          <table:table-cell office:value-type="float" office:value="19" calcext:value-type="float">
            <text:p>1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ETÍCIA DE BORBA NEI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092-GO / RQE 11750</text:p>
          </table:table-cell>
          <table:table-cell office:value-type="string" calcext:value-type="string">
            <text:p>ESTABILIZAÇÃO</text:p>
          </table:table-cell>
          <table:table-cell office:value-type="float" office:value="20" calcext:value-type="float">
            <text:p>2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ETÍCIA DE BORBA NEI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092-GO / RQE 11750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1, 8, 15, 22, 24, 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DMILA RUYS LOPES JASBICK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831-GO / RQE 14659</text:p>
          </table:table-cell>
          <table:table-cell office:value-type="string" calcext:value-type="string">
            <text:p>ESTABILIZAÇÃO</text:p>
          </table:table-cell>
          <table:table-cell office:value-type="float" office:value="27" calcext:value-type="float">
            <text:p>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DMILA RUYS LOPES JASBICK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831-GO / RQE 14659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2, 3, 9, 16, 17, 23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O CAIXETA DE AMORIM JUNIOR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814-GO / RQE 16658</text:p>
          </table:table-cell>
          <table:table-cell office:value-type="string" calcext:value-type="string">
            <text:p>ESTABILIZAÇÃO</text:p>
          </table:table-cell>
          <table:table-cell office:value-type="float" office:value="12" calcext:value-type="float">
            <text:p>1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O CAIXETA DE AMORIM JUNIOR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814-GO / RQE 16658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3, 17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G. DE MATOS NAVARRO MAME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221/GO / RQE 12390</text:p>
          </table:table-cell>
          <table:table-cell office:value-type="string" calcext:value-type="string">
            <text:p>ESTABILIZAÇÃO</text:p>
          </table:table-cell>
          <table:table-cell office:value-type="float" office:value="6" calcext:value-type="float">
            <text:p>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ÍLVIA BORGES FARI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7456-GO / RQE 11579</text:p>
          </table:table-cell>
          <table:table-cell office:value-type="string" calcext:value-type="string">
            <text:p>ESTABILIZAÇÃO</text:p>
          </table:table-cell>
          <table:table-cell office:value-type="string" calcext:value-type="string">
            <text:p>2, 9, 16, 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ÍLVIA BORGES FARI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7456-GO / RQE 11579</text:p>
          </table:table-cell>
          <table:table-cell office:value-type="string" calcext:value-type="string">
            <text:p>ESTABILIZAÇÃO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EATRIZ ALVES SANTIAG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18/GO / RQE 14848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 3, 4, 9, 10, 16, 17, 18, 23, 24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EATRIZ MARINS CARNEIR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7089/GO / RQE 20396</text:p>
          </table:table-cell>
          <table:table-cell office:value-type="string" calcext:value-type="string">
            <text:p>ALCON</text:p>
          </table:table-cell>
          <table:table-cell office:value-type="float" office:value="29" calcext:value-type="float">
            <text:p>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UNA EUGENIO HORBYLON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296/GO / RQE 16914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4, 11, 18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RISTIANE SOUZA DE OLIVEIRA FIOROT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085/GO / RQE 12545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A BORGES DE FREITA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959/GO / RQE 21144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3, 10, 17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 7, 8, 11, 14, 15, 21, 22, 25, 28, 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7H00M00S" calcext:value-type="time">
            <text:p>17:0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OLINA CARVALHAES SIMÕ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0672 -/GO / RQE 21132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, 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PAULA G. DE MATOS NAVARRO MAME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221/GO / RQE 12390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YNARA TENÓRIO BEZ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50/GO / RQE 17082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 7, 8, 14, 15, 16, 21, 22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ALÉRIA MARTINS PE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5232/GO / RQE 1176</text:p>
          </table:table-cell>
          <table:table-cell office:value-type="string" calcext:value-type="string">
            <text:p>ALCON</text:p>
          </table:table-cell>
          <table:table-cell office:value-type="string" calcext:value-type="string">
            <text:p>1, 2, 3, 4, 7, 8, 9, 10, 11, 14, 15, 16, 17, 18, 21, 22, 23, 24, 25, 28, 29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1H00M00S" calcext:value-type="time">
            <text:p>11:0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ESSANDRA CAROLINE SAMPAIO SIL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049-GO / RQE 5748</text:p>
          </table:table-cell>
          <table:table-cell office:value-type="string" calcext:value-type="string">
            <text:p>UTIN 1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ESSANDRA CAROLINE SAMPAIO SIL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049-GO / RQE 5748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3, 4, 10, 17, 18, 2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MANDA CAMARGO PANTALEÃO CARDOS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023-GO / RQE 656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MANDA CAMARGO PANTALEÃO CARDOS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023-GO / RQE 6560</text:p>
          </table:table-cell>
          <table:table-cell office:value-type="string" calcext:value-type="string">
            <text:p>UTIN 1</text:p>
          </table:table-cell>
          <table:table-cell office:value-type="float" office:value="19" calcext:value-type="float">
            <text:p>1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IELLE NUNE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482-GO / RQE 17005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4, 26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UREA REGINA PEDROSA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696-GO / RQE 13149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1, 12, 13, 18, 20, 25, 2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UREA REGINA PEDROSA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9696-GO / RQE 13149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7, 16, 21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ARBARA MARIA BIAGE TEIX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263-GO / RQE 12442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, 3, 10, 14, 15, 17, 24, 28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ARBARA MARIA BIAGE TEIX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263-GO / RQE 12442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2, 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ENDA LILIAN DE OLIVEIRA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2967-GO / RQE 17961</text:p>
          </table:table-cell>
          <table:table-cell office:value-type="string" calcext:value-type="string">
            <text:p>UTIN 1</text:p>
          </table:table-cell>
          <table:table-cell office:value-type="float" office:value="14" calcext:value-type="float">
            <text:p>1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ENDA LILIAN DE OLIVEIRA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2967-GO / RQE 17961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, 4, 5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 - GO / RQE 1593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4, 8, 2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 - GO / RQE 1593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5, 6, 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 - GO / RQE 1593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3, 6, 13, 17, 2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OLINE MARIANO CRISTOVÃ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063-GO / RQE 17407</text:p>
          </table:table-cell>
          <table:table-cell office:value-type="string" calcext:value-type="string">
            <text:p>UTIN 1</text:p>
          </table:table-cell>
          <table:table-cell office:value-type="float" office:value="20" calcext:value-type="float">
            <text:p>2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OLINE MARIANO CRISTOVÃ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063-GO / RQE 1740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9, 11, 16, 19, 23, 25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YNARA PORTO FERREIRA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533-GO / RQE 6464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0, 18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YNARA PORTO FERREIRA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533-GO / RQE 6464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7, 9, 16, 19, 21, 23, 27, 28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A VILELA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9161-GO / RQE 9341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3, 1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A VILELA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161-GO / RQE 9341</text:p>
          </table:table-cell>
          <table:table-cell office:value-type="string" calcext:value-type="string">
            <text:p>UTIN 1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A VILELA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9161-GO / RQE 9341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, 8, 15, 22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A VILELA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9161-GO / RQE 9341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ÉBORAH CARNEIRO NUN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5782 - GO / RQE 1029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2, 20, 21, 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ÉBORAH CARNEIRO NUN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5782 - GO / RQE 1029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3, 10, 17, 2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UTIN 1</text:p>
          </table:table-cell>
          <table:table-cell office:value-type="float" office:value="23" calcext:value-type="float">
            <text:p>2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UTIN 1</text:p>
          </table:table-cell>
          <table:table-cell office:value-type="float" office:value="18" calcext:value-type="float">
            <text:p>1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2, 27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MARIA SEVERINO DE LIMA MARIN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927 - GO / RQE 4893</text:p>
          </table:table-cell>
          <table:table-cell office:value-type="string" calcext:value-type="string">
            <text:p>UTIN 1</text:p>
          </table:table-cell>
          <table:table-cell office:value-type="float" office:value="5" calcext:value-type="float">
            <text:p>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MARIA SEVERINO DE LIMA MARIN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927 - GO / RQE 4893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3, 10, 17, 2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QUEIROZ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56-GO / RQE 2020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QUEIROZ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56-GO / RQE 2020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4, 26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IS FERNANDES FONSEC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933-GO / RQE 16030</text:p>
          </table:table-cell>
          <table:table-cell office:value-type="string" calcext:value-type="string">
            <text:p>UTIN 1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IS FERNANDES FONSEC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933-GO / RQE 16030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4, 6, 9, 12, 18, 23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IZ RODRIGUES ANDRA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849-GO / RQE 16433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11, 16, 25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IZ RODRIGUES ANDRAD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849-GO / RQE 16433</text:p>
          </table:table-cell>
          <table:table-cell office:value-type="string" calcext:value-type="string">
            <text:p>UTIN 1</text:p>
          </table:table-cell>
          <table:table-cell office:value-type="float" office:value="6" calcext:value-type="float">
            <text:p>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DMILA RUYS LOPES JASBICK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831-GO / RQE 14659</text:p>
          </table:table-cell>
          <table:table-cell office:value-type="string" calcext:value-type="string">
            <text:p>UTIN 1</text:p>
          </table:table-cell>
          <table:table-cell office:value-type="float" office:value="14" calcext:value-type="float">
            <text:p>1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ÍVIA CIPRIANO REIS ZAIDEM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092-GO / RQE 15527</text:p>
          </table:table-cell>
          <table:table-cell office:value-type="string" calcext:value-type="string">
            <text:p>UTIN 1</text:p>
          </table:table-cell>
          <table:table-cell office:value-type="float" office:value="7" calcext:value-type="float">
            <text:p>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ÍVIA CIPRIANO REIS ZAIDEM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092-GO / RQE 15527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, 8, 15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CRISTINA TEIXEIRA DE CASTR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11-GO / RQE 17532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1, 18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UTIN 1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YARA MARTINS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35-GO / RQE 17463</text:p>
          </table:table-cell>
          <table:table-cell office:value-type="string" calcext:value-type="string">
            <text:p>UTIN 1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YARA MARTINS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35-GO / RQE 17463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8, 22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YARA MARTINS LOP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035-GO / RQE 17463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10, 2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IDIÃ FONSECA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58-GO / RQE 13998</text:p>
          </table:table-cell>
          <table:table-cell office:value-type="string" calcext:value-type="string">
            <text:p>UTIN 1</text:p>
          </table:table-cell>
          <table:table-cell office:value-type="float" office:value="8" calcext:value-type="float">
            <text:p>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IDIÃ FONSECA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58-GO / RQE 13998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5, 2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MONE CARRIJ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43-GO / RQE 11266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7, 1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MONE CARRIJ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43-GO / RQE 11266</text:p>
          </table:table-cell>
          <table:table-cell office:value-type="string" calcext:value-type="string">
            <text:p>UTIN 1</text:p>
          </table:table-cell>
          <table:table-cell office:value-type="string" calcext:value-type="string">
            <text:p>2, 14, 16, 28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MONE CARRIJ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43-GO / RQE 11266</text:p>
          </table:table-cell>
          <table:table-cell office:value-type="string" calcext:value-type="string">
            <text:p>UTIN 1</text:p>
          </table:table-cell>
          <table:table-cell office:value-type="float" office:value="21" calcext:value-type="float">
            <text:p>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INE AMARAL MO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154-GO / RQE 11858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1, 8, 15, 20, 22, 2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ÁRBARA MARIA BIAGE TEIX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263-GO / RQE 12442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4, 14, 18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CARDINALLE CIRINO LEM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7330-GO / RQE 15081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3, 10, 17, 19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CARDINALLE CIRINO LEM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7330-GO / RQE 15081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19, 2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UTIN 2</text:p>
          </table:table-cell>
          <table:table-cell office:value-type="float" office:value="5" calcext:value-type="float">
            <text:p>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4, 1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LAUDIA NEIVA DE ARAÚJ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389-GO / RQE 17967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2, 5, 9, 16, 23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LE BARBOSA DE MACED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574-GO / RQE 8273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1, 8, 15, 22, 26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ANIELLE BARBOSA DE MACED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574-GO / RQE 8273</text:p>
          </table:table-cell>
          <table:table-cell office:value-type="string" calcext:value-type="string">
            <text:p>UTIN 2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EBORA DA. DA SILVEIRA PEREIRA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11775-GO / RQE 9336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2, 9, 12, 16, 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DEBORA DA. DA SILVEIRA PEREIRA DOS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11775-GO / RQE 9336</text:p>
          </table:table-cell>
          <table:table-cell office:value-type="string" calcext:value-type="string">
            <text:p>UTIN 2</text:p>
          </table:table-cell>
          <table:table-cell office:value-type="float" office:value="12" calcext:value-type="float">
            <text:p>1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OSELY CAVALCANTE PORCIUNCUL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343-GO / RQE 5786</text:p>
          </table:table-cell>
          <table:table-cell office:value-type="string" calcext:value-type="string">
            <text:p>UTIN 2</text:p>
          </table:table-cell>
          <table:table-cell office:value-type="float" office:value="6" calcext:value-type="float">
            <text:p>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OSELY CAVALCANTE PORCIUNCUL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343-GO / RQE 5786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3, 6, 10, 11, 1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7, 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CELLE BRANDÃO MARANHÃO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11039-GO / RQE 13179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7, 13, 14, 20, 21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OEMA DE GODOY PIRES SARMEN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329 - GO / RQE 16159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13, 27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RAFAELA WANDER ALMEIDA BRAG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665-GO / RQE 17135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4, 11, 18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BELE LEITE LEE GALVÃ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4476/GO / RQE 8398</text:p>
          </table:table-cell>
          <table:table-cell office:value-type="string" calcext:value-type="string">
            <text:p>UTIN 2</text:p>
          </table:table-cell>
          <table:table-cell office:value-type="float" office:value="27" calcext:value-type="float">
            <text:p>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BELE LEITE LEE GALVÃ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4476/GO / RQE 8398</text:p>
          </table:table-cell>
          <table:table-cell office:value-type="string" calcext:value-type="string">
            <text:p>UTIN 2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DO NUNES HIDALG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6246-GO / RQE 8437</text:p>
          </table:table-cell>
          <table:table-cell office:value-type="string" calcext:value-type="string">
            <text:p>UCIN</text:p>
          </table:table-cell>
          <table:table-cell office:value-type="float" office:value="8" calcext:value-type="float">
            <text:p>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LESSANDRA PAULA ROSA DA SILV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920-GO / RQE 4917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9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MANDA CAMARGO PANTALEÃO CARDOS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023-GO / RQE 6560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ACERDA DA SILVA MORA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751 - GO / RQE 21539</text:p>
          </table:table-cell>
          <table:table-cell office:value-type="string" calcext:value-type="string">
            <text:p>UCIN</text:p>
          </table:table-cell>
          <table:table-cell office:value-type="float" office:value="6" calcext:value-type="float">
            <text:p>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ACERDA DA SILVA MORA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751 - GO / RQE 21539</text:p>
          </table:table-cell>
          <table:table-cell office:value-type="string" calcext:value-type="string">
            <text:p>UCIN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ORRANY B. ALMEID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610/GO / RQE 21380</text:p>
          </table:table-cell>
          <table:table-cell office:value-type="string" calcext:value-type="string">
            <text:p>UCIN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ESSA LORRANY B. ALMEID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610/GO / RQE 21380</text:p>
          </table:table-cell>
          <table:table-cell office:value-type="string" calcext:value-type="string">
            <text:p>UCIN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IELLE NUNES SANTOS GADI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482 - GO / RQE 17005</text:p>
          </table:table-cell>
          <table:table-cell office:value-type="string" calcext:value-type="string">
            <text:p>UCIN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IELLE NUNES SANTOS GADI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482 - GO / RQE 1700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4, 2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NDRIELLE NUNES SANTOS GADI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482 - GO / RQE 1700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7, 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AUREA REGINA PEDROSA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9696-GO / RQE 1314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9, 2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EATRIZ FENNER COST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714-GO / RQE 14848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6, 9, 13, 14, 17, 20, 23, 27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BRUNA FERREIRA SANTAN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527-GO / RQE 21172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5, 12, 1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-GO / RQE 15937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-GO / RQE 15937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1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MEM BATISTA ARANT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688-GO / RQE 15937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4, 28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LÁVIO HENRIQUE ALV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955-GO / RQE 13180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10, 11, 17, 24, 25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GABRIELA DE MENEZES COUT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7262-GO / RQE 1980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0, 2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ISABELA BORGES DE FREITA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959 - GO / RQE 21144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6, 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OYCE MARTINS COST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137-GO / RQE 1282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15, 2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UCIN</text:p>
          </table:table-cell>
          <table:table-cell office:value-type="float" office:value="22" calcext:value-type="float">
            <text:p>2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JULIANA VIEIRA GUIMARA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758-GO / RQE 16427</text:p>
          </table:table-cell>
          <table:table-cell office:value-type="string" calcext:value-type="string">
            <text:p>UCIN</text:p>
          </table:table-cell>
          <table:table-cell office:value-type="float" office:value="8" calcext:value-type="float">
            <text:p>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QUEIROZ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56-GO / RQE 20200</text:p>
          </table:table-cell>
          <table:table-cell office:value-type="string" calcext:value-type="string">
            <text:p>UCIN</text:p>
          </table:table-cell>
          <table:table-cell office:value-type="float" office:value="26" calcext:value-type="float">
            <text:p>26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QUEIROZ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56-GO / RQE 20200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7, 14, 21, 28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INE QUEIROZ VI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56-GO / RQE 20200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7, 21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OLINA CARVALHAES SIMÕ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0672 - GO / RQE 21132</text:p>
          </table:table-cell>
          <table:table-cell office:value-type="string" calcext:value-type="string">
            <text:p>UCIN</text:p>
          </table:table-cell>
          <table:table-cell office:value-type="float" office:value="5" calcext:value-type="float">
            <text:p>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OLINA CARVALHAES SIMÕES DE LIM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0672 - GO / RQE 21132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5, 23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4, 8, 11, 15, 18, 22, 25, 2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4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2, 2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7, 8, 15, 21, 22, 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TIUSCIA FARIA ALVES DE OLIV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7658-GO / RQE 34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1, 25, 2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A MARIANA FRANÇ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767-GO / RQE 15293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9, 23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RISSA SCHULTS TEIX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3315 - GO / RQE RESIDENTE</text:p>
          </table:table-cell>
          <table:table-cell office:value-type="string" calcext:value-type="string">
            <text:p>UCIN</text:p>
          </table:table-cell>
          <table:table-cell office:value-type="float" office:value="20" calcext:value-type="float">
            <text:p>2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PIRES LAG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529-GO / RQE 16138</text:p>
          </table:table-cell>
          <table:table-cell office:value-type="string" calcext:value-type="string">
            <text:p>UCIN</text:p>
          </table:table-cell>
          <table:table-cell office:value-type="float" office:value="20" calcext:value-type="float">
            <text:p>2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URA PIRES LAG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9529-GO / RQE 16138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4, 11, 18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AÍS FERNANDES FONSEC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933 - GO / RQE 16030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2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ILIAN NEVES MARQUES COST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800-GO / RQE RESIDENTE</text:p>
          </table:table-cell>
          <table:table-cell office:value-type="string" calcext:value-type="string">
            <text:p>UCIN</text:p>
          </table:table-cell>
          <table:table-cell office:value-type="float" office:value="19" calcext:value-type="float">
            <text:p>19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ORENA METRAN CHAV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876-GO / RQE 16228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7, 14, 21, 2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 CAROLINA PADOVANI GU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02-GO / RQE 21181</text:p>
          </table:table-cell>
          <table:table-cell office:value-type="string" calcext:value-type="string">
            <text:p>UCIN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 CAROLINA PADOVANI GUER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302-GO / RQE 2118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5, 12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 JOSÉ CARVALHO SOUZ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388/GO / RQE 12808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16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PAULA RINCON DE SOUZ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113-GO / RQE 18244</text:p>
          </table:table-cell>
          <table:table-cell office:value-type="string" calcext:value-type="string">
            <text:p>UCIN</text:p>
          </table:table-cell>
          <table:table-cell office:value-type="float" office:value="4" calcext:value-type="float">
            <text:p>4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PAULA RINCON DE SOUZ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113-GO / RQE 18244</text:p>
          </table:table-cell>
          <table:table-cell office:value-type="string" calcext:value-type="string">
            <text:p>UCIN</text:p>
          </table:table-cell>
          <table:table-cell office:value-type="float" office:value="18" calcext:value-type="float">
            <text:p>18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PAULA RINCON DE SOUZ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113-GO / RQE 18244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16, 30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UCIN</text:p>
          </table:table-cell>
          <table:table-cell office:value-type="float" office:value="29" calcext:value-type="float">
            <text:p>29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ARIANA XAVIER INÁCI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4107/GO / RQE 18311</text:p>
          </table:table-cell>
          <table:table-cell office:value-type="string" calcext:value-type="string">
            <text:p>UCIN</text:p>
          </table:table-cell>
          <table:table-cell office:value-type="float" office:value="16" calcext:value-type="float">
            <text:p>1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MICHELLY MENDONÇA ALVARENGA DINI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157-GO / RQE 17636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16, 19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OXANA GAIÃO DOS RE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139 - GO / RQE 21131</text:p>
          </table:table-cell>
          <table:table-cell office:value-type="string" calcext:value-type="string">
            <text:p>UCIN</text:p>
          </table:table-cell>
          <table:table-cell office:value-type="float" office:value="13" calcext:value-type="float">
            <text:p>13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OXANA GAIÃO DOS REI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1139 - GO / RQE 21131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2, 19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ANDRA MARCIA RAMOS PIMENTEL AFIUNE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SES</text:p>
          </table:table-cell>
          <table:table-cell office:value-type="string" calcext:value-type="string">
            <text:p>CRM 8124-GO / RQE 1011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9, 16, 23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MONE CARRIJ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43-GO / RQE 11266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8, 10, 25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SIMONE CARRIJO SANTO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943-GO / RQE 11266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1, 24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TANISE NUNES CARVALH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2830 - GO / RQE 12006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6, 8, 22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CTÓRIA COELHO JÁCOME QUEIRO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498 - GO / RQE 21285</text:p>
          </table:table-cell>
          <table:table-cell office:value-type="string" calcext:value-type="string">
            <text:p>UCIN</text:p>
          </table:table-cell>
          <table:table-cell office:value-type="float" office:value="7" calcext:value-type="float">
            <text:p>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CTÓRIA COELHO JÁCOME QUEIRO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498 - GO / RQE 2128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, 1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CTÓRIA COELHO JÁCOME QUEIROZ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6498 - GO / RQE 21285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9, 26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VIANE MAGALHAES MEL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926-GO / RQE 968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2, 16, 21, 30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3H00M00S" calcext:value-type="time">
            <text:p>13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VIANE MAGALHAES MEL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926-GO / RQE 968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3, 10, 17</text:p>
          </table:table-cell>
          <table:table-cell table:style-name="ce26" office:value-type="time" office:time-value="PT07H00M00S" calcext:value-type="time">
            <text:p>7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VIANE MAGALHAES MEL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926-GO / RQE 968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1, 25</text:p>
          </table:table-cell>
          <table:table-cell table:style-name="ce26" office:value-type="time" office:time-value="PT13H00M00S" calcext:value-type="time">
            <text:p>13:00</text:p>
          </table:table-cell>
          <table:table-cell table:style-name="ce26" office:value-type="time" office:time-value="PT19H00M00S" calcext:value-type="time">
            <text:p>19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VIANE MAGALHAES MEL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926-GO / RQE 9689</text:p>
          </table:table-cell>
          <table:table-cell office:value-type="string" calcext:value-type="string">
            <text:p>UCIN</text:p>
          </table:table-cell>
          <table:table-cell office:value-type="string" calcext:value-type="string">
            <text:p>10, 13, 18, 20, 24, 27, 3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26" office:value-type="time" office:time-value="PT07H00M00S" calcext:value-type="time">
            <text:p>7:0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PRESTAÇÃO SERVIÇOS MÉDICOS DE PEDIATR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AULA BORGES SANTO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46" calcext:value-type="float">
            <text:p>1704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3, 04, 09, 10, 11, 16,17, 18, 23, 24, 25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7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LYCILA BOTELHO CHAV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303" calcext:value-type="float">
            <text:p>14303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4, 11, 12, 13, 18, 19, 20, 2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ERTA VAZ ANDRADE DE FARIA PER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7" calcext:value-type="float">
            <text:p>16047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2, 05, 12, 16, 19, 23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4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ÁSSIA DE SOUZA REBOUÇA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3887" calcext:value-type="float">
            <text:p>13887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3, 05, 06, 10, 17, 24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ABIANA CHAVEIR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80" calcext:value-type="float">
            <text:p>16080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3, 26, 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LANA BATISTA RESEND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2691" calcext:value-type="float">
            <text:p>12691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5, 07, 12, 14, 19, 20, 21, 28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1, 05, 06, 07, 14, 15, 20, 21, 22, 28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6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1, 06, 08, 15, 22, 26, 27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UDMILLA REBOUÇAS NUNES DO NASCIM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639" calcext:value-type="float">
            <text:p>1463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26, 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7, 13, 20, 26, 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AMYLLA TEIXEIRA MAGALHÃ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209" calcext:value-type="float">
            <text:p>1720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2, 03, 04, 07, 08, 09, 10, 11, 4, 15, 16, 17, 18, 21, 22, 23, 24, 25, 28, 29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06, 12, 13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DRIANA LOURES DE FARI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421" calcext:value-type="float">
            <text:p>1142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3, 15, 22, 27, 28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DRIANA LOURES DE FARI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421" calcext:value-type="float">
            <text:p>1142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7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LMIRO FRANCISCO LOP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2398" calcext:value-type="float">
            <text:p>1239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4, 16, 23, 28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LYSSON DA SILVA REG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40" calcext:value-type="float">
            <text:p>1594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ARLA MARTINS RODRIGU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227" calcext:value-type="float">
            <text:p>2022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3, 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ARLA MARTINS RODRIGU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227" calcext:value-type="float">
            <text:p>2022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LÁUDIA LEITE VILEL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047" calcext:value-type="float">
            <text:p>15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, 22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CLÁUDIA LEITE VILEL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047" calcext:value-type="float">
            <text:p>15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7, 09, 16, 21, 23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ELISA DA SILVA ESPIRITO SA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5" calcext:value-type="float">
            <text:p>2002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2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ELISA DA SILVA ESPIRITO SA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5" calcext:value-type="float">
            <text:p>2002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2, 15, 22, 29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ANA PAULA BORGES SANTO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46" calcext:value-type="float">
            <text:p>1704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7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ERTA VAZ ANDRADE DE FARIA PER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7" calcext:value-type="float">
            <text:p>1604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09, 15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07" calcext:value-type="float">
            <text:p>1730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8, 22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BRUNA LANDEIRO TAVAR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07" calcext:value-type="float">
            <text:p>1730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AROLINA DE ALMEIDA BARROS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588" calcext:value-type="float">
            <text:p>1858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9, 23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CASSIA DE SOUZA REBOUÇA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3887" calcext:value-type="float">
            <text:p>13887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16, 30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EDIBERTO MARCOLINO VIEIRA FILH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6532" calcext:value-type="float">
            <text:p>653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7, 08, 15, 21, 22, 29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ABIANA CHAVEIR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80" calcext:value-type="float">
            <text:p>16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3, 09, 10, 16, 17, 23, 24, 30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ABIANA CHAVEIR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80" calcext:value-type="float">
            <text:p>16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6, 23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RANCINE PEREIRA HIGINO DA COST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189" calcext:value-type="float">
            <text:p>20189</text:p>
          </table:table-cell>
          <table:table-cell office:value-type="string" calcext:value-type="string">
            <text:p>Pronto Socorro</text:p>
          </table:table-cell>
          <table:table-cell office:value-type="float" office:value="27" calcext:value-type="float">
            <text:p>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RANCINE PEREIRA HIGINO DA COST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189" calcext:value-type="float">
            <text:p>20189</text:p>
          </table:table-cell>
          <table:table-cell office:value-type="string" calcext:value-type="string">
            <text:p>Pronto Socorro</text:p>
          </table:table-cell>
          <table:table-cell office:value-type="float" office:value="13" calcext:value-type="float">
            <text:p>13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FERNANDO GUIMARÃES SILV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984" calcext:value-type="float">
            <text:p>1898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1, 16, 23, 25, 26, 30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ILHERME ÂNGELO VILELA FARIA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348" calcext:value-type="float">
            <text:p>1534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0, 17, 24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ILHERME ÂNGELO VILELA FARIA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348" calcext:value-type="float">
            <text:p>1534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9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USTAVO FREDERICO MENDES MENDONÇ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415" calcext:value-type="float">
            <text:p>1841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2, 08, 10, 15, 16, 22, 24, 29, 30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2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5, 07, 1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GIOVANNA ALVES PEDROSO BEN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20024" calcext:value-type="float">
            <text:p>2002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3, 08, 10, 15, 17, 22, 24, 29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HELEN MAIA SILV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3508" calcext:value-type="float">
            <text:p>3508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6, 08, 15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04, 10, 17, 18, 24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5, 07, 16, 21, 30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6, 10, 2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ISABELA ARCIPRETTI BRAIT DO SANTOS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604" calcext:value-type="float">
            <text:p>18604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4, 09, 12, 16, 18, 23, 26, 28, 30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15, 29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ÃO LUCAS NET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6049" calcext:value-type="float">
            <text:p>1604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6, 2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AQUIANNI ALVES DOMINGUES RASSI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01" calcext:value-type="float">
            <text:p>10501</text:p>
          </table:table-cell>
          <table:table-cell office:value-type="string" calcext:value-type="string">
            <text:p>Pronto Socorro</text:p>
          </table:table-cell>
          <table:table-cell office:value-type="float" office:value="12" calcext:value-type="float">
            <text:p>12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AQUIANNI ALVES DOMINGUES RASSI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01" calcext:value-type="float">
            <text:p>1050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8, 15, 22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4, 21, 28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2, 19, 26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JOSÉ WILSON QUEIROS PARAGUASSU JAIME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830" calcext:value-type="float">
            <text:p>1183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06, 12, 13, 19, 20, 27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EANDRO HENRIQUE AVILA SILV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42042" calcext:value-type="float">
            <text:p>4204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05, 1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EANDRO HENRIQUE AVILA SILVEI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42042" calcext:value-type="float">
            <text:p>42042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float" office:value="12" calcext:value-type="float">
            <text:p>12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8, 09, 12, 22, 23, 26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NA LINO ALCÂNTAR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316" calcext:value-type="float">
            <text:p>17316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4, 17, 2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A COELH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785" calcext:value-type="float">
            <text:p>1978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7, 13, 14, 21, 26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ANA COELHO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785" calcext:value-type="float">
            <text:p>19785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09, 17, 23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1, 2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2, 1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RINA ARAÚJO 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5980" calcext:value-type="float">
            <text:p>15980</text:p>
          </table:table-cell>
          <table:table-cell office:value-type="string" calcext:value-type="string">
            <text:p>Pronto Socorro</text:p>
          </table:table-cell>
          <table:table-cell office:value-type="float" office:value="14" calcext:value-type="float">
            <text:p>14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float" office:value="5" calcext:value-type="float">
            <text:p>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0, 17, 24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9, 16, 23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TEUS HENRIQUE LEITE ROCHA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06, 07, 11, 14, 18, 20, 21, 25, 2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YARA BRANDAO PACHEC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339" calcext:value-type="float">
            <text:p>1133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5, 12, 19, 26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MAYARA BRANDAO PACHEC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339" calcext:value-type="float">
            <text:p>1133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07, 11, 18, 21, 25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NATÁLIA MELO RIBEIRO FAGUND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281" calcext:value-type="float">
            <text:p>18281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3, 10, 17, 24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AMYLLA TEIXEIRA MAGALHÃ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209" calcext:value-type="float">
            <text:p>1720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4, 11, 18, 25</text:p>
          </table:table-cell>
          <table:table-cell table:style-name="ce24" office:value-type="time" office:time-value="PT13H00M00S" calcext:value-type="time">
            <text:p>13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2, 09, 16, 23, 30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3H00M00S" calcext:value-type="time">
            <text:p>13:00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ENATA DUARTE GOM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4759" calcext:value-type="float">
            <text:p>14759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01, 15, 29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RICARDO MARINHO ALVES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0570" calcext:value-type="float">
            <text:p>1057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2, 13, 19, 26, 27</text:p>
          </table:table-cell>
          <table:table-cell table:style-name="ce24" office:value-type="time" office:time-value="PT07H00M00S" calcext:value-type="time">
            <text:p>07:00:00</text:p>
          </table:table-cell>
          <table:table-cell table:style-name="ce24" office:value-type="time" office:time-value="PT19H00M00S" calcext:value-type="time">
            <text:p>19:00:00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SILVIA VALADÃO DE BRITO FLEURY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460" calcext:value-type="float">
            <text:p>19460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11, 18</text:p>
          </table:table-cell>
          <table:table-cell table:style-name="ce24" office:value-type="time" office:time-value="PT19H00M00S" calcext:value-type="time">
            <text:p>19:00:00</text:p>
          </table:table-cell>
          <table:table-cell table:style-name="ce24" office:value-type="time" office:time-value="PT07H00M00S" calcext:value-type="time">
            <text:p>07:00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PRESTAÇÃO DE SERVIÇOS MÉDICOS EM GINECOLOGIA E OBSTETRÍCIA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PAULO ERNANNE REIS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PJ</text:p>
          </table:table-cell>
          <table:table-cell office:value-type="float" office:value="17371" calcext:value-type="float">
            <text:p>17371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5, 6, 12, 13, 19, 20, 26, 27</text:p>
          </table:table-cell>
          <table:table-cell table:number-columns-repeated="2" table:style-name="ce10" office:value-type="string" calcext:value-type="string">
            <text:p>07H00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PRESTAÇÃO DE SERVIÇO EM CIRURGIA GERAL</text:p>
          </table:table-cell>
        </table:table-row>
        <table:table-row table:style-name="ro5">
          <table:table-cell office:value-type="string" calcext:value-type="string">
            <text:p>HEMU</text:p>
          </table:table-cell>
          <table:table-cell office:value-type="string" calcext:value-type="string">
            <text:p>RENATO DE LIMA CAMBOTT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PJ</text:p>
          </table:table-cell>
          <table:table-cell office:value-type="float" office:value="14159" calcext:value-type="float">
            <text:p>14159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7, 14, 21, 24, 25, 28, 29</text:p>
          </table:table-cell>
          <table:table-cell table:number-columns-repeated="2" table:style-name="ce10" office:value-type="string" calcext:value-type="string">
            <text:p>07H00</text:p>
          </table:table-cell>
          <table:table-cell office:value-type="float" office:value="168" calcext:value-type="float">
            <text:p>168</text:p>
          </table:table-cell>
          <table:table-cell office:value-type="string" calcext:value-type="string">
            <text:p>PRESTAÇÃO DE SERVIÇO EM CIRURGIA GERAL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LOS DE CARVALHO NETO</text:p>
          </table:table-cell>
          <table:table-cell office:value-type="string" calcext:value-type="string">
            <text:p>RADIOLOGIA E DIAGNÓSTICO POR IMAGEM</text:p>
          </table:table-cell>
          <table:table-cell office:value-type="string" calcext:value-type="string">
            <text:p>PJ</text:p>
          </table:table-cell>
          <table:table-cell office:value-type="float" office:value="8360" calcext:value-type="float">
            <text:p>8360</text:p>
          </table:table-cell>
          <table:table-cell office:value-type="string" calcext:value-type="string">
            <text:p>ULTRASSONOGRAFIA PED</text:p>
          </table:table-cell>
          <table:table-cell office:value-type="string" calcext:value-type="string">
            <text:p>1, 2, 3, 4, 6, 7, 8, 9, 10, 11, 13, 14,15, 16, 17, 18, 20, 21, 22, 23, 24, 25, 27, 28, 29, 30</text:p>
          </table:table-cell>
          <table:table-cell table:style-name="ce10" office:value-type="string" calcext:value-type="string">
            <text:p>07:00/13:00</text:p>
          </table:table-cell>
          <table:table-cell table:style-name="ce10" office:value-type="string" calcext:value-type="string">
            <text:p>13:00/19:00</text:p>
          </table:table-cell>
          <table:table-cell office:value-type="string" calcext:value-type="string">
            <text:p>240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OLINE FERREIRA DAVID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1204" calcext:value-type="float">
            <text:p>11204</text:p>
          </table:table-cell>
          <table:table-cell office:value-type="string" calcext:value-type="string">
            <text:p>ULTRASSONOGRAFIA GO</text:p>
          </table:table-cell>
          <table:table-cell office:value-type="string" calcext:value-type="string">
            <text:p>1, 2, 6, 8, 9, 13, 15, 16, 20, 22, 23, 27, 29, 30</text:p>
          </table:table-cell>
          <table:table-cell table:style-name="ce10" office:value-type="string" calcext:value-type="string">
            <text:p>13:00/19:00</text:p>
          </table:table-cell>
          <table:table-cell table:style-name="ce10" office:value-type="string" calcext:value-type="string">
            <text:p>07:00/19:00</text:p>
          </table:table-cell>
          <table:table-cell office:value-type="string" calcext:value-type="string">
            <text:p>138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CAROLINE FERREIRA MATIAS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702" calcext:value-type="float">
            <text:p>19702</text:p>
          </table:table-cell>
          <table:table-cell office:value-type="string" calcext:value-type="string">
            <text:p>ULTRASSONOGRAFIA GO</text:p>
          </table:table-cell>
          <table:table-cell office:value-type="string" calcext:value-type="string">
            <text:p>2, 3, 9, 10, 16, 17, 23, 24, 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3H00M00S" calcext:value-type="time">
            <text:p>13:00</text:p>
          </table:table-cell>
          <table:table-cell office:value-type="string" calcext:value-type="string">
            <text:p>54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FERNANDO GUIMARAES SILVA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8984" calcext:value-type="float">
            <text:p>18984</text:p>
          </table:table-cell>
          <table:table-cell office:value-type="string" calcext:value-type="string">
            <text:p>ULTRASSONOGRAFIA GO/PED E ELETIVOS</text:p>
          </table:table-cell>
          <table:table-cell office:value-type="string" calcext:value-type="string">
            <text:p>4, 7, 11, 14, 18, 21, 25, 28</text:p>
          </table:table-cell>
          <table:table-cell table:style-name="ce10" office:value-type="string" calcext:value-type="string">
            <text:p>07:00/13:00/19:01</text:p>
          </table:table-cell>
          <table:table-cell table:style-name="ce10" office:value-type="string" calcext:value-type="string">
            <text:p>07:00/13:00/19:00</text:p>
          </table:table-cell>
          <table:table-cell office:value-type="string" calcext:value-type="string">
            <text:p>114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KAROLINNE GOMES MONTELES ARAUJO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293" calcext:value-type="float">
            <text:p>19293</text:p>
          </table:table-cell>
          <table:table-cell office:value-type="string" calcext:value-type="string">
            <text:p>RADIOLOGIA/ULTRASSOM</text:p>
          </table:table-cell>
          <table:table-cell office:value-type="string" calcext:value-type="string">
            <text:p>2, 9, 16, 23, 30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3H00M00S" calcext:value-type="time">
            <text:p>13:00</text:p>
          </table:table-cell>
          <table:table-cell office:value-type="string" calcext:value-type="string">
            <text:p>30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LIVIA DOMITILA MARINHO GRAMACHO</text:p>
          </table:table-cell>
          <table:table-cell office:value-type="string" calcext:value-type="string">
            <text:p>RADIOLOGIA E DIAGNÓSTICO POR IMAGEM</text:p>
          </table:table-cell>
          <table:table-cell office:value-type="string" calcext:value-type="string">
            <text:p>PJ</text:p>
          </table:table-cell>
          <table:table-cell office:value-type="float" office:value="2322" calcext:value-type="float">
            <text:p>2322</text:p>
          </table:table-cell>
          <table:table-cell office:value-type="string" calcext:value-type="string">
            <text:p>ULTRASSONOGRAFIA GO/PED E ELETIVOS</text:p>
          </table:table-cell>
          <table:table-cell office:value-type="string" calcext:value-type="string">
            <text:p>1, 2, 3, 4, 5, 6, 7, 8, 9, 10, 11, 12, 13, <text:s/>15, 16, 18, 19, 20, 22, 23, <text:s/>25, 26, 27, 29, 30</text:p>
          </table:table-cell>
          <table:table-cell table:number-columns-repeated="2" table:style-name="ce10" office:value-type="string" calcext:value-type="string">
            <text:p>07:00/13:00/19:00</text:p>
          </table:table-cell>
          <table:table-cell office:value-type="string" calcext:value-type="string">
            <text:p>318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LUIZ MAURICIO DOS SANTOS</text:p>
          </table:table-cell>
          <table:table-cell office:value-type="string" calcext:value-type="string">
            <text:p>RADIOLOGIA E DIAGNÓSTICO POR IMAGEM</text:p>
          </table:table-cell>
          <table:table-cell office:value-type="string" calcext:value-type="string">
            <text:p>PJ</text:p>
          </table:table-cell>
          <table:table-cell office:value-type="float" office:value="6603" calcext:value-type="float">
            <text:p>6603</text:p>
          </table:table-cell>
          <table:table-cell office:value-type="string" calcext:value-type="string">
            <text:p>ULTRASSONOGRAFIA GO/PED E ELETIVOS</text:p>
          </table:table-cell>
          <table:table-cell office:value-type="string" calcext:value-type="string">
            <text:p>1, 3,4, 7, 8, 10, 11, 14, 15, 17, 18, 21, 22, 24, 25, 28, 29</text:p>
          </table:table-cell>
          <table:table-cell table:number-columns-repeated="2" table:style-name="ce10" office:value-type="string" calcext:value-type="string">
            <text:p>07:00/13:00/19:00</text:p>
          </table:table-cell>
          <table:table-cell office:value-type="string" calcext:value-type="string">
            <text:p>126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ALERIA MARÇAL VIEIRA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760" calcext:value-type="float">
            <text:p>1760</text:p>
          </table:table-cell>
          <table:table-cell office:value-type="string" calcext:value-type="string">
            <text:p>PED E ELETIVOS</text:p>
          </table:table-cell>
          <table:table-cell office:value-type="string" calcext:value-type="string">
            <text:p>1, 2, 3, 7, 8, 9, 10, 14, 15,, 16, 17, 21, 22, 23, 24, 28, 29, 30</text:p>
          </table:table-cell>
          <table:table-cell table:number-columns-repeated="2" table:style-name="ce10" office:value-type="string" calcext:value-type="string">
            <text:p>07:00/13:00/19:01</text:p>
          </table:table-cell>
          <table:table-cell office:value-type="string" calcext:value-type="string">
            <text:p>114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6">
          <table:table-cell office:value-type="string" calcext:value-type="string">
            <text:p>HEMU</text:p>
          </table:table-cell>
          <table:table-cell office:value-type="string" calcext:value-type="string">
            <text:p>VICTORIA RUAS FREIRE COSTA</text:p>
          </table:table-cell>
          <table:table-cell office:value-type="string" calcext:value-type="string">
            <text:p>ULTRASSONOGRAFIA EM GINECOLOGIA E OBSTETRÍCIA</text:p>
          </table:table-cell>
          <table:table-cell office:value-type="string" calcext:value-type="string">
            <text:p>PJ</text:p>
          </table:table-cell>
          <table:table-cell office:value-type="float" office:value="19810" calcext:value-type="float">
            <text:p>19810</text:p>
          </table:table-cell>
          <table:table-cell office:value-type="string" calcext:value-type="string">
            <text:p>ULTRASSONOGRAFIA GO</text:p>
          </table:table-cell>
          <table:table-cell office:value-type="string" calcext:value-type="string">
            <text:p>1, 3, 4, 8, 10, 11, 15, 17, 18, 22, 24, 25, 29</text:p>
          </table:table-cell>
          <table:table-cell table:number-columns-repeated="2" table:style-name="ce10" office:value-type="string" calcext:value-type="string">
            <text:p>07:00/13:00/19:01</text:p>
          </table:table-cell>
          <table:table-cell office:value-type="string" calcext:value-type="string">
            <text:p>90H</text:p>
          </table:table-cell>
          <table:table-cell office:value-type="string" calcext:value-type="string">
            <text:p>PRESTAÇÃO DE SERVIÇOS EM RADIOLOGIA E DIAGNÓSTICO 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RACHED RACHED FARAH</text:p>
          </table:table-cell>
          <table:table-cell office:value-type="string" calcext:value-type="string">
            <text:p>MEDICO INTENSIVISTA</text:p>
          </table:table-cell>
          <table:table-cell office:value-type="string" calcext:value-type="string">
            <text:p>PJ</text:p>
          </table:table-cell>
          <table:table-cell table:style-name="ce15" office:value-type="float" office:value="21612" calcext:value-type="float">
            <text:p>21.612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1,2,3,4,7,8,9,1,11,14,15,16,17,18,21,22,23,24,25,28,29,30/09</text:p>
          </table:table-cell>
          <table:table-cell office:value-type="time" office:time-value="PT07H00M00S" calcext:value-type="time">
            <text:p>07:00</text:p>
          </table:table-cell>
          <table:table-cell table:style-name="ce10" office:value-type="string" calcext:value-type="string">
            <text:p>11:00H</text:p>
          </table:table-cell>
          <table:table-cell office:value-type="string" calcext:value-type="string">
            <text:p>8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SÉRGIO HUMBERTO LOPES SAFATLE</text:p>
          </table:table-cell>
          <table:table-cell office:value-type="string" calcext:value-type="string">
            <text:p>MEDICO INTENSIVISTA</text:p>
          </table:table-cell>
          <table:table-cell office:value-type="string" calcext:value-type="string">
            <text:p>PJ</text:p>
          </table:table-cell>
          <table:table-cell table:style-name="ce15" office:value-type="float" office:value="6194" calcext:value-type="float">
            <text:p>6.194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1,2,3,4,7,8,9,1,11,14,15,16,17,18,21,22,23,24,25,28,29,30/09</text:p>
          </table:table-cell>
          <table:table-cell table:style-name="ce10" office:value-type="string" calcext:value-type="string">
            <text:p>13:00H</text:p>
          </table:table-cell>
          <table:table-cell table:style-name="ce10" office:value-type="string" calcext:value-type="string">
            <text:p>17:00H</text:p>
          </table:table-cell>
          <table:table-cell office:value-type="string" calcext:value-type="string">
            <text:p>8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BIANCA MENDES MARTINS ARCHANJO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/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LETICIA LOPES CAETANO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13,27/09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2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LUCIANO LEMOS PAGLIARI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01,15,29/09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36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VERNA DE CARVALHO BRAZ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02,09,14,16,23,28,30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8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SAMUEL SALVATORE PEREIRA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06,20/09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2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NATHAN BANDEIRA VINHAL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table:style-name="ce13" office:value-type="string" calcext:value-type="string">
            <text:p>01,03,03,07; 08,10,10,12,15,17,17,21 ; 22,24,24,26,29/09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192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4">
          <table:table-cell office:value-type="string" calcext:value-type="string">
            <text:p>HEMU</text:p>
          </table:table-cell>
          <table:table-cell office:value-type="string" calcext:value-type="string">
            <text:p>VALMIR ABREU LIMA</text:p>
          </table:table-cell>
          <table:table-cell office:value-type="string" calcext:value-type="string">
            <text:p>MEDICO PLANT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UTI <text:s/>MATERNA ADULTO</text:p>
          </table:table-cell>
          <table:table-cell office:value-type="string" calcext:value-type="string">
            <text:p>08,22/09</text:p>
          </table:table-cell>
          <table:table-cell table:style-name="ce10" office:value-type="string" calcext:value-type="string">
            <text:p>07:00H <text:s text:c="15"/>19:00H</text:p>
          </table:table-cell>
          <table:table-cell table:style-name="ce10" office:value-type="string" calcext:value-type="string">
            <text:p>19:00H <text:s text:c="19"/>07:00H</text:p>
          </table:table-cell>
          <table:table-cell office:value-type="string" calcext:value-type="string">
            <text:p>24HS</text:p>
          </table:table-cell>
          <table:table-cell office:value-type="string" calcext:value-type="string">
            <text:p>PRESTAÇÃO DE SEVIÇOS EM MEDICINA INTENSIVA</text:p>
          </table:table-cell>
        </table:table-row>
        <table:table-row table:style-name="ro22">
          <table:table-cell office:value-type="string" calcext:value-type="string">
            <text:p>HEMU</text:p>
          </table:table-cell>
          <table:table-cell office:value-type="string" calcext:value-type="string">
            <text:p>LUANA CARDOSO GARCIA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J</text:p>
          </table:table-cell>
          <table:table-cell table:style-name="ce15" office:value-type="float" office:value="15728" calcext:value-type="float">
            <text:p>15.728</text:p>
          </table:table-cell>
          <table:table-cell office:value-type="string" calcext:value-type="string">
            <text:p>CONTRATO - PJ</text:p>
          </table:table-cell>
          <table:table-cell office:value-type="string" calcext:value-type="string">
            <text:p>conforme acionamento</text:p>
          </table:table-cell>
          <table:table-cell table:number-columns-repeated="2" table:style-name="ce10" office:value-type="string" calcext:value-type="string">
            <text:p>conforme acionamento</text:p>
          </table:table-cell>
          <table:table-cell office:value-type="string" calcext:value-type="string">
            <text:p>conforme acionamento</text:p>
          </table:table-cell>
          <table:table-cell office:value-type="string" calcext:value-type="string">
            <text:p>PRESTAÇÃO DE SERVIÇOS MÉDICOS EM ORTOPEDIA E TRAUMATOLOGI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MILSON MARÇAL FERREIRA BORG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9230" calcext:value-type="float">
            <text:p>923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0, 11, 12, 13, 26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MILSON MARÇAL FERREIRA BORG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9230" calcext:value-type="float">
            <text:p>9230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NA AMELIA BARROS PETTERSEN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1033" calcext:value-type="float">
            <text:p>11033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7, 14, 21, 28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NA AMELIA BARROS PETTERSEN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1033" calcext:value-type="float">
            <text:p>11033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28/06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NA CAROLINA OLIVEIRA MENEZ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3625" calcext:value-type="float">
            <text:p>13625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4, 05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NA CAROLINA OLIVEIRA MENEZ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3625" calcext:value-type="float">
            <text:p>13625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5, 22, 29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ANDRÉ LUIZ BATISTA DA COST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037" calcext:value-type="float">
            <text:p>1037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ERIBERTO CLEMENTE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835" calcext:value-type="float">
            <text:p>3835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ERIBERTO CLEMENTE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835" calcext:value-type="float">
            <text:p>3835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ELLEN PAULA SANTOS DE OLIVEIR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2070" calcext:value-type="float">
            <text:p>1207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1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ELLEN PAULA SANTOS DE OLIVEIR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2070" calcext:value-type="float">
            <text:p>1207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1, 07, 08, 25, 26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JOSÉ FERREIRA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504" calcext:value-type="float">
            <text:p>504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3, 04, 05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UMBERTO BARBOSA DE SOUSA FILH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7546" calcext:value-type="float">
            <text:p>754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3, 04, 14, 18, 19, 21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HUMBERTO BARBOSA DE SOUSA FILH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7546" calcext:value-type="float">
            <text:p>7546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MAYANA DE PINA LOB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222" calcext:value-type="float">
            <text:p>172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6, 11, 12, 13, 20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MAYANA DE PINA LOB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222" calcext:value-type="float">
            <text:p>17222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AMILLO SALLES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488" calcext:value-type="float">
            <text:p>488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7, 14, 17, 18, 19, 21, 28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AMILLO SALLES NET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488" calcext:value-type="float">
            <text:p>488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ODRIGO MENESES NUNES VITORI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0322" calcext:value-type="float">
            <text:p>103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5, 07, 20.</text:p>
          </table:table-cell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RODRIGO MENESES NUNES VITORI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0322" calcext:value-type="float">
            <text:p>10322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24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 MENDONÇA SALL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9771" calcext:value-type="float">
            <text:p>39771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2, 03, 08, 16, 25, 26, 27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 MENDONÇA SALLES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39771" calcext:value-type="float">
            <text:p>39771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IA REIS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27769" calcext:value-type="float">
            <text:p>27769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01, 06, 24, 26, 28, 31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VICTORIA REIS SILVA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27769" calcext:value-type="float">
            <text:p>27769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YASMIN ALVES CAETA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066" calcext:value-type="float">
            <text:p>17066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0, 15, 17, 22, 25,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YASMIN ALVES CAETANO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7066" calcext:value-type="float">
            <text:p>17066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PAULO CEZAR HADDAD DE AMORIM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6550" calcext:value-type="float">
            <text:p>16550</text:p>
          </table:table-cell>
          <table:table-cell office:value-type="string" calcext:value-type="string">
            <text:p>CENTRO CIRRUGICO/UTI NEO/UCIN/ALCON/SALA DE ESTABILIZAÇÃO NEO </text:p>
          </table:table-cell>
          <table:table-cell office:value-type="string" calcext:value-type="string">
            <text:p>10, 13, 18, 19, 20, 27,31.</text:p>
          </table:table-cell>
          <table:table-cell office:value-type="time" office:time-value="PT07H00M00S" calcext:value-type="time">
            <text:p>07:00</text:p>
          </table:table-cell>
          <table:table-cell office:value-type="time" office:time-value="PT19H00M00S" calcext:value-type="time">
            <text:p>19:00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SERVIÇO DE CIRURGIA PEDIATRICA</text:p>
          </table:table-cell>
        </table:table-row>
        <table:table-row table:style-name="ro8">
          <table:table-cell office:value-type="string" calcext:value-type="string">
            <text:p>HEMU</text:p>
          </table:table-cell>
          <table:table-cell office:value-type="string" calcext:value-type="string">
            <text:p>PAULO CEZAR HADDAD DE AMORIM</text:p>
          </table:table-cell>
          <table:table-cell office:value-type="string" calcext:value-type="string">
            <text:p>CIRURGIA PEDIATRICA</text:p>
          </table:table-cell>
          <table:table-cell office:value-type="string" calcext:value-type="string">
            <text:p>PJ</text:p>
          </table:table-cell>
          <table:table-cell office:value-type="float" office:value="16550" calcext:value-type="float">
            <text:p>16550</text:p>
          </table:table-cell>
          <table:table-cell office:value-type="string" calcext:value-type="string">
            <text:p>CENTRO CIRRUGICO/UTI NEO/UCIN/ALCON/SALA DE ESTABILIZAÇÃO NEO </text:p>
          </table:table-cell>
          <table:table-cell/>
          <table:table-cell office:value-type="time" office:time-value="PT19H00M00S" calcext:value-type="time">
            <text:p>19:00</text:p>
          </table:table-cell>
          <table:table-cell office:value-type="time" office:time-value="PT07H00M00S" calcext:value-type="time">
            <text:p>07:00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SERVIÇO DE CIRURGIA PEDIATRICA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37">
      <number:hours number:style="long"/>
      <number:text>:</number:text>
      <number:minutes number:style="long"/>
      <number:text>:</number:text>
      <number:seconds number:style="long"/>
    </number:time-style>
    <number:time-style style:name="N138P0" style:volatile="true">
      <number:hours/>
      <number:text>:</number:text>
      <number:minutes number:style="long"/>
    </number:time-style>
    <number:text-style style:name="N138">
      <number:text-content/>
      <style:map style:condition="value()&lt;=1.7976931348623157E+308" style:apply-style-name="N138P0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6T15:21:45.414201400</meta:creation-date>
    <dc:date>2026-08-26T15:22:25.734494200</dc:date>
    <meta:editing-duration>PT40S</meta:editing-duration>
    <meta:editing-cycles>1</meta:editing-cycles>
    <meta:document-statistic meta:table-count="1" meta:cell-count="13135" meta:object-count="1"/>
    <meta:generator>LibreOffice/26.2.5.2$Windows_X86_64 LibreOffice_project/cd7284b4cbbfeb507e630c1aac019f4157393acb</meta:generator>
  </office:meta>
</office:document-meta>
</file>