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3D000000780900CB6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3.54cm"/>
    </style:style>
    <style:style style:name="co2" style:family="table-column">
      <style:table-column-properties fo:break-before="auto" style:column-width="4.166cm"/>
    </style:style>
    <style:style style:name="co3" style:family="table-column">
      <style:table-column-properties fo:break-before="auto" style:column-width="5.883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4.14cm"/>
    </style:style>
    <style:style style:name="co6" style:family="table-column">
      <style:table-column-properties fo:break-before="auto" style:column-width="4.957cm"/>
    </style:style>
    <style:style style:name="co7" style:family="table-column">
      <style:table-column-properties fo:break-before="auto" style:column-width="5.447cm"/>
    </style:style>
    <style:style style:name="co8" style:family="table-column">
      <style:table-column-properties fo:break-before="auto" style:column-width="5.283cm"/>
    </style:style>
    <style:style style:name="co9" style:family="table-column">
      <style:table-column-properties fo:break-before="auto" style:column-width="3.676cm"/>
    </style:style>
    <style:style style:name="co10" style:family="table-column">
      <style:table-column-properties fo:break-before="auto" style:column-width="7.81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3.21cm" fo:break-before="auto" style:use-optimal-row-height="true"/>
    </style:style>
    <style:style style:name="ro5" style:family="table-row">
      <style:table-row-properties style:row-height="4.001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3" number:automatic-order="true">
      <number:day number:style="long"/>
      <number:text>/</number:text>
      <number:month number:textual="true"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style:font-name="Arial" fo:font-size="14pt" style:font-name-asian="Arial1" style:font-size-asian="14pt" style:font-name-complex="Arial1" style:font-size-complex="14pt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top"/>
      <style:paragraph-properties fo:text-align="start" fo:margin-left="3.882cm"/>
      <style:text-properties fo:color="#ff0000"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" style:family="table-cell" style:parent-style-name="Default" style:data-style-name="N0">
      <style:table-cell-properties fo:border-bottom="none" fo:background-color="#bae23d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</style:style>
    <style:style style:name="ce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8" style:family="table-cell" style:parent-style-name="Normal_20_6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9" style:family="table-cell" style:parent-style-name="Normal_20_6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10" style:family="table-cell" style:parent-style-name="Texto_20_Explicativo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11" style:family="table-cell" style:parent-style-name="Texto_20_Explicativo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13" style:family="table-cell" style:parent-style-name="Normal_20_2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14" style:family="table-cell" style:parent-style-name="Normal_20_4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15" style:family="table-cell" style:parent-style-name="Normal_20_2_20_2" style:data-style-name="N100">
      <style:table-cell-properties fo:background-color="#ffffff" style:text-align-source="fix" style:repeat-content="false" fo:border="0.06pt solid #000000" style:vertical-align="middle"/>
      <style:paragraph-properties fo:text-align="center" style:writing-mode="lr-tb"/>
      <style:text-properties style:font-name="Arial" style:font-name-asian="Arial1" style:font-name-complex="Arial1"/>
    </style:style>
    <style:style style:name="ce16" style:family="table-cell" style:parent-style-name="Normal_20_2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17" style:family="table-cell" style:parent-style-name="Normal_20_8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18" style:family="table-cell" style:parent-style-name="Normal_20_8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19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20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21" style:family="table-cell" style:parent-style-name="Normal_20_13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11pt" style:font-name-asian="Arial1" style:font-size-asian="11pt" style:font-name-complex="Arial1" style:font-size-complex="11pt"/>
    </style:style>
    <style:style style:name="ce22" style:family="table-cell" style:parent-style-name="Normal_20_1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" fo:font-size="11pt" style:font-name-asian="Arial1" style:font-size-asian="11pt" style:font-name-complex="Arial1" style:font-size-complex="11pt"/>
    </style:style>
    <style:style style:name="ce23" style:family="table-cell" style:parent-style-name="Normal_20_14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24" style:family="table-cell" style:parent-style-name="Normal_20_1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1pt" style:font-name-asian="Arial1" style:font-size-asian="11pt" style:font-name-complex="Arial1" style:font-size-complex="11pt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6" style:family="table-cell" style:parent-style-name="Normal_20_5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27" style:family="table-cell" style:parent-style-name="Normal_20_8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28" style:family="table-cell" style:parent-style-name="Normal_20_1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11pt" style:font-name-asian="Arial1" style:font-size-asian="11pt" style:font-name-complex="Arial1" style:font-size-complex="11pt"/>
    </style:style>
    <style:style style:name="ce29" style:family="table-cell" style:parent-style-name="Texto_20_Explicativo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30" style:family="table-cell" style:parent-style-name="Normal_20_5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31" style:family="table-cell" style:parent-style-name="Normal_20_2_20_2" style:data-style-name="N1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Arial" style:font-name-asian="Arial1" style:font-name-complex="Arial1"/>
    </style:style>
    <style:style style:name="ce32" style:family="table-cell" style:parent-style-name="Normal_20_2_20_2" style:data-style-name="N1">
      <style:table-cell-properties fo:background-color="#ffffff" style:text-align-source="fix" style:repeat-content="false" fo:border="0.06pt solid #000000" style:shrink-to-fit="true" style:vertical-align="middle"/>
      <style:paragraph-properties fo:text-align="center"/>
      <style:text-properties style:font-name="Arial" style:font-name-asian="Arial1" style:font-name-complex="Arial1"/>
    </style:style>
    <style:style style:name="ce33" style:family="table-cell" style:parent-style-name="Normal_20_5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34" style:family="table-cell" style:parent-style-name="Normal_20_8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35" style:family="table-cell" style:parent-style-name="Normal_20_2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36" style:family="table-cell" style:parent-style-name="Normal_20_8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37" style:family="table-cell" style:parent-style-name="Normal_20_8" style:data-style-name="N3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38" style:family="table-cell" style:parent-style-name="Default" style:data-style-name="N6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39" style:family="table-cell" style:parent-style-name="Normal_20_1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fo:font-size="11pt" style:font-name-asian="Arial1" style:font-size-asian="11pt" style:font-name-complex="Arial1" style:font-size-complex="11pt"/>
    </style:style>
    <style:style style:name="ce40" style:family="table-cell" style:parent-style-name="Normal_20_14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41" style:family="table-cell" style:parent-style-name="Normal_20_13" style:data-style-name="N11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1pt" style:font-name-asian="Arial1" style:font-size-asian="11pt" style:font-name-complex="Arial1" style:font-size-complex="11pt"/>
    </style:style>
    <style:style style:name="ce42" style:family="table-cell" style:parent-style-name="Normal_20_3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fo:font-size="11pt" style:font-name-asian="Arial1" style:font-size-asian="11pt" style:font-name-complex="Arial1" style:font-size-complex="11pt"/>
    </style:style>
    <style:style style:name="ce43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44" style:family="table-cell" style:parent-style-name="Normal_20_2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1" style:font-name-complex="Arial1"/>
    </style:style>
    <style:style style:name="ce45" style:family="table-cell" style:parent-style-name="Normal_20_2_20_2" style:data-style-name="N11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Arial" style:font-name-asian="Arial1" style:font-name-complex="Arial1"/>
    </style:style>
    <style:style style:name="ce46" style:family="table-cell" style:parent-style-name="Normal_20_13" style:data-style-name="N1011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fo:font-size="11pt" style:font-name-asian="Arial1" style:font-size-asian="11pt" style:font-name-complex="Arial1" style:font-size-complex="11pt"/>
    </style:style>
    <style:style style:name="gr1" style:family="graphic" style:parent-style-name="Graphics">
      <style:graphic-properties draw:stroke="none" draw:fill="none" draw:luminance="0%" draw:contrast="0%" fo:clip="rect(0cm, 0cm, 0cm, 0cm)" draw:image-opacity="100%" style:mirror="none" loext:decorative="false"/>
    </style:style>
    <style:style style:name="gr2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P1" style:family="paragraph">
      <loext:graphic-properties draw:fill="none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4"/>
        <table:table-column table:style-name="co2" table:default-cell-style-name="ce16"/>
        <table:table-column table:style-name="co3" table:default-cell-style-name="ce7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ESCALAS DE TRABALHO DOS PRINCIPAIS SERVIÇOS OFERTADOS</text:p>
            <draw:frame draw:z-index="17" draw:name="Imagem 1" draw:style-name="gr1" draw:text-style-name="P1" svg:width="3.624cm" svg:height="1.589cm" svg:x="0cm" svg:y="0.265cm">
              <draw:image xlink:href="Pictures/100000010000013D000000780900CB64.png" xlink:type="simple" xlink:show="embed" xlink:actuate="onLoad" draw:mime-type="image/png">
                <text:p/>
              </draw:image>
              <svg:desc>https://indicadores.saude.go.gov.br/pentaho/api/repos/pentaho-cdf-dd/static/logo/logo_normal.png</svg:desc>
            </draw:frame>
          </table:table-cell>
          <table:covered-table-cell table:style-name="ce5"/>
          <table:covered-table-cell table:style-name="ce25"/>
          <table:covered-table-cell table:number-columns-repeated="2" table:style-name="ce5"/>
          <table:covered-table-cell table:style-name="ce25"/>
          <table:covered-table-cell table:number-columns-repeated="4" table:style-name="ce5"/>
        </table:table-row>
        <table:table-row table:style-name="ro2">
          <table:table-cell table:style-name="ce2" office:value-type="string" calcext:value-type="string" table:number-columns-spanned="10" table:number-rows-spanned="1">
            <text:p>              MÊS: SETEMBRO ANO: 2026</text:p>
            <text:p>              ESCALA PREVISTA</text:p>
          </table:table-cell>
          <table:covered-table-cell table:style-name="ce5"/>
          <table:covered-table-cell table:style-name="ce25"/>
          <table:covered-table-cell table:number-columns-repeated="2" table:style-name="ce5"/>
          <table:covered-table-cell table:style-name="ce25"/>
          <table:covered-table-cell table:number-columns-repeated="4" table:style-name="ce5"/>
        </table:table-row>
        <table:table-row table:style-name="ro3">
          <table:table-cell table:style-name="ce3" office:value-type="string" calcext:value-type="string">
            <text:p>NOME DA UNIDADE</text:p>
          </table:table-cell>
          <table:table-cell table:style-name="ce3" office:value-type="string" calcext:value-type="string">
            <text:p>NOME DO PROFISSIONAL</text:p>
          </table:table-cell>
          <table:table-cell table:style-name="ce3" office:value-type="string" calcext:value-type="string">
            <text:p>ESPECIALIDADE</text:p>
          </table:table-cell>
          <table:table-cell table:style-name="ce3" office:value-type="string" calcext:value-type="string">
            <text:p>VÍNCULO EMPREGATÍCIO</text:p>
          </table:table-cell>
          <table:table-cell table:style-name="ce3" office:value-type="string" calcext:value-type="string">
            <text:p>RQE</text:p>
          </table:table-cell>
          <table:table-cell table:style-name="ce3" office:value-type="string" calcext:value-type="string">
            <text:p>LOCAL</text:p>
          </table:table-cell>
          <table:table-cell table:style-name="ce3" office:value-type="string" calcext:value-type="string">
            <text:p>DIA</text:p>
          </table:table-cell>
          <table:table-cell table:style-name="ce3" office:value-type="string" calcext:value-type="string">
            <text:p>HORÁRIO DE</text:p>
            <text:p>ATENDIMENTO</text:p>
          </table:table-cell>
          <table:table-cell table:style-name="ce3" office:value-type="string" calcext:value-type="string">
            <text:p>CARGA HORÁRIA</text:p>
          </table:table-cell>
          <table:table-cell table:style-name="ce3" office:value-type="string" calcext:value-type="string">
            <text:p>SERVIÇO DE SAÚDE</text:p>
            <text:p>OFERTADO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6" office:value-type="string" calcext:value-type="string">
            <text:p>PAULA LORENA CARVALHO MOTTA</text:p>
          </table:table-cell>
          <table:table-cell table:style-name="ce6" office:value-type="string" calcext:value-type="string">
            <text:p>GERENTE ASSISTENCIAL</text:p>
          </table:table-cell>
          <table:table-cell table:style-name="ce7" office:value-type="string" calcext:value-type="string">
            <text:p>HMTJ</text:p>
          </table:table-cell>
          <table:table-cell table:style-name="ce6" office:value-type="string" calcext:value-type="string">
            <text:p>COREN-291608</text:p>
          </table:table-cell>
          <table:table-cell table:style-name="ce7" office:value-type="string" calcext:value-type="string">
            <text:p>GERÊNCIA DE ENFERMAGEM</text:p>
          </table:table-cell>
          <table:table-cell table:style-name="ce6" office:value-type="string" calcext:value-type="string">
            <text:p>SEGUNDA A SEXTA </text:p>
          </table:table-cell>
          <table:table-cell table:style-name="ce6" office:value-type="string" calcext:value-type="string">
            <text:p>07:00 - 1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6" office:value-type="string" calcext:value-type="string">
            <text:p>MARIA CRISTINA BATISTA PINHEIRO</text:p>
          </table:table-cell>
          <table:table-cell table:style-name="ce6" office:value-type="string" calcext:value-type="string">
            <text:p>AUXILIAR ADMINISTRATIVO</text:p>
          </table:table-cell>
          <table:table-cell table:style-name="ce7" office:value-type="string" calcext:value-type="string">
            <text:p>SES</text:p>
          </table:table-cell>
          <table:table-cell table:style-name="ce6" office:value-type="string" calcext:value-type="string">
            <text:p>COREN-0131306</text:p>
          </table:table-cell>
          <table:table-cell table:style-name="ce7" office:value-type="string" calcext:value-type="string">
            <text:p>GERÊNCIA DE ENFERMAGEM</text:p>
          </table:table-cell>
          <table:table-cell table:style-name="ce6" office:value-type="string" calcext:value-type="string">
            <text:p>SEGUNDA A SEXTA </text:p>
          </table:table-cell>
          <table:table-cell table:style-name="ce6" office:value-type="string" calcext:value-type="string">
            <text:p>06:00 - 12:00</text:p>
          </table:table-cell>
          <table:table-cell table:style-name="ce7" office:value-type="string" calcext:value-type="string">
            <text:p>30H</text:p>
          </table:table-cell>
          <table:table-cell table:style-name="ce7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RUBINEIA NUNES MACIEL ROCHA</text:p>
          </table:table-cell>
          <table:table-cell office:value-type="string" calcext:value-type="string">
            <text:p>ENFERMEIRO 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749711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ERYCA MARQUES GUIMARÃES VIEIRA</text:p>
          </table:table-cell>
          <table:table-cell office:value-type="string" calcext:value-type="string">
            <text:p>ENFERMEIRO 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947364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DANIELA DOS ANJOS DAMASCENO</text:p>
          </table:table-cell>
          <table:table-cell office:value-type="string" calcext:value-type="string">
            <text:p>ENFERMEIRO 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426403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MAIZA RODRIGUES DE OLIVEIRA</text:p>
          </table:table-cell>
          <table:table-cell office:value-type="string" calcext:value-type="string">
            <text:p>ENFERMEIRO 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511359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ANDRIELA ALVES FERREIR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1386253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DARA IORRANA MARTINS DE OLIVEIR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1144564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6" office:value-type="string" calcext:value-type="string">
            <text:p>MARIA MADALENA PEREIRA DA SILV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6" office:value-type="string" calcext:value-type="string">
            <text:p>COREN-1839575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ROSIMEIRE REGINA TOME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220565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MARCIA MORAES DA SILV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645235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JOSIANE SILVA DOS SANTOS PAULINO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5773048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SIMONE ILÁRIO DA SILVA FERREIR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1869943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BEATRIZ MESSIAS DE SOUZ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1827901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1, 03, 05, 07, 09, 11, 13, 15, 17, 19, 21, 23, 25, 27, 29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 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NILVA GONZAGA DE OLIVEIRA LOPES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7" office:value-type="string" calcext:value-type="string">
            <text:p>COREN-158146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6" office:value-type="string" calcext:value-type="string">
            <text:p>NELI CORREIA PINHEIRO CARVALHO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HMTJ</text:p>
          </table:table-cell>
          <table:table-cell table:style-name="ce6" office:value-type="string" calcext:value-type="string">
            <text:p>COREN-1271137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4, 06, 08, 10, 12, 14, 16, 18, 20, 22, 24, 26, 28, 30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MARIA INES BARBOSA</text:p>
          </table:table-cell>
          <table:table-cell office:value-type="string" calcext:value-type="string">
            <text:p>TÉCNICO DE ENFERMAGEM</text:p>
          </table:table-cell>
          <table:table-cell table:style-name="ce7" office:value-type="string" calcext:value-type="string">
            <text:p>SES</text:p>
          </table:table-cell>
          <table:table-cell table:style-name="ce7" office:value-type="string" calcext:value-type="string">
            <text:p>COREN-242045</text:p>
          </table:table-cell>
          <table:table-cell table:style-name="ce7" office:value-type="string" calcext:value-type="string">
            <text:p>UCIN</text:p>
          </table:table-cell>
          <table:table-cell table:style-name="ce7" office:value-type="string" calcext:value-type="string">
            <text:p>02, 05, 08, 11, 14, 17, 20, 23, 26, 29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30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8" office:value-type="string" calcext:value-type="string">
            <text:p>MARILENE REZENDE B. GUILARDE</text:p>
          </table:table-cell>
          <table:table-cell table:style-name="ce8" office:value-type="string" calcext:value-type="string">
            <text:p>FONOAUDIÓLOGA</text:p>
          </table:table-cell>
          <table:table-cell table:style-name="ce8" office:value-type="string" calcext:value-type="string">
            <text:p>SES</text:p>
          </table:table-cell>
          <table:table-cell table:style-name="ce8" office:value-type="string" calcext:value-type="string">
            <text:p>CRFA 0345</text:p>
          </table:table-cell>
          <table:table-cell table:style-name="ce8" office:value-type="string" calcext:value-type="string">
            <text:p>FONOAUDIOLOGIA</text:p>
          </table:table-cell>
          <table:table-cell table:style-name="ce6" office:value-type="string" calcext:value-type="string">
            <text:p>SEGUNDA A SEXTA </text:p>
          </table:table-cell>
          <table:table-cell table:style-name="ce8" office:value-type="string" calcext:value-type="string">
            <text:p>07:00 - 13:00</text:p>
          </table:table-cell>
          <table:table-cell table:style-name="ce8" office:value-type="string" calcext:value-type="string">
            <text:p>30H</text:p>
          </table:table-cell>
          <table:table-cell table:style-name="ce8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8" office:value-type="string" calcext:value-type="string">
            <text:p>MARIA NÚBIA TRINDADE</text:p>
          </table:table-cell>
          <table:table-cell table:style-name="ce8" office:value-type="string" calcext:value-type="string">
            <text:p>FONOAUDIÓLOGA RT</text:p>
          </table:table-cell>
          <table:table-cell table:style-name="ce8" office:value-type="string" calcext:value-type="string">
            <text:p>HMTJ</text:p>
          </table:table-cell>
          <table:table-cell table:style-name="ce8" office:value-type="string" calcext:value-type="string">
            <text:p>CRFA 9191</text:p>
          </table:table-cell>
          <table:table-cell table:style-name="ce8" office:value-type="string" calcext:value-type="string">
            <text:p>FONOAUDIOLOGIA</text:p>
          </table:table-cell>
          <table:table-cell table:style-name="ce6" office:value-type="string" calcext:value-type="string">
            <text:p>SEGUNDA A SEXTA </text:p>
          </table:table-cell>
          <table:table-cell table:style-name="ce8" office:value-type="string" calcext:value-type="string">
            <text:p>07:00 - 13:00</text:p>
          </table:table-cell>
          <table:table-cell table:style-name="ce8" office:value-type="string" calcext:value-type="string">
            <text:p>30H</text:p>
          </table:table-cell>
          <table:table-cell table:style-name="ce8" office:value-type="string" calcext:value-type="string">
            <text:p>ASSISTENCIAL/RT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9" office:value-type="string" calcext:value-type="string">
            <text:p>JULIANA GOMES LESSA</text:p>
          </table:table-cell>
          <table:table-cell table:style-name="ce8" office:value-type="string" calcext:value-type="string">
            <text:p>FONOAUDIÓLOGA</text:p>
          </table:table-cell>
          <table:table-cell table:style-name="ce9" office:value-type="string" calcext:value-type="string">
            <text:p>HMTJ</text:p>
          </table:table-cell>
          <table:table-cell table:style-name="ce8" office:value-type="string" calcext:value-type="string">
            <text:p>CRFA 510850</text:p>
          </table:table-cell>
          <table:table-cell table:style-name="ce8" office:value-type="string" calcext:value-type="string">
            <text:p>FONOAUDIOLOGIA</text:p>
          </table:table-cell>
          <table:table-cell table:style-name="ce6" office:value-type="string" calcext:value-type="string">
            <text:p>SEGUNDA A SEXTA </text:p>
          </table:table-cell>
          <table:table-cell table:style-name="ce8" office:value-type="string" calcext:value-type="string">
            <text:p>13:00 - 19:00</text:p>
          </table:table-cell>
          <table:table-cell table:style-name="ce9" office:value-type="string" calcext:value-type="string">
            <text:p>30H</text:p>
          </table:table-cell>
          <table:table-cell table:style-name="ce8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0" office:value-type="string" calcext:value-type="string">
            <text:p>RAFAEL DE ARAÚJO CELESTINO</text:p>
          </table:table-cell>
          <table:table-cell office:value-type="string" calcext:value-type="string">
            <text:p>NUTRICIONISTA</text:p>
          </table:table-cell>
          <table:table-cell table:style-name="ce7" office:value-type="string" calcext:value-type="string">
            <text:p>HMTJ</text:p>
          </table:table-cell>
          <table:table-cell table:style-name="ce29" office:value-type="string" calcext:value-type="string">
            <text:p>CRN/1 - 19902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1, 3, 5, 7, 9, 11, 13, 15, 17, 19, 21, 23, 25, 27, 29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RONE DE ALMEIDA SOUZA </text:p>
          </table:table-cell>
          <table:table-cell office:value-type="string" calcext:value-type="string">
            <text:p>LACTARIST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67.776cm" draw:caption-point-x="3.588cm" draw:caption-point-y="2.841cm">
              <dc:date>2026-08-21T16:15:41.08467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1, 3, 5, 7, 9, 11, 13, 15, 17, 19, 21, 23, 25, 27, 29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KATIA ARAÚJO OLIVEIRA</text:p>
          </table:table-cell>
          <table:table-cell office:value-type="string" calcext:value-type="string">
            <text:p>AUXILIAR DE LIMPEZ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62.528cm" draw:caption-point-x="3.588cm" draw:caption-point-y="11.299cm">
              <dc:date>2026-08-21T16:15:41.08665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1, 3, 5, 7, 9, 11, 13, 15, 17, 19, 21, 23, 25, 27, 29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1" office:value-type="string" calcext:value-type="string">
            <text:p>KENIA LILIA OLIVEIRA GOMES </text:p>
          </table:table-cell>
          <table:table-cell office:value-type="string" calcext:value-type="string">
            <text:p>TÉCNICO DE NUTRIÇÃO</text:p>
          </table:table-cell>
          <table:table-cell table:style-name="ce7" office:value-type="string" calcext:value-type="string">
            <text:p>HMTJ</text:p>
          </table:table-cell>
          <table:table-cell table:style-name="ce29" office:value-type="string" calcext:value-type="string">
            <text:p>T-1610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1, 3, 5, 7, 9, 11, 13, 15, 17, 19, 21, 23, 25, 27, 29 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ROSÂNGELA DA ROCHA </text:p>
          </table:table-cell>
          <table:table-cell office:value-type="string" calcext:value-type="string">
            <text:p>LACTARIST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68.046cm" draw:caption-point-x="3.588cm" draw:caption-point-y="12.202cm">
              <dc:date>2026-08-21T16:15:41.08695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1, 3, 5, 7, 9, 11, 13, 15, 17, 19, 21, 23, 25, 27, 29 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GABRIELLA FIGUEIREDO G. MARTINS</text:p>
          </table:table-cell>
          <table:table-cell office:value-type="string" calcext:value-type="string">
            <text:p>NUTRICIONISTA</text:p>
          </table:table-cell>
          <table:table-cell table:style-name="ce7" office:value-type="string" calcext:value-type="string">
            <text:p>HMTJ</text:p>
          </table:table-cell>
          <table:table-cell table:style-name="ce29" office:value-type="string" calcext:value-type="string">
            <text:p>CRN/1 – 16447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2, 4, 6, 8, 10, 12, 14, 16, 18, 20, 22, 24, 26, 28, 30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DEISE DOS SANTOS A. TAVARES </text:p>
          </table:table-cell>
          <table:table-cell office:value-type="string" calcext:value-type="string">
            <text:p>LACTARIST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73.563cm" draw:caption-point-x="3.588cm" draw:caption-point-y="13.105cm">
              <dc:date>2026-08-21T16:15:41.08725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2, 4, 6, 8, 10, 12, 14, 16, 18, 20, 22, 24, 26, 28, 30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SABRINA MENDES SILVA</text:p>
          </table:table-cell>
          <table:table-cell office:value-type="string" calcext:value-type="string">
            <text:p>AUXILIAR DE LIMPEZ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76.321cm" draw:caption-point-x="3.588cm" draw:caption-point-y="13.557cm">
              <dc:date>2026-08-21T16:15:41.0875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2, 4, 6, 8, 10, 12, 14, 16, 18, 20, 22, 24, 26, 28, 30 </text:p>
          </table:table-cell>
          <table:table-cell table:style-name="ce7" office:value-type="string" calcext:value-type="string">
            <text:p>07:00 - 19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SUSANA ROSA DA SILVA</text:p>
          </table:table-cell>
          <table:table-cell office:value-type="string" calcext:value-type="string">
            <text:p>TÉCNICO DE NUTRIÇÃO</text:p>
          </table:table-cell>
          <table:table-cell table:style-name="ce7" office:value-type="string" calcext:value-type="string">
            <text:p>HMTJ</text:p>
          </table:table-cell>
          <table:table-cell table:style-name="ce30" office:value-type="string" calcext:value-type="string">
            <text:p>T-2355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2, 4, 6, 8, 10, 12, 14, 16, 18, 20, 22, 24, 26, 28, 30 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CLEIDE DOS SANTOS </text:p>
          </table:table-cell>
          <table:table-cell office:value-type="string" calcext:value-type="string">
            <text:p>LACTARISTA</text:p>
          </table:table-cell>
          <table:table-cell table:style-name="ce7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81.839cm" draw:caption-point-x="3.588cm" draw:caption-point-y="14.46cm">
              <dc:date>2026-08-21T16:15:41.08778</dc:date>
              <text:p>Comentário:</text:p>
              <text:p><text:s text:c="4"/>Não possuem RQE</text:p>
            </office:annotation>
            <text:p>N/A</text:p>
          </table:table-cell>
          <table:table-cell table:style-name="ce7" office:value-type="string" calcext:value-type="string">
            <text:p>SERVIÇO DE NUTRIÇÃO E DIETÉTICA</text:p>
          </table:table-cell>
          <table:table-cell table:style-name="ce4" office:value-type="string" calcext:value-type="string">
            <text:p>2, 4, 6, 8, 10, 12, 14, 16, 18, 20, 22, 24, 26, 28, 30 </text:p>
          </table:table-cell>
          <table:table-cell table:style-name="ce7" office:value-type="string" calcext:value-type="string">
            <text:p>19:00 - 0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ANA LÚCIA DA SILVA</text:p>
          </table:table-cell>
          <table:table-cell table:style-name="ce4" office:value-type="string" calcext:value-type="string">
            <text:p>TÉCNICO DE RADIOLOGIA</text:p>
          </table:table-cell>
          <table:table-cell table:style-name="ce7" office:value-type="string" calcext:value-type="string">
            <text:p>HMTJ</text:p>
          </table:table-cell>
          <table:table-cell table:style-name="ce4" office:value-type="string" calcext:value-type="string">
            <text:p>01755T</text:p>
          </table:table-cell>
          <table:table-cell table:style-name="ce4" office:value-type="string" calcext:value-type="string">
            <text:p>RADIOLOGIA</text:p>
          </table:table-cell>
          <table:table-cell table:style-name="ce4" office:value-type="string" calcext:value-type="string">
            <text:p>3,4,5,10,11,12,24,25,26</text:p>
          </table:table-cell>
          <table:table-cell table:style-name="ce7" office:value-type="string" calcext:value-type="string">
            <text:p>07:00 - 16:00</text:p>
          </table:table-cell>
          <table:table-cell table:style-name="ce7" office:value-type="string" calcext:value-type="string">
            <text:p>2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ARIA CLARA PIRES</text:p>
          </table:table-cell>
          <table:table-cell table:style-name="ce4" office:value-type="string" calcext:value-type="string">
            <text:p>TÉCNICO DE RADIOLOGIA</text:p>
          </table:table-cell>
          <table:table-cell table:style-name="ce7" office:value-type="string" calcext:value-type="string">
            <text:p>HMTJ</text:p>
          </table:table-cell>
          <table:table-cell table:style-name="ce4" office:value-type="string" calcext:value-type="string">
            <text:p>298T</text:p>
          </table:table-cell>
          <table:table-cell table:style-name="ce4" office:value-type="string" calcext:value-type="string">
            <text:p>RADIOLOGIA</text:p>
          </table:table-cell>
          <table:table-cell table:style-name="ce4" office:value-type="string" calcext:value-type="string">
            <text:p>1,2,7,8,14,21,22,23,28,29,30</text:p>
          </table:table-cell>
          <table:table-cell table:style-name="ce7" office:value-type="string" calcext:value-type="string">
            <text:p>07:00 - 16:00</text:p>
          </table:table-cell>
          <table:table-cell table:style-name="ce7" office:value-type="string" calcext:value-type="string">
            <text:p>2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3" office:value-type="string" calcext:value-type="string">
            <text:p>CIBELE FERNANDES DE OLIVEIRA SILVA</text:p>
          </table:table-cell>
          <table:table-cell table:style-name="ce13" office:value-type="string" calcext:value-type="string">
            <text:p>PSICÓLOGA</text:p>
          </table:table-cell>
          <table:table-cell table:style-name="ce7" office:value-type="string" calcext:value-type="string">
            <text:p>HMTJ</text:p>
          </table:table-cell>
          <table:table-cell table:style-name="ce31" office:value-type="string" calcext:value-type="string">
            <text:p>CRP 0911517</text:p>
          </table:table-cell>
          <table:table-cell table:style-name="ce13" office:value-type="string" calcext:value-type="string">
            <text:p>PSICOLOGIA</text:p>
          </table:table-cell>
          <table:table-cell table:style-name="ce6" office:value-type="string" calcext:value-type="string">
            <text:p>SEGUNDA A SEXTA </text:p>
          </table:table-cell>
          <table:table-cell table:style-name="ce43" office:value-type="string" calcext:value-type="string">
            <text:p>07:00 -17:00</text:p>
          </table:table-cell>
          <table:table-cell table:style-name="ce7" office:value-type="string" calcext:value-type="string">
            <text:p>44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3" office:value-type="string" calcext:value-type="string">
            <text:p>NELMA CARNEIRO</text:p>
          </table:table-cell>
          <table:table-cell table:style-name="ce13" office:value-type="string" calcext:value-type="string">
            <text:p>PSICÓLOGA</text:p>
          </table:table-cell>
          <table:table-cell table:style-name="ce7" office:value-type="string" calcext:value-type="string">
            <text:p>SES</text:p>
          </table:table-cell>
          <table:table-cell table:style-name="ce31" office:value-type="string" calcext:value-type="string">
            <text:p>CRP 09632</text:p>
          </table:table-cell>
          <table:table-cell table:style-name="ce13" office:value-type="string" calcext:value-type="string">
            <text:p>PSICOLOGIA</text:p>
          </table:table-cell>
          <table:table-cell table:style-name="ce6" office:value-type="string" calcext:value-type="string">
            <text:p>SEGUNDA A SEXTA </text:p>
          </table:table-cell>
          <table:table-cell table:style-name="ce43" office:value-type="string" calcext:value-type="string">
            <text:p>07:00 -13:00</text:p>
          </table:table-cell>
          <table:table-cell table:style-name="ce7" office:value-type="string" calcext:value-type="string">
            <text:p>30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4" office:value-type="string" calcext:value-type="string">
            <text:p>LOURDES MARIA DE PAULA SANTOS</text:p>
          </table:table-cell>
          <table:table-cell table:style-name="ce13" office:value-type="string" calcext:value-type="string">
            <text:p>SERVIÇO SOCIAL</text:p>
          </table:table-cell>
          <table:table-cell table:style-name="ce7" office:value-type="string" calcext:value-type="string">
            <text:p>HMTJ</text:p>
          </table:table-cell>
          <table:table-cell table:style-name="ce31" office:value-type="string" calcext:value-type="string">
            <text:p>CRESS 4310</text:p>
          </table:table-cell>
          <table:table-cell table:style-name="ce13" office:value-type="string" calcext:value-type="string">
            <text:p>SERVIÇO SOCIAL</text:p>
          </table:table-cell>
          <table:table-cell table:style-name="ce13" office:value-type="string" calcext:value-type="string">
            <text:p>01, 02, 03,04, 10,11,12, 13,14 / FÉRIAS</text:p>
          </table:table-cell>
          <table:table-cell table:style-name="ce13" office:value-type="string" calcext:value-type="string">
            <text:p>07:00 - 13:00</text:p>
          </table:table-cell>
          <table:table-cell table:style-name="ce7" office:value-type="string" calcext:value-type="string">
            <text:p>30H</text:p>
          </table:table-cell>
          <table:table-cell table:style-name="ce13" office:value-type="string" calcext:value-type="string">
            <text:p>RT</text:p>
          </table:table-cell>
        </table:table-row>
        <table:table-row table:style-name="ro5">
          <table:table-cell office:value-type="string" calcext:value-type="string">
            <text:p>HOSPITAL ESTADUAL E MATERNIDADE NOSSA SENHORA DE LOURDES</text:p>
          </table:table-cell>
          <table:table-cell table:style-name="ce14" office:value-type="string" calcext:value-type="string">
            <text:p>ANGELA MARIA PEREIRA DE CASTRO</text:p>
          </table:table-cell>
          <table:table-cell table:style-name="ce13" office:value-type="string" calcext:value-type="string">
            <text:p>SERVIÇO SOCIAL</text:p>
          </table:table-cell>
          <table:table-cell table:style-name="ce7" office:value-type="string" calcext:value-type="string">
            <text:p>HMTJ</text:p>
          </table:table-cell>
          <table:table-cell table:style-name="ce31" office:value-type="string" calcext:value-type="string">
            <text:p>CRESS 8577</text:p>
          </table:table-cell>
          <table:table-cell table:style-name="ce13" office:value-type="string" calcext:value-type="string">
            <text:p>SERVIÇO SOCIAL</text:p>
          </table:table-cell>
          <table:table-cell table:style-name="ce13" office:value-type="string" calcext:value-type="string">
            <text:p>SEGUNDA A SEXTA-FEIRA (DIARISTA) </text:p>
            <text:p>03,04,05,06,07,10,11,12, 13,14,,17,18,19, 20,21,24,25, 26,27,28,31</text:p>
          </table:table-cell>
          <table:table-cell table:style-name="ce44" office:value-type="string" calcext:value-type="string">
            <text:p>12:30 - 18:30 </text:p>
          </table:table-cell>
          <table:table-cell table:style-name="ce7" office:value-type="string" calcext:value-type="string">
            <text:p>30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5">
          <table:table-cell office:value-type="string" calcext:value-type="string">
            <text:p>HOSPITAL ESTADUAL E MATERNIDADE NOSSA SENHORA DE LOURDES</text:p>
          </table:table-cell>
          <table:table-cell table:style-name="ce14" office:value-type="string" calcext:value-type="string">
            <text:p>MARIANA CAIXETA BASTOS</text:p>
          </table:table-cell>
          <table:table-cell table:style-name="ce13" office:value-type="string" calcext:value-type="string">
            <text:p>SERVIÇO SOCIAL</text:p>
          </table:table-cell>
          <table:table-cell table:style-name="ce7" office:value-type="string" calcext:value-type="string">
            <text:p>HMTJ</text:p>
          </table:table-cell>
          <table:table-cell table:style-name="ce31" office:value-type="string" calcext:value-type="string">
            <text:p>CRESS 7372</text:p>
          </table:table-cell>
          <table:table-cell table:style-name="ce13" office:value-type="string" calcext:value-type="string">
            <text:p>SERVIÇO SOCIAL</text:p>
          </table:table-cell>
          <table:table-cell table:style-name="ce13" office:value-type="string" calcext:value-type="string">
            <text:p>SEGUNDA A SEXTA-FEIRA (DIARISTA) </text:p>
            <text:p>03,04,05,06,07,10,11,12, 13,14,,17,18,19, 20,21,24,25, 26,27,28,31</text:p>
          </table:table-cell>
          <table:table-cell table:style-name="ce13" office:value-type="string" calcext:value-type="string">
            <text:p>06:30 - 12:30</text:p>
          </table:table-cell>
          <table:table-cell table:style-name="ce13" office:value-type="string" calcext:value-type="string">
            <text:p>30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5">
          <table:table-cell office:value-type="string" calcext:value-type="string">
            <text:p>HOSPITAL ESTADUAL E MATERNIDADE NOSSA SENHORA DE LOURDES</text:p>
          </table:table-cell>
          <table:table-cell table:style-name="ce14" office:value-type="string" calcext:value-type="string">
            <text:p>ANA CRISTINA FERREIRA (FERISTA)</text:p>
          </table:table-cell>
          <table:table-cell table:style-name="ce13" office:value-type="string" calcext:value-type="string">
            <text:p>SERVIÇO SOCIAL</text:p>
          </table:table-cell>
          <table:table-cell table:style-name="ce7" office:value-type="string" calcext:value-type="string">
            <text:p>HMTJ</text:p>
          </table:table-cell>
          <table:table-cell table:style-name="ce31" office:value-type="string" calcext:value-type="string">
            <text:p>CRESS 8576</text:p>
          </table:table-cell>
          <table:table-cell table:style-name="ce13" office:value-type="string" calcext:value-type="string">
            <text:p>SERVIÇO SOCIAL</text:p>
          </table:table-cell>
          <table:table-cell table:style-name="ce13" office:value-type="string" calcext:value-type="string">
            <text:p>SEGUNDA A SEXTA-FEIRA (DIARISTA) </text:p>
            <text:p>03,04,05,06,07,10,11,12, 13,14,,17,18,19, 20,21,24,25, 26,27,28,31</text:p>
          </table:table-cell>
          <table:table-cell table:style-name="ce13" office:value-type="string" calcext:value-type="string">
            <text:p><text:s text:c="2"/>12:30 - 18:30 <text:s text:c="7"/>07:00 - 13:00</text:p>
          </table:table-cell>
          <table:table-cell table:style-name="ce7" office:value-type="string" calcext:value-type="string">
            <text:p>30H</text:p>
          </table:table-cell>
          <table:table-cell table:style-name="ce7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5" office:value-type="string" calcext:value-type="string">
            <text:p>VALDIR CRISPIM DE SOUSA</text:p>
          </table:table-cell>
          <table:table-cell table:style-name="ce15" office:value-type="string" calcext:value-type="string">
            <text:p>MAQUEIRO</text:p>
          </table:table-cell>
          <table:table-cell table:style-name="ce13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09.038cm" draw:caption-point-x="3.588cm" draw:caption-point-y="18.524cm">
              <dc:date>2026-08-21T16:15:41.08838</dc:date>
              <text:p>Comentário:</text:p>
              <text:p><text:s text:c="4"/>Não possuem RQE</text:p>
            </office:annotation>
            <text:p>N/A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01,03,05,07,09,11,13,15,17,19,21,23,25,27,29,</text:p>
          </table:table-cell>
          <table:table-cell office:value-type="string" calcext:value-type="string">
            <text:p>06:00 - 18:00</text:p>
          </table:table-cell>
          <table:table-cell table:style-name="ce13" office:value-type="string" calcext:value-type="string">
            <text:p>44H</text:p>
          </table:table-cell>
          <table:table-cell table:style-name="ce13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5" office:value-type="string" calcext:value-type="string">
            <text:p>VALDIVINO CRISPIM DE SOUZA</text:p>
          </table:table-cell>
          <table:table-cell table:style-name="ce15" office:value-type="string" calcext:value-type="string">
            <text:p>MAQUEIRO</text:p>
          </table:table-cell>
          <table:table-cell table:style-name="ce13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11.797cm" draw:caption-point-x="3.588cm" draw:caption-point-y="18.975cm">
              <dc:date>2026-08-21T16:15:41.08863</dc:date>
              <text:p>Comentário:</text:p>
              <text:p><text:s text:c="4"/>Não possuem RQE</text:p>
            </office:annotation>
            <text:p>N/A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06:00 - 18:00</text:p>
          </table:table-cell>
          <table:table-cell table:style-name="ce13" office:value-type="string" calcext:value-type="string">
            <text:p>44H</text:p>
          </table:table-cell>
          <table:table-cell table:style-name="ce13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5" office:value-type="string" calcext:value-type="string">
            <text:p>JOSIMAR DIVINO DO ROSARIO</text:p>
          </table:table-cell>
          <table:table-cell table:style-name="ce15" office:value-type="string" calcext:value-type="string">
            <text:p>MAQUEIRO</text:p>
          </table:table-cell>
          <table:table-cell table:style-name="ce13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14.556cm" draw:caption-point-x="3.588cm" draw:caption-point-y="19.427cm">
              <dc:date>2026-08-21T16:15:41.08888</dc:date>
              <text:p>Comentário:</text:p>
              <text:p><text:s text:c="4"/>Não possuem RQE</text:p>
            </office:annotation>
            <text:p>N/A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02,04,06,08,10,12,14,16,18,20,22,24,26,28,30.</text:p>
          </table:table-cell>
          <table:table-cell table:style-name="ce15" office:value-type="string" calcext:value-type="string">
            <text:p>18:00 - 06:00</text:p>
          </table:table-cell>
          <table:table-cell table:style-name="ce13" office:value-type="string" calcext:value-type="string">
            <text:p>44H</text:p>
          </table:table-cell>
          <table:table-cell table:style-name="ce13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5" office:value-type="string" calcext:value-type="string">
            <text:p>MATHEUS VINICIUS CARVALHO DE AMORIM</text:p>
          </table:table-cell>
          <table:table-cell table:style-name="ce15" office:value-type="string" calcext:value-type="string">
            <text:p>MAQUEIRO</text:p>
          </table:table-cell>
          <table:table-cell table:style-name="ce13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17.315cm" draw:caption-point-x="3.588cm" draw:caption-point-y="19.878cm">
              <dc:date>2026-08-21T16:15:41.08912</dc:date>
              <text:p>Comentário:</text:p>
              <text:p><text:s text:c="4"/>Não possuem RQE</text:p>
            </office:annotation>
            <text:p>N/A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02,04,06,08,10,12,14,16,18,20,22,24,26,28,30.</text:p>
          </table:table-cell>
          <table:table-cell office:value-type="string" calcext:value-type="string">
            <text:p>06:00 - 18:00</text:p>
          </table:table-cell>
          <table:table-cell table:style-name="ce13" office:value-type="string" calcext:value-type="string">
            <text:p>44H</text:p>
          </table:table-cell>
          <table:table-cell table:style-name="ce13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5" office:value-type="string" calcext:value-type="string">
            <text:p>KAIO VICTOR FONTES E SILVA</text:p>
          </table:table-cell>
          <table:table-cell table:style-name="ce15" office:value-type="string" calcext:value-type="string">
            <text:p>MAQUEIRO</text:p>
          </table:table-cell>
          <table:table-cell table:style-name="ce13"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20.073cm" draw:caption-point-x="3.588cm" draw:caption-point-y="20.33cm">
              <dc:date>2026-08-21T16:15:41.08937</dc:date>
              <text:p>Comentário:</text:p>
              <text:p><text:s text:c="4"/>Não possuem RQE</text:p>
            </office:annotation>
            <text:p>N/A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01,03,05,07,09,11,13,15,17,19,21,23,25,27,29,</text:p>
          </table:table-cell>
          <table:table-cell office:value-type="string" calcext:value-type="string">
            <text:p>06:00 - 18:00</text:p>
          </table:table-cell>
          <table:table-cell table:style-name="ce13" office:value-type="string" calcext:value-type="string">
            <text:p>44H</text:p>
          </table:table-cell>
          <table:table-cell table:style-name="ce13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A LUIZA MARQUES FERREIRA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 362969 -F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SCALA 12X60 – NOTURNO </text:p>
            <text:p>03/09; 06/09; 09/09; 12/09; 15/09; 18/09; 21/09; 24/09; 27/09; 30/09</text:p>
          </table:table-cell>
          <table:table-cell table:style-name="ce35" office:value-type="string" calcext:value-type="string">
            <text:p><text:s/>18:00 - 06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OANA ANGÉLICA ALMEIDA DA PAZ SANTOS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 427156-F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SCALA 12X60 – DIURNO </text:p>
            <text:p>02/09; 05/09; 08/09; 11/09; 14/09; 17/09; 20/09; 23/09; 26/09; 29/09</text:p>
          </table:table-cell>
          <table:table-cell table:style-name="ce35" office:value-type="string" calcext:value-type="string">
            <text:p><text:s/>06:00 - 18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KESSIA MAELYM DE OLIVEIRA APOLARO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 309722-F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SCALA 12X60 – DIURNO </text:p>
            <text:p>03/09; 06/09; 09/09; 12/09; 15/09; 18/09; 21/09; 24/09; 27/09; 30/09</text:p>
          </table:table-cell>
          <table:table-cell table:style-name="ce35" office:value-type="string" calcext:value-type="string">
            <text:p>06:00 - 18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LUANA BARROS DE MORAES SANTOS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 407686-F</text:p>
          </table:table-cell>
          <table:table-cell office:value-type="string" calcext:value-type="string">
            <text:p>FISIOTERAPIA</text:p>
          </table:table-cell>
          <table:table-cell table:style-name="ce35" office:value-type="string" calcext:value-type="string">
            <text:p>ESCALA 12X60 – NOTURNO</text:p>
            <text:p>01/09; 04/09; 07/09; 10/09; 13/09; 16/09; 19/09; 22/09; 25/09; 28/09</text:p>
          </table:table-cell>
          <table:table-cell table:style-name="ce35" office:value-type="string" calcext:value-type="string">
            <text:p><text:s/>18:00 - 06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NATHALIA KARINNY MARANHÃO DE SOUSA COELHO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309728-F</text:p>
          </table:table-cell>
          <table:table-cell office:value-type="string" calcext:value-type="string">
            <text:p>FISIOTERAPIA</text:p>
          </table:table-cell>
          <table:table-cell table:style-name="ce35" office:value-type="string" calcext:value-type="string">
            <text:p>ESCALA 12X60 – DIURNO</text:p>
            <text:p>01/09; 04/09; 07/09; 10/09; 13/09; 16/09; 19/09; 22/09; 25/09; 28/09</text:p>
          </table:table-cell>
          <table:table-cell table:style-name="ce35" office:value-type="string" calcext:value-type="string">
            <text:p>06:00 - 18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ADMILA DE OLIVEIRA BALIZA</text:p>
          </table:table-cell>
          <table:table-cell table:style-name="ce16" office:value-type="string" calcext:value-type="string">
            <text:p>FISIOTERAPIA</text:p>
          </table:table-cell>
          <table:table-cell office:value-type="string" calcext:value-type="string">
            <text:p>HMTJ</text:p>
          </table:table-cell>
          <table:table-cell table:style-name="ce32" office:value-type="string" calcext:value-type="string">
            <text:p>CREFITO 19/323824-F</text:p>
          </table:table-cell>
          <table:table-cell office:value-type="string" calcext:value-type="string">
            <text:p>FISIOTERAPIA</text:p>
          </table:table-cell>
          <table:table-cell table:style-name="ce35" office:value-type="string" calcext:value-type="string">
            <text:p>ESCALA 12X60 – NOTURNO</text:p>
            <text:p>02/09; 05/09; 08/09; 11/09; 14/09; 17/09; 20/09; 23/09; 26/09; 29/09</text:p>
          </table:table-cell>
          <table:table-cell table:style-name="ce35" office:value-type="string" calcext:value-type="string">
            <text:p><text:s/>18:00 - 06:00 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KÁSSIA KAROLYNE OLIVEIRA</text:p>
          </table:table-cell>
          <table:table-cell table:style-name="ce16" office:value-type="string" calcext:value-type="string">
            <text:p>COORDENADOR DA CCIH/NHE</text:p>
          </table:table-cell>
          <table:table-cell office:value-type="string" calcext:value-type="string">
            <text:p>HMTJ</text:p>
          </table:table-cell>
          <table:table-cell office:value-type="float" office:value="532570" calcext:value-type="float">
            <text:p>532570</text:p>
          </table:table-cell>
          <table:table-cell office:value-type="string" calcext:value-type="string">
            <text:p>CCIH/NHE</text:p>
          </table:table-cell>
          <table:table-cell table:style-name="ce6" office:value-type="string" calcext:value-type="string">
            <text:p>SEGUNDA A SEXTA </text:p>
          </table:table-cell>
          <table:table-cell office:value-type="string" calcext:value-type="string">
            <text:p>07:00 <text:s/>- 1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WILSON ARATES MORAIS </text:p>
          </table:table-cell>
          <table:table-cell table:style-name="ce16" office:value-type="string" calcext:value-type="string">
            <text:p>MÉDICO INFECTOLOGISTA</text:p>
          </table:table-cell>
          <table:table-cell office:value-type="string" calcext:value-type="string">
            <text:p>SES</text:p>
          </table:table-cell>
          <table:table-cell office:value-type="float" office:value="6235" calcext:value-type="float">
            <text:p>6235</text:p>
          </table:table-cell>
          <table:table-cell office:value-type="string" calcext:value-type="string">
            <text:p>CCIH</text:p>
          </table:table-cell>
          <table:table-cell table:style-name="ce6" office:value-type="string" calcext:value-type="string">
            <text:p>SEGUNDA A SEXTA </text:p>
          </table:table-cell>
          <table:table-cell office:value-type="string" calcext:value-type="string">
            <text:p>14:00 - 18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WELISON FERREIRA DA SILV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814598" calcext:value-type="float">
            <text:p>814598</text:p>
          </table:table-cell>
          <table:table-cell office:value-type="string" calcext:value-type="string">
            <text:p>CCIH</text:p>
          </table:table-cell>
          <table:table-cell table:style-name="ce6" office:value-type="string" calcext:value-type="string">
            <text:p>SEGUNDA A SEXTA </text:p>
          </table:table-cell>
          <table:table-cell office:value-type="string" calcext:value-type="string">
            <text:p>08:00 - 18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WISLEY CHARLES SANTOS SOUZA</text:p>
          </table:table-cell>
          <table:table-cell table:style-name="ce16" office:value-type="string" calcext:value-type="string">
            <text:p>AUXILIAR ADMINISTRATIVO</text:p>
          </table:table-cell>
          <table:table-cell office:value-type="string" calcext:value-type="string">
            <text:p>HMTJ</text:p>
          </table:table-cell>
          <table:table-cell table:style-name="ce28" office:value-type="string" calcext:value-type="string">
            <office:annotation draw:style-name="gr2" svg:width="3.043cm" svg:height="2.064cm" svg:x="16.389cm" svg:y="147.66cm" draw:caption-point-x="3.588cm" draw:caption-point-y="24.846cm">
              <dc:date>2026-08-21T16:15:41.0906</dc:date>
              <text:p>Comentário:</text:p>
              <text:p><text:s text:c="4"/>Não possuem RQE</text:p>
            </office:annotation>
            <text:p>N/A</text:p>
          </table:table-cell>
          <table:table-cell office:value-type="string" calcext:value-type="string">
            <text:p>NHE</text:p>
          </table:table-cell>
          <table:table-cell table:style-name="ce6" office:value-type="string" calcext:value-type="string">
            <text:p>SEGUNDA A SEXTA </text:p>
          </table:table-cell>
          <table:table-cell office:value-type="string" calcext:value-type="string">
            <text:p>07:00 - 1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MILLY SOUSA ABREU </text:p>
          </table:table-cell>
          <table:table-cell table:style-name="ce26" office:value-type="string" calcext:value-type="string">
            <text:p>COORDENADOR <text:s/>ENFERMAGEM</text:p>
          </table:table-cell>
          <table:table-cell office:value-type="string" calcext:value-type="string">
            <text:p>HMTJ</text:p>
          </table:table-cell>
          <table:table-cell table:style-name="ce33" office:value-type="float" office:value="962069" calcext:value-type="float">
            <text:p>962069</text:p>
          </table:table-cell>
          <table:table-cell office:value-type="string" calcext:value-type="string">
            <text:p>UI</text:p>
          </table:table-cell>
          <table:table-cell table:style-name="ce6" office:value-type="string" calcext:value-type="string">
            <text:p>SEGUNDA A SEXTA </text:p>
          </table:table-cell>
          <table:table-cell table:style-name="ce45" office:value-type="string" calcext:value-type="string">
            <text:p>07:00 - 1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SILENE GUIMARÃES RIBEIRO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174685" calcext:value-type="float">
            <text:p>174685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SA CLAUDIA MARTIN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588605" calcext:value-type="float">
            <text:p>1588605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OZAILDE FERREIRA RE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45854" calcext:value-type="float">
            <text:p>1145854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SAMARIA DA CRUZ OLIVEIRA MARACAÍPES</text:p>
          </table:table-cell>
          <table:table-cell table:style-name="ce16" office:value-type="string" calcext:value-type="string">
            <text:p>FLUXISTA</text:p>
          </table:table-cell>
          <table:table-cell office:value-type="string" calcext:value-type="string">
            <text:p>HMTJ</text:p>
          </table:table-cell>
          <table:table-cell office:value-type="float" office:value="2391615" calcext:value-type="float">
            <text:p>2391615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SUSY XAVIER SILV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03604" calcext:value-type="float">
            <text:p>603604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FERNANDA ALVES DE ARAÚ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65496" calcext:value-type="float">
            <text:p>165496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ENE MOREIRA DE OLIVEIRA</text:p>
          </table:table-cell>
          <table:table-cell table:style-name="ce16" office:value-type="string" calcext:value-type="string">
            <text:p>FLUXISTA</text:p>
          </table:table-cell>
          <table:table-cell office:value-type="string" calcext:value-type="string">
            <text:p>HMTJ</text:p>
          </table:table-cell>
          <table:table-cell office:value-type="float" office:value="626749" calcext:value-type="float">
            <text:p>626749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AYANE XAVIER DE SOUZ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371040" calcext:value-type="float">
            <text:p>371040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ZETE TAVARES DE CASTRO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198438" calcext:value-type="float">
            <text:p>198438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NE RODRIGUES DE ALMEIDA BERNARD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388463" calcext:value-type="float">
            <text:p>388463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SILVIA FERR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25695" calcext:value-type="float">
            <text:p>125695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EGMAR RIBEIRO DE SOUZA</text:p>
          </table:table-cell>
          <table:table-cell table:style-name="ce16" office:value-type="string" calcext:value-type="string">
            <text:p>FLUXISTA</text:p>
          </table:table-cell>
          <table:table-cell office:value-type="string" calcext:value-type="string">
            <text:p>HMTJ</text:p>
          </table:table-cell>
          <table:table-cell office:value-type="float" office:value="838750" calcext:value-type="float">
            <text:p>838750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URA VENÂNCIO XAVIER ALMEID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201947" calcext:value-type="float">
            <text:p>201947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ISANGELA MARIA DE MIRAND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815788" calcext:value-type="float">
            <text:p>815788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AINE MARI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474452" calcext:value-type="float">
            <text:p>474452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IORRANA DA SILVA RIBEIRO</text:p>
          </table:table-cell>
          <table:table-cell table:style-name="ce16" office:value-type="string" calcext:value-type="string">
            <text:p>FLUXISTA</text:p>
          </table:table-cell>
          <table:table-cell office:value-type="string" calcext:value-type="string">
            <text:p>HMTJ</text:p>
          </table:table-cell>
          <table:table-cell office:value-type="float" office:value="1256459" calcext:value-type="float">
            <text:p>1256459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01,03,05,07,09,11,13,15,17,19,21,23,25,27,29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OSELITA SANTOS SILVA <text:s text:c="11"/>(USG)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57608" calcext:value-type="float">
            <text:p>257608</text:p>
          </table:table-cell>
          <table:table-cell table:style-name="ce15" office:value-type="string" calcext:value-type="string">
            <text:p>PRONTO ATENDIMENTO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KIONNE HALI SILVA SOBRINHO <text:s text:c="2"/>(USG)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754762" calcext:value-type="float">
            <text:p>754762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DAS GRAÇAS BORGES <text:s text:c="3"/>(USG)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35029" calcext:value-type="float">
            <text:p>235029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GNISTER SOUZ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50444" calcext:value-type="float">
            <text:p>50444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UCIRENE PEREIRA DE MENEZ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57567" calcext:value-type="float">
            <text:p>257567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SOLANGE MARIA MEDEIR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29638" calcext:value-type="float">
            <text:p>229638</text:p>
          </table:table-cell>
          <table:table-cell table:style-name="ce15" office:value-type="string" calcext:value-type="string">
            <text:p>PRONTO ATENDIMENTO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CLAUDIA ALVES DA SILVA ROS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414558" calcext:value-type="float">
            <text:p>414558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ESSICA FERNANDA DA SILV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749733" calcext:value-type="float">
            <text:p>749733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VERA INES SILVA VIANN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0761" calcext:value-type="float">
            <text:p>11076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UZIA DA SILVA ARCAN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723208" calcext:value-type="float">
            <text:p>723208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SÂNIA SABINO DE JESU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388463" calcext:value-type="float">
            <text:p>388463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IVANIR RODRIGUES RAM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346011" calcext:value-type="float">
            <text:p>34601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IRISLEI TEIXEIRA CAETAN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234672" calcext:value-type="float">
            <text:p>23467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OMINGAS FRANCISCO RODRIGU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307965" calcext:value-type="float">
            <text:p>1307965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ICHELLE CRISTINE SILVA ALVES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19750" calcext:value-type="float">
            <text:p>619750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LESSANDRA MARIA GARCI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11201" calcext:value-type="float">
            <text:p>61120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OANA DARC DE BRITO GOM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502762" calcext:value-type="float">
            <text:p>150276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DE JESUS DA SILVA BRI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17562" calcext:value-type="float">
            <text:p>111756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ILIAN EMILIA DO PATROCINIO PEREIRA BRI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983758" calcext:value-type="float">
            <text:p>983758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DRIELE GOMES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588605" calcext:value-type="float">
            <text:p>1588605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SANA CELY SANTOS DA LUZ FONSEC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766142" calcext:value-type="float">
            <text:p>76614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ERALDA DIVIN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596841" calcext:value-type="float">
            <text:p>59684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ISELE PALMA DE MENEZES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384111" calcext:value-type="float">
            <text:p>38411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ANE CRISTINA DE LIM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912689" calcext:value-type="float">
            <text:p>912689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ANIELA GOMES RE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344822" calcext:value-type="float">
            <text:p>134482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DAS CHAGAS CONCEIÇÃO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41160" calcext:value-type="float">
            <text:p>141160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DAS DORES DA SILVA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76390" calcext:value-type="float">
            <text:p>176390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TONIA LEILIANA BRITO DO NASCIMENTO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493479" calcext:value-type="float">
            <text:p>1493479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BIA DIVINA PIRETTI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99941" calcext:value-type="float">
            <text:p>19994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POLLIANA CARVALHO DA SILV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59129" calcext:value-type="float">
            <text:p>659129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AYSSA MICHELLE VASCONCELO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2309545" calcext:value-type="float">
            <text:p>2309545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THEUS DE MELO POR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42774" calcext:value-type="float">
            <text:p>1142774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ULIANA MARTINS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948486" calcext:value-type="float">
            <text:p>1948486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BETÂNIA CARVALHO DAS NE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226555" calcext:value-type="float">
            <text:p>1226555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CÉLIA DE SOUZ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SES</text:p>
          </table:table-cell>
          <table:table-cell office:value-type="float" office:value="89422" calcext:value-type="float">
            <text:p>8942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DINÁ BERNARDES FRANC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50496" calcext:value-type="float">
            <text:p>250496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FABIANA DIONISIO DE MORA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00092" calcext:value-type="float">
            <text:p>40009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LENE PAULO BISP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85793" calcext:value-type="float">
            <text:p>485793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UDITH RODRIGUE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96766" calcext:value-type="float">
            <text:p>96766</text:p>
          </table:table-cell>
          <table:table-cell office:value-type="string" calcext:value-type="string">
            <text:p>UI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CASSIANA MACEDO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34302" calcext:value-type="float">
            <text:p>13430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NOELI FERREIRA GONÇAL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45063" calcext:value-type="float">
            <text:p>445063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INALVA DOS SANTOS D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96582" calcext:value-type="float">
            <text:p>196582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DO ROSARIO TEIXEIRA SOUZA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518296" calcext:value-type="float">
            <text:p>518296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NEUZILENE PEREIR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84453" calcext:value-type="float">
            <text:p>184453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SAILDES DIAS DA HORA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229850" calcext:value-type="float">
            <text:p>229850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TOMAZIA PEREIRA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497180" calcext:value-type="float">
            <text:p>497180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ISABETH CORDEIRO VASCO GONZAG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573459" calcext:value-type="float">
            <text:p>573459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SUELY INACIO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25911" calcext:value-type="float">
            <text:p>12591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PATRICIA DRIELY DOMINGO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789485" calcext:value-type="float">
            <text:p>789485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IANA MARIA DA SILVA SODRE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99651" calcext:value-type="float">
            <text:p>99651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WESLANE COSTA PEREIR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68196" calcext:value-type="float">
            <text:p>168196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DRE GOMES ROSA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05759" calcext:value-type="float">
            <text:p>205759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GELA DA COSTA CORRE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85226" calcext:value-type="float">
            <text:p>185226</text:p>
          </table:table-cell>
          <table:table-cell office:value-type="string" calcext:value-type="string">
            <text:p>UI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IBIA ALVES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57568" calcext:value-type="float">
            <text:p>257568</text:p>
          </table:table-cell>
          <table:table-cell office:value-type="string" calcext:value-type="string">
            <text:p>UI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A CLAUDIA DE OLIVEIRA</text:p>
          </table:table-cell>
          <table:table-cell table:style-name="ce16" office:value-type="string" calcext:value-type="string">
            <text:p>COORDENADOR CENTRO CIRÚRGICO</text:p>
          </table:table-cell>
          <table:table-cell office:value-type="string" calcext:value-type="string">
            <text:p>HMTJ</text:p>
          </table:table-cell>
          <table:table-cell office:value-type="float" office:value="919588" calcext:value-type="float">
            <text:p>919588</text:p>
          </table:table-cell>
          <table:table-cell table:style-name="ce27" office:value-type="string" calcext:value-type="string">
            <text:p>CENTRO CIRÚRGICO</text:p>
          </table:table-cell>
          <table:table-cell table:style-name="ce6" office:value-type="string" calcext:value-type="string">
            <text:p>SEGUNDA A SEXTA </text:p>
          </table:table-cell>
          <table:table-cell table:style-name="ce43" office:value-type="string" calcext:value-type="string">
            <text:p>07:00 -1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ÉLIA KAROLLINE MARINHO MOTA MELO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221010" calcext:value-type="float">
            <text:p>22101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FLÁVIA ALVES CABRAL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283346" calcext:value-type="float">
            <text:p>1283346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SILENE RODRIGUES DA SILVA</text:p>
          </table:table-cell>
          <table:table-cell table:style-name="ce16" office:value-type="string" calcext:value-type="string">
            <text:p>TÉCNICO DE SRPA</text:p>
          </table:table-cell>
          <table:table-cell office:value-type="string" calcext:value-type="string">
            <text:p>HMTJ</text:p>
          </table:table-cell>
          <table:table-cell office:value-type="float" office:value="1193620" calcext:value-type="float">
            <text:p>119362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BADIA GOMES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817030" calcext:value-type="float">
            <text:p>81703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DEZUITE BASTOS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45646" calcext:value-type="float">
            <text:p>145646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FABIANE RODRIGUES COST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327257" calcext:value-type="float">
            <text:p>327257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LICENÇA MATERNIDADE 01/09 A 30/0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ANINE DE SOUZA BARBOSA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68942" calcext:value-type="float">
            <text:p>668942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ANNAINA BISPO DE JESUS</text:p>
          </table:table-cell>
          <table:table-cell table:style-name="ce16" office:value-type="string" calcext:value-type="string">
            <text:p>TÉCNICO DE SRPA</text:p>
          </table:table-cell>
          <table:table-cell office:value-type="string" calcext:value-type="string">
            <text:p>HMTJ</text:p>
          </table:table-cell>
          <table:table-cell office:value-type="float" office:value="723208" calcext:value-type="float">
            <text:p>723208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ENE PEIXOTO DAMASCENO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92546" calcext:value-type="float">
            <text:p>192546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DRÉ DOS SANTOS SAL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318821" calcext:value-type="float">
            <text:p>1318821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TA ROSA DOS SANTOS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54093" calcext:value-type="float">
            <text:p>654093</text:p>
          </table:table-cell>
          <table:table-cell table:style-name="ce27" office:value-type="string" calcext:value-type="string">
            <text:p>CENTRO CIRÚRGICO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DIMAR DA SILVA VIEIRA JUNIOR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729460" calcext:value-type="float">
            <text:p>72946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EIZA NAYARA PIRES DE MORA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735914" calcext:value-type="float">
            <text:p>1735914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ROBERTO ELIAS DOS SANTOS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73615" calcext:value-type="float">
            <text:p>1173615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CHLOE <text:s/>MARTINS DOS RE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2012516" calcext:value-type="float">
            <text:p>2012516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RAYELY COSTA SILVA ARAU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620251" calcext:value-type="float">
            <text:p>1620251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AURA SILVA DE OLIVEIRA</text:p>
          </table:table-cell>
          <table:table-cell table:style-name="ce16" office:value-type="string" calcext:value-type="string">
            <text:p>TÉCNICO DE SRPA</text:p>
          </table:table-cell>
          <table:table-cell office:value-type="string" calcext:value-type="string">
            <text:p>HMTJ</text:p>
          </table:table-cell>
          <table:table-cell office:value-type="float" office:value="2338736" calcext:value-type="float">
            <text:p>2338736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LÓRIA JORDÂNIA GERVÁSIO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425270" calcext:value-type="float">
            <text:p>42527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KATIA ELAINE ALVES DE LIMA </text:p>
          </table:table-cell>
          <table:table-cell table:style-name="ce16" office:value-type="string" calcext:value-type="string">
            <text:p>TÉCNICO DE SRPA</text:p>
          </table:table-cell>
          <table:table-cell office:value-type="string" calcext:value-type="string">
            <text:p>HMTJ</text:p>
          </table:table-cell>
          <table:table-cell office:value-type="float" office:value="563498" calcext:value-type="float">
            <text:p>563498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LIENE FERREIRA REIS MIRAND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198598" calcext:value-type="float">
            <text:p>1198598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CIA BATISTA VIEIRA AMANCIO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1364395" calcext:value-type="float">
            <text:p>1364395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ANAÍNA DE FREITAS LOP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34633" calcext:value-type="float">
            <text:p>234633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JOSENI MADALENA DE AQUINO PAIXÃ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78648" calcext:value-type="float">
            <text:p>178648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DELAIDE TAVARES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60834" calcext:value-type="float">
            <text:p>60834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RLETE RODRIGUES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214937" calcext:value-type="float">
            <text:p>214937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VALQUÍRIA TEIXEIRA DE FARI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710" calcext:value-type="float">
            <text:p>4710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HELENA FERREIRA BRAG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45682" calcext:value-type="float">
            <text:p>145682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CRISLAYNE DO CARMO FEITO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03044" calcext:value-type="float">
            <text:p>403044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TEREZINHA FATIM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00352" calcext:value-type="float">
            <text:p>400352</text:p>
          </table:table-cell>
          <table:table-cell table:style-name="ce27" office:value-type="string" calcext:value-type="string">
            <text:p>CENTRO CIRÚRGICO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ELIA KAROLLINE MARINHO MOTA MELO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221010" calcext:value-type="float">
            <text:p>221010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ZILENE PEREIRA DO VALE SANTAN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50062" calcext:value-type="float">
            <text:p>50062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2, 4, 6, 8, 10, 12, 14, 16, 18, 20, 22, 24, 26, 28, 30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LEY <text:s/>FERREIRA SACRAMEN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56101" calcext:value-type="float">
            <text:p>56101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01 A 30/09/2026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TA ROSA DOS SANTOS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654093" calcext:value-type="float">
            <text:p>654093</text:p>
          </table:table-cell>
          <table:table-cell office:value-type="string" calcext:value-type="string">
            <text:p>CME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DIMAR DA SILVA VIEIRA JUNIOR 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729460" calcext:value-type="float">
            <text:p>729460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MELIA LEONOR DE FÁTIM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289277" calcext:value-type="float">
            <text:p>289277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GLORIA JORDANIA GERVASIO</text:p>
          </table:table-cell>
          <table:table-cell office:value-type="string" calcext:value-type="string">
            <text:p>ENFERMEIRO </text:p>
          </table:table-cell>
          <table:table-cell office:value-type="string" calcext:value-type="string">
            <text:p>HMTJ</text:p>
          </table:table-cell>
          <table:table-cell office:value-type="float" office:value="425270" calcext:value-type="float">
            <text:p>425270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EDNA CAIXETA ALVE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float" office:value="526461" calcext:value-type="float">
            <text:p>526461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 3, 5, 7, 9, 11, 13, 15, 17, 19, 21, 23, 25, 27, 29 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NEZ VIEIRA DA SILVA MATOS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318167" calcext:value-type="float">
            <text:p>318167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NA CRISTINA SILVA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666429" calcext:value-type="float">
            <text:p>666429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APARECIDA DE FAR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198046" calcext:value-type="float">
            <text:p>198046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SHEYLA RODRIGUES DOS SANTOS TINOC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609735" calcext:value-type="float">
            <text:p>609735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LINDIMARA RAMALHO BARCEL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64183" calcext:value-type="float">
            <text:p>64183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,4,7,10,13,16,19,22,25,28,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NERINEUSA DA COSTA E SILVA FREIRE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49973" calcext:value-type="float">
            <text:p>49973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3,6,9,12,15,18,21,24,27,30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MARIA SUELY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float" office:value="64026" calcext:value-type="float">
            <text:p>64026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2,5,8,11,14,17,20,23,26,29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office:value-type="string" calcext:value-type="string">
            <text:p>ADEMILCE DE FATIMA CAMILO QUIXABEIRA</text:p>
          </table:table-cell>
          <table:table-cell table:style-name="ce16"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float" office:value="468807" calcext:value-type="float">
            <text:p>468807</text:p>
          </table:table-cell>
          <table:table-cell office:value-type="string" calcext:value-type="string">
            <text:p>CME</text:p>
          </table:table-cell>
          <table:table-cell table:style-name="ce15" office:value-type="string" calcext:value-type="string">
            <text:p>LICENÇA MÉDICA</text:p>
          </table:table-cell>
          <table:table-cell office:value-type="string" calcext:value-type="string">
            <text:p>19:00 - 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7" office:value-type="string" calcext:value-type="string">
            <text:p>ANNA AMÉLIA DANTAS DE OLIVEIRA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6173" calcext:value-type="float">
            <text:p>16173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21" calcext:value-type="date">
            <text:p>21/09/2026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ANDRÉ ELIAS ABREU PASSOS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5771" calcext:value-type="float">
            <text:p>15771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3,10,17,24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48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LUCAS PAES DE REZENDE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9760" calcext:value-type="float">
            <text:p>19760</text:p>
          </table:table-cell>
          <table:table-cell table:style-name="ce27" office:value-type="string" calcext:value-type="string">
            <text:p>CENTRO CIRÚRGICO</text:p>
          </table:table-cell>
          <table:table-cell table:style-name="ce37" office:value-type="string" calcext:value-type="string">
            <text:p>05, 19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24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FLÁVIA SANTOS ARAÚJO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1324" calcext:value-type="float">
            <text:p>21324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9,12,16,23,26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60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FRANKS AUGUSTO VALIM FILHO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0214" calcext:value-type="float">
            <text:p>20214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02" calcext:value-type="date">
            <text:p>02/09/2026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GUILHERME FERREIRA BARROS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1292" calcext:value-type="float">
            <text:p>21292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15,20,22,27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48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SILVIO DIAS DA COSTA NETO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9158" calcext:value-type="float">
            <text:p>9158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7,13,14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36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SARSON RENER C. OLIVEIRA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4984" calcext:value-type="float">
            <text:p>14984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1,04,06,08,11,18,25,28,29,30</text:p>
          </table:table-cell>
          <table:table-cell office:value-type="string" calcext:value-type="string">
            <text:p>07:00 - 19:00</text:p>
          </table:table-cell>
          <table:table-cell table:style-name="ce27" office:value-type="string" calcext:value-type="string">
            <text:p>120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ANDRÉ ELIAS ABREU PASSOS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5771" calcext:value-type="float">
            <text:p>15771</text:p>
          </table:table-cell>
          <table:table-cell table:style-name="ce27" office:value-type="string" calcext:value-type="string">
            <text:p>CENTRO CIRÚRGICO</text:p>
          </table:table-cell>
          <table:table-cell table:style-name="ce37" office:value-type="string" calcext:value-type="string">
            <text:p>03,10,17,24,27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60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7" office:value-type="string" calcext:value-type="string">
            <text:p>ANNA AMÉLIA DANTAS DE OLIVEIRA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6173" calcext:value-type="float">
            <text:p>16173</text:p>
          </table:table-cell>
          <table:table-cell table:style-name="ce27" office:value-type="string" calcext:value-type="string">
            <text:p>CENTRO CIRÚRGICO</text:p>
          </table:table-cell>
          <table:table-cell table:style-name="ce37" office:value-type="date" office:date-value="2026-09-21" calcext:value-type="date">
            <text:p>21/set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ADALBERTO CAMPOS DE MORAIS JUNIOR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9763" calcext:value-type="float">
            <text:p>19763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2,09,16,23,30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60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FRANKS AUGUSTO VALIM FILHO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0214" calcext:value-type="float">
            <text:p>20214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5,19,26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36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GUILHERME FERREIRA BARROS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1292" calcext:value-type="float">
            <text:p>21292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20" calcext:value-type="date">
            <text:p>20/09/2026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MARCOS TÚLIO RIOS TELES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662" calcext:value-type="float">
            <text:p>1662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13" calcext:value-type="date">
            <text:p>13/09/2026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LUCAS PAES DE REZENDE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9760" calcext:value-type="float">
            <text:p>19760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1,08,15,22,29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60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RAYSSA RAIZA MOREIRA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21820" calcext:value-type="float">
            <text:p>21820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12" calcext:value-type="date">
            <text:p>12/09/2026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SILVIO DIAS DA COSTA NETO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9158" calcext:value-type="float">
            <text:p>9158</text:p>
          </table:table-cell>
          <table:table-cell table:style-name="ce27" office:value-type="string" calcext:value-type="string">
            <text:p>CENTRO CIRÚRGICO</text:p>
          </table:table-cell>
          <table:table-cell table:style-name="ce36" office:value-type="date" office:date-value="2026-09-06" calcext:value-type="date">
            <text:p>06/09/2026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12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8" office:value-type="string" calcext:value-type="string">
            <text:p>SARSON RENER C. OLIVEIRA </text:p>
          </table:table-cell>
          <table:table-cell table:style-name="ce4" office:value-type="string" calcext:value-type="string">
            <text:p>ANESTESISTA</text:p>
          </table:table-cell>
          <table:table-cell table:style-name="ce27" office:value-type="string" calcext:value-type="string">
            <text:p>PJ</text:p>
          </table:table-cell>
          <table:table-cell table:style-name="ce34" office:value-type="float" office:value="14984" calcext:value-type="float">
            <text:p>14984</text:p>
          </table:table-cell>
          <table:table-cell table:style-name="ce27" office:value-type="string" calcext:value-type="string">
            <text:p>CENTRO CIRÚRGICO</text:p>
          </table:table-cell>
          <table:table-cell table:style-name="ce27" office:value-type="string" calcext:value-type="string">
            <text:p>04,07,11,14,18,25,28</text:p>
          </table:table-cell>
          <table:table-cell office:value-type="string" calcext:value-type="string">
            <text:p>19:00 - 07:00</text:p>
          </table:table-cell>
          <table:table-cell table:style-name="ce27" office:value-type="string" calcext:value-type="string">
            <text:p>84H</text:p>
          </table:table-cell>
          <table:table-cell table:style-name="ce4" office:value-type="string" calcext:value-type="string">
            <text:p>ANESTES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ALICE SOUSA ALMEID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315" calcext:value-type="float">
            <text:p>20315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2,9,12,16,23,30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3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ALICE SOUSA ALMEID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315" calcext:value-type="float">
            <text:p>20315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8,12,15,22,29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3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7" office:value-type="string" calcext:value-type="string">
            <text:p>AIKA LOIANY ANDRADE DE CAMARGO </text:p>
          </table:table-cell>
          <table:table-cell office:value-type="string" calcext:value-type="string">
            <text:p>PEDIATRIA</text:p>
          </table:table-cell>
          <table:table-cell table:style-name="ce7" office:value-type="string" calcext:value-type="string">
            <text:p>PJ</text:p>
          </table:table-cell>
          <table:table-cell table:style-name="ce19" office:value-type="float" office:value="21288" calcext:value-type="float">
            <text:p>21288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15,29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3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ANDRESSA LACERDA DA SILVA MORAI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39" calcext:value-type="float">
            <text:p>21539</text:p>
          </table:table-cell>
          <table:table-cell office:value-type="string" calcext:value-type="string">
            <text:p>UI</text:p>
          </table:table-cell>
          <table:table-cell table:style-name="ce12" office:value-type="float" office:value="5.19" calcext:value-type="float">
            <text:p>5,19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9" office:value-type="string" calcext:value-type="string">
            <text:p>ANDRESSA LORRANY BATISTA ALMEID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36" calcext:value-type="float">
            <text:p>21536</text:p>
          </table:table-cell>
          <table:table-cell office:value-type="string" calcext:value-type="string">
            <text:p>UI</text:p>
          </table:table-cell>
          <table:table-cell table:style-name="ce12" office:value-type="float" office:value="5.19" calcext:value-type="float">
            <text:p>5,19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BETTINA PENA MACHAD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86" calcext:value-type="float">
            <text:p>21586</text:p>
          </table:table-cell>
          <table:table-cell office:value-type="string" calcext:value-type="string">
            <text:p>UI</text:p>
          </table:table-cell>
          <table:table-cell table:style-name="ce12" office:value-type="float" office:value="6.2" calcext:value-type="float">
            <text:p>6,2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BETTINA PENA MACHAD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86" calcext:value-type="float">
            <text:p>21586</text:p>
          </table:table-cell>
          <table:table-cell office:value-type="string" calcext:value-type="string">
            <text:p>UI</text:p>
          </table:table-cell>
          <table:table-cell table:style-name="ce12" office:value-type="float" office:value="2.27" calcext:value-type="float">
            <text:p>2,27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BRUNA VIEGAS AMARAL AMORIM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9874" calcext:value-type="float">
            <text:p>19874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2,7,8,14,16,21,22,28,30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10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CARLA AMARAL VI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3186" calcext:value-type="float">
            <text:p>13186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2,16,30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ELINE LOUISE SOUZA OLIV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10" calcext:value-type="float">
            <text:p>20110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7,8,14,15,21,22,28,29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5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ELINE LOUISE SOUZA OLIV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10" calcext:value-type="float">
            <text:p>20110</text:p>
          </table:table-cell>
          <table:table-cell office:value-type="string" calcext:value-type="string">
            <text:p>UI</text:p>
          </table:table-cell>
          <table:table-cell table:style-name="ce12" office:value-type="float" office:value="8.22" calcext:value-type="float">
            <text:p>8,22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E MENEZES COUT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09" calcext:value-type="float">
            <text:p>19809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3,4,7,8,11,14,15,17,18,21,22,25,28,29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90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E MENEZES COUT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09" calcext:value-type="float">
            <text:p>19809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4,11,18,25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A SILVA TEIX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23" calcext:value-type="float">
            <text:p>20123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2,4,9,11,12,13,16,18,23,25,30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6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A SILVA TEIX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23" calcext:value-type="float">
            <text:p>20123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4,7,9,11,18,21,23,25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4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9" office:value-type="string" calcext:value-type="string">
            <text:p>GABRIELA PAIVA GRIJÓ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80" calcext:value-type="float">
            <text:p>21580</text:p>
          </table:table-cell>
          <table:table-cell office:value-type="string" calcext:value-type="string">
            <text:p>UI</text:p>
          </table:table-cell>
          <table:table-cell table:style-name="ce12" office:value-type="float" office:value="13.27" calcext:value-type="float">
            <text:p>13,27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9" office:value-type="string" calcext:value-type="string">
            <text:p>GABRIELA PAIVA GRIJÓ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580" calcext:value-type="float">
            <text:p>21580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2,13,27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JAQUELINE NOGUEIRA DE SOUZ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4065" calcext:value-type="float">
            <text:p>14065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7,14,21,28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4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JOYCE KAROLYNY LOPES DE SOUZ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9" office:value-type="float" office:value="21358" calcext:value-type="float">
            <text:p>21358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3,4,9,10,17,18,23,24,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9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JÚLIA MOURA NADER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0022" calcext:value-type="float">
            <text:p>20022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5,19,26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1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JÚLIA MOURA NADER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0022" calcext:value-type="float">
            <text:p>20022</text:p>
          </table:table-cell>
          <table:table-cell office:value-type="string" calcext:value-type="string">
            <text:p>UI</text:p>
          </table:table-cell>
          <table:table-cell table:style-name="ce12" office:value-type="float" office:value="19.26" calcext:value-type="float">
            <text:p>19,26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JÚLIA MOURA NADER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0022" calcext:value-type="float">
            <text:p>20022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4,18,26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3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LUDYMILLA CANDIDA RIBEIRO DA SILV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2697" calcext:value-type="float">
            <text:p>12697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7,14,15,21,28,29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4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0" office:value-type="string" calcext:value-type="string">
            <text:p>MARIA <text:s/>CAROLINA PADOVANI GUER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0" office:value-type="float" office:value="21118" calcext:value-type="float">
            <text:p>21118</text:p>
          </table:table-cell>
          <table:table-cell office:value-type="string" calcext:value-type="string">
            <text:p>UI</text:p>
          </table:table-cell>
          <table:table-cell table:style-name="ce12" office:value-type="float" office:value="12.26" calcext:value-type="float">
            <text:p>12,26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MARIANA FASSA VEZZANI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975" calcext:value-type="float">
            <text:p>19975</text:p>
          </table:table-cell>
          <table:table-cell office:value-type="string" calcext:value-type="string">
            <text:p>UI</text:p>
          </table:table-cell>
          <table:table-cell table:style-name="ce12" office:value-type="float" office:value="13.27" calcext:value-type="float">
            <text:p>13,27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ATEUS DIAS BORGES DA SILV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8" office:value-type="string" calcext:value-type="string">
            <office:annotation draw:style-name="gr2" svg:width="3.043cm" svg:height="2.064cm" svg:x="16.389cm" svg:y="591.815cm" draw:caption-point-x="3.588cm" draw:caption-point-y="97.546cm">
              <dc:date>2026-08-21T16:15:41.09678</dc:date>
              <text:p>Comentário:</text:p>
              <text:p><text:s text:c="4"/>Não possuem RQE</text:p>
            </office:annotation>
            <text:p>N/A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3,5,10,17,20,24,27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4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ATEUS DIAS BORGES DA SILV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8" office:value-type="string" calcext:value-type="string">
            <office:annotation draw:style-name="gr2" svg:width="3.043cm" svg:height="2.064cm" svg:x="16.389cm" svg:y="594.573cm" draw:caption-point-x="3.588cm" draw:caption-point-y="97.998cm">
              <dc:date>2026-08-21T16:15:41.09703</dc:date>
              <text:p>Comentário:</text:p>
              <text:p><text:s text:c="4"/>Não possuem RQE</text:p>
            </office:annotation>
            <text:p>N/A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5,13,20,27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AYARA MARTINS LOPE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4689" calcext:value-type="float">
            <text:p>14689</text:p>
          </table:table-cell>
          <table:table-cell office:value-type="string" calcext:value-type="string">
            <text:p>UI</text:p>
          </table:table-cell>
          <table:table-cell table:style-name="ce12" office:value-type="float" office:value="3.17" calcext:value-type="float">
            <text:p>3,17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ELINA BEQUER DE SOUS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307" calcext:value-type="float">
            <text:p>21307</text:p>
          </table:table-cell>
          <table:table-cell office:value-type="string" calcext:value-type="string">
            <text:p>UI</text:p>
          </table:table-cell>
          <table:table-cell table:style-name="ce12" office:value-type="float" office:value="26" calcext:value-type="float">
            <text:p>26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ELINA BEQUER DE SOUS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307" calcext:value-type="float">
            <text:p>21307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3,9,17,23,26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30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ELINA BEQUER DE SOUS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21307" calcext:value-type="float">
            <text:p>21307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3,6,9,10,11,12,13,16,17,20,23,24,25,30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16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NARYANNA RENATA ARANTES DE MORAI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52" calcext:value-type="float">
            <text:p>19852</text:p>
          </table:table-cell>
          <table:table-cell office:value-type="string" calcext:value-type="string">
            <text:p>UI</text:p>
          </table:table-cell>
          <table:table-cell table:style-name="ce12" office:value-type="float" office:value="19" calcext:value-type="float">
            <text:p>19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NARYANNA RENATA ARANTES DE MORAI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52" calcext:value-type="float">
            <text:p>19852</text:p>
          </table:table-cell>
          <table:table-cell office:value-type="string" calcext:value-type="string">
            <text:p>UI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NARYANNA RENATA ARANTES DE MORAI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52" calcext:value-type="float">
            <text:p>19852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6,8,11,20,23,25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7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0" office:value-type="string" calcext:value-type="string">
            <text:p>PAULA DAHER RASSI GUIMARÃE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0" office:value-type="float" office:value="19932" calcext:value-type="float">
            <text:p>19932</text:p>
          </table:table-cell>
          <table:table-cell office:value-type="string" calcext:value-type="string">
            <text:p>UI</text:p>
          </table:table-cell>
          <table:table-cell table:style-name="ce12" office:value-type="float" office:value="6" calcext:value-type="float">
            <text:p>6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0" office:value-type="string" calcext:value-type="string">
            <text:p>PAULA DAHER RASSI GUIMARÃE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0" office:value-type="float" office:value="19932" calcext:value-type="float">
            <text:p>19932</text:p>
          </table:table-cell>
          <table:table-cell office:value-type="string" calcext:value-type="string">
            <text:p>UI</text:p>
          </table:table-cell>
          <table:table-cell table:style-name="ce12" office:value-type="float" office:value="5.6" calcext:value-type="float">
            <text:p>5,6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PATRICIA DE PAULA MIGUEL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5019" calcext:value-type="float">
            <text:p>15019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2,16,30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8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RAÍSSA LELITSCEWA DA BELA CRUZ FARI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62" calcext:value-type="float">
            <text:p>19862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0,14,24,28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24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0" office:value-type="string" calcext:value-type="string">
            <text:p>RAQUEL ARAÚJO CARVALH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20" office:value-type="float" office:value="21481" calcext:value-type="float">
            <text:p>21481</text:p>
          </table:table-cell>
          <table:table-cell office:value-type="string" calcext:value-type="string">
            <text:p>UI</text:p>
          </table:table-cell>
          <table:table-cell table:style-name="ce12" office:value-type="float" office:value="6.2" calcext:value-type="float">
            <text:p>6,2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TAYRO DA SILVA VI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9" office:value-type="float" office:value="21263" calcext:value-type="float">
            <text:p>21263</text:p>
          </table:table-cell>
          <table:table-cell office:value-type="string" calcext:value-type="string">
            <text:p>UI</text:p>
          </table:table-cell>
          <table:table-cell table:style-name="ce12" office:value-type="string" calcext:value-type="string">
            <text:p>1,15,29</text:p>
          </table:table-cell>
          <table:table-cell table:style-name="ce12" office:value-type="string" calcext:value-type="string">
            <text:p>19:00 - 07:00</text:p>
          </table:table-cell>
          <table:table-cell table:style-name="ce12" office:value-type="string" calcext:value-type="string">
            <text:p>36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VITÓRIA MARIA FULANETTE CORRÊ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9723" calcext:value-type="float">
            <text:p>19723</text:p>
          </table:table-cell>
          <table:table-cell office:value-type="string" calcext:value-type="string">
            <text:p>UI</text:p>
          </table:table-cell>
          <table:table-cell table:style-name="ce12" office:value-type="float" office:value="10.24" calcext:value-type="float">
            <text:p>10,24</text:p>
          </table:table-cell>
          <table:table-cell table:style-name="ce43" office:value-type="string" calcext:value-type="string">
            <text:p>07:00 -13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VITÓRIA MARIA FULANETTE CORRÊ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9723" calcext:value-type="float">
            <text:p>19723</text:p>
          </table:table-cell>
          <table:table-cell office:value-type="string" calcext:value-type="string">
            <text:p>UI</text:p>
          </table:table-cell>
          <table:table-cell table:style-name="ce12" office:value-type="float" office:value="10.24" calcext:value-type="float">
            <text:p>10,24</text:p>
          </table:table-cell>
          <table:table-cell table:style-name="ce12" office:value-type="string" calcext:value-type="string">
            <text:p>13:00 - 19:00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PLANTONISTA 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ALICE SOUSA ALMEIDA 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315" calcext:value-type="float">
            <text:p>20315</text:p>
          </table:table-cell>
          <table:table-cell table:style-name="ce4" office:value-type="string" calcext:value-type="string">
            <text:p>DIARISTA - UI</text:p>
          </table:table-cell>
          <table:table-cell table:style-name="ce12" office:value-type="float" office:value="5.6" calcext:value-type="float">
            <text:p>5,6</text:p>
          </table:table-cell>
          <table:table-cell table:style-name="ce12" office:value-type="string" calcext:value-type="string">
            <text:p>07:00 - 11:00</text:p>
          </table:table-cell>
          <table:table-cell table:style-name="ce12" office:value-type="string" calcext:value-type="string">
            <text:p>8H</text:p>
          </table:table-cell>
          <table:table-cell table:style-name="ce12" office:value-type="string" calcext:value-type="string">
            <text:p>DIARISTA UI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ELINE LOUISE SOUZA OLIV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10" calcext:value-type="float">
            <text:p>20110</text:p>
          </table:table-cell>
          <table:table-cell table:style-name="ce4" office:value-type="string" calcext:value-type="string">
            <text:p>DIARISTA - UI</text:p>
          </table:table-cell>
          <table:table-cell table:style-name="ce12" office:value-type="float" office:value="26" calcext:value-type="float">
            <text:p>26</text:p>
          </table:table-cell>
          <table:table-cell table:style-name="ce12" office:value-type="string" calcext:value-type="string">
            <text:p>07:00 - 11:00</text:p>
          </table:table-cell>
          <table:table-cell table:style-name="ce12" office:value-type="string" calcext:value-type="string">
            <text:p>4H</text:p>
          </table:table-cell>
          <table:table-cell table:style-name="ce12" office:value-type="string" calcext:value-type="string">
            <text:p>DIARISTA UI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E MENEZES COUTO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809" calcext:value-type="float">
            <text:p>19809</text:p>
          </table:table-cell>
          <table:table-cell table:style-name="ce4" office:value-type="string" calcext:value-type="string">
            <text:p>DIARISTA - UI</text:p>
          </table:table-cell>
          <table:table-cell table:style-name="ce12" office:value-type="float" office:value="20.27" calcext:value-type="float">
            <text:p>20,27</text:p>
          </table:table-cell>
          <table:table-cell table:style-name="ce12" office:value-type="string" calcext:value-type="string">
            <text:p>07:00 - 11:00</text:p>
          </table:table-cell>
          <table:table-cell table:style-name="ce12" office:value-type="string" calcext:value-type="string">
            <text:p>8H</text:p>
          </table:table-cell>
          <table:table-cell table:style-name="ce12" office:value-type="string" calcext:value-type="string">
            <text:p>DIARISTA UI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GABRIELA DA SILVA TEIX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123" calcext:value-type="float">
            <text:p>20123</text:p>
          </table:table-cell>
          <table:table-cell table:style-name="ce4" office:value-type="string" calcext:value-type="string">
            <text:p>DIARISTA - UI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string" calcext:value-type="string">
            <text:p>07:00 - 11:00</text:p>
          </table:table-cell>
          <table:table-cell table:style-name="ce12" office:value-type="string" calcext:value-type="string">
            <text:p>4H</text:p>
          </table:table-cell>
          <table:table-cell table:style-name="ce12" office:value-type="string" calcext:value-type="string">
            <text:p>DIARISTA UI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LUDYMILLA CANDIDA RIBEIRO DA SILV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2697" calcext:value-type="float">
            <text:p>12697</text:p>
          </table:table-cell>
          <table:table-cell table:style-name="ce4" office:value-type="string" calcext:value-type="string">
            <text:p>DIARISTA - UI</text:p>
          </table:table-cell>
          <table:table-cell table:style-name="ce4" office:value-type="string" calcext:value-type="string">
            <text:p>1,2,3,4,7,8,9,10,11,12,13,14,15,16,17,18,21,22,23,24,25,28,29,30</text:p>
          </table:table-cell>
          <table:table-cell table:style-name="ce12" office:value-type="string" calcext:value-type="string">
            <text:p>07:00 - 11:00</text:p>
          </table:table-cell>
          <table:table-cell table:style-name="ce4" office:value-type="string" calcext:value-type="string">
            <text:p>96H</text:p>
          </table:table-cell>
          <table:table-cell table:style-name="ce12" office:value-type="string" calcext:value-type="string">
            <text:p>DIARISTA UI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LUDYMILLA CANDIDA RIBEIRO DA SILV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2697" calcext:value-type="float">
            <text:p>12697</text:p>
          </table:table-cell>
          <table:table-cell table:style-name="ce4" office:value-type="string" calcext:value-type="string">
            <text:p>DIARISTA - UCIN</text:p>
          </table:table-cell>
          <table:table-cell table:style-name="ce4" office:value-type="string" calcext:value-type="string">
            <text:p>10,15,24,29</text:p>
          </table:table-cell>
          <table:table-cell table:style-name="ce12" office:value-type="string" calcext:value-type="string">
            <text:p>13:00 - 17:00</text:p>
          </table:table-cell>
          <table:table-cell table:style-name="ce4" office:value-type="string" calcext:value-type="string">
            <text:p>16H</text:p>
          </table:table-cell>
          <table:table-cell table:style-name="ce12" office:value-type="string" calcext:value-type="string">
            <text:p>DIARISTA UCIN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CARLA AMARAL VI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7250" calcext:value-type="float">
            <text:p>17250</text:p>
          </table:table-cell>
          <table:table-cell table:style-name="ce4" office:value-type="string" calcext:value-type="string">
            <text:p>DIARISTA - UCIN</text:p>
          </table:table-cell>
          <table:table-cell table:style-name="ce4" office:value-type="string" calcext:value-type="string">
            <text:p>1,2,3,4,5,6,7,8,9,10,11,12,13,14,15,16,17,18,19,20,21,22,23,24,25,26,27,28,29,30</text:p>
          </table:table-cell>
          <table:table-cell table:style-name="ce12" office:value-type="string" calcext:value-type="string">
            <text:p>07:00 - 11:00</text:p>
          </table:table-cell>
          <table:table-cell table:style-name="ce4" office:value-type="string" calcext:value-type="string">
            <text:p>120H</text:p>
          </table:table-cell>
          <table:table-cell table:style-name="ce12" office:value-type="string" calcext:value-type="string">
            <text:p>DIARISTA UCIN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CARLA AMARAL VI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7250" calcext:value-type="float">
            <text:p>17250</text:p>
          </table:table-cell>
          <table:table-cell table:style-name="ce4" office:value-type="string" calcext:value-type="string">
            <text:p>DIARISTA - UCIN</text:p>
          </table:table-cell>
          <table:table-cell table:style-name="ce4" office:value-type="string" calcext:value-type="string">
            <text:p>5,6,7,12,13,16,19,20,21,26,27,30</text:p>
          </table:table-cell>
          <table:table-cell table:style-name="ce12" office:value-type="string" calcext:value-type="string">
            <text:p>13:00 - 17:00</text:p>
          </table:table-cell>
          <table:table-cell table:style-name="ce4" office:value-type="string" calcext:value-type="string">
            <text:p>48H</text:p>
          </table:table-cell>
          <table:table-cell table:style-name="ce12" office:value-type="string" calcext:value-type="string">
            <text:p>DIARISTA UCIN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4" office:value-type="string" calcext:value-type="string">
            <text:p>MAYARA MARTINS LOPES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float" office:value="14689" calcext:value-type="float">
            <text:p>14689</text:p>
          </table:table-cell>
          <table:table-cell table:style-name="ce4" office:value-type="string" calcext:value-type="string">
            <text:p>DIARISTA - UCIN</text:p>
          </table:table-cell>
          <table:table-cell table:style-name="ce4" office:value-type="float" office:value="9.23" calcext:value-type="float">
            <text:p>9,23</text:p>
          </table:table-cell>
          <table:table-cell table:style-name="ce12" office:value-type="string" calcext:value-type="string">
            <text:p>13:00 - 17:00</text:p>
          </table:table-cell>
          <table:table-cell table:style-name="ce4" office:value-type="string" calcext:value-type="string">
            <text:p>8H</text:p>
          </table:table-cell>
          <table:table-cell table:style-name="ce12" office:value-type="string" calcext:value-type="string">
            <text:p>DIARISTA UCIN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PATRICIA DE PAULA MIGUEL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5019" calcext:value-type="float">
            <text:p>15019</text:p>
          </table:table-cell>
          <table:table-cell table:style-name="ce4" office:value-type="string" calcext:value-type="string">
            <text:p>DIARISTA - UCIN</text:p>
          </table:table-cell>
          <table:table-cell table:style-name="ce4" office:value-type="string" calcext:value-type="string">
            <text:p>8,11,14,17,18,22,25,28</text:p>
          </table:table-cell>
          <table:table-cell table:style-name="ce12" office:value-type="string" calcext:value-type="string">
            <text:p>13:00 - 17:00</text:p>
          </table:table-cell>
          <table:table-cell table:style-name="ce4" office:value-type="string" calcext:value-type="string">
            <text:p>32H</text:p>
          </table:table-cell>
          <table:table-cell table:style-name="ce12" office:value-type="string" calcext:value-type="string">
            <text:p>DIARISTA UCIN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12" office:value-type="string" calcext:value-type="string">
            <text:p>CARLA AMARAL VIEIRA</text:p>
          </table:table-cell>
          <table:table-cell table:style-name="ce4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12" office:value-type="string" calcext:value-type="string">
            <text:p>NEO17250</text:p>
          </table:table-cell>
          <table:table-cell table:style-name="ce12" office:value-type="string" calcext:value-type="string">
            <text:p>UCIN</text:p>
          </table:table-cell>
          <table:table-cell table:number-columns-repeated="3" table:style-name="ce38" office:value-type="string" calcext:value-type="string">
            <text:p>SOB DEMANDA </text:p>
          </table:table-cell>
          <table:table-cell table:style-name="ce12" office:value-type="string" calcext:value-type="string">
            <text:p>COORDENAÇÃO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1" office:value-type="string" calcext:value-type="string">
            <text:p>ALINE MAGALHAES RODRIGUES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string" calcext:value-type="string">
            <office:annotation draw:style-name="gr2" svg:width="3.043cm" svg:height="2.064cm" svg:x="16.389cm" svg:y="669.058cm" draw:caption-point-x="3.588cm" draw:caption-point-y="110.19cm">
              <dc:date>2026-08-21T16:15:41.09813</dc:date>
              <text:p>Comentário:</text:p>
              <text:p><text:s text:c="4"/>Não possuem RQE</text:p>
            </office:annotation>
            <text:p>N/A</text:p>
          </table:table-cell>
          <table:table-cell table:style-name="ce28" office:value-type="string" calcext:value-type="string">
            <text:p>ULTRASSOM</text:p>
          </table:table-cell>
          <table:table-cell table:style-name="ce39" office:value-type="string" calcext:value-type="string">
            <text:p>10T, 11M, 24T, 25M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12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2" office:value-type="string" calcext:value-type="string">
            <text:p>RAPHAEL ANTÔNIO DE SOUZA MORAIS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string" calcext:value-type="string">
            <office:annotation draw:style-name="gr2" svg:width="3.043cm" svg:height="2.064cm" svg:x="16.389cm" svg:y="671.818cm" draw:caption-point-x="3.588cm" draw:caption-point-y="110.641cm">
              <dc:date>2026-08-21T16:15:41.09845</dc:date>
              <text:p>Comentário:</text:p>
              <text:p><text:s text:c="4"/>Não possuem RQE</text:p>
            </office:annotation>
            <text:p>N/A</text:p>
          </table:table-cell>
          <table:table-cell table:style-name="ce28" office:value-type="string" calcext:value-type="string">
            <text:p>ULTRASSOM</text:p>
          </table:table-cell>
          <table:table-cell table:style-name="ce22" office:value-type="string" calcext:value-type="string">
            <text:p>01T, 02T, 04, 07, 08T, 09T, 12, 13, 14, 15T, 16T, 18, 21, 22T, 23T, 26, 27, 28, 29T, 30T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36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2" office:value-type="string" calcext:value-type="string">
            <text:p>FERNANDO GUIMARÃES SILVA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float" office:value="20383" calcext:value-type="float">
            <text:p>20383</text:p>
          </table:table-cell>
          <table:table-cell table:style-name="ce28" office:value-type="string" calcext:value-type="string">
            <text:p>ULTRASSOM</text:p>
          </table:table-cell>
          <table:table-cell table:style-name="ce22" office:value-type="string" calcext:value-type="string">
            <text:p>01M, 06, 08M, 15M, 20, 22M, 29M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12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2" office:value-type="string" calcext:value-type="string">
            <text:p>ANDRESSA CAROLINE SILVA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float" office:value="18313" calcext:value-type="float">
            <text:p>18313</text:p>
          </table:table-cell>
          <table:table-cell table:style-name="ce28" office:value-type="string" calcext:value-type="string">
            <text:p>ULTRASSOM</text:p>
          </table:table-cell>
          <table:table-cell table:style-name="ce39" office:value-type="string" calcext:value-type="string">
            <text:p>02M, 03M, 09M, 10M, 11T, 16M, 17M, 23M, 24M, 25T, 30M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12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2" office:value-type="string" calcext:value-type="string">
            <text:p>ANA LUIZA AGUIAR AVILA JUIZ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string" calcext:value-type="string">
            <office:annotation draw:style-name="gr2" svg:width="3.043cm" svg:height="2.064cm" svg:x="16.389cm" svg:y="680.094cm" draw:caption-point-x="3.588cm" draw:caption-point-y="111.996cm">
              <dc:date>2026-08-21T16:15:41.09877</dc:date>
              <text:p>Comentário:</text:p>
              <text:p><text:s text:c="4"/>Não possuem RQE</text:p>
            </office:annotation>
            <text:p>N/A</text:p>
          </table:table-cell>
          <table:table-cell table:style-name="ce28" office:value-type="string" calcext:value-type="string">
            <text:p>ULTRASSOM</text:p>
          </table:table-cell>
          <table:table-cell table:style-name="ce22" office:value-type="string" calcext:value-type="string">
            <text:p>03T, 17T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06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2" office:value-type="string" calcext:value-type="string">
            <text:p>HENRI NAVES E SIQUEIRA</text:p>
          </table:table-cell>
          <table:table-cell table:style-name="ce21" office:value-type="string" calcext:value-type="string">
            <text:p>USG - PLANTÃO</text:p>
          </table:table-cell>
          <table:table-cell table:style-name="ce28" office:value-type="string" calcext:value-type="string">
            <text:p>PJ</text:p>
          </table:table-cell>
          <table:table-cell table:style-name="ce28" office:value-type="float" office:value="18342" calcext:value-type="float">
            <text:p>18342</text:p>
          </table:table-cell>
          <table:table-cell table:style-name="ce28" office:value-type="string" calcext:value-type="string">
            <text:p>ULTRASSOM</text:p>
          </table:table-cell>
          <table:table-cell table:style-name="ce28" office:value-type="string" calcext:value-type="string">
            <text:p>05, 19</text:p>
          </table:table-cell>
          <table:table-cell table:style-name="ce46" office:value-type="string" calcext:value-type="string">
            <text:p>7-19H / 7-13H / 13-19H</text:p>
          </table:table-cell>
          <table:table-cell table:style-name="ce28" office:value-type="string" calcext:value-type="string">
            <text:p>12H</text:p>
          </table:table-cell>
          <table:table-cell table:style-name="ce28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AMINY MARIA DO CARMO SOUZ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979" calcext:value-type="float">
            <text:p>2097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7, 14, 21, 28</text:p>
          </table:table-cell>
          <table:table-cell table:style-name="ce19" office:value-type="string" calcext:value-type="string">
            <text:p>13:00 - 19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ANA CARLA MARTINS RODRIGU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27" calcext:value-type="float">
            <text:p>20227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9, 16, 23, 30</text:p>
          </table:table-cell>
          <table:table-cell table:style-name="ce19" office:value-type="string" calcext:value-type="string">
            <text:p>07:00 - 13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ANA CARLA MARTINS RODRIGU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27" calcext:value-type="float">
            <text:p>20227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4, 09, 16, 23, 30</text:p>
          </table:table-cell>
          <table:table-cell table:style-name="ce19" office:value-type="string" calcext:value-type="string">
            <text:p>13:00 - 19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ANDRESSA CAROLINE SILV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8313" calcext:value-type="float">
            <text:p>18313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12, 26</text:p>
          </table:table-cell>
          <table:table-cell table:style-name="ce19" office:value-type="string" calcext:value-type="string">
            <text:p>13:00 - 19:00</text:p>
          </table:table-cell>
          <table:table-cell table:style-name="ce23" office:value-type="string" calcext:value-type="string">
            <text:p>1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ANITA CÉLIA NAVES DA SILV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7194" calcext:value-type="float">
            <text:p>17194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float" office:value="26" calcext:value-type="float">
            <text:p>26</text:p>
          </table:table-cell>
          <table:table-cell table:style-name="ce19" office:value-type="string" calcext:value-type="string">
            <text:p>13:00 - 19:00</text:p>
          </table:table-cell>
          <table:table-cell table:style-name="ce23" office:value-type="string" calcext:value-type="string">
            <text:p>06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BRUNA LOSE DE GODOY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7048" calcext:value-type="float">
            <text:p>1704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6, 13, 20, 27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2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BRUNA LOSE DE GODOY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7048" calcext:value-type="float">
            <text:p>1704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4, 16, 30</text:p>
          </table:table-cell>
          <table:table-cell table:style-name="ce44" office:value-type="string" calcext:value-type="string">
            <text:p>13:00 - 19:00</text:p>
          </table:table-cell>
          <table:table-cell table:style-name="ce23" office:value-type="string" calcext:value-type="string">
            <text:p>1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CAMILA GOMES DE SOUZ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189" calcext:value-type="float">
            <text:p>2118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5, 12, 19, 26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2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CAMILA GOMES DE SOUZ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189" calcext:value-type="float">
            <text:p>2118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11, 19, 25, 26</text:p>
          </table:table-cell>
          <table:table-cell table:style-name="ce44" office:value-type="string" calcext:value-type="string">
            <text:p>19:00 ÀS 07:00</text:p>
          </table:table-cell>
          <table:table-cell table:style-name="ce23" office:value-type="string" calcext:value-type="string">
            <text:p>4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DANIELLA DE GODOI NASCIUTTI RASSI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2358" calcext:value-type="float">
            <text:p>1235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float" office:value="12" calcext:value-type="float">
            <text:p>12</text:p>
          </table:table-cell>
          <table:table-cell table:style-name="ce44" office:value-type="string" calcext:value-type="string">
            <text:p>13:00 - 19:00</text:p>
          </table:table-cell>
          <table:table-cell table:style-name="ce23" office:value-type="string" calcext:value-type="string">
            <text:p>06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DANIELLE TELES DE LIM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9099" calcext:value-type="float">
            <text:p>1909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float" office:value="4" calcext:value-type="float">
            <text:p>4</text:p>
          </table:table-cell>
          <table:table-cell table:style-name="ce44" office:value-type="string" calcext:value-type="string">
            <text:p>19:00 ÀS 07:00</text:p>
          </table:table-cell>
          <table:table-cell table:style-name="ce23" office:value-type="string" calcext:value-type="string">
            <text:p>1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ECIMAR GONÇALVES DA SILVA JÚNIOR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12" calcext:value-type="float">
            <text:p>2021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5, 12, 19, 26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2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ECIMAR GONÇALVES DA SILVA JÚNIOR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12" calcext:value-type="float">
            <text:p>2021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5, 07, 10, 14, 21, 24, 28</text:p>
          </table:table-cell>
          <table:table-cell table:style-name="ce14" office:value-type="string" calcext:value-type="string">
            <text:p>13:00 - 19:00</text:p>
          </table:table-cell>
          <table:table-cell table:style-name="ce23" office:value-type="string" calcext:value-type="string">
            <text:p>4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ECIMAR GONÇALVES DA SILVA JÚNIOR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12" calcext:value-type="float">
            <text:p>2021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4, 05, 06, 08, 10, 11, 13, 16, 17, 18, 20, 22, 23, 24, 27, 30</text:p>
          </table:table-cell>
          <table:table-cell table:style-name="ce14" office:value-type="string" calcext:value-type="string">
            <text:p>19:00 ÀS 07:00</text:p>
          </table:table-cell>
          <table:table-cell table:style-name="ce23" office:value-type="string" calcext:value-type="string">
            <text:p>216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ELLEN QUEIROZ GOM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9737" calcext:value-type="float">
            <text:p>9737</text:p>
          </table:table-cell>
          <table:table-cell table:style-name="ce23" office:value-type="string" calcext:value-type="string">
            <text:p>UI/CC/URGÊNCIA</text:p>
          </table:table-cell>
          <table:table-cell table:style-name="ce40" office:value-type="string" calcext:value-type="string">
            <text:p>06, 13, 20, 27</text:p>
          </table:table-cell>
          <table:table-cell table:style-name="ce4" office:value-type="string" calcext:value-type="string">
            <text:p>19:00 ÀS 07:00</text:p>
          </table:table-cell>
          <table:table-cell table:style-name="ce23" office:value-type="string" calcext:value-type="string">
            <text:p>4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HILLARY STEFANNY NEIAS RIBEIRO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736" calcext:value-type="float">
            <text:p>21736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12, 26</text:p>
          </table:table-cell>
          <table:table-cell table:style-name="ce4" office:value-type="string" calcext:value-type="string">
            <text:p>19:00 ÀS 07:00</text:p>
          </table:table-cell>
          <table:table-cell table:style-name="ce23" office:value-type="string" calcext:value-type="string">
            <text:p>2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IGOR DE OLIVEIRA E SILV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472" calcext:value-type="float">
            <text:p>2047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6, 13, 20, 27</text:p>
          </table:table-cell>
          <table:table-cell table:style-name="ce4" office:value-type="string" calcext:value-type="string">
            <text:p>13:00 - 19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INGRID RODRIGUES DE FARI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92" calcext:value-type="float">
            <text:p>2029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9, 16, 23, 30</text:p>
          </table:table-cell>
          <table:table-cell table:style-name="ce4" office:value-type="string" calcext:value-type="string">
            <text:p>07:00 - 13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LILIAN CASSIA GOMES CINT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585" calcext:value-type="float">
            <text:p>21585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10, 17, 24</text:p>
          </table:table-cell>
          <table:table-cell table:style-name="ce4" office:value-type="string" calcext:value-type="string">
            <text:p>07:00 - 13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LUAN JOSÉ CRUZ DE OLIV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7080" calcext:value-type="float">
            <text:p>27080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6, 27</text:p>
          </table:table-cell>
          <table:table-cell table:style-name="ce4" office:value-type="string" calcext:value-type="string">
            <text:p>13:00 - 19:00</text:p>
          </table:table-cell>
          <table:table-cell table:style-name="ce23" office:value-type="string" calcext:value-type="string">
            <text:p>1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LUAN JOSÉ CRUZ DE OLIV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7080" calcext:value-type="float">
            <text:p>27080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7, 09, 12, 14, 24, 28</text:p>
          </table:table-cell>
          <table:table-cell table:style-name="ce4" office:value-type="string" calcext:value-type="string">
            <text:p>19:00 ÀS 07:00</text:p>
          </table:table-cell>
          <table:table-cell table:style-name="ce23" office:value-type="string" calcext:value-type="string">
            <text:p>7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MARCELLA MARINHO RIBEIRO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9762" calcext:value-type="float">
            <text:p>1976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04, 09, 10, 16, 16, 23, 23, 30, 30</text:p>
          </table:table-cell>
          <table:table-cell table:style-name="ce4" office:value-type="string" calcext:value-type="string">
            <text:p>13:00 - 19:00</text:p>
          </table:table-cell>
          <table:table-cell table:style-name="ce23" office:value-type="string" calcext:value-type="string">
            <text:p>6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NAYARA PEREIRA DE ALMEIDA OLIV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694" calcext:value-type="float">
            <text:p>21694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10, 17, 24</text:p>
          </table:table-cell>
          <table:table-cell table:style-name="ce4" office:value-type="string" calcext:value-type="string">
            <text:p>07:00 - 13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PATRICIA DE OLIVEIRA MACEDO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287" calcext:value-type="float">
            <text:p>21287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7, 09, 14, 21, 28</text:p>
          </table:table-cell>
          <table:table-cell table:style-name="ce4" office:value-type="string" calcext:value-type="string">
            <text:p>07:00 - 13:00</text:p>
          </table:table-cell>
          <table:table-cell table:style-name="ce23" office:value-type="string" calcext:value-type="string">
            <text:p>36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PATRICIA DE OLIVEIRA MACEDO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1287" calcext:value-type="float">
            <text:p>21287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7, 14, 21, 28</text:p>
          </table:table-cell>
          <table:table-cell table:style-name="ce44" office:value-type="string" calcext:value-type="string">
            <text:p>13:00 - 19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PAULA RIOS LOYOL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6869" calcext:value-type="float">
            <text:p>1686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3, 08, 13, 15, 20, 22, 27, 29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5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AFAELA MARCHINI FERR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50" calcext:value-type="float">
            <text:p>20250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8, 15, 22, 29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AFAELA MARCHINI FERR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0250" calcext:value-type="float">
            <text:p>20250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08, 15, 22, 29</text:p>
          </table:table-cell>
          <table:table-cell table:style-name="ce44" office:value-type="string" calcext:value-type="string">
            <text:p>13:00 - 19:00</text:p>
          </table:table-cell>
          <table:table-cell table:style-name="ce23" office:value-type="string" calcext:value-type="string">
            <text:p>3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IANE VINICIUS MARTINS FREITA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1852" calcext:value-type="float">
            <text:p>1185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4, 05, 11, 18, 19, 25, 26</text:p>
          </table:table-cell>
          <table:table-cell table:style-name="ce44" office:value-type="string" calcext:value-type="string">
            <text:p>07:00 - 13:00</text:p>
          </table:table-cell>
          <table:table-cell table:style-name="ce23" office:value-type="string" calcext:value-type="string">
            <text:p>4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IANE VINICIUS MARTINS FREITA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1852" calcext:value-type="float">
            <text:p>1185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5, 17</text:p>
          </table:table-cell>
          <table:table-cell table:style-name="ce12" office:value-type="string" calcext:value-type="string">
            <text:p>13:00 - 19:00</text:p>
          </table:table-cell>
          <table:table-cell table:style-name="ce23" office:value-type="string" calcext:value-type="string">
            <text:p>1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IANE VINICIUS MARTINS FREITA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11852" calcext:value-type="float">
            <text:p>1185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3, 05, 08, 10, 15, 17, 18, 19, 22, 24, 29</text:p>
          </table:table-cell>
          <table:table-cell table:style-name="ce12" office:value-type="string" calcext:value-type="string">
            <text:p>19:00 ÀS 07:00</text:p>
          </table:table-cell>
          <table:table-cell table:style-name="ce23" office:value-type="string" calcext:value-type="string">
            <text:p>156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OSICLEIA DE VLIEGER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719" calcext:value-type="float">
            <text:p>271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04, 10, 17, 18, 24</text:p>
          </table:table-cell>
          <table:table-cell table:style-name="ce12" office:value-type="string" calcext:value-type="string">
            <text:p>07:00 - 13:00</text:p>
          </table:table-cell>
          <table:table-cell table:style-name="ce23" office:value-type="string" calcext:value-type="string">
            <text:p>4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ROSICLEIA DE VLIEGER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2719" calcext:value-type="float">
            <text:p>2719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10, 24</text:p>
          </table:table-cell>
          <table:table-cell table:style-name="ce12" office:value-type="string" calcext:value-type="string">
            <text:p>13:00 - 19:00</text:p>
          </table:table-cell>
          <table:table-cell table:style-name="ce23" office:value-type="string" calcext:value-type="string">
            <text:p>1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SILVIA EVANGELISTA TEL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668" calcext:value-type="float">
            <text:p>466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4, 11, 18, 25</text:p>
          </table:table-cell>
          <table:table-cell table:style-name="ce12" office:value-type="string" calcext:value-type="string">
            <text:p>07:00 - 13:00</text:p>
          </table:table-cell>
          <table:table-cell table:style-name="ce23" office:value-type="string" calcext:value-type="string">
            <text:p>2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SILVIA EVANGELISTA TEL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668" calcext:value-type="float">
            <text:p>466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float" office:value="17" calcext:value-type="float">
            <text:p>17</text:p>
          </table:table-cell>
          <table:table-cell table:style-name="ce12" office:value-type="string" calcext:value-type="string">
            <text:p>13:00 - 19:00</text:p>
          </table:table-cell>
          <table:table-cell table:style-name="ce23" office:value-type="string" calcext:value-type="string">
            <text:p>12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SILVIA EVANGELISTA TELES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668" calcext:value-type="float">
            <text:p>4668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3, 08, 15, 22, 29</text:p>
          </table:table-cell>
          <table:table-cell table:style-name="ce12" office:value-type="string" calcext:value-type="string">
            <text:p>19:00 ÀS 07:00</text:p>
          </table:table-cell>
          <table:table-cell table:style-name="ce23" office:value-type="string" calcext:value-type="string">
            <text:p>60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VIVIANE RODRIGUES LINO TEIX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802" calcext:value-type="float">
            <text:p>480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6, 08, 13, 15, 20, 22, 27, 29</text:p>
          </table:table-cell>
          <table:table-cell table:style-name="ce12" office:value-type="string" calcext:value-type="string">
            <text:p>07:00 - 13:00</text:p>
          </table:table-cell>
          <table:table-cell table:style-name="ce23" office:value-type="string" calcext:value-type="string">
            <text:p>54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VIVIANE RODRIGUES LINO TEIX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802" calcext:value-type="float">
            <text:p>480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1, 03, 05, 06, 08, 13, 15, 17, 20, 22, 27, 29</text:p>
          </table:table-cell>
          <table:table-cell table:style-name="ce12" office:value-type="string" calcext:value-type="string">
            <text:p>13:00 - 19:00</text:p>
          </table:table-cell>
          <table:table-cell table:style-name="ce23" office:value-type="string" calcext:value-type="string">
            <text:p>7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3" office:value-type="string" calcext:value-type="string">
            <text:p>VIVIANE RODRIGUES LINO TEIXEIRA</text:p>
          </table:table-cell>
          <table:table-cell table:style-name="ce23" office:value-type="string" calcext:value-type="string">
            <text:p>OBSTETRA</text:p>
          </table:table-cell>
          <table:table-cell table:style-name="ce23" office:value-type="string" calcext:value-type="string">
            <text:p>PJ</text:p>
          </table:table-cell>
          <table:table-cell table:style-name="ce23" office:value-type="float" office:value="4802" calcext:value-type="float">
            <text:p>4802</text:p>
          </table:table-cell>
          <table:table-cell table:style-name="ce23" office:value-type="string" calcext:value-type="string">
            <text:p>UI/CC/URGÊNCIA</text:p>
          </table:table-cell>
          <table:table-cell table:style-name="ce23" office:value-type="string" calcext:value-type="string">
            <text:p>02, 07, 09, 14, 16, 21, 23, 28, 30</text:p>
          </table:table-cell>
          <table:table-cell table:style-name="ce12" office:value-type="string" calcext:value-type="string">
            <text:p>19:00 ÀS 07:00</text:p>
          </table:table-cell>
          <table:table-cell table:style-name="ce23" office:value-type="string" calcext:value-type="string">
            <text:p>108H</text:p>
          </table:table-cell>
          <table:table-cell table:style-name="ce23" office:value-type="string" calcext:value-type="string">
            <text:p>UI/CC/URGÊNC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DANIELLA DE GODOI NASCIUTTI RASSI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12358" calcext:value-type="float">
            <text:p>12358</text:p>
          </table:table-cell>
          <table:table-cell table:style-name="ce24" office:value-type="string" calcext:value-type="string">
            <text:p>UI/CC/URGÊNCIA</text:p>
          </table:table-cell>
          <table:table-cell table:style-name="ce24" office:value-type="string" calcext:value-type="string">
            <text:p>01, 02, 03, 04, 09, 10, 16, 17, 23, 24</text:p>
          </table:table-cell>
          <table:table-cell table:style-name="ce12" office:value-type="string" calcext:value-type="string">
            <text:p>07:00 - 13:00</text:p>
          </table:table-cell>
          <table:table-cell table:style-name="ce22" office:value-type="string" calcext:value-type="string">
            <text:p>60H</text:p>
          </table:table-cell>
          <table:table-cell table:style-name="ce24" office:value-type="string" calcext:value-type="string">
            <text:p>ENFERMAR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ELLEN QUEIROZ GOMES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9737" calcext:value-type="float">
            <text:p>9737</text:p>
          </table:table-cell>
          <table:table-cell table:style-name="ce24" office:value-type="string" calcext:value-type="string">
            <text:p>UI/CC/URGÊNCIA</text:p>
          </table:table-cell>
          <table:table-cell table:style-name="ce24" office:value-type="string" calcext:value-type="string">
            <text:p>04, 06, 08, 13, 15, 22, 31</text:p>
          </table:table-cell>
          <table:table-cell table:style-name="ce12" office:value-type="string" calcext:value-type="string">
            <text:p>07:00 - 13:00</text:p>
          </table:table-cell>
          <table:table-cell table:style-name="ce22" office:value-type="string" calcext:value-type="string">
            <text:p>42H</text:p>
          </table:table-cell>
          <table:table-cell table:style-name="ce24" office:value-type="string" calcext:value-type="string">
            <text:p>ENFERMAR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ILANA BATISTA RESENDE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12691" calcext:value-type="float">
            <text:p>12691</text:p>
          </table:table-cell>
          <table:table-cell table:style-name="ce24" office:value-type="string" calcext:value-type="string">
            <text:p>UI/CC/URGÊNCIA</text:p>
          </table:table-cell>
          <table:table-cell table:style-name="ce24" office:value-type="string" calcext:value-type="string">
            <text:p>06, 07, 13, 14, 15, 20, 21, 27, 28, 29</text:p>
          </table:table-cell>
          <table:table-cell table:style-name="ce12" office:value-type="string" calcext:value-type="string">
            <text:p>07:00 - 13:00</text:p>
          </table:table-cell>
          <table:table-cell table:style-name="ce22" office:value-type="string" calcext:value-type="string">
            <text:p>60H</text:p>
          </table:table-cell>
          <table:table-cell table:style-name="ce24" office:value-type="string" calcext:value-type="string">
            <text:p>ENFERMAR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ISANA CAROLINA FRANÇA JUNQUEIRA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11153" calcext:value-type="float">
            <text:p>11153</text:p>
          </table:table-cell>
          <table:table-cell table:style-name="ce24" office:value-type="string" calcext:value-type="string">
            <text:p>UI/CC/URGÊNCIA</text:p>
          </table:table-cell>
          <table:table-cell table:style-name="ce41" office:value-type="string" calcext:value-type="string">
            <text:p>01, 03, 05, 07, 08, 11, 12, 14, 18, 19, 20, 21, 22, 24, 25, 26, 27, 28, 29, 30</text:p>
          </table:table-cell>
          <table:table-cell table:style-name="ce12" office:value-type="string" calcext:value-type="string">
            <text:p>07:00 - 13:00</text:p>
          </table:table-cell>
          <table:table-cell table:style-name="ce42" office:value-type="string" calcext:value-type="string">
            <text:p>120H</text:p>
          </table:table-cell>
          <table:table-cell table:style-name="ce24" office:value-type="string" calcext:value-type="string">
            <text:p>ENFERMAR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PAULA RIOS LOYOLA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16869" calcext:value-type="float">
            <text:p>16869</text:p>
          </table:table-cell>
          <table:table-cell table:style-name="ce24" office:value-type="string" calcext:value-type="string">
            <text:p>UI/CC/URGÊNCIA</text:p>
          </table:table-cell>
          <table:table-cell table:style-name="ce42" office:value-type="string" calcext:value-type="string">
            <text:p>05, 12, 19, 26</text:p>
          </table:table-cell>
          <table:table-cell table:style-name="ce12" office:value-type="string" calcext:value-type="string">
            <text:p>07:00 - 13:00</text:p>
          </table:table-cell>
          <table:table-cell table:style-name="ce42" office:value-type="string" calcext:value-type="string">
            <text:p>24H</text:p>
          </table:table-cell>
          <table:table-cell table:style-name="ce24" office:value-type="string" calcext:value-type="string">
            <text:p>ENFERMARIA</text:p>
          </table:table-cell>
        </table:table-row>
        <table:table-row table:style-name="ro4">
          <table:table-cell office:value-type="string" calcext:value-type="string">
            <text:p>HOSPITAL ESTADUAL E MATERNIDADE NOSSA SENHORA DE LOURDES</text:p>
          </table:table-cell>
          <table:table-cell table:style-name="ce24" office:value-type="string" calcext:value-type="string">
            <text:p>RODRIGO EDUARDO DE BRITO</text:p>
          </table:table-cell>
          <table:table-cell table:style-name="ce24" office:value-type="string" calcext:value-type="string">
            <text:p>OBSTETRA</text:p>
          </table:table-cell>
          <table:table-cell table:style-name="ce24" office:value-type="string" calcext:value-type="string">
            <text:p>PJ</text:p>
          </table:table-cell>
          <table:table-cell table:style-name="ce24" office:value-type="float" office:value="8075" calcext:value-type="float">
            <text:p>8075</text:p>
          </table:table-cell>
          <table:table-cell table:style-name="ce24" office:value-type="string" calcext:value-type="string">
            <text:p>UI/CC/URGÊNCIA</text:p>
          </table:table-cell>
          <table:table-cell table:style-name="ce42" office:value-type="string" calcext:value-type="string">
            <text:p>02, 09, 10, 11, 16, 17, 18, 23, 25, 30, 31</text:p>
          </table:table-cell>
          <table:table-cell table:style-name="ce12" office:value-type="string" calcext:value-type="string">
            <text:p>07:00 - 13:00</text:p>
          </table:table-cell>
          <table:table-cell table:style-name="ce42" office:value-type="string" calcext:value-type="string">
            <text:p>66H</text:p>
          </table:table-cell>
          <table:table-cell table:style-name="ce24" office:value-type="string" calcext:value-type="string">
            <text:p>ENFERMARIA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style:style style:name="Graphics" style:family="graphic" style:parent-style-name="Default"/>
    <number:number-style style:name="N0">
      <number:number number:min-integer-digits="1"/>
    </number:number-style>
    <number:date-style style:name="N114">
      <number:month number:textual="true"/>
      <number:text>/</number:text>
      <number:year/>
    </number:date-style>
    <number:date-style style:name="N115">
      <number:day/>
      <number:text>/</number:text>
      <number:month number:textual="true"/>
    </number:date-style>
    <number:currency-style style:name="N116P0" style:volatile="true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6P2" style:volatile="true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9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2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time-style style:name="N10114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currency-style style:name="N10115" number:language="pt" number:country="BR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6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7" number:language="pt" number:country="BR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exto_20_Explicativo_20_2" style:display-name="Texto Explicativo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1" style:font-family-asian="Arial" style:font-name-complex="Arial1" style:font-family-complex="Arial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Normal_20_3_20_3" style:display-name="Normal 3 3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1T16:15:53.484161600</meta:creation-date>
    <dc:date>2026-08-21T16:16:21.299146700</dc:date>
    <meta:editing-duration>PT27S</meta:editing-duration>
    <meta:editing-cycles>1</meta:editing-cycles>
    <meta:document-statistic meta:table-count="1" meta:cell-count="2932" meta:object-count="1"/>
    <meta:generator>LibreOffice/26.2.5.2$Windows_X86_64 LibreOffice_project/cd7284b4cbbfeb507e630c1aac019f4157393acb</meta:generator>
  </office:meta>
</office:document-meta>
</file>