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11" svg:font-family="'Liberation Sans1'"/>
    <style:font-face style:name="Liberation Sans12" svg:font-family="'Liberation Sans1'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971cm"/>
    </style:style>
    <style:style style:name="co2" style:family="table-column">
      <style:table-column-properties fo:break-before="auto" style:column-width="7.23cm"/>
    </style:style>
    <style:style style:name="co3" style:family="table-column">
      <style:table-column-properties fo:break-before="auto" style:column-width="3.658cm"/>
    </style:style>
    <style:style style:name="co4" style:family="table-column">
      <style:table-column-properties fo:break-before="auto" style:column-width="3.852cm"/>
    </style:style>
    <style:style style:name="co5" style:family="table-column">
      <style:table-column-properties fo:break-before="auto" style:column-width="3.53cm"/>
    </style:style>
    <style:style style:name="co6" style:family="table-column">
      <style:table-column-properties fo:break-before="auto" style:column-width="1.743cm"/>
    </style:style>
    <style:style style:name="co7" style:family="table-column">
      <style:table-column-properties fo:break-before="auto" style:column-width="1.937cm"/>
    </style:style>
    <style:style style:name="co8" style:family="table-column">
      <style:table-column-properties fo:break-before="auto" style:column-width="2.066cm"/>
    </style:style>
    <style:style style:name="co9" style:family="table-column">
      <style:table-column-properties fo:break-before="auto" style:column-width="3.981cm"/>
    </style:style>
    <style:style style:name="co10" style:family="table-column">
      <style:table-column-properties fo:break-before="auto" style:column-width="2.281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423cm" fo:break-before="auto" style:use-optimal-row-height="true"/>
    </style:style>
    <style:style style:name="ro2" style:family="table-row">
      <style:table-row-properties style:row-height="0.423cm" fo:break-before="page" style:use-optimal-row-height="tru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529cm" fo:break-before="auto" style:use-optimal-row-height="false"/>
    </style:style>
    <style:style style:name="ro6" style:family="table-row">
      <style:table-row-properties style:row-height="0.556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0.476cm" fo:break-before="auto" style:use-optimal-row-height="true"/>
    </style:style>
    <style:style style:name="ta1" style:family="table" style:master-page-name="PageStyle_5f_Planilha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order="none" style:rotation-align="none"/>
      <style:text-properties fo:color="#000000" style:text-outline="false" style:text-line-through-style="none" style:text-line-through-type="none" style:font-name="Liberation Sans11" fo:font-size="9pt" fo:font-style="normal" fo:text-shadow="none" style:text-underline-style="none" fo:font-weight="normal" style:font-size-asian="9pt" style:font-style-asian="normal" style:font-weight-asian="normal" style:font-name-complex="Liberation Sans11" style:font-size-complex="9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Liberation Sans11" fo:font-size="9pt" fo:font-style="normal" fo:text-shadow="none" style:text-underline-style="none" fo:font-weight="normal" style:font-size-asian="9pt" style:font-style-asian="normal" style:font-weight-asian="normal" style:font-name-complex="Liberation Sans11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" style:family="table-cell" style:parent-style-name="Excel_20_Built-in_20_Good" style:data-style-name="N0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6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0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3" style:family="table-cell" style:parent-style-name="Default">
      <style:table-cell-properties fo:background-color="#e7e6e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4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6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1" style:family="table-cell" style:parent-style-name="Default">
      <style:table-cell-properties fo:background-color="#e7e6e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2" style:family="table-cell" style:parent-style-name="Default" style:data-style-name="N137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7" style:family="table-cell" style:parent-style-name="Default" style:data-style-name="N10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8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7" style:family="table-cell" style:parent-style-name="Excel_20_Built-in_20_Good" style:data-style-name="N0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2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3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5" style:family="table-cell" style:parent-style-name="Default">
      <style:table-cell-properties fo:border-bottom="1.76pt solid #000000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6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8" style:family="table-cell" style:parent-style-name="Default" style:data-style-name="N11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9" style:family="table-cell" style:parent-style-name="Default" style:data-style-name="N11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0" style:family="table-cell" style:parent-style-name="Default" style:data-style-name="N118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1" style:family="table-cell" style:parent-style-name="Default" style:data-style-name="N118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2" style:family="table-cell" style:parent-style-name="Default" style:data-style-name="N118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3" style:family="table-cell" style:parent-style-name="Default" style:data-style-name="N118">
      <style:table-cell-properties fo:border-bottom="1.76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4" style:family="table-cell" style:parent-style-name="Excel_20_Built-in_20_Good" style:data-style-name="N0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7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Liberation Sans11" fo:font-size="8pt" fo:font-style="normal" fo:text-shadow="none" style:text-underline-style="none" fo:font-weight="normal" style:font-size-asian="8pt" style:font-style-asian="normal" style:font-weight-asian="normal" style:font-name-complex="Liberation Sans11" style:font-size-complex="8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8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Liberation Sans11" fo:font-size="8pt" fo:font-style="normal" fo:text-shadow="none" style:text-underline-style="none" fo:font-weight="normal" style:font-size-asian="8pt" style:font-style-asian="normal" style:font-weight-asian="normal" style:font-name-complex="Liberation Sans11" style:font-size-complex="8pt" style:font-style-complex="normal" style:font-weight-complex="normal"/>
    </style:style>
    <style:style style:name="gr1" style:family="graphic" style:parent-style-name="Default">
      <style:graphic-properties draw:stroke="none" svg:stroke-width="0cm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Planilha1" table:style-name="ta1" table:print-ranges="Planilha1.A1:Planilha1.I874">
        <office:forms form:automatic-focus="false" form:apply-design-mode="false"/>
        <table:shapes>
          <draw:frame draw:z-index="0" draw:name="Figura 1" draw:style-name="gr1" draw:text-style-name="P1" svg:width="3.736cm" svg:height="2.433cm" svg:x="0cm" svg:y="0cm">
            <draw:image xlink:href="Pictures/100000000000009D0000006AEFF957FA.png" xlink:type="simple" xlink:show="embed" xlink:actuate="onLoad" draw:mime-type="image/png">
              <text:p/>
            </draw:image>
          </draw:frame>
        </table:shapes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visibility="collapse" table:number-columns-repeated="1012" table:default-cell-style-name="ce78"/>
        <table:table-column table:style-name="co10" table:visibility="collapse" table:number-columns-repeated="3" table:default-cell-style-name="ce82"/>
        <table:table-column table:style-name="co7" table:visibility="collapse" table:default-cell-style-name="ce82"/>
        <table:table-column table:style-name="co7" table:visibility="collapse" table:default-cell-style-name="ce79"/>
        <table:table-column table:style-name="co11" table:visibility="collapse" table:number-columns-repeated="15357" table:default-cell-style-name="ce79"/>
        <table:table-column table:style-name="co11" table:visibility="collapse"/>
        <table:table-row table:style-name="ro1">
          <table:table-cell table:style-name="ce1" table:number-columns-spanned="1" table:number-rows-spanned="7"/>
          <table:table-cell table:style-name="ce17" office:value-type="string" calcext:value-type="string" table:number-columns-spanned="8" table:number-rows-spanned="4">
            <text:p>Escalas de trabalho dos principais serviços ofertados</text:p>
          </table:table-cell>
          <table:covered-table-cell table:number-columns-repeated="7"/>
          <table:table-cell table:number-columns-repeated="1009"/>
          <table:table-cell table:style-name="ce79" table:number-columns-repeated="7"/>
          <table:table-cell table:number-columns-repeated="15358"/>
          <table:table-cell table:style-name="ce79"/>
        </table:table-row>
        <table:table-row table:style-name="ro1">
          <table:covered-table-cell table:style-name="ce2"/>
          <table:covered-table-cell table:number-columns-repeated="8"/>
          <table:table-cell table:number-columns-repeated="1009"/>
          <table:table-cell table:style-name="ce79" table:number-columns-repeated="7"/>
          <table:table-cell table:number-columns-repeated="15358"/>
          <table:table-cell table:style-name="ce79"/>
        </table:table-row>
        <table:table-row table:style-name="ro1">
          <table:covered-table-cell table:style-name="ce2"/>
          <table:covered-table-cell table:number-columns-repeated="8"/>
          <table:table-cell table:number-columns-repeated="1009"/>
          <table:table-cell table:style-name="ce79" table:number-columns-repeated="7"/>
          <table:table-cell table:number-columns-repeated="15358"/>
          <table:table-cell table:style-name="ce79"/>
        </table:table-row>
        <table:table-row table:style-name="ro1">
          <table:covered-table-cell table:style-name="ce2"/>
          <table:covered-table-cell table:number-columns-repeated="8"/>
          <table:table-cell table:number-columns-repeated="1009"/>
          <table:table-cell table:style-name="ce79" table:number-columns-repeated="7"/>
          <table:table-cell table:number-columns-repeated="15358"/>
          <table:table-cell table:style-name="ce79"/>
        </table:table-row>
        <table:table-row table:style-name="ro1">
          <table:covered-table-cell table:style-name="ce2"/>
          <table:table-cell table:style-name="ce18" office:value-type="string" calcext:value-type="string" table:number-columns-spanned="8" table:number-rows-spanned="1">
            <text:p>Mês: SETEMBRO</text:p>
          </table:table-cell>
          <table:covered-table-cell table:number-columns-repeated="7" table:style-name="ce35"/>
          <table:table-cell table:number-columns-repeated="1009"/>
          <table:table-cell table:style-name="ce79" table:number-columns-repeated="7"/>
          <table:table-cell table:number-columns-repeated="15358"/>
          <table:table-cell table:style-name="ce79"/>
        </table:table-row>
        <table:table-row table:style-name="ro1">
          <table:covered-table-cell table:style-name="ce2"/>
          <table:table-cell table:style-name="ce18" office:value-type="string" calcext:value-type="string" table:number-columns-spanned="8" table:number-rows-spanned="1">
            <text:p>Ano: 2026</text:p>
          </table:table-cell>
          <table:covered-table-cell table:number-columns-repeated="7" table:style-name="ce35"/>
          <table:table-cell table:number-columns-repeated="1009"/>
          <table:table-cell table:style-name="ce79" table:number-columns-repeated="7"/>
          <table:table-cell table:number-columns-repeated="15358"/>
          <table:table-cell table:style-name="ce79"/>
        </table:table-row>
        <table:table-row table:style-name="ro1">
          <table:covered-table-cell table:style-name="ce2"/>
          <table:table-cell table:style-name="ce1" table:number-columns-spanned="8" table:number-rows-spanned="1"/>
          <table:covered-table-cell table:number-columns-repeated="7" table:style-name="ce2"/>
          <table:table-cell table:number-columns-repeated="1009"/>
          <table:table-cell table:style-name="ce79" table:number-columns-repeated="7"/>
          <table:table-cell table:number-columns-repeated="15358"/>
          <table:table-cell table:style-name="ce79"/>
        </table:table-row>
        <table:table-row table:style-name="ro1">
          <table:table-cell table:number-columns-repeated="1014"/>
          <table:table-cell table:style-name="ce82" table:number-columns-repeated="4"/>
          <table:table-cell table:style-name="ce79" table:number-columns-repeated="7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4" office:value-type="string" calcext:value-type="string">
            <text:p> Nome da Unidade</text:p>
          </table:table-cell>
          <table:table-cell table:style-name="ce4" office:value-type="string" calcext:value-type="string">
            <text:p>Nome do Profissional</text:p>
          </table:table-cell>
          <table:table-cell table:style-name="ce36" office:value-type="string" calcext:value-type="string">
            <text:p>Especialidade</text:p>
          </table:table-cell>
          <table:table-cell table:style-name="ce4" office:value-type="string" calcext:value-type="string">
            <text:p>Local</text:p>
          </table:table-cell>
          <table:table-cell table:style-name="ce4" office:value-type="string" calcext:value-type="string">
            <text:p>Vínculo Empregatício</text:p>
          </table:table-cell>
          <table:table-cell table:style-name="ce4" office:value-type="string" calcext:value-type="string">
            <text:p>CRM</text:p>
          </table:table-cell>
          <table:table-cell table:style-name="ce57" office:value-type="string" calcext:value-type="string">
            <text:p>RQE</text:p>
          </table:table-cell>
          <table:table-cell table:style-name="ce36" office:value-type="string" calcext:value-type="string">
            <text:p>Dia</text:p>
          </table:table-cell>
          <table:table-cell table:style-name="ce74" office:value-type="string" calcext:value-type="string">
            <text:p>Horário de Atendimento</text:p>
          </table:table-cell>
          <table:table-cell table:number-columns-repeated="1005"/>
          <table:table-cell table:style-name="ce82" table:number-columns-repeated="4"/>
          <table:table-cell table:style-name="ce79" table:number-columns-repeated="7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style-name="ce79" table:number-columns-repeated="7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style-name="ce79" table:number-columns-repeated="7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style-name="ce79" table:number-columns-repeated="7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EBEKA CAROLINE MOR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31605-GO</text:p>
          </table:table-cell>
          <table:table-cell table:style-name="ce58" office:value-type="float" office:value="20583" calcext:value-type="float">
            <text:p>20583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RIANA DE OLIVEIRA SOUZ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7467-GO</text:p>
          </table:table-cell>
          <table:table-cell table:style-name="ce59" office:value-type="float" office:value="12902" calcext:value-type="float">
            <text:p>12902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0" office:value-type="string" calcext:value-type="string">
            <text:p>CAROLINNE DOMINGUES PEREIRA DE M.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60" office:value-type="float" office:value="25641" calcext:value-type="float">
            <text:p>25641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DA SILVA LEAL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05-GO</text:p>
          </table:table-cell>
          <table:table-cell table:style-name="ce51" office:value-type="float" office:value="23425" calcext:value-type="float">
            <text:p>23425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DA SILVA LEAL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05-GO</text:p>
          </table:table-cell>
          <table:table-cell table:style-name="ce51" office:value-type="float" office:value="23425" calcext:value-type="float">
            <text:p>23425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EYFANNE DELMONDEZ OLIV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2953-GO</text:p>
          </table:table-cell>
          <table:table-cell table:style-name="ce58" office:value-type="float" office:value="25526" calcext:value-type="float">
            <text:p>25526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ROBERTO COSTA CAVALCANTE SOUZ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754-GO</text:p>
          </table:table-cell>
          <table:table-cell table:style-name="ce60" office:value-type="float" office:value="16838" calcext:value-type="float">
            <text:p>16838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ELCIO REY CAMPOS FLORE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8322-GO</text:p>
          </table:table-cell>
          <table:table-cell table:style-name="ce60" office:value-type="float" office:value="20882" calcext:value-type="float">
            <text:p>20882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ELCIO REY CAMPOS FLORE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8322-GO</text:p>
          </table:table-cell>
          <table:table-cell table:style-name="ce60" office:value-type="float" office:value="20882" calcext:value-type="float">
            <text:p>20882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HÉLLEN DA SILVA SANTOS ALCÂNTA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9915-GO</text:p>
          </table:table-cell>
          <table:table-cell table:style-name="ce60" office:value-type="float" office:value="26613" calcext:value-type="float">
            <text:p>26613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HÉLLEN DA SILVA SANTOS ALCÂNTA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9915-GO</text:p>
          </table:table-cell>
          <table:table-cell table:style-name="ce60" office:value-type="float" office:value="26613" calcext:value-type="float">
            <text:p>26613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 ANTÔNIO RESENDE SAMPAIO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2875-GO</text:p>
          </table:table-cell>
          <table:table-cell table:style-name="ce60" office:value-type="float" office:value="11635" calcext:value-type="float">
            <text:p>11635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RIANA DE OLIVEIRA SOUZ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7467-GO</text:p>
          </table:table-cell>
          <table:table-cell table:style-name="ce59" office:value-type="float" office:value="12902" calcext:value-type="float">
            <text:p>12902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0" office:value-type="string" calcext:value-type="string">
            <text:p>CAROLINNE DOMINGUES PEREIRA DE M.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60" office:value-type="float" office:value="25641" calcext:value-type="float">
            <text:p>25641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6"/>
          <table:table-cell table:style-name="ce82" table:number-columns-repeated="4"/>
          <table:table-cell table:number-columns-repeated="2"/>
          <table:table-cell table:style-name="ce79" table:number-columns-repeated="4"/>
          <table:table-cell table:number-columns-repeated="15354"/>
          <table:table-cell table:style-name="ce78" table:number-columns-repeated="4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EYFANNE DELMONDEZ OLIV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2953-GO</text:p>
          </table:table-cell>
          <table:table-cell table:style-name="ce58" office:value-type="float" office:value="25526" calcext:value-type="float">
            <text:p>25526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ROBERTO COSTA CAVALCANTE SOUZ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754-GO</text:p>
          </table:table-cell>
          <table:table-cell table:style-name="ce60" office:value-type="float" office:value="16838" calcext:value-type="float">
            <text:p>16838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EBEKA CAROLINE MOR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31605-GO</text:p>
          </table:table-cell>
          <table:table-cell table:style-name="ce58" office:value-type="float" office:value="20583" calcext:value-type="float">
            <text:p>20583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EBEKA CAROLINE MOR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31605-GO</text:p>
          </table:table-cell>
          <table:table-cell table:style-name="ce58" office:value-type="float" office:value="20583" calcext:value-type="float">
            <text:p>20583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OSANA MIRANDA PASS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862-GO</text:p>
          </table:table-cell>
          <table:table-cell table:style-name="ce59" office:value-type="float" office:value="22017" calcext:value-type="float">
            <text:p>22017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EBEKA CAROLINE MOR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31605-GO</text:p>
          </table:table-cell>
          <table:table-cell table:style-name="ce58" office:value-type="float" office:value="20583" calcext:value-type="float">
            <text:p>20583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EBEKA CAROLINE MOR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31605-GO</text:p>
          </table:table-cell>
          <table:table-cell table:style-name="ce58" office:value-type="float" office:value="20583" calcext:value-type="float">
            <text:p>20583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RIANA DE OLIVEIRA SOUZ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7467-GO</text:p>
          </table:table-cell>
          <table:table-cell table:style-name="ce59" office:value-type="float" office:value="12902" calcext:value-type="float">
            <text:p>12902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0" office:value-type="string" calcext:value-type="string">
            <text:p>CAROLINNE DOMINGUES PEREIRA DE M.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60" office:value-type="float" office:value="25641" calcext:value-type="float">
            <text:p>25641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DA SILVA LEAL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05-GO</text:p>
          </table:table-cell>
          <table:table-cell table:style-name="ce51" office:value-type="float" office:value="23425" calcext:value-type="float">
            <text:p>23425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DA SILVA LEAL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05-GO</text:p>
          </table:table-cell>
          <table:table-cell table:style-name="ce51" office:value-type="float" office:value="23425" calcext:value-type="float">
            <text:p>23425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EYFANNE DELMONDEZ OLIV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2953-GO</text:p>
          </table:table-cell>
          <table:table-cell table:style-name="ce58" office:value-type="float" office:value="25526" calcext:value-type="float">
            <text:p>25526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ROBERTO COSTA CAVALCANTE SOUZ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754-GO</text:p>
          </table:table-cell>
          <table:table-cell table:style-name="ce60" office:value-type="float" office:value="16838" calcext:value-type="float">
            <text:p>16838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EBEKA CAROLINE MOR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31605-GO</text:p>
          </table:table-cell>
          <table:table-cell table:style-name="ce58" office:value-type="float" office:value="20583" calcext:value-type="float">
            <text:p>20583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EBEKA CAROLINE MOR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31605-GO</text:p>
          </table:table-cell>
          <table:table-cell table:style-name="ce58" office:value-type="float" office:value="20583" calcext:value-type="float">
            <text:p>20583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 ANTÔNIO RESENDE SAMPAIO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2875-GO</text:p>
          </table:table-cell>
          <table:table-cell table:style-name="ce60" office:value-type="float" office:value="11635" calcext:value-type="float">
            <text:p>11635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 ANTÔNIO RESENDE SAMPAIO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2875-GO</text:p>
          </table:table-cell>
          <table:table-cell table:style-name="ce60" office:value-type="float" office:value="11635" calcext:value-type="float">
            <text:p>11635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HÉLLEN DA SILVA SANTOS ALCÂNTA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9915-GO</text:p>
          </table:table-cell>
          <table:table-cell table:style-name="ce60" office:value-type="float" office:value="26613" calcext:value-type="float">
            <text:p>26613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HÉLLEN DA SILVA SANTOS ALCÂNTA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9915-GO</text:p>
          </table:table-cell>
          <table:table-cell table:style-name="ce60" office:value-type="float" office:value="26613" calcext:value-type="float">
            <text:p>26613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DRIANA DE OLIVEIRA SOUZ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7467-GO</text:p>
          </table:table-cell>
          <table:table-cell table:style-name="ce59" office:value-type="float" office:value="12902" calcext:value-type="float">
            <text:p>12902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0" office:value-type="string" calcext:value-type="string">
            <text:p>CAROLINNE DOMINGUES PEREIRA DE M.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60" office:value-type="float" office:value="25641" calcext:value-type="float">
            <text:p>25641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AINARA RIBEIRO LIMA</text:p>
          </table:table-cell>
          <table:table-cell table:style-name="ce37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6986-GO</text:p>
          </table:table-cell>
          <table:table-cell table:style-name="ce58" office:value-type="float" office:value="28131" calcext:value-type="float">
            <text:p>28131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EYFANNE DELMONDEZ OLIV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2953-GO</text:p>
          </table:table-cell>
          <table:table-cell table:style-name="ce58" office:value-type="float" office:value="25526" calcext:value-type="float">
            <text:p>25526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ROBERTO COSTA CAVALCANTE SOUZ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754-GO</text:p>
          </table:table-cell>
          <table:table-cell table:style-name="ce60" office:value-type="float" office:value="16838" calcext:value-type="float">
            <text:p>16838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A NASCIMENTO BATAL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55-GO</text:p>
          </table:table-cell>
          <table:table-cell table:style-name="ce58" office:value-type="float" office:value="23110" calcext:value-type="float">
            <text:p>23110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EYFANNE DELMONDEZ OLIV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2953-GO</text:p>
          </table:table-cell>
          <table:table-cell table:style-name="ce58" office:value-type="float" office:value="25526" calcext:value-type="float">
            <text:p>25526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EYFANNE DELMONDEZ OLIV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2953-GO</text:p>
          </table:table-cell>
          <table:table-cell table:style-name="ce58" office:value-type="float" office:value="25526" calcext:value-type="float">
            <text:p>25526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OSANA MIRANDA PASS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862-GO</text:p>
          </table:table-cell>
          <table:table-cell table:style-name="ce59" office:value-type="float" office:value="22017" calcext:value-type="float">
            <text:p>22017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OSANA MIRANDA PASS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862-GO</text:p>
          </table:table-cell>
          <table:table-cell table:style-name="ce59" office:value-type="float" office:value="22017" calcext:value-type="float">
            <text:p>22017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NATALIA ALVARES DO AMARAL</text:p>
          </table:table-cell>
          <table:table-cell table:style-name="ce38" office:value-type="string" calcext:value-type="string">
            <text:p>OBSTETRICIA</text:p>
          </table:table-cell>
          <table:table-cell table:style-name="ce38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20007-GO</text:p>
          </table:table-cell>
          <table:table-cell table:style-name="ce61" office:value-type="float" office:value="17318" calcext:value-type="float">
            <text:p>17318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OSANA MIRANDA PASS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862-GO</text:p>
          </table:table-cell>
          <table:table-cell table:style-name="ce59" office:value-type="float" office:value="22017" calcext:value-type="float">
            <text:p>22017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LIVANE ALVES DA CUNH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8985-GO</text:p>
          </table:table-cell>
          <table:table-cell table:style-name="ce59" office:value-type="float" office:value="19130" calcext:value-type="float">
            <text:p>19130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EBEKA CAROLINE MOR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31605-GO</text:p>
          </table:table-cell>
          <table:table-cell table:style-name="ce58" office:value-type="float" office:value="20583" calcext:value-type="float">
            <text:p>20583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CIA NUZANE RAMOS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4" office:value-type="string" calcext:value-type="string">
            <text:p>21672-GO</text:p>
          </table:table-cell>
          <table:table-cell table:style-name="ce58" office:value-type="float" office:value="21153" calcext:value-type="float">
            <text:p>21153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40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RIANA DE OLIVEIRA SOUZ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7467-GO</text:p>
          </table:table-cell>
          <table:table-cell table:style-name="ce59" office:value-type="float" office:value="12902" calcext:value-type="float">
            <text:p>12902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75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0" office:value-type="string" calcext:value-type="string">
            <text:p>CAROLINNE DOMINGUES PEREIRA DE M.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27112-GO</text:p>
          </table:table-cell>
          <table:table-cell table:style-name="ce60" office:value-type="float" office:value="25641" calcext:value-type="float">
            <text:p>25641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1" office:value-type="string" calcext:value-type="string">
            <text:p>MARCOS AURELIO SOUSA DA PONTE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32926-GO</text:p>
          </table:table-cell>
          <table:table-cell table:style-name="ce60" office:value-type="float" office:value="17899" calcext:value-type="float">
            <text:p>17899</text:p>
          </table:table-cell>
          <table:table-cell table:style-name="ce69"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EYFANNE DELMONDEZ OLIVEIRA</text:p>
          </table:table-cell>
          <table:table-cell table:style-name="ce37" office:value-type="string" calcext:value-type="string">
            <text:p>OBSTETRICI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22953-GO</text:p>
          </table:table-cell>
          <table:table-cell table:style-name="ce58" office:value-type="float" office:value="25526" calcext:value-type="float">
            <text:p>25526</text:p>
          </table:table-cell>
          <table:table-cell table:style-name="ce69" office:value-type="date" office:date-value="2026-08-31" calcext:value-type="date">
            <text:p>31/8/2026</text:p>
          </table:table-cell>
          <table:table-cell table:style-name="ce5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7" office:value-type="string" calcext:value-type="string">
            <text:p>Hospital Estadual de Luziânia</text:p>
          </table:table-cell>
          <table:table-cell table:style-name="ce23" office:value-type="string" calcext:value-type="string">
            <text:p>ROBERTO COSTA CAVALCANTE SOUZA</text:p>
          </table:table-cell>
          <table:table-cell table:style-name="ce39" office:value-type="string" calcext:value-type="string">
            <text:p>OBSTETRICIA</text:p>
          </table:table-cell>
          <table:table-cell table:style-name="ce39" office:value-type="string" calcext:value-type="string">
            <text:p>CO/ALCOM</text:p>
          </table:table-cell>
          <table:table-cell table:style-name="ce7" office:value-type="string" calcext:value-type="string">
            <text:p>PJ</text:p>
          </table:table-cell>
          <table:table-cell table:style-name="ce7" office:value-type="string" calcext:value-type="string">
            <text:p>3754-GO</text:p>
          </table:table-cell>
          <table:table-cell table:style-name="ce62" office:value-type="float" office:value="16838" calcext:value-type="float">
            <text:p>16838</text:p>
          </table:table-cell>
          <table:table-cell table:style-name="ce70" office:value-type="date" office:date-value="2026-08-31" calcext:value-type="date">
            <text:p>31/8/2026</text:p>
          </table:table-cell>
          <table:table-cell table:style-name="ce7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8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5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VICTOR DE SOUSA MEL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24-GO</text:p>
          </table:table-cell>
          <table:table-cell table:style-name="ce58" office:value-type="float" office:value="16782" calcext:value-type="float">
            <text:p>16782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HABYANA PEREIRA DE ARAUJ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2349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HABYANA PEREIRA DE ARAUJ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2349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07:00-19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19:00-07:00</text:p>
          </table:table-cell>
          <table:table-cell table:style-name="ce79" table:number-columns-repeated="1016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VÂNIA PAULA SANTOS DE SÁ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5345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VÂNIA PAULA SANTOS DE SÁ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5345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VICTOR DE SOUSA MEL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24-GO</text:p>
          </table:table-cell>
          <table:table-cell table:style-name="ce58" office:value-type="float" office:value="16782" calcext:value-type="float">
            <text:p>16782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VÂNIA PAULA SANTOS DE SÁ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5345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VÂNIA PAULA SANTOS DE SÁ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5345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VÂNIA PAULA SANTOS DE SÁ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5345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HABYANA PEREIRA DE ARAUJ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2349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VICTOR DE SOUSA MEL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24-GO</text:p>
          </table:table-cell>
          <table:table-cell table:style-name="ce58" office:value-type="float" office:value="16782" calcext:value-type="float">
            <text:p>16782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HABYANA PEREIRA DE ARAUJ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2349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VÂNIA PAULA SANTOS DE SÁ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5345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12"/>
          <table:table-cell table:style-name="ce79" table:number-columns-repeated="4"/>
          <table:table-cell table:number-columns-repeated="15358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VÂNIA PAULA SANTOS DE SÁ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5345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HABYANA PEREIRA DE ARAUJ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2349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VICTOR DE SOUSA MEL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24-GO</text:p>
          </table:table-cell>
          <table:table-cell table:style-name="ce58" office:value-type="float" office:value="16782" calcext:value-type="float">
            <text:p>16782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HABYANA PEREIRA DE ARAUJ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2349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LA JULIANA MANFREDO RODRIGUES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8306-GO</text:p>
          </table:table-cell>
          <table:table-cell table:style-name="ce58" office:value-type="float" office:value="22701" calcext:value-type="float">
            <text:p>22701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LA JULIANA MANFREDO RODRIGUES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8306-GO</text:p>
          </table:table-cell>
          <table:table-cell table:style-name="ce58" office:value-type="float" office:value="22701" calcext:value-type="float">
            <text:p>22701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ICARDO SIQUEIRA AGUIAR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4766-GO</text:p>
          </table:table-cell>
          <table:table-cell table:style-name="ce58" office:value-type="float" office:value="17854" calcext:value-type="float">
            <text:p>17854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DVÂNIA PAULA SANTOS DE SÁ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15345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HABYANA PEREIRA DE ARAUJ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2349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1261" calcext:value-type="float">
            <text:p>11261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TÔNIO CORREIA DA SILVA 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8733-GO</text:p>
          </table:table-cell>
          <table:table-cell table:style-name="ce58" office:value-type="float" office:value="17642" calcext:value-type="float">
            <text:p>17642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VICTOR DE SOUSA MELO</text:p>
          </table:table-cell>
          <table:table-cell table:style-name="ce37" office:value-type="string" calcext:value-type="string">
            <text:p>PEDIATRA</text:p>
          </table:table-cell>
          <table:table-cell table:style-name="ce37" office:value-type="string" calcext:value-type="string">
            <text:p>CO/ALCOM</text:p>
          </table:table-cell>
          <table:table-cell table:style-name="ce5" office:value-type="string" calcext:value-type="string">
            <text:p>PJ</text:p>
          </table:table-cell>
          <table:table-cell table:style-name="ce43" office:value-type="string" calcext:value-type="string">
            <text:p>31624-GO</text:p>
          </table:table-cell>
          <table:table-cell table:style-name="ce58" office:value-type="float" office:value="16782" calcext:value-type="float">
            <text:p>16782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7" office:value-type="string" calcext:value-type="string">
            <text:p>Hospital Estadual de Luziânia</text:p>
          </table:table-cell>
          <table:table-cell table:style-name="ce24" office:value-type="string" calcext:value-type="string">
            <text:p>RICARDO SIQUEIRA AGUIAR</text:p>
          </table:table-cell>
          <table:table-cell table:style-name="ce39" office:value-type="string" calcext:value-type="string">
            <text:p>PEDIATRA</text:p>
          </table:table-cell>
          <table:table-cell table:style-name="ce39" office:value-type="string" calcext:value-type="string">
            <text:p>CO/ALCOM</text:p>
          </table:table-cell>
          <table:table-cell table:style-name="ce7" office:value-type="string" calcext:value-type="string">
            <text:p>PJ</text:p>
          </table:table-cell>
          <table:table-cell table:style-name="ce46" office:value-type="string" calcext:value-type="string">
            <text:p>14766-GO</text:p>
          </table:table-cell>
          <table:table-cell table:style-name="ce63" office:value-type="float" office:value="17854" calcext:value-type="float">
            <text:p>17854</text:p>
          </table:table-cell>
          <table:table-cell table:style-name="ce70" office:value-type="date" office:date-value="2026-09-30" calcext:value-type="date">
            <text:p>30/9/2026</text:p>
          </table:table-cell>
          <table:table-cell table:style-name="ce7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2">
          <table:table-cell table:style-name="ce8" office:value-type="string" calcext:value-type="string">
            <text:p>Hospital Estadual de Luziânia</text:p>
          </table:table-cell>
          <table:table-cell table:style-name="ce25" office:value-type="string" calcext:value-type="string">
            <text:p>WENDER SOARES SANTIAG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8" office:value-type="string" calcext:value-type="string">
            <text:p>PJ</text:p>
          </table:table-cell>
          <table:table-cell table:style-name="ce47" office:value-type="string" calcext:value-type="string">
            <text:p>32944-GO</text:p>
          </table:table-cell>
          <table:table-cell table:style-name="ce38"/>
          <table:table-cell table:style-name="ce68" office:value-type="date" office:date-value="2026-09-01" calcext:value-type="date">
            <text:p>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GILMAR GOMES GONÇALVES FIL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8" office:value-type="string" calcext:value-type="string">
            <text:p>17030-GO</text:p>
          </table:table-cell>
          <table:table-cell table:style-name="ce37"/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76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76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GILMARA DO AMARAL HIPOLIT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9" office:value-type="string" calcext:value-type="string">
            <text:p>19465-GO</text:p>
          </table:table-cell>
          <table:table-cell table:style-name="ce38"/>
          <table:table-cell table:style-name="ce69" office:value-type="date" office:date-value="2026-09-02" calcext:value-type="date">
            <text:p>2/9/2026</text:p>
          </table:table-cell>
          <table:table-cell table:style-name="ce76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29431-GO</text:p>
          </table:table-cell>
          <table:table-cell table:style-name="ce37"/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76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76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03" calcext:value-type="date">
            <text:p>3/9/2026</text:p>
          </table:table-cell>
          <table:table-cell table:style-name="ce76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3591-GO</text:p>
          </table:table-cell>
          <table:table-cell table:style-name="ce37"/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76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76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76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76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9-05" calcext:value-type="date">
            <text:p>5/9/2026</text:p>
          </table:table-cell>
          <table:table-cell table:style-name="ce76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05" calcext:value-type="date">
            <text:p>5/9/2026</text:p>
          </table:table-cell>
          <table:table-cell table:style-name="ce76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05" calcext:value-type="date">
            <text:p>5/9/2026</text:p>
          </table:table-cell>
          <table:table-cell table:style-name="ce76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3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8" office:value-type="date" office:date-value="2026-09-06" calcext:value-type="date">
            <text:p>6/9/2026</text:p>
          </table:table-cell>
          <table:table-cell table:style-name="ce76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8" office:value-type="date" office:date-value="2026-09-06" calcext:value-type="date">
            <text:p>6/9/2026</text:p>
          </table:table-cell>
          <table:table-cell table:style-name="ce76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8" office:value-type="date" office:date-value="2026-09-06" calcext:value-type="date">
            <text:p>6/9/2026</text:p>
          </table:table-cell>
          <table:table-cell table:style-name="ce76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8" office:value-type="date" office:date-value="2026-09-07" calcext:value-type="date">
            <text:p>7/9/2026</text:p>
          </table:table-cell>
          <table:table-cell table:style-name="ce76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76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4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76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3591-GO</text:p>
          </table:table-cell>
          <table:table-cell table:style-name="ce37"/>
          <table:table-cell table:style-name="ce68" office:value-type="date" office:date-value="2026-09-08" calcext:value-type="date">
            <text:p>8/9/2026</text:p>
          </table:table-cell>
          <table:table-cell table:style-name="ce76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3591-GO</text:p>
          </table:table-cell>
          <table:table-cell table:style-name="ce37"/>
          <table:table-cell table:style-name="ce68" office:value-type="date" office:date-value="2026-09-08" calcext:value-type="date">
            <text:p>8/9/2026</text:p>
          </table:table-cell>
          <table:table-cell table:style-name="ce7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GILMARA DO AMARAL HIPOLIT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9" office:value-type="string" calcext:value-type="string">
            <text:p>19465-GO</text:p>
          </table:table-cell>
          <table:table-cell table:style-name="ce38"/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29431-GO</text:p>
          </table:table-cell>
          <table:table-cell table:style-name="ce37"/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3591-GO</text:p>
          </table:table-cell>
          <table:table-cell table:style-name="ce37"/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29431-GO</text:p>
          </table:table-cell>
          <table:table-cell table:style-name="ce37"/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29431-GO</text:p>
          </table:table-cell>
          <table:table-cell table:style-name="ce37"/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PATTRICIA FERREIRA DO AMARAL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9" office:value-type="string" calcext:value-type="string">
            <text:p>30614-GO</text:p>
          </table:table-cell>
          <table:table-cell table:style-name="ce38"/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PATTRICIA FERREIRA DO AMARAL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9" office:value-type="string" calcext:value-type="string">
            <text:p>30614-GO</text:p>
          </table:table-cell>
          <table:table-cell table:style-name="ce38"/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5" office:value-type="string" calcext:value-type="string">
            <text:p>WENDER SOARES SANTIAG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8" office:value-type="string" calcext:value-type="string">
            <text:p>PJ</text:p>
          </table:table-cell>
          <table:table-cell table:style-name="ce47" office:value-type="string" calcext:value-type="string">
            <text:p>32944-GO</text:p>
          </table:table-cell>
          <table:table-cell table:style-name="ce38"/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GILMAR GOMES GONÇALVES FIL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8" office:value-type="string" calcext:value-type="string">
            <text:p>17030-GO</text:p>
          </table:table-cell>
          <table:table-cell table:style-name="ce37"/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GILMARA DO AMARAL HIPOLIT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9" office:value-type="string" calcext:value-type="string">
            <text:p>19465-GO</text:p>
          </table:table-cell>
          <table:table-cell table:style-name="ce38"/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29431-GO</text:p>
          </table:table-cell>
          <table:table-cell table:style-name="ce37"/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3591-GO</text:p>
          </table:table-cell>
          <table:table-cell table:style-name="ce37"/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5" office:value-type="string" calcext:value-type="string">
            <text:p>WENDER SOARES SANTIAG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8" office:value-type="string" calcext:value-type="string">
            <text:p>PJ</text:p>
          </table:table-cell>
          <table:table-cell table:style-name="ce47" office:value-type="string" calcext:value-type="string">
            <text:p>32944-GO</text:p>
          </table:table-cell>
          <table:table-cell table:style-name="ce38"/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5" office:value-type="string" calcext:value-type="string">
            <text:p>WENDER SOARES SANTIAG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8" office:value-type="string" calcext:value-type="string">
            <text:p>PJ</text:p>
          </table:table-cell>
          <table:table-cell table:style-name="ce47" office:value-type="string" calcext:value-type="string">
            <text:p>32944-GO</text:p>
          </table:table-cell>
          <table:table-cell table:style-name="ce38"/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3591-GO</text:p>
          </table:table-cell>
          <table:table-cell table:style-name="ce37"/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3591-GO</text:p>
          </table:table-cell>
          <table:table-cell table:style-name="ce37"/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GILMARA DO AMARAL HIPOLIT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9" office:value-type="string" calcext:value-type="string">
            <text:p>19465-GO</text:p>
          </table:table-cell>
          <table:table-cell table:style-name="ce38"/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29431-GO</text:p>
          </table:table-cell>
          <table:table-cell table:style-name="ce37"/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WESLEY PEREIRA DUARTE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3591-GO</text:p>
          </table:table-cell>
          <table:table-cell table:style-name="ce37"/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29431-GO</text:p>
          </table:table-cell>
          <table:table-cell table:style-name="ce37"/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29431-GO</text:p>
          </table:table-cell>
          <table:table-cell table:style-name="ce37"/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PATTRICIA FERREIRA DO AMARAL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9" office:value-type="string" calcext:value-type="string">
            <text:p>30614-GO</text:p>
          </table:table-cell>
          <table:table-cell table:style-name="ce38"/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PATTRICIA FERREIRA DO AMARAL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9" office:value-type="string" calcext:value-type="string">
            <text:p>30614-GO</text:p>
          </table:table-cell>
          <table:table-cell table:style-name="ce38"/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AUGUSTO HENRIQUE TELES RODRIGUES</text:p>
          </table:table-cell>
          <table:table-cell table:style-name="ce40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30880-GO</text:p>
          </table:table-cell>
          <table:table-cell table:style-name="ce37"/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2" office:value-type="string" calcext:value-type="string">
            <text:p>DANIEL CARVALHO DOS SANT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37"/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5" office:value-type="string" calcext:value-type="string">
            <text:p>WENDER SOARES SANTIAG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8" office:value-type="string" calcext:value-type="string">
            <text:p>PJ</text:p>
          </table:table-cell>
          <table:table-cell table:style-name="ce47" office:value-type="string" calcext:value-type="string">
            <text:p>32944-GO</text:p>
          </table:table-cell>
          <table:table-cell table:style-name="ce38"/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6" office:value-type="string" calcext:value-type="string">
            <text:p>GILMAR GOMES GONÇALVES FIL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8" office:value-type="string" calcext:value-type="string">
            <text:p>17030-GO</text:p>
          </table:table-cell>
          <table:table-cell table:style-name="ce37"/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7" office:value-type="string" calcext:value-type="string">
            <text:p>GILMARA DO AMARAL HIPOLIT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49" office:value-type="string" calcext:value-type="string">
            <text:p>19465-GO</text:p>
          </table:table-cell>
          <table:table-cell table:style-name="ce38"/>
          <table:table-cell table:style-name="ce69" office:value-type="date" office:date-value="2026-09-30" calcext:value-type="date">
            <text:p>3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8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50" office:value-type="string" calcext:value-type="string">
            <text:p>29431-GO</text:p>
          </table:table-cell>
          <table:table-cell table:style-name="ce37"/>
          <table:table-cell table:style-name="ce69" office:value-type="date" office:date-value="2026-09-30" calcext:value-type="date">
            <text:p>3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40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8-31" calcext:value-type="date">
            <text:p>31/8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8-31" calcext:value-type="date">
            <text:p>31/8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MARA SCHETTERT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UTI/ROTIN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6519-GO</text:p>
          </table:table-cell>
          <table:table-cell table:style-name="ce37" office:value-type="float" office:value="19493" calcext:value-type="float">
            <text:p>19493</text:p>
          </table:table-cell>
          <table:table-cell table:style-name="ce69" office:value-type="date" office:date-value="2026-08-31" calcext:value-type="date">
            <text:p>31/8/2026</text:p>
          </table:table-cell>
          <table:table-cell table:style-name="ce40" office:value-type="string" calcext:value-type="string">
            <text:p>08:00-12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9" office:value-type="string" calcext:value-type="string">
            <text:p>Hospital Estadual de Luziânia</text:p>
          </table:table-cell>
          <table:table-cell table:style-name="ce24" office:value-type="string" calcext:value-type="string">
            <text:p>IMARA SCHETTERT SILVA</text:p>
          </table:table-cell>
          <table:table-cell table:style-name="ce7" office:value-type="string" calcext:value-type="string">
            <text:p>CLINICO GERAL</text:p>
          </table:table-cell>
          <table:table-cell table:style-name="ce7" office:value-type="string" calcext:value-type="string">
            <text:p>UTI/ROTINA</text:p>
          </table:table-cell>
          <table:table-cell table:style-name="ce7" office:value-type="string" calcext:value-type="string">
            <text:p>PJ</text:p>
          </table:table-cell>
          <table:table-cell table:style-name="ce39" office:value-type="string" calcext:value-type="string">
            <text:p>36519-GO</text:p>
          </table:table-cell>
          <table:table-cell table:style-name="ce39" office:value-type="float" office:value="19493" calcext:value-type="float">
            <text:p>19493</text:p>
          </table:table-cell>
          <table:table-cell table:style-name="ce70" office:value-type="date" office:date-value="2026-08-31" calcext:value-type="date">
            <text:p>31/8/2026</text:p>
          </table:table-cell>
          <table:table-cell table:style-name="ce77" office:value-type="string" calcext:value-type="string">
            <text:p>14:00-18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LÁVIO EDUARDO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138-GO</text:p>
          </table:table-cell>
          <table:table-cell table:style-name="ce51" office:value-type="float" office:value="17217" calcext:value-type="float">
            <text:p>17217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SILVIA ALMEIDA DA SILV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408-GO</text:p>
          </table:table-cell>
          <table:table-cell table:style-name="ce51" office:value-type="float" office:value="17527" calcext:value-type="float">
            <text:p>17527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4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ARA LETICIA BRITO DE ANDRADE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9565-GO</text:p>
          </table:table-cell>
          <table:table-cell table:style-name="ce51" office:value-type="float" office:value="25420" calcext:value-type="float">
            <text:p>25420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ARA LETICIA BRITO DE ANDRADE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9565-GO</text:p>
          </table:table-cell>
          <table:table-cell table:style-name="ce51" office:value-type="float" office:value="25420" calcext:value-type="float">
            <text:p>25420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LÁVIO EDUARDO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138-GO</text:p>
          </table:table-cell>
          <table:table-cell table:style-name="ce51" office:value-type="float" office:value="17217" calcext:value-type="float">
            <text:p>17217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SILVIA ALMEIDA DA SILV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408-GO</text:p>
          </table:table-cell>
          <table:table-cell table:style-name="ce51" office:value-type="float" office:value="17527" calcext:value-type="float">
            <text:p>17527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ESSA ADLE DA SILVA LIM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998-GO</text:p>
          </table:table-cell>
          <table:table-cell table:style-name="ce51" office:value-type="float" office:value="22044" calcext:value-type="float">
            <text:p>22044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ESSA ADLE DA SILVA LIM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998-GO</text:p>
          </table:table-cell>
          <table:table-cell table:style-name="ce51" office:value-type="float" office:value="22044" calcext:value-type="float">
            <text:p>22044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UDY ALVES CO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096-GO</text:p>
          </table:table-cell>
          <table:table-cell table:style-name="ce51" office:value-type="float" office:value="19081" calcext:value-type="float">
            <text:p>19081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UDY ALVES CO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096-GO</text:p>
          </table:table-cell>
          <table:table-cell table:style-name="ce51" office:value-type="float" office:value="19081" calcext:value-type="float">
            <text:p>19081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LÁVIO EDUARDO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138-GO</text:p>
          </table:table-cell>
          <table:table-cell table:style-name="ce51" office:value-type="float" office:value="17217" calcext:value-type="float">
            <text:p>17217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SILVIA ALMEIDA DA SILV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408-GO</text:p>
          </table:table-cell>
          <table:table-cell table:style-name="ce51" office:value-type="float" office:value="17527" calcext:value-type="float">
            <text:p>17527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OSÓRIO FEIJÓ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1918-GO</text:p>
          </table:table-cell>
          <table:table-cell table:style-name="ce51" office:value-type="float" office:value="17251" calcext:value-type="float">
            <text:p>17251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OSÓRIO FEIJÓ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1918-GO</text:p>
          </table:table-cell>
          <table:table-cell table:style-name="ce51" office:value-type="float" office:value="17251" calcext:value-type="float">
            <text:p>17251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LÁVIO EDUARDO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138-GO</text:p>
          </table:table-cell>
          <table:table-cell table:style-name="ce51" office:value-type="float" office:value="17217" calcext:value-type="float">
            <text:p>17217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NEVES FERNANDES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15-GO</text:p>
          </table:table-cell>
          <table:table-cell table:style-name="ce51" office:value-type="float" office:value="21827" calcext:value-type="float">
            <text:p>21827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SILVIA ALMEIDA DA SILV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408-GO</text:p>
          </table:table-cell>
          <table:table-cell table:style-name="ce51" office:value-type="float" office:value="17527" calcext:value-type="float">
            <text:p>17527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ESSA ADLE DA SILVA LIM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998-GO</text:p>
          </table:table-cell>
          <table:table-cell table:style-name="ce51" office:value-type="float" office:value="22044" calcext:value-type="float">
            <text:p>22044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ESSA ADLE DA SILVA LIM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998-GO</text:p>
          </table:table-cell>
          <table:table-cell table:style-name="ce51" office:value-type="float" office:value="22044" calcext:value-type="float">
            <text:p>22044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RANK ANDERSON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686-GO</text:p>
          </table:table-cell>
          <table:table-cell table:style-name="ce51" office:value-type="float" office:value="17945" calcext:value-type="float">
            <text:p>17945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OSÓRIO FEIJÓ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1918-GO</text:p>
          </table:table-cell>
          <table:table-cell table:style-name="ce51" office:value-type="float" office:value="17251" calcext:value-type="float">
            <text:p>17251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OSÓRIO FEIJÓ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1918-GO</text:p>
          </table:table-cell>
          <table:table-cell table:style-name="ce51" office:value-type="float" office:value="17251" calcext:value-type="float">
            <text:p>17251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PEDRO ALVES FERREIR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740-GO</text:p>
          </table:table-cell>
          <table:table-cell table:style-name="ce51" office:value-type="float" office:value="21983" calcext:value-type="float">
            <text:p>21983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table:formula="of:=[.A354]" office:value-type="string" office:string-value="Hospital Estadual de Luziânia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table:formula="of:=[.A355]" office:value-type="string" office:string-value="Hospital Estadual de Luziânia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table:formula="of:=[.A356]" office:value-type="string" office:string-value="Hospital Estadual de Luziânia" calcext:value-type="string">
            <text:p>Hospital Estadual de Luziânia</text:p>
          </table:table-cell>
          <table:table-cell table:style-name="ce19" office:value-type="string" calcext:value-type="string">
            <text:p>FLÁVIO EDUARDO RAMOS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138-GO</text:p>
          </table:table-cell>
          <table:table-cell table:style-name="ce51" office:value-type="float" office:value="17217" calcext:value-type="float">
            <text:p>17217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7" office:value-type="string" calcext:value-type="string">
            <text:p>Hospital Estadual de Luziânia</text:p>
          </table:table-cell>
          <table:table-cell table:style-name="ce24" office:value-type="string" calcext:value-type="string">
            <text:p>FERNANDO PEREIRA MELO</text:p>
          </table:table-cell>
          <table:table-cell table:style-name="ce7" office:value-type="string" calcext:value-type="string">
            <text:p>ORTOPEDISTA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J</text:p>
          </table:table-cell>
          <table:table-cell table:style-name="ce52" office:value-type="string" calcext:value-type="string">
            <text:p>32776-GO</text:p>
          </table:table-cell>
          <table:table-cell table:style-name="ce52" office:value-type="float" office:value="22073" calcext:value-type="float">
            <text:p>22073</text:p>
          </table:table-cell>
          <table:table-cell table:style-name="ce70" office:value-type="date" office:date-value="2026-09-30" calcext:value-type="date">
            <text:p>30/9/2026</text:p>
          </table:table-cell>
          <table:table-cell table:style-name="ce7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2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HELENTON MARANHÃO PORTO MARIN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4654-GO</text:p>
          </table:table-cell>
          <table:table-cell table:style-name="ce64"/>
          <table:table-cell table:style-name="ce68" office:value-type="date" office:date-value="2026-09-01" calcext:value-type="date">
            <text:p>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VERTON COIMBRA RORIZ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41017-GO</text:p>
          </table:table-cell>
          <table:table-cell table:style-name="ce64"/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3591-GO</text:p>
          </table:table-cell>
          <table:table-cell table:style-name="ce64"/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HELENTON MARANHÃO PORTO MARIN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4654-GO</text:p>
          </table:table-cell>
          <table:table-cell table:style-name="ce64"/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VERTON COIMBRA RORIZ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41017-GO</text:p>
          </table:table-cell>
          <table:table-cell table:style-name="ce64"/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HELENTON MARANHÃO PORTO MARIN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4654-GO</text:p>
          </table:table-cell>
          <table:table-cell table:style-name="ce64"/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HELENTON MARANHÃO PORTO MARIN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4654-GO</text:p>
          </table:table-cell>
          <table:table-cell table:style-name="ce64"/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A VICTORIA ALVES MUNIZ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41043-GO</text:p>
          </table:table-cell>
          <table:table-cell table:style-name="ce64"/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HELENTON MARANHÃO PORTO MARIN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4654-GO</text:p>
          </table:table-cell>
          <table:table-cell table:style-name="ce64"/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VERTON COIMBRA RORIZ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41017-GO</text:p>
          </table:table-cell>
          <table:table-cell table:style-name="ce64"/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HELENTON MARANHÃO PORTO MARIN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4654-GO</text:p>
          </table:table-cell>
          <table:table-cell table:style-name="ce64"/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ABIANA CANUT MOU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790-GO</text:p>
          </table:table-cell>
          <table:table-cell table:style-name="ce64"/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EVERTON COIMBRA RORIZ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41017-GO</text:p>
          </table:table-cell>
          <table:table-cell table:style-name="ce64"/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030-GO</text:p>
          </table:table-cell>
          <table:table-cell table:style-name="ce64"/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A VICTORIA ALVES MUNIZ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41043-GO</text:p>
          </table:table-cell>
          <table:table-cell table:style-name="ce64"/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AULA DO CARMO VASCONCELOS XAVI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27149-GO</text:p>
          </table:table-cell>
          <table:table-cell table:style-name="ce64"/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HELENTON MARANHÃO PORTO MARINH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ENFERMARIA CLINICA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4654-GO</text:p>
          </table:table-cell>
          <table:table-cell table:style-name="ce64"/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7" office:value-type="string" calcext:value-type="string">
            <text:p>Hospital Estadual de Luziânia</text:p>
          </table:table-cell>
          <table:table-cell table:style-name="ce24" office:value-type="string" calcext:value-type="string">
            <text:p>EVERTON COIMBRA RORIZ</text:p>
          </table:table-cell>
          <table:table-cell table:style-name="ce7" office:value-type="string" calcext:value-type="string">
            <text:p>CLINICO GERAL</text:p>
          </table:table-cell>
          <table:table-cell table:style-name="ce7" office:value-type="string" calcext:value-type="string">
            <text:p>ENFERMARIA CLINICA</text:p>
          </table:table-cell>
          <table:table-cell table:style-name="ce7" office:value-type="string" calcext:value-type="string">
            <text:p>PJ</text:p>
          </table:table-cell>
          <table:table-cell table:style-name="ce39" office:value-type="string" calcext:value-type="string">
            <text:p>41017-GO</text:p>
          </table:table-cell>
          <table:table-cell table:style-name="ce65"/>
          <table:table-cell table:style-name="ce70" office:value-type="date" office:date-value="2026-09-30" calcext:value-type="date">
            <text:p>30/9/2026</text:p>
          </table:table-cell>
          <table:table-cell table:style-name="ce7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31-GO</text:p>
          </table:table-cell>
          <table:table-cell table:style-name="ce64"/>
          <table:table-cell table:style-name="ce68" office:value-type="date" office:date-value="2026-09-01" calcext:value-type="date">
            <text:p>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COELHO DA SILVA NET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40310-GO</text:p>
          </table:table-cell>
          <table:table-cell table:style-name="ce64"/>
          <table:table-cell table:style-name="ce68" office:value-type="date" office:date-value="2026-09-01" calcext:value-type="date">
            <text:p>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MARINA BLANCO SILVA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6923-GO</text:p>
          </table:table-cell>
          <table:table-cell table:style-name="ce64"/>
          <table:table-cell table:style-name="ce68" office:value-type="date" office:date-value="2026-09-01" calcext:value-type="date">
            <text:p>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UGUSTO HENRIQUE TELES RODRIGU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880-GO</text:p>
          </table:table-cell>
          <table:table-cell table:style-name="ce64"/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7771-GO</text:p>
          </table:table-cell>
          <table:table-cell table:style-name="ce64"/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431-GO</text:p>
          </table:table-cell>
          <table:table-cell table:style-name="ce64"/>
          <table:table-cell table:style-name="ce69" office:value-type="date" office:date-value="2026-09-02" calcext:value-type="date">
            <text:p>2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NA SIL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135-GO</text:p>
          </table:table-cell>
          <table:table-cell table:style-name="ce64"/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A VICTORIA ALVES MUNIZ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41043-GO</text:p>
          </table:table-cell>
          <table:table-cell table:style-name="ce64"/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03" calcext:value-type="date">
            <text:p>3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ETICIA DE AMORIM PEREIRA GOM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9071-GO</text:p>
          </table:table-cell>
          <table:table-cell table:style-name="ce64"/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7771-GO</text:p>
          </table:table-cell>
          <table:table-cell table:style-name="ce64"/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UCAS LEAL GERMIN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9858-GO</text:p>
          </table:table-cell>
          <table:table-cell table:style-name="ce64"/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NDER SOARES SANTIAG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944-GO</text:p>
          </table:table-cell>
          <table:table-cell table:style-name="ce64"/>
          <table:table-cell table:style-name="ce69" office:value-type="date" office:date-value="2026-09-04" calcext:value-type="date">
            <text:p>4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NA SIL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135-GO</text:p>
          </table:table-cell>
          <table:table-cell table:style-name="ce64"/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PÂMELLA SCARLET MARTINS DE BARROS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5157-GO</text:p>
          </table:table-cell>
          <table:table-cell table:style-name="ce64"/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UCAS LEAL GERMIN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9858-GO</text:p>
          </table:table-cell>
          <table:table-cell table:style-name="ce64"/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31-GO</text:p>
          </table:table-cell>
          <table:table-cell table:style-name="ce64"/>
          <table:table-cell table:style-name="ce69" office:value-type="date" office:date-value="2026-09-05" calcext:value-type="date">
            <text:p>5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NA SIL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135-GO</text:p>
          </table:table-cell>
          <table:table-cell table:style-name="ce64"/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224"/>
          <table:table-cell table:style-name="ce80"/>
          <table:table-cell table:style-name="ce81" table:number-columns-repeated="780"/>
          <table:table-cell table:style-name="ce83" table:number-columns-repeated="4"/>
          <table:table-cell table:style-name="ce81" table:number-columns-repeated="3"/>
          <table:table-cell table:style-name="ce84" table:number-columns-repeated="15357"/>
          <table:table-cell table:style-name="ce81" table:number-columns-repeated="5"/>
          <table:table-cell table:style-name="ce84"/>
        </table:table-row>
        <table:table-row table:style-name="ro1">
          <table:table-cell table:style-name="ce10" office:value-type="string" calcext:value-type="string">
            <text:p>Hospital Estadual de Luziânia</text:p>
          </table:table-cell>
          <table:table-cell table:style-name="ce19" office:value-type="string" calcext:value-type="string">
            <text:p>AUGUSTO HENRIQUE TELES RODRIGU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880-GO</text:p>
          </table:table-cell>
          <table:table-cell table:style-name="ce64"/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NA SIL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135-GO</text:p>
          </table:table-cell>
          <table:table-cell table:style-name="ce64"/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431-GO</text:p>
          </table:table-cell>
          <table:table-cell table:style-name="ce64"/>
          <table:table-cell table:style-name="ce68" office:value-type="date" office:date-value="2026-09-06" calcext:value-type="date">
            <text:p>6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SOFIA SANTOS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582-GO</text:p>
          </table:table-cell>
          <table:table-cell table:style-name="ce37"/>
          <table:table-cell table:style-name="ce68" office:value-type="date" office:date-value="2026-09-07" calcext:value-type="date">
            <text:p>7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ABRIELLA MARTUCCI MANC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371-GO</text:p>
          </table:table-cell>
          <table:table-cell table:style-name="ce64"/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3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ETICIA DE AMORIM PEREIRA GOM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9071-GO</text:p>
          </table:table-cell>
          <table:table-cell table:style-name="ce64"/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IANCA PEREIRA BARR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93-GO</text:p>
          </table:table-cell>
          <table:table-cell table:style-name="ce64"/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UGUSTO HENRIQUE TELES RODRIGU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880-GO</text:p>
          </table:table-cell>
          <table:table-cell table:style-name="ce64"/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NDER SOARES SANTIAG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944-GO</text:p>
          </table:table-cell>
          <table:table-cell table:style-name="ce64"/>
          <table:table-cell table:style-name="ce68" office:value-type="date" office:date-value="2026-09-08" calcext:value-type="date">
            <text:p>8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RUNNA MENDES FREITA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257-GO</text:p>
          </table:table-cell>
          <table:table-cell table:style-name="ce64"/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EDRO RUBEM FERREIRA QUEIROZ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8319-GO</text:p>
          </table:table-cell>
          <table:table-cell table:style-name="ce64"/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ILLAMI VAGNER DE OLIVEIRA FIGUEIRED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8044-GO</text:p>
          </table:table-cell>
          <table:table-cell table:style-name="ce64"/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NDELL DOS SANTOS MOT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1934-GO</text:p>
          </table:table-cell>
          <table:table-cell table:style-name="ce64"/>
          <table:table-cell table:style-name="ce69" office:value-type="date" office:date-value="2026-09-09" calcext:value-type="date">
            <text:p>9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RUNNA MENDES FREITA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257GO</text:p>
          </table:table-cell>
          <table:table-cell table:style-name="ce64"/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NA BLANCO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6923-GO</text:p>
          </table:table-cell>
          <table:table-cell table:style-name="ce64"/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UCAS NUNES DUARTE MEDEIR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8291-GO</text:p>
          </table:table-cell>
          <table:table-cell table:style-name="ce64"/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MARIA EDUARDA BARROS GALVÃ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10" calcext:value-type="date">
            <text:p>10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3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ARINE PANUCE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90-GO</text:p>
          </table:table-cell>
          <table:table-cell table:style-name="ce64"/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A SOUSA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4594-DF</text:p>
          </table:table-cell>
          <table:table-cell table:style-name="ce64"/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3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GEORGIA GAMA BONIFÁCI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8584-GO</text:p>
          </table:table-cell>
          <table:table-cell table:style-name="ce64"/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31-GO</text:p>
          </table:table-cell>
          <table:table-cell table:style-name="ce64"/>
          <table:table-cell table:style-name="ce69" office:value-type="date" office:date-value="2026-09-11" calcext:value-type="date">
            <text:p>1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ABIANA CANUT MOU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790-GO</text:p>
          </table:table-cell>
          <table:table-cell table:style-name="ce64"/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NIKOLAI VARGAS GONÇALV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780-GO</text:p>
          </table:table-cell>
          <table:table-cell table:style-name="ce64"/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280-GO</text:p>
          </table:table-cell>
          <table:table-cell table:style-name="ce64"/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31GO</text:p>
          </table:table-cell>
          <table:table-cell table:style-name="ce64"/>
          <table:table-cell table:style-name="ce69" office:value-type="date" office:date-value="2026-09-12" calcext:value-type="date">
            <text:p>12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HITALLO ANCHIETA TA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10-GO</text:p>
          </table:table-cell>
          <table:table-cell table:style-name="ce64"/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EDRO HENRIQUE JANSEN SATHEL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896-GO</text:p>
          </table:table-cell>
          <table:table-cell table:style-name="ce64"/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UCAS ALMEIDA DE CASTR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8290-GO</text:p>
          </table:table-cell>
          <table:table-cell table:style-name="ce64"/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431-GO</text:p>
          </table:table-cell>
          <table:table-cell table:style-name="ce64"/>
          <table:table-cell table:style-name="ce69" office:value-type="date" office:date-value="2026-09-13" calcext:value-type="date">
            <text:p>13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NA SIL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135-GO</text:p>
          </table:table-cell>
          <table:table-cell table:style-name="ce64"/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UCAS ALMEIDA DE CASTR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8290-GO</text:p>
          </table:table-cell>
          <table:table-cell table:style-name="ce37"/>
          <table:table-cell table:style-name="ce69" office:value-type="date" office:date-value="2026-09-14" calcext:value-type="date">
            <text:p>14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IANCA PEREIRA BARR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93-GO</text:p>
          </table:table-cell>
          <table:table-cell table:style-name="ce64"/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UGUSTO HENRIQUE TELES RODRIGU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880-GO</text:p>
          </table:table-cell>
          <table:table-cell table:style-name="ce64"/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NDER SOARES SANTIAG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944-GO</text:p>
          </table:table-cell>
          <table:table-cell table:style-name="ce64"/>
          <table:table-cell table:style-name="ce69" office:value-type="date" office:date-value="2026-09-15" calcext:value-type="date">
            <text:p>15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RUNNA MENDES FREITA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257-GO</text:p>
          </table:table-cell>
          <table:table-cell table:style-name="ce64"/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FLÁVIA CAMPOS ADELIN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8297-GO</text:p>
          </table:table-cell>
          <table:table-cell table:style-name="ce64"/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UCAS NUNES DUARTE MEDEIR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8291-GO</text:p>
          </table:table-cell>
          <table:table-cell table:style-name="ce64"/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PÂMELLA SCARLET MARTINS DE BARROS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5157-GO</text:p>
          </table:table-cell>
          <table:table-cell table:style-name="ce64"/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HITALLO ANCHIETA TA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10-GO</text:p>
          </table:table-cell>
          <table:table-cell table:style-name="ce64"/>
          <table:table-cell table:style-name="ce69" office:value-type="date" office:date-value="2026-09-16" calcext:value-type="date">
            <text:p>16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ARINE PANUCE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90-GO</text:p>
          </table:table-cell>
          <table:table-cell table:style-name="ce64"/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NA BLANCO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6923-GO</text:p>
          </table:table-cell>
          <table:table-cell table:style-name="ce64"/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EDRO HENRIQUE JANSEN SATHEL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896-GO</text:p>
          </table:table-cell>
          <table:table-cell table:style-name="ce64"/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KARINE PANUCE DE OLIVEIRA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5890-GO</text:p>
          </table:table-cell>
          <table:table-cell table:style-name="ce64"/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EDRO HENRIQUE JANSEN SATHEL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896-GO</text:p>
          </table:table-cell>
          <table:table-cell table:style-name="ce64"/>
          <table:table-cell table:style-name="ce69" office:value-type="date" office:date-value="2026-09-17" calcext:value-type="date">
            <text:p>17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OBLEDO RODRIGUES LOP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8266-GO</text:p>
          </table:table-cell>
          <table:table-cell table:style-name="ce64"/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NA BLANCO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6923-GO</text:p>
          </table:table-cell>
          <table:table-cell table:style-name="ce64"/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EDRO HENRIQUE JANSEN SATHEL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896-GO</text:p>
          </table:table-cell>
          <table:table-cell table:style-name="ce64"/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GEORGIA GAMA BONIFÁCI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8584-GO</text:p>
          </table:table-cell>
          <table:table-cell table:style-name="ce64"/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ILLAMI VAGNER DE OLIVEIRA FIGUEIRED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8044-GO</text:p>
          </table:table-cell>
          <table:table-cell table:style-name="ce64"/>
          <table:table-cell table:style-name="ce69" office:value-type="date" office:date-value="2026-09-18" calcext:value-type="date">
            <text:p>18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ETICIA DE AMORIM PEREIRA GOM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9071-GO</text:p>
          </table:table-cell>
          <table:table-cell table:style-name="ce64"/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ABIANA CANUT MOU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790-GO</text:p>
          </table:table-cell>
          <table:table-cell table:style-name="ce64"/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ILLAMI VAGNER DE OLIVEIRA FIGUEIRED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8044-GO</text:p>
          </table:table-cell>
          <table:table-cell table:style-name="ce64"/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0614-GO</text:p>
          </table:table-cell>
          <table:table-cell table:style-name="ce64"/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5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31-GO</text:p>
          </table:table-cell>
          <table:table-cell table:style-name="ce64"/>
          <table:table-cell table:style-name="ce69" office:value-type="date" office:date-value="2026-09-19" calcext:value-type="date">
            <text:p>19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NA SIL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135-GO</text:p>
          </table:table-cell>
          <table:table-cell table:style-name="ce64"/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UGUSTO HENRIQUE TELES RODRIGU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880-GO</text:p>
          </table:table-cell>
          <table:table-cell table:style-name="ce64"/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NA SIL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135-GO</text:p>
          </table:table-cell>
          <table:table-cell table:style-name="ce64"/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431-GO</text:p>
          </table:table-cell>
          <table:table-cell table:style-name="ce64"/>
          <table:table-cell table:style-name="ce69" office:value-type="date" office:date-value="2026-09-20" calcext:value-type="date">
            <text:p>20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GABRIELLA MARTUCCI MANC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371-GO</text:p>
          </table:table-cell>
          <table:table-cell table:style-name="ce37"/>
          <table:table-cell table:style-name="ce69" office:value-type="date" office:date-value="2026-09-21" calcext:value-type="date">
            <text:p>2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RUNNA MENDES FREITA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257-GO</text:p>
          </table:table-cell>
          <table:table-cell table:style-name="ce64"/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IANCA PEREIRA BARR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93-GO</text:p>
          </table:table-cell>
          <table:table-cell table:style-name="ce64"/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UGUSTO HENRIQUE TELES RODRIGU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880-GO</text:p>
          </table:table-cell>
          <table:table-cell table:style-name="ce64"/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NDER SOARES SANTIAG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944-GO</text:p>
          </table:table-cell>
          <table:table-cell table:style-name="ce64"/>
          <table:table-cell table:style-name="ce69" office:value-type="date" office:date-value="2026-09-22" calcext:value-type="date">
            <text:p>22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RUNNA MENDES FREITA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257-GO</text:p>
          </table:table-cell>
          <table:table-cell table:style-name="ce64"/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PEREIRA DA SILVA JUNIO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1190-GO</text:p>
          </table:table-cell>
          <table:table-cell table:style-name="ce64"/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0614-GO</text:p>
          </table:table-cell>
          <table:table-cell table:style-name="ce66"/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NDELL DOS SANTOS MOT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1934-GO</text:p>
          </table:table-cell>
          <table:table-cell table:style-name="ce64"/>
          <table:table-cell table:style-name="ce69" office:value-type="date" office:date-value="2026-09-23" calcext:value-type="date">
            <text:p>23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A SOUSA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594-DF</text:p>
          </table:table-cell>
          <table:table-cell table:style-name="ce64"/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FLÁVIA CAMPOS ADELIN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8297-GO</text:p>
          </table:table-cell>
          <table:table-cell table:style-name="ce64"/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LUCAS ALMEIDA DE CASTR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8290-GO</text:p>
          </table:table-cell>
          <table:table-cell table:style-name="ce64"/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BRUNNA MENDES FREITAS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5257-GO</text:p>
          </table:table-cell>
          <table:table-cell table:style-name="ce64"/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PEREIRA DA SILVA JUNIO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1190-GO</text:p>
          </table:table-cell>
          <table:table-cell table:style-name="ce64"/>
          <table:table-cell table:style-name="ce69" office:value-type="date" office:date-value="2026-09-24" calcext:value-type="date">
            <text:p>24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ARINE PANUCE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90-GO</text:p>
          </table:table-cell>
          <table:table-cell table:style-name="ce64"/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A SOUSA SILV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34594-GO</text:p>
          </table:table-cell>
          <table:table-cell table:style-name="ce64"/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PEREIRA DA SILVA JUNIO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1190-GO</text:p>
          </table:table-cell>
          <table:table-cell table:style-name="ce64"/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GEORGIA GAMA BONIFÁCI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8584-GO</text:p>
          </table:table-cell>
          <table:table-cell table:style-name="ce64"/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31-GO</text:p>
          </table:table-cell>
          <table:table-cell table:style-name="ce64"/>
          <table:table-cell table:style-name="ce69" office:value-type="date" office:date-value="2026-09-25" calcext:value-type="date">
            <text:p>25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ABIANA CANUT MOU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790-GO</text:p>
          </table:table-cell>
          <table:table-cell table:style-name="ce64"/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ÃO NIKOLAI VARGAS GONÇALV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780-GO</text:p>
          </table:table-cell>
          <table:table-cell table:style-name="ce64"/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0614-GO</text:p>
          </table:table-cell>
          <table:table-cell table:style-name="ce64"/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THAIS QUERINO DE LIM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31-GO</text:p>
          </table:table-cell>
          <table:table-cell table:style-name="ce64"/>
          <table:table-cell table:style-name="ce69" office:value-type="date" office:date-value="2026-09-26" calcext:value-type="date">
            <text:p>26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EDRO HENRIQUE JANSEN SATHELE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896-GO</text:p>
          </table:table-cell>
          <table:table-cell table:style-name="ce64"/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UGUSTO HENRIQUE TELES RODRIGU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880-GO</text:p>
          </table:table-cell>
          <table:table-cell table:style-name="ce64"/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PÂMELLA SCARLET MARTINS DE BARR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157-GO</text:p>
          </table:table-cell>
          <table:table-cell table:style-name="ce64"/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431-GO</text:p>
          </table:table-cell>
          <table:table-cell table:style-name="ce64"/>
          <table:table-cell table:style-name="ce69" office:value-type="date" office:date-value="2026-09-27" calcext:value-type="date">
            <text:p>27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NA SIL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135-GO</text:p>
          </table:table-cell>
          <table:table-cell table:style-name="ce64"/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HITALLO ANCHIETA TA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10-GO</text:p>
          </table:table-cell>
          <table:table-cell table:style-name="ce37"/>
          <table:table-cell table:style-name="ce69" office:value-type="date" office:date-value="2026-09-28" calcext:value-type="date">
            <text:p>28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IANCA PEREIRA BARRO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4093-GO</text:p>
          </table:table-cell>
          <table:table-cell table:style-name="ce64"/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UGUSTO HENRIQUE TELES RODRIGUE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880-GO</text:p>
          </table:table-cell>
          <table:table-cell table:style-name="ce64"/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RAYSSA BUENO DE ANDRADE WCHO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880-GO</text:p>
          </table:table-cell>
          <table:table-cell table:style-name="ce64"/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NDER SOARES SANTIAG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944-GO</text:p>
          </table:table-cell>
          <table:table-cell table:style-name="ce64"/>
          <table:table-cell table:style-name="ce69" office:value-type="date" office:date-value="2026-09-29" calcext:value-type="date">
            <text:p>29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 EDUARDA BARROS GALVÃO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820-GO</text:p>
          </table:table-cell>
          <table:table-cell table:style-name="ce64"/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BRUNNA MENDES FREITAS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5257-GO</text:p>
          </table:table-cell>
          <table:table-cell table:style-name="ce64"/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FÁBIO PEREIRA DA SILVA JUNIOR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1190-GO</text:p>
          </table:table-cell>
          <table:table-cell table:style-name="ce64"/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RÔMULO LELES DA SILVA ARAÚJO</text:p>
          </table:table-cell>
          <table:table-cell table:style-name="ce8" office:value-type="string" calcext:value-type="string">
            <text:p>CLINICO GERAL</text:p>
          </table:table-cell>
          <table:table-cell table:style-name="ce8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0614-GO</text:p>
          </table:table-cell>
          <table:table-cell table:style-name="ce66"/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JULIANA BARROS VIANNA DE OLI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431-GO</text:p>
          </table:table-cell>
          <table:table-cell table:style-name="ce64"/>
          <table:table-cell table:style-name="ce69" office:value-type="date" office:date-value="2026-09-30" calcext:value-type="date">
            <text:p>30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MARIANNA SILVEIRA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0135-GO</text:p>
          </table:table-cell>
          <table:table-cell table:style-name="ce64"/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ANA VICTORIA ALVES MUNIZ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41043-GO</text:p>
          </table:table-cell>
          <table:table-cell table:style-name="ce64"/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WESLEY PEREIRA DUARTE</text:p>
          </table:table-cell>
          <table:table-cell table:style-name="ce5" office:value-type="string" calcext:value-type="string">
            <text:p>CLINIC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591-GO</text:p>
          </table:table-cell>
          <table:table-cell table:style-name="ce64"/>
          <table:table-cell table:style-name="ce69" office:value-type="date" office:date-value="2026-09-30" calcext:value-type="date">
            <text:p>3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24" office:value-type="string" calcext:value-type="string">
            <text:p>MARIA EDUARDA BARROS GALVÃO</text:p>
          </table:table-cell>
          <table:table-cell table:style-name="ce7" office:value-type="string" calcext:value-type="string">
            <text:p>CLINICO GERAL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J</text:p>
          </table:table-cell>
          <table:table-cell table:style-name="ce39" office:value-type="string" calcext:value-type="string">
            <text:p>37820-GO</text:p>
          </table:table-cell>
          <table:table-cell table:style-name="ce65"/>
          <table:table-cell table:style-name="ce70" office:value-type="date" office:date-value="2026-09-30" calcext:value-type="date">
            <text:p>30/9/2026</text:p>
          </table:table-cell>
          <table:table-cell table:style-name="ce77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2">
          <table:table-cell table:style-name="ce11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8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02" calcext:value-type="date">
            <text:p>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003-GO</text:p>
          </table:table-cell>
          <table:table-cell table:style-name="ce37" office:value-type="float" office:value="23868" calcext:value-type="float">
            <text:p>23868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GUILLERMO CALDERON BORB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19178-GO</text:p>
          </table:table-cell>
          <table:table-cell table:style-name="ce37" office:value-type="float" office:value="17455" calcext:value-type="float">
            <text:p>17455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GUILLERMO CALDERON BORB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19178-GO</text:p>
          </table:table-cell>
          <table:table-cell table:style-name="ce37" office:value-type="float" office:value="17455" calcext:value-type="float">
            <text:p>17455</text:p>
          </table:table-cell>
          <table:table-cell table:style-name="ce69" office:value-type="date" office:date-value="2026-09-05" calcext:value-type="date">
            <text:p>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09" calcext:value-type="date">
            <text:p>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003-GO</text:p>
          </table:table-cell>
          <table:table-cell table:style-name="ce37" office:value-type="float" office:value="23868" calcext:value-type="float">
            <text:p>23868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GUILLERMO CALDERON BORB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19178-GO</text:p>
          </table:table-cell>
          <table:table-cell table:style-name="ce37" office:value-type="float" office:value="17455" calcext:value-type="float">
            <text:p>17455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GUILLERMO CALDERON BORB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19178-GO</text:p>
          </table:table-cell>
          <table:table-cell table:style-name="ce37" office:value-type="float" office:value="17455" calcext:value-type="float">
            <text:p>17455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003-GO</text:p>
          </table:table-cell>
          <table:table-cell table:style-name="ce37" office:value-type="float" office:value="23868" calcext:value-type="float">
            <text:p>23868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GUILLERMO CALDERON BORB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19178-GO</text:p>
          </table:table-cell>
          <table:table-cell table:style-name="ce37" office:value-type="float" office:value="17455" calcext:value-type="float">
            <text:p>17455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GUILLERMO CALDERON BORB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19178-GO</text:p>
          </table:table-cell>
          <table:table-cell table:style-name="ce37" office:value-type="float" office:value="17455" calcext:value-type="float">
            <text:p>17455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23" calcext:value-type="date">
            <text:p>23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003-GO</text:p>
          </table:table-cell>
          <table:table-cell table:style-name="ce37" office:value-type="float" office:value="23868" calcext:value-type="float">
            <text:p>23868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GUILLERMO CALDERON BORB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19178-GO</text:p>
          </table:table-cell>
          <table:table-cell table:style-name="ce37" office:value-type="float" office:value="17455" calcext:value-type="float">
            <text:p>17455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JOSÉ GUILLERMO CALDERON BORB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53" office:value-type="string" calcext:value-type="string">
            <text:p>19178-GO</text:p>
          </table:table-cell>
          <table:table-cell table:style-name="ce37" office:value-type="float" office:value="17455" calcext:value-type="float">
            <text:p>17455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LBERTO FERREIRA CORRE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2822-GO</text:p>
          </table:table-cell>
          <table:table-cell table:style-name="ce37" office:value-type="float" office:value="21085" calcext:value-type="float">
            <text:p>21085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SAMUEL ANDRADE DE SOUZ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3126-GO</text:p>
          </table:table-cell>
          <table:table-cell table:style-name="ce37" office:value-type="float" office:value="12524" calcext:value-type="float">
            <text:p>12524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ANGELICA DOS SANTOS SANTOS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8" office:value-type="string" calcext:value-type="string">
            <text:p>33011-GO</text:p>
          </table:table-cell>
          <table:table-cell table:style-name="ce37" office:value-type="float" office:value="24911" calcext:value-type="float">
            <text:p>24911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ODRIGO FERNANDES GOULART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7082-GO</text:p>
          </table:table-cell>
          <table:table-cell table:style-name="ce37" office:value-type="float" office:value="18445" calcext:value-type="float">
            <text:p>18445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7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DE GODOY RIBEIRO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CC/C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0727-GO</text:p>
          </table:table-cell>
          <table:table-cell table:style-name="ce37" office:value-type="float" office:value="15444" calcext:value-type="float">
            <text:p>15444</text:p>
          </table:table-cell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9" office:value-type="string" calcext:value-type="string">
            <text:p>Hospital Estadual de Luziânia</text:p>
          </table:table-cell>
          <table:table-cell table:style-name="ce24" office:value-type="string" calcext:value-type="string">
            <text:p>LEONARDO DE GODOY RIBEIRO</text:p>
          </table:table-cell>
          <table:table-cell table:style-name="ce7" office:value-type="string" calcext:value-type="string">
            <text:p>ANESTESISTA</text:p>
          </table:table-cell>
          <table:table-cell table:style-name="ce7" office:value-type="string" calcext:value-type="string">
            <text:p>CC/CO</text:p>
          </table:table-cell>
          <table:table-cell table:style-name="ce7" office:value-type="string" calcext:value-type="string">
            <text:p>PJ</text:p>
          </table:table-cell>
          <table:table-cell table:style-name="ce39" office:value-type="string" calcext:value-type="string">
            <text:p>20727-GO</text:p>
          </table:table-cell>
          <table:table-cell table:style-name="ce39" office:value-type="float" office:value="15444" calcext:value-type="float">
            <text:p>15444</text:p>
          </table:table-cell>
          <table:table-cell table:style-name="ce70" office:value-type="date" office:date-value="2026-09-30" calcext:value-type="date">
            <text:p>30/9/2026</text:p>
          </table:table-cell>
          <table:table-cell table:style-name="ce7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76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8" office:value-type="date" office:date-value="2026-09-01" calcext:value-type="date">
            <text:p>1/9/2026</text:p>
          </table:table-cell>
          <table:table-cell table:style-name="ce40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071-GO</text:p>
          </table:table-cell>
          <table:table-cell table:style-name="ce51"/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071-GO</text:p>
          </table:table-cell>
          <table:table-cell table:style-name="ce51"/>
          <table:table-cell table:style-name="ce69" office:value-type="date" office:date-value="2026-09-03" calcext:value-type="date">
            <text:p>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SÉRGIO RYSCHANNK DIAS BELFORT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299-GO</text:p>
          </table:table-cell>
          <table:table-cell table:style-name="ce67"/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SÉRGIO RYSCHANNK DIAS BELFORT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299-GO</text:p>
          </table:table-cell>
          <table:table-cell table:style-name="ce67"/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05" calcext:value-type="date">
            <text:p>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071-GO</text:p>
          </table:table-cell>
          <table:table-cell table:style-name="ce51"/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071-GO</text:p>
          </table:table-cell>
          <table:table-cell table:style-name="ce51"/>
          <table:table-cell table:style-name="ce68" office:value-type="date" office:date-value="2026-09-06" calcext:value-type="date">
            <text:p>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8" office:value-type="date" office:date-value="2026-09-07" calcext:value-type="date">
            <text:p>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8" office:value-type="date" office:date-value="2026-09-08" calcext:value-type="date">
            <text:p>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09" calcext:value-type="date">
            <text:p>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SÉRGIO RYSCHANNK DIAS BELFORT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299-GO</text:p>
          </table:table-cell>
          <table:table-cell table:style-name="ce67"/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SÉRGIO RYSCHANNK DIAS BELFORT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299-GO</text:p>
          </table:table-cell>
          <table:table-cell table:style-name="ce67"/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RAMALHO SOAT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084-GO</text:p>
          </table:table-cell>
          <table:table-cell table:style-name="ce51" office:value-type="float" office:value="26362" calcext:value-type="float">
            <text:p>26362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RAMALHO SOAT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084-GO</text:p>
          </table:table-cell>
          <table:table-cell table:style-name="ce51" office:value-type="float" office:value="26362" calcext:value-type="float">
            <text:p>26362</text:p>
          </table:table-cell>
          <table:table-cell table:style-name="ce69" office:value-type="date" office:date-value="2026-09-12" calcext:value-type="date">
            <text:p>1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3" calcext:value-type="date">
            <text:p>1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12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13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14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5" calcext:value-type="date">
            <text:p>1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9" office:value-type="date" office:date-value="2026-09-17" calcext:value-type="date">
            <text:p>1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SÉRGIO RYSCHANNK DIAS BELFORT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299-GO</text:p>
          </table:table-cell>
          <table:table-cell table:style-name="ce67"/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SÉRGIO RYSCHANNK DIAS BELFORT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299-GO</text:p>
          </table:table-cell>
          <table:table-cell table:style-name="ce67"/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RAMALHO SOAT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084-GO</text:p>
          </table:table-cell>
          <table:table-cell table:style-name="ce51" office:value-type="float" office:value="26362" calcext:value-type="float">
            <text:p>26362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EONARDO RAMALHO SOAT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40084-GO</text:p>
          </table:table-cell>
          <table:table-cell table:style-name="ce51" office:value-type="float" office:value="26362" calcext:value-type="float">
            <text:p>26362</text:p>
          </table:table-cell>
          <table:table-cell table:style-name="ce69" office:value-type="date" office:date-value="2026-09-19" calcext:value-type="date">
            <text:p>1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071-GO</text:p>
          </table:table-cell>
          <table:table-cell table:style-name="ce51"/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CAROLINNY DE REZENDE QUEIROZ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071-GO</text:p>
          </table:table-cell>
          <table:table-cell table:style-name="ce51"/>
          <table:table-cell table:style-name="ce69" office:value-type="date" office:date-value="2026-09-20" calcext:value-type="date">
            <text:p>20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23" calcext:value-type="date">
            <text:p>23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SÉRGIO RYSCHANNK DIAS BELFORT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299-GO</text:p>
          </table:table-cell>
          <table:table-cell table:style-name="ce67"/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SÉRGIO RYSCHANNK DIAS BELFORT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5299-GO</text:p>
          </table:table-cell>
          <table:table-cell table:style-name="ce67"/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26" calcext:value-type="date">
            <text:p>26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RAFAEL UCHOA GRANJ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2407-GO</text:p>
          </table:table-cell>
          <table:table-cell table:style-name="ce51" office:value-type="float" office:value="25108" calcext:value-type="float">
            <text:p>25108</text:p>
          </table:table-cell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7" calcext:value-type="date">
            <text:p>27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2" office:value-type="string" calcext:value-type="string">
            <text:p>NAYHANE NAYARA BARBOSA DA SILV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4" office:value-type="string" calcext:value-type="string">
            <text:p>32991-GO</text:p>
          </table:table-cell>
          <table:table-cell table:style-name="ce54" office:value-type="float" office:value="91921" calcext:value-type="float">
            <text:p>91921</text:p>
          </table:table-cell>
          <table:table-cell table:style-name="ce69" office:value-type="date" office:date-value="2026-09-28" calcext:value-type="date">
            <text:p>28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29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0" office:value-type="string" calcext:value-type="string">
            <text:p>JULIA CRYSTINA DE CARVALHO ALVES DE FARIA</text:p>
          </table:table-cell>
          <table:table-cell table:style-name="ce8" office:value-type="string" calcext:value-type="string">
            <text:p>CIRURGIÃO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099-GO</text:p>
          </table:table-cell>
          <table:table-cell table:style-name="ce67" office:value-type="float" office:value="24755" calcext:value-type="float">
            <text:p>24755</text:p>
          </table:table-cell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31" office:value-type="string" calcext:value-type="string">
            <text:p>YASMIM CRISTYNNE LOPES SILV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8526-GO</text:p>
          </table:table-cell>
          <table:table-cell table:style-name="ce51"/>
          <table:table-cell table:style-name="ce69" office:value-type="date" office:date-value="2026-09-29" calcext:value-type="date">
            <text:p>29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SABELA PRISCILA GONÇALVES DA COSTA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4500-GO</text:p>
          </table:table-cell>
          <table:table-cell table:style-name="ce51"/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8" office:value-type="string" calcext:value-type="string">
            <text:p>CIRURGIA GERAL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30" calcext:value-type="date">
            <text:p>30/9/2026</text:p>
          </table:table-cell>
          <table:table-cell table:style-name="ce5" office:value-type="string" calcext:value-type="string">
            <text:p>07:00-19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9" office:value-type="string" calcext:value-type="string">
            <text:p>Hospital Estadual de Luziânia</text:p>
          </table:table-cell>
          <table:table-cell table:style-name="ce24" office:value-type="string" calcext:value-type="string">
            <text:p>LUANA PAPALARDO BRANDÃO</text:p>
          </table:table-cell>
          <table:table-cell table:style-name="ce7" office:value-type="string" calcext:value-type="string">
            <text:p>CIRURGIA GERAL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J</text:p>
          </table:table-cell>
          <table:table-cell table:style-name="ce52" office:value-type="string" calcext:value-type="string">
            <text:p>29591-GO</text:p>
          </table:table-cell>
          <table:table-cell table:style-name="ce52"/>
          <table:table-cell table:style-name="ce70" office:value-type="date" office:date-value="2026-09-30" calcext:value-type="date">
            <text:p>30/9/2026</text:p>
          </table:table-cell>
          <table:table-cell table:style-name="ce77" office:value-type="string" calcext:value-type="string">
            <text:p>19:00-0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2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GINECOLOG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8" office:value-type="date" office:date-value="2026-09-01" calcext:value-type="date">
            <text:p>1/9/2026</text:p>
          </table:table-cell>
          <table:table-cell table:style-name="ce8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22" office:value-type="string" calcext:value-type="string">
            <text:p>LUID RODRIGUES VIDAL</text:p>
          </table:table-cell>
          <table:table-cell table:style-name="ce14" office:value-type="string" calcext:value-type="string">
            <text:p>UR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38" office:value-type="string" calcext:value-type="string">
            <text:p>15323-GO</text:p>
          </table:table-cell>
          <table:table-cell table:style-name="ce38" office:value-type="float" office:value="14613" calcext:value-type="float">
            <text:p>14613</text:p>
          </table:table-cell>
          <table:table-cell table:style-name="ce71" office:value-type="date" office:date-value="2026-09-02" calcext:value-type="date">
            <text:p>2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71" office:value-type="string" calcext:value-type="string">
            <text:p>040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CARLA RODRIGUES LUSTOSA</text:p>
          </table:table-cell>
          <table:table-cell table:style-name="ce37" office:value-type="string" calcext:value-type="string">
            <text:p>GINECOLOG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45" office:value-type="string" calcext:value-type="string">
            <text:p>37182-GO</text:p>
          </table:table-cell>
          <table:table-cell table:style-name="ce58" office:value-type="float" office:value="20500" calcext:value-type="float">
            <text:p>20500</text:p>
          </table:table-cell>
          <table:table-cell table:style-name="ce69" office:value-type="date" office:date-value="2026-09-04" calcext:value-type="date">
            <text:p>4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-</text:p>
          </table:table-cell>
          <table:table-cell table:style-name="ce41" office:value-type="string" calcext:value-type="string">
            <text:p>FINAL DE SEMANA</text:p>
          </table:table-cell>
          <table:table-cell table:number-columns-repeated="3" table:style-name="ce41" office:value-type="string" calcext:value-type="string">
            <text:p>-</text:p>
          </table:table-cell>
          <table:table-cell table:style-name="ce41"/>
          <table:table-cell table:style-name="ce41" office:value-type="string" calcext:value-type="string">
            <text:p>FINAL DE SEMANA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-</text:p>
          </table:table-cell>
          <table:table-cell table:style-name="ce41" office:value-type="string" calcext:value-type="string">
            <text:p>FINAL DE SEMANA</text:p>
          </table:table-cell>
          <table:table-cell table:number-columns-repeated="3" table:style-name="ce41" office:value-type="string" calcext:value-type="string">
            <text:p>-</text:p>
          </table:table-cell>
          <table:table-cell table:style-name="ce41"/>
          <table:table-cell table:style-name="ce41" office:value-type="string" calcext:value-type="string">
            <text:p>FINAL DE SEMANA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FLÁVIO EDUARDO RAMOS DE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138-GO</text:p>
          </table:table-cell>
          <table:table-cell table:style-name="ce51" office:value-type="float" office:value="17217" calcext:value-type="float">
            <text:p>17217</text:p>
          </table:table-cell>
          <table:table-cell table:style-name="ce69" office:value-type="date" office:date-value="2026-09-08" calcext:value-type="date">
            <text:p>8/9/2026</text:p>
          </table:table-cell>
          <table:table-cell table:style-name="ce8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10" office:value-type="string" calcext:value-type="string">
            <text:p>Hospital Estadual de Luziânia</text:p>
          </table:table-cell>
          <table:table-cell table:style-name="ce19"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003-GO</text:p>
          </table:table-cell>
          <table:table-cell table:style-name="ce51" office:value-type="float" office:value="23868" calcext:value-type="float">
            <text:p>23868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7">
          <table:table-cell table:style-name="ce5" office:value-type="string" calcext:value-type="string">
            <text:p>Hospital Estadual de Luziânia</text:p>
          </table:table-cell>
          <table:table-cell table:style-name="ce22" office:value-type="string" calcext:value-type="string">
            <text:p>VICTOR DE AGUIAR NEVES</text:p>
          </table:table-cell>
          <table:table-cell table:style-name="ce8" office:value-type="string" calcext:value-type="string">
            <text:p>CARDI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55" office:value-type="string" calcext:value-type="string">
            <text:p>18767-GO</text:p>
          </table:table-cell>
          <table:table-cell table:style-name="ce55" office:value-type="float" office:value="17101" calcext:value-type="float">
            <text:p>17101</text:p>
          </table:table-cell>
          <table:table-cell table:style-name="ce69" office:value-type="date" office:date-value="2026-09-10" calcext:value-type="date">
            <text:p>10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7">
          <table:table-cell table:style-name="ce10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5" office:value-type="string" calcext:value-type="string">
            <text:p>Hospital Estadual de Luziânia</text:p>
          </table:table-cell>
          <table:table-cell table:style-name="ce19"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003-GO</text:p>
          </table:table-cell>
          <table:table-cell table:style-name="ce51" office:value-type="float" office:value="23868" calcext:value-type="float">
            <text:p>23868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14" office:value-type="string" calcext:value-type="string">
            <text:p>Hospital Estadual de Luziânia</text:p>
          </table:table-cell>
          <table:table-cell table:style-name="ce22" office:value-type="string" calcext:value-type="string">
            <text:p>VICTOR DE AGUIAR NEVES</text:p>
          </table:table-cell>
          <table:table-cell table:style-name="ce8" office:value-type="string" calcext:value-type="string">
            <text:p>CARDI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55" office:value-type="string" calcext:value-type="string">
            <text:p>18767-GO</text:p>
          </table:table-cell>
          <table:table-cell table:style-name="ce55" office:value-type="float" office:value="17101" calcext:value-type="float">
            <text:p>17101</text:p>
          </table:table-cell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5" office:value-type="string" calcext:value-type="string">
            <text:p>CIRURGI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11" calcext:value-type="date">
            <text:p>11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-</text:p>
          </table:table-cell>
          <table:table-cell table:style-name="ce41" office:value-type="string" calcext:value-type="string">
            <text:p>FINAL DE SEMANA</text:p>
          </table:table-cell>
          <table:table-cell table:number-columns-repeated="3" table:style-name="ce41" office:value-type="string" calcext:value-type="string">
            <text:p>-</text:p>
          </table:table-cell>
          <table:table-cell table:style-name="ce41"/>
          <table:table-cell table:style-name="ce41" office:value-type="string" calcext:value-type="string">
            <text:p>FINAL DE SEMANA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8" office:value-type="string" calcext:value-type="string">
            <text:p>Hospital Estadual de Luziânia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-</text:p>
          </table:table-cell>
          <table:table-cell table:style-name="ce41" office:value-type="string" calcext:value-type="string">
            <text:p>FINAL DE SEMANA</text:p>
          </table:table-cell>
          <table:table-cell table:number-columns-repeated="3" table:style-name="ce41" office:value-type="string" calcext:value-type="string">
            <text:p>-</text:p>
          </table:table-cell>
          <table:table-cell table:style-name="ce41"/>
          <table:table-cell table:style-name="ce41" office:value-type="string" calcext:value-type="string">
            <text:p>FINAL DE SEMANA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72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5" office:value-type="string" calcext:value-type="string">
            <text:p>CIRURGI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14" calcext:value-type="date">
            <text:p>14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ALEXANDER TAVARES DAUD </text:p>
          </table:table-cell>
          <table:table-cell table:style-name="ce5" office:value-type="string" calcext:value-type="string">
            <text:p>VASCULAR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11070-GO</text:p>
          </table:table-cell>
          <table:table-cell table:style-name="ce51" office:value-type="float" office:value="7659" calcext:value-type="float">
            <text:p>7659</text:p>
          </table:table-cell>
          <table:table-cell table:style-name="ce69" office:value-type="date" office:date-value="2026-09-16" calcext:value-type="date">
            <text:p>16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FERNANDO PEREIRA MEL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2776-GO</text:p>
          </table:table-cell>
          <table:table-cell table:style-name="ce51" office:value-type="float" office:value="22073" calcext:value-type="float">
            <text:p>22073</text:p>
          </table:table-cell>
          <table:table-cell table:style-name="ce69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-</text:p>
          </table:table-cell>
          <table:table-cell table:style-name="ce41" office:value-type="string" calcext:value-type="string">
            <text:p>FINAL DE SEMANA</text:p>
          </table:table-cell>
          <table:table-cell table:number-columns-repeated="3" table:style-name="ce41" office:value-type="string" calcext:value-type="string">
            <text:p>-</text:p>
          </table:table-cell>
          <table:table-cell table:style-name="ce41"/>
          <table:table-cell table:style-name="ce41" office:value-type="string" calcext:value-type="string">
            <text:p>FINAL DE SEMANA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-</text:p>
          </table:table-cell>
          <table:table-cell table:style-name="ce41" office:value-type="string" calcext:value-type="string">
            <text:p>FINAL DE SEMANA</text:p>
          </table:table-cell>
          <table:table-cell table:number-columns-repeated="3" table:style-name="ce41" office:value-type="string" calcext:value-type="string">
            <text:p>-</text:p>
          </table:table-cell>
          <table:table-cell table:style-name="ce41"/>
          <table:table-cell table:style-name="ce41" office:value-type="string" calcext:value-type="string">
            <text:p>FINAL DE SEMANA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GIVAGO LESSA BATISTA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7069-GO</text:p>
          </table:table-cell>
          <table:table-cell table:style-name="ce51" office:value-type="float" office:value="24956" calcext:value-type="float">
            <text:p>24956</text:p>
          </table:table-cell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19" office:value-type="string" calcext:value-type="string">
            <text:p>LUANA PAPALARDO BRANDÃO</text:p>
          </table:table-cell>
          <table:table-cell table:style-name="ce5" office:value-type="string" calcext:value-type="string">
            <text:p>CIRURGI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29591-GO</text:p>
          </table:table-cell>
          <table:table-cell table:style-name="ce51"/>
          <table:table-cell table:style-name="ce69" office:value-type="date" office:date-value="2026-09-21" calcext:value-type="date">
            <text:p>21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14" office:value-type="string" calcext:value-type="string">
            <text:p>Hospital Estadual de Luziânia</text:p>
          </table:table-cell>
          <table:table-cell table:style-name="ce19" office:value-type="string" calcext:value-type="string">
            <text:p>FLÁVIO EDUARDO RAMOS DE AZEVEDO</text:p>
          </table:table-cell>
          <table:table-cell table:style-name="ce5" office:value-type="string" calcext:value-type="string">
            <text:p>ORTOPED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25138-GO</text:p>
          </table:table-cell>
          <table:table-cell table:style-name="ce51" office:value-type="float" office:value="17217" calcext:value-type="float">
            <text:p>17217</text:p>
          </table:table-cell>
          <table:table-cell table:style-name="ce69" office:value-type="date" office:date-value="2026-09-22" calcext:value-type="date">
            <text:p>22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14" office:value-type="string" calcext:value-type="string">
            <text:p>Hospital Estadual de Luziânia</text:p>
          </table:table-cell>
          <table:table-cell table:style-name="ce19"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003-GO</text:p>
          </table:table-cell>
          <table:table-cell table:style-name="ce51" office:value-type="float" office:value="23868" calcext:value-type="float">
            <text:p>23868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14" office:value-type="string" calcext:value-type="string">
            <text:p>Hospital Estadual de Luziânia</text:p>
          </table:table-cell>
          <table:table-cell table:style-name="ce22" office:value-type="string" calcext:value-type="string">
            <text:p>VICTOR DE AGUIAR NEVES</text:p>
          </table:table-cell>
          <table:table-cell table:style-name="ce8" office:value-type="string" calcext:value-type="string">
            <text:p>CARDI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55" office:value-type="string" calcext:value-type="string">
            <text:p>18767-GO</text:p>
          </table:table-cell>
          <table:table-cell table:style-name="ce55" office:value-type="float" office:value="17101" calcext:value-type="float">
            <text:p>17101</text:p>
          </table:table-cell>
          <table:table-cell table:style-name="ce69" office:value-type="date" office:date-value="2026-09-24" calcext:value-type="date">
            <text:p>24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14" office:value-type="string" calcext:value-type="string">
            <text:p>Hospital Estadual de Luziânia</text:p>
          </table:table-cell>
          <table:table-cell table:style-name="ce19"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33003-GO</text:p>
          </table:table-cell>
          <table:table-cell table:style-name="ce51" office:value-type="float" office:value="23868" calcext:value-type="float">
            <text:p>23868</text:p>
          </table:table-cell>
          <table:table-cell table:style-name="ce72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14" office:value-type="string" calcext:value-type="string">
            <text:p>Hospital Estadual de Luziânia</text:p>
          </table:table-cell>
          <table:table-cell table:style-name="ce22" office:value-type="string" calcext:value-type="string">
            <text:p>VICTOR DE AGUIAR NEVES</text:p>
          </table:table-cell>
          <table:table-cell table:style-name="ce8" office:value-type="string" calcext:value-type="string">
            <text:p>CARDIOLOGIST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55" office:value-type="string" calcext:value-type="string">
            <text:p>18767-GO</text:p>
          </table:table-cell>
          <table:table-cell table:style-name="ce55" office:value-type="float" office:value="17101" calcext:value-type="float">
            <text:p>17101</text:p>
          </table:table-cell>
          <table:table-cell table:style-name="ce72" office:value-type="date" office:date-value="2026-09-25" calcext:value-type="date">
            <text:p>25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-</text:p>
          </table:table-cell>
          <table:table-cell table:style-name="ce41" office:value-type="string" calcext:value-type="string">
            <text:p>FINAL DE SEMANA</text:p>
          </table:table-cell>
          <table:table-cell table:number-columns-repeated="3" table:style-name="ce41" office:value-type="string" calcext:value-type="string">
            <text:p>-</text:p>
          </table:table-cell>
          <table:table-cell table:style-name="ce41"/>
          <table:table-cell table:style-name="ce41" office:value-type="string" calcext:value-type="string">
            <text:p>FINAL DE SEMANA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8" office:value-type="string" calcext:value-type="string">
            <text:p>Hospital Estadual de Luziânia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-</text:p>
          </table:table-cell>
          <table:table-cell table:style-name="ce41" office:value-type="string" calcext:value-type="string">
            <text:p>FINAL DE SEMANA</text:p>
          </table:table-cell>
          <table:table-cell table:number-columns-repeated="3" table:style-name="ce41" office:value-type="string" calcext:value-type="string">
            <text:p>-</text:p>
          </table:table-cell>
          <table:table-cell table:style-name="ce41"/>
          <table:table-cell table:style-name="ce41" office:value-type="string" calcext:value-type="string">
            <text:p>FINAL DE SEMANA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7" office:value-type="string" calcext:value-type="string">
            <text:p>Hospital Estadual de Luziânia</text:p>
          </table:table-cell>
          <table:table-cell table:style-name="ce24" office:value-type="string" calcext:value-type="string">
            <text:p>LUANA PAPALARDO BRANDÃO</text:p>
          </table:table-cell>
          <table:table-cell table:style-name="ce7" office:value-type="string" calcext:value-type="string">
            <text:p>CIRURGIA</text:p>
          </table:table-cell>
          <table:table-cell table:style-name="ce7" office:value-type="string" calcext:value-type="string">
            <text:p>AMBULATÓRIO</text:p>
          </table:table-cell>
          <table:table-cell table:style-name="ce7" office:value-type="string" calcext:value-type="string">
            <text:p>PJ</text:p>
          </table:table-cell>
          <table:table-cell table:style-name="ce39" office:value-type="string" calcext:value-type="string">
            <text:p>29591-GO</text:p>
          </table:table-cell>
          <table:table-cell table:style-name="ce52"/>
          <table:table-cell table:style-name="ce73" office:value-type="date" office:date-value="2026-09-21" calcext:value-type="date">
            <text:p>21/9/2026</text:p>
          </table:table-cell>
          <table:table-cell table:style-name="ce7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15" office:value-type="string" calcext:value-type="string">
            <text:p>Hospital Estadual de Luziânia</text:p>
          </table:table-cell>
          <table:table-cell table:style-name="ce22" office:value-type="string" calcext:value-type="string">
            <text:p>IGOR VON GIANNINI CALVERT</text:p>
          </table:table-cell>
          <table:table-cell table:style-name="ce8" office:value-type="string" calcext:value-type="string">
            <text:p>ULTRASSONOGRAFI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PJ</text:p>
          </table:table-cell>
          <table:table-cell table:style-name="ce55" office:value-type="string" calcext:value-type="string">
            <text:p>30066-GO</text:p>
          </table:table-cell>
          <table:table-cell table:style-name="ce55"/>
          <table:table-cell table:style-name="ce72" office:value-type="date" office:date-value="2026-09-01" calcext:value-type="date">
            <text:p>1/9/2026</text:p>
          </table:table-cell>
          <table:table-cell table:style-name="ce8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6" office:value-type="string" calcext:value-type="string">
            <text:p>Hospital Estadual de Luziânia</text:p>
          </table:table-cell>
          <table:table-cell table:style-name="ce19" office:value-type="string" calcext:value-type="string">
            <text:p>IGOR VON GIANNINI CALVERT</text:p>
          </table:table-cell>
          <table:table-cell table:style-name="ce5" office:value-type="string" calcext:value-type="string">
            <text:p>ULTRASSONOGRAFI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0066-GO</text:p>
          </table:table-cell>
          <table:table-cell table:style-name="ce51"/>
          <table:table-cell table:style-name="ce72" office:value-type="date" office:date-value="2026-09-14" calcext:value-type="date">
            <text:p>14/9/2026</text:p>
          </table:table-cell>
          <table:table-cell table:style-name="ce8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14" office:value-type="string" calcext:value-type="string">
            <text:p>Hospital Estadual de Luziânia</text:p>
          </table:table-cell>
          <table:table-cell table:style-name="ce19" office:value-type="string" calcext:value-type="string">
            <text:p>ALEXANDER TAVARES DAUD </text:p>
          </table:table-cell>
          <table:table-cell table:style-name="ce5" office:value-type="string" calcext:value-type="string">
            <text:p>VASCULAR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37" office:value-type="string" calcext:value-type="string">
            <text:p>11070-GO</text:p>
          </table:table-cell>
          <table:table-cell table:style-name="ce51" office:value-type="float" office:value="7659" calcext:value-type="float">
            <text:p>7659</text:p>
          </table:table-cell>
          <table:table-cell table:style-name="ce72" office:value-type="date" office:date-value="2026-09-16" calcext:value-type="date">
            <text:p>16/9/2026</text:p>
          </table:table-cell>
          <table:table-cell table:style-name="ce8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6">
          <table:table-cell table:style-name="ce14" office:value-type="string" calcext:value-type="string">
            <text:p>Hospital Estadual de Luziânia</text:p>
          </table:table-cell>
          <table:table-cell table:style-name="ce19" office:value-type="string" calcext:value-type="string">
            <text:p>DANIEL ROSA MOREIRA</text:p>
          </table:table-cell>
          <table:table-cell table:style-name="ce5" office:value-type="string" calcext:value-type="string">
            <text:p>CARDIOLOGIST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6" office:value-type="string" calcext:value-type="string">
            <text:p>21357-GO</text:p>
          </table:table-cell>
          <table:table-cell table:style-name="ce56" office:value-type="float" office:value="15205" calcext:value-type="float">
            <text:p>15205</text:p>
          </table:table-cell>
          <table:table-cell table:style-name="ce72" office:value-type="date" office:date-value="2026-09-18" calcext:value-type="date">
            <text:p>18/9/2026</text:p>
          </table:table-cell>
          <table:table-cell table:style-name="ce5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1">
          <table:table-cell table:style-name="ce14" office:value-type="string" calcext:value-type="string">
            <text:p>Hospital Estadual de Luziânia</text:p>
          </table:table-cell>
          <table:table-cell table:style-name="ce19" office:value-type="string" calcext:value-type="string">
            <text:p>IGOR VON GIANNINI CALVERT</text:p>
          </table:table-cell>
          <table:table-cell table:style-name="ce5" office:value-type="string" calcext:value-type="string">
            <text:p>ULTRASSONOGRAFIA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PJ</text:p>
          </table:table-cell>
          <table:table-cell table:style-name="ce51" office:value-type="string" calcext:value-type="string">
            <text:p>30066-GO</text:p>
          </table:table-cell>
          <table:table-cell table:style-name="ce51"/>
          <table:table-cell table:style-name="ce72" office:value-type="date" office:date-value="2026-09-28" calcext:value-type="date">
            <text:p>28/9/2026</text:p>
          </table:table-cell>
          <table:table-cell table:style-name="ce8" office:value-type="string" calcext:value-type="string">
            <text:p>07:00-17:00</text:p>
          </table:table-cell>
          <table:table-cell table:number-columns-repeated="1005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</table:table-row>
        <table:table-row table:style-name="ro1" table:number-rows-repeated="8">
          <table:table-cell table:number-columns-repeated="1014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</table:table-row>
        <table:table-row table:style-name="ro1" table:visibility="collapse" table:number-rows-repeated="2">
          <table:table-cell table:number-columns-repeated="1014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</table:table-row>
        <table:table-row table:style-name="ro1" table:visibility="collapse" table:number-rows-repeated="2">
          <table:table-cell table:style-name="ce16"/>
          <table:table-cell table:style-name="ce34"/>
          <table:table-cell table:style-name="ce42"/>
          <table:table-cell table:style-name="ce16"/>
          <table:table-cell table:number-columns-repeated="1010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  <table:table-cell table:style-name="ce79"/>
        </table:table-row>
        <table:table-row table:style-name="ro8" table:visibility="collapse" table:number-rows-repeated="182">
          <table:table-cell table:number-columns-repeated="1014"/>
          <table:table-cell table:style-name="ce82" table:number-columns-repeated="4"/>
          <table:table-cell table:number-columns-repeated="3"/>
          <table:table-cell table:style-name="ce79" table:number-columns-repeated="4"/>
          <table:table-cell table:number-columns-repeated="15353"/>
          <table:table-cell table:style-name="ce78" table:number-columns-repeated="5"/>
        </table:table-row>
        <table:table-row table:style-name="ro1" table:visibility="collapse" table:number-rows-repeated="1047518">
          <table:table-cell table:number-columns-repeated="16383"/>
          <table:table-cell table:style-name="ce79"/>
        </table:table-row>
        <table:table-row table:style-name="ro1" table:visibility="collapse">
          <table:table-cell table:number-columns-repeated="16383"/>
          <table:table-cell table:style-name="ce79"/>
        </table:table-row>
        <table:named-expressions>
          <table:named-range table:name="_xlnm.Print_Area" table:base-cell-address="$Planilha1.$A$1" table:cell-range-address="$Planilha1.$A$1:.$I$874" table:range-usable-as="print-range"/>
        </table:named-expressions>
      </table:table>
      <table:named-expressions/>
      <table:database-ranges>
        <table:database-range table:name="__Anonymous_Sheet_DB__0" table:target-range-address="Planilha1.A9:Planilha1.I482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11" svg:font-family="'Liberation Sans1'"/>
    <style:font-face style:name="Liberation Sans12" svg:font-family="'Liberation Sans1'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37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37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37P0"/>
    </number:currency-style>
    <style:style style:name="Default" style:family="table-cell">
      <style:table-cell-properties style:rotation-align="none" style:vertical-align="bottom"/>
      <style:text-properties fo:color="#000000" style:font-name="Liberation Sans11" fo:font-family="'Liberation Sans1'" fo:font-size="11pt" style:font-size-asian="11pt" style:font-name-complex="Liberation Sans11" style:font-family-complex="'Liberation Sans1'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2" style:display-name="Accent 1 2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1_20_6" style:display-name="Accent 1 6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11" fo:font-family="'Liberation Sans1'" fo:font-size="10pt" fo:font-style="normal" fo:text-shadow="none" style:text-underline-style="none" fo:font-weight="normal" style:font-size-asian="10pt" style:font-style-asian="normal" style:font-weight-asian="normal" style:font-name-complex="Liberation Sans11" style:font-family-complex="'Liberation Sans1'" style:font-size-complex="10pt" style:font-style-complex="normal" style:font-weight-complex="normal"/>
    </style:style>
    <style:style style:name="Accent_20_2_20_2" style:display-name="Accent 2 2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2_20_7" style:display-name="Accent 2 7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11" fo:font-family="'Liberation Sans1'" fo:font-size="10pt" fo:font-style="normal" fo:text-shadow="none" style:text-underline-style="none" fo:font-weight="normal" style:font-size-asian="10pt" style:font-style-asian="normal" style:font-weight-asian="normal" style:font-name-complex="Liberation Sans11" style:font-family-complex="'Liberation Sans1'" style:font-size-complex="10pt" style:font-style-complex="normal" style:font-weight-complex="normal"/>
    </style:style>
    <style:style style:name="Accent_20_3_20_2" style:display-name="Accent 3 2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Accent_20_3_20_8" style:display-name="Accent 3 8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Accent_20_5" style:display-name="Accent 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1" fo:font-family="'Liberation Sans1'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Bad_20_2" style:display-name="Bad 2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Bad_20_9" style:display-name="Bad 9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11" fo:font-family="'Liberation Sans1'" fo:font-size="10pt" fo:font-style="normal" fo:text-shadow="none" style:text-underline-style="none" fo:font-weight="normal" style:font-size-asian="10pt" style:font-style-asian="normal" style:font-weight-asian="normal" style:font-name-complex="Liberation Sans11" style:font-family-complex="'Liberation Sans1'" style:font-size-complex="10pt" style:font-style-complex="normal" style:font-weight-complex="normal"/>
    </style:style>
    <style:style style:name="Error_20_10" style:display-name="Error 10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11" fo:font-family="'Liberation Sans1'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Error_20_2" style:display-name="Error 2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Footnote_20_11" style:display-name="Footnote 1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Liberation Sans11" fo:font-family="'Liberation Sans1'" fo:font-size="10pt" fo:font-style="italic" fo:text-shadow="none" style:text-underline-style="none" fo:font-weight="normal" style:font-size-asian="10pt" style:font-style-asian="italic" style:font-weight-asian="normal" style:font-name-complex="Liberation Sans11" style:font-family-complex="'Liberation Sans1'" style:font-size-complex="10pt" style:font-style-complex="italic" style:font-weight-complex="normal"/>
    </style:style>
    <style:style style:name="Footnote_20_2" style:display-name="Footnote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Liberation Sans1" fo:font-family="'Liberation Sans'" style:font-family-generic="swiss" fo:font-size="10pt" fo:font-style="italic" fo:text-shadow="none" style:text-underline-style="none" fo:font-weight="normal" style:font-size-asian="10pt" style:font-style-asian="italic" style:font-weight-asian="normal" style:font-name-complex="Liberation Sans1" style:font-family-complex="'Liberation Sans'" style:font-family-generic-complex="swiss" style:font-size-complex="10pt" style:font-style-complex="italic" style:font-weight-complex="normal"/>
    </style:style>
    <style:style style:name="Good_20_12" style:display-name="Good 12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Liberation Sans11" fo:font-family="'Liberation Sans1'" fo:font-size="10pt" fo:font-style="normal" fo:text-shadow="none" style:text-underline-style="none" fo:font-weight="normal" style:font-size-asian="10pt" style:font-style-asian="normal" style:font-weight-asian="normal" style:font-name-complex="Liberation Sans11" style:font-family-complex="'Liberation Sans1'" style:font-size-complex="10pt" style:font-style-complex="normal" style:font-weight-complex="normal"/>
    </style:style>
    <style:style style:name="Good_20_2" style:display-name="Good 2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Heading_20_1_20_14" style:display-name="Heading 1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1" fo:font-family="'Liberation Sans1'" fo:font-size="18pt" fo:font-style="normal" fo:text-shadow="none" style:text-underline-style="none" fo:font-weight="normal" style:font-size-asian="18pt" style:font-style-asian="normal" style:font-weight-asian="normal" style:font-name-complex="Liberation Sans11" style:font-family-complex="'Liberation Sans1'" style:font-size-complex="18pt" style:font-style-complex="normal" style:font-weight-complex="normal"/>
    </style:style>
    <style:style style:name="Heading_20_1_20_2" style:display-name="Heading 1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8pt" fo:font-style="normal" fo:text-shadow="none" style:text-underline-style="none" fo:font-weight="normal" style:font-size-asian="18pt" style:font-style-asian="normal" style:font-weight-asian="normal" style:font-name-complex="Liberation Sans1" style:font-family-complex="'Liberation Sans'" style:font-family-generic-complex="swiss" style:font-size-complex="18pt" style:font-style-complex="normal" style:font-weight-complex="normal"/>
    </style:style>
    <style:style style:name="Heading_20_13" style:display-name="Heading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1" fo:font-family="'Liberation Sans1'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Heading_20_2_20_15" style:display-name="Heading 2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1" fo:font-family="'Liberation Sans1'" fo:font-size="12pt" fo:font-style="normal" fo:text-shadow="none" style:text-underline-style="none" fo:font-weight="normal" style:font-size-asian="12pt" style:font-style-asian="normal" style:font-weight-asian="normal" style:font-name-complex="Liberation Sans11" style:font-family-complex="'Liberation Sans1'" style:font-size-complex="12pt" style:font-style-complex="normal" style:font-weight-complex="normal"/>
    </style:style>
    <style:style style:name="Heading_20_2_20_2" style:display-name="Heading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2pt" fo:font-style="normal" fo:text-shadow="none" style:text-underline-style="none" fo:font-weight="normal" style:font-size-asian="12pt" style:font-style-asian="normal" style:font-weight-asian="normal" style:font-name-complex="Liberation Sans1" style:font-family-complex="'Liberation Sans'" style:font-family-generic-complex="swiss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24pt" fo:font-style="normal" fo:text-shadow="none" style:text-underline-style="none" fo:font-weight="bold" style:font-size-asian="24pt" style:font-style-asian="normal" style:font-weight-asian="bold" style:font-name-complex="Liberation Sans1" style:font-family-complex="'Liberation Sans'" style:font-family-generic-complex="swiss" style:font-size-complex="24pt" style:font-style-complex="normal" style:font-weight-complex="bold"/>
    </style:style>
    <style:style style:name="Hyperlink_20_16" style:display-name="Hyperlink 1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Liberation Sans11" fo:font-family="'Liberation Sans1'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Liberation Sans11" style:font-family-complex="'Liberation Sans1'" style:font-size-complex="10pt" style:font-style-complex="normal" style:font-weight-complex="normal"/>
    </style:style>
    <style:style style:name="Hyperlink_20_2" style:display-name="Hyperlink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Neutral_20_17" style:display-name="Neutral 17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Liberation Sans11" fo:font-family="'Liberation Sans1'" fo:font-size="10pt" fo:font-style="normal" fo:text-shadow="none" style:text-underline-style="none" fo:font-weight="normal" style:font-size-asian="10pt" style:font-style-asian="normal" style:font-weight-asian="normal" style:font-name-complex="Liberation Sans11" style:font-family-complex="'Liberation Sans1'" style:font-size-complex="10pt" style:font-style-complex="normal" style:font-weight-complex="normal"/>
    </style:style>
    <style:style style:name="Neutral_20_2" style:display-name="Neutral 2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Normal_20_2" style:display-name="Normal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1pt" fo:font-style="normal" fo:text-shadow="none" style:text-underline-style="none" fo:font-weight="normal" style:font-size-asian="11pt" style:font-style-asian="normal" style:font-weight-asian="normal" style:font-name-complex="Liberation Sans1" style:font-family-complex="'Liberation Sans'" style:font-family-generic-complex="swiss" style:font-size-complex="11pt" style:font-style-complex="normal" style:font-weight-complex="normal"/>
    </style:style>
    <style:style style:name="Note_20_18" style:display-name="Note 18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11" fo:font-family="'Liberation Sans1'" fo:font-size="10pt" fo:font-style="normal" fo:text-shadow="none" style:text-underline-style="none" fo:font-weight="normal" style:font-size-asian="10pt" style:font-style-asian="normal" style:font-weight-asian="normal" style:font-name-complex="Liberation Sans11" style:font-family-complex="'Liberation Sans1'" style:font-size-complex="10pt" style:font-style-complex="normal" style:font-weight-complex="normal"/>
    </style:style>
    <style:style style:name="Note_20_2" style:display-name="Note 2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Result_20_19" style:display-name="Result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1" fo:font-family="'Liberation Sans1'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_20_2" style:display-name="Result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Liberation Sans1" style:font-family-complex="'Liberation Sans'" style:font-family-generic-complex="swiss" style:font-size-complex="10pt" style:font-style-complex="italic" style:font-weight-complex="bold"/>
    </style:style>
    <style:style style:name="Status_20_2" style:display-name="Status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Status_20_20" style:display-name="Status 2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ext_20_2" style:display-name="Text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ext_20_21" style:display-name="Text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Warning_20_2" style:display-name="Warning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Warning_20_22" style:display-name="Warning 2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11" fo:font-family="'Liberation Sans1'" fo:font-size="10pt" fo:font-style="normal" fo:text-shadow="none" style:text-underline-style="none" fo:font-weight="normal" style:font-size-asian="10pt" style:font-style-asian="normal" style:font-weight-asian="normal" style:font-name-complex="Liberation Sans11" style:font-family-complex="'Liberation Sans1'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Tema do Office 2013 -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24%" style:table-centering="horizontal" style:writing-mode="lr-tb" style:print="charts drawings objects zero-values"/>
      <style:header-style>
        <style:header-footer-properties fo:min-height="1cm" fo:margin-left="0cm" fo:margin-right="0cm" fo:margin-bottom="0.612cm"/>
      </style:header-style>
      <style:footer-style>
        <style:header-footer-properties fo:min-height="1cm" fo:margin-left="0cm" fo:margin-right="0cm" fo:margin-top="0.612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12" fo:font-size="11pt" fo:font-style="normal" fo:text-shadow="none" style:text-underline-style="none" fo:font-weight="normal" style:font-size-asian="11pt" style:font-style-asian="normal" style:font-weight-asian="normal" style:font-name-complex="Liberation Sans12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ilha1" style:display-name="PageStyle_Planilha1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Joao Batista da Cunha</meta:initial-creator>
    <dc:creator>Rafaela Sales</dc:creator>
    <meta:editing-cycles>1</meta:editing-cycles>
    <meta:print-date>2026-09-01T12:39:51</meta:print-date>
    <meta:creation-date>2023-06-19T11:26:11</meta:creation-date>
    <dc:date>2026-09-01T12:40:02</dc:date>
    <meta:editing-duration>PT8M</meta:editing-duration>
    <meta:generator>LibreOffice/26.2.5.2$Windows_X86_64 LibreOffice_project/cd7284b4cbbfeb507e630c1aac019f4157393acb</meta:generator>
    <meta:document-statistic meta:table-count="1" meta:cell-count="7349" meta:object-count="1"/>
    <meta:user-defined meta:name="AppVersion">16.0300</meta:user-defined>
  </office:meta>
</office:document-meta>
</file>