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D0000006AEFF957F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9.379cm"/>
    </style:style>
    <style:style style:name="co3" style:family="table-column">
      <style:table-column-properties fo:break-before="auto" style:column-width="6.708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4.794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316cm" fo:break-before="auto" style:use-optimal-row-height="true"/>
    </style:style>
    <style:style style:name="ro3" style:family="table-row">
      <style:table-row-properties style:row-height="0.736cm" fo:break-before="auto" style:use-optimal-row-height="true"/>
    </style:style>
    <style:style style:name="ro4" style:family="table-row">
      <style:table-row-properties style:row-height="1.078cm" fo:break-before="auto" style:use-optimal-row-height="true"/>
    </style:style>
    <style:style style:name="ro5" style:family="table-row">
      <style:table-row-properties style:row-height="1.42cm" fo:break-before="auto" style:use-optimal-row-height="true"/>
    </style:style>
    <style:style style:name="ro6" style:family="table-row">
      <style:table-row-properties style:row-height="2.106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fo:border="none" style:rotation-align="none"/>
    </style:style>
    <style:style style:name="ce2" style:family="table-cell" style:parent-style-name="Default">
      <style:table-cell-properties style:rotation-align="none"/>
    </style:style>
    <style:style style:name="ce3" style:family="table-cell" style:parent-style-name="Default">
      <style:table-cell-properties fo:background-color="#bbe3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" style:family="table-cell" style:parent-style-name="Default_20_9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_20_9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_20_9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_20_9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919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8" style:family="table-cell" style:parent-style-name="Default_20_9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_20_9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Default_20_9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20pt" fo:font-style="normal" fo:text-shadow="none" style:text-underline-style="none" fo:font-weight="normal" style:font-size-asian="20pt" style:font-style-asian="normal" style:font-weight-asian="normal" style:font-name-complex="Calibri" style:font-size-complex="20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20pt" fo:font-style="normal" fo:text-shadow="none" style:text-underline-style="none" fo:font-weight="normal" style:font-size-asian="20pt" style:font-style-asian="normal" style:font-weight-asian="normal" style:font-name-complex="Calibri" style:font-size-complex="20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4" style:family="table-cell" style:parent-style-name="Default">
      <style:table-cell-properties fo:background-color="#bbe3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919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2" style:family="table-cell" style:parent-style-name="Default_20_9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  <style:map style:condition="is-true-formula(AND(COUNTIF([.$B$9:.$B$336]; [.C150])&gt;1;NOT(ISBLANK([.C150]))))" style:apply-style-name="ConditionalStyle_5f_8" style:base-cell-address="Planilha1.C150"/>
      <style:map style:condition="is-true-formula(AND(COUNTIF([.$B:.$B]; [.C150])&gt;1;NOT(ISBLANK([.C150]))))" style:apply-style-name="ConditionalStyle_5f_7" style:base-cell-address="Planilha1.C150"/>
      <style:map style:condition="is-true-formula(AND(COUNTIF([.$B$1:.$B$36]; [.C150])+COUNTIF([.$B$42:.$B$1048576]; [.C150])&gt;1;NOT(ISBLANK([.C150]))))" style:apply-style-name="ConditionalStyle_5f_6" style:base-cell-address="Planilha1.C150"/>
    </style:style>
    <style:style style:name="ce33" style:family="table-cell" style:parent-style-name="Default_20_9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  <style:map style:condition="is-true-formula(AND(COUNTIF([.$B$9:.$B$336]; [.C150])&gt;1;NOT(ISBLANK([.C150]))))" style:apply-style-name="ConditionalStyle_5f_8" style:base-cell-address="Planilha1.C150"/>
      <style:map style:condition="is-true-formula(AND(COUNTIF([.$B:.$B]; [.C150])&gt;1;NOT(ISBLANK([.C150]))))" style:apply-style-name="ConditionalStyle_5f_7" style:base-cell-address="Planilha1.C150"/>
      <style:map style:condition="is-true-formula(AND(COUNTIF([.$B$1:.$B$36]; [.C150])+COUNTIF([.$B$42:.$B$1048576]; [.C150])&gt;1;NOT(ISBLANK([.C150]))))" style:apply-style-name="ConditionalStyle_5f_6" style:base-cell-address="Planilha1.C150"/>
    </style:style>
    <style:style style:name="ce34" style:family="table-cell" style:parent-style-name="Default_20_9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  <style:map style:condition="is-true-formula(AND(COUNTIF([.$B$9:.$B$335]; [.C315])&gt;1;NOT(ISBLANK([.C315]))))" style:apply-style-name="ConditionalStyle_5f_5" style:base-cell-address="Planilha1.C315"/>
      <style:map style:condition="is-true-formula(AND(COUNTIF([.$B:.$B]; [.C315])&gt;1;NOT(ISBLANK([.C315]))))" style:apply-style-name="ConditionalStyle_5f_4" style:base-cell-address="Planilha1.C315"/>
      <style:map style:condition="is-true-formula(AND(COUNTIF([.$B$1:.$B$36]; [.C315])+COUNTIF([.$B$42:.$B$1048576]; [.C315])&gt;1;NOT(ISBLANK([.C315]))))" style:apply-style-name="ConditionalStyle_5f_3" style:base-cell-address="Planilha1.C315"/>
    </style:style>
    <style:style style:name="ce35" style:family="table-cell" style:parent-style-name="Default_20_9" style:data-style-name="N0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  <style:map style:condition="is-true-formula(AND(COUNTIF([.$B:.$B]; [.C482])&gt;1;NOT(ISBLANK([.C482]))))" style:apply-style-name="ConditionalStyle_5f_2" style:base-cell-address="Planilha1.C482"/>
      <style:map style:condition="is-true-formula(AND(COUNTIF([.$B$1:.$B$36]; [.C482])+COUNTIF([.$B$42:.$B$1048576]; [.C482])&gt;1;NOT(ISBLANK([.C482]))))" style:apply-style-name="ConditionalStyle_5f_1" style:base-cell-address="Planilha1.C482"/>
    </style:style>
    <style:style style:name="ce36" style:family="table-cell" style:parent-style-name="Default_20_9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  <style:map style:condition="is-true-formula(AND(COUNTIF([.$B:.$B]; [.C482])&gt;1;NOT(ISBLANK([.C482]))))" style:apply-style-name="ConditionalStyle_5f_2" style:base-cell-address="Planilha1.C482"/>
      <style:map style:condition="is-true-formula(AND(COUNTIF([.$B$1:.$B$36]; [.C482])+COUNTIF([.$B$42:.$B$1048576]; [.C482])&gt;1;NOT(ISBLANK([.C482]))))" style:apply-style-name="ConditionalStyle_5f_1" style:base-cell-address="Planilha1.C482"/>
    </style:style>
    <style:style style:name="ce3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2" style:family="table-cell" style:parent-style-name="Default" style:data-style-name="N3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3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4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3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9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919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3" style:family="table-cell" style:parent-style-name="Default_20_9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4" style:family="table-cell" style:parent-style-name="Default_20_9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5" style:family="table-cell" style:parent-style-name="Default_20_9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6" style:family="table-cell" style:parent-style-name="Default_20_9" style:data-style-name="N0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c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8" style:family="table-cell" style:parent-style-name="Default_20_9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9" style:family="table-cell" style:parent-style-name="Default_20_9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cm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shapes>
          <draw:frame draw:z-index="0" draw:name="Figura 1" draw:style-name="gr1" draw:text-style-name="P1" svg:width="4.321cm" svg:height="2.814cm" svg:x="0cm" svg:y="0cm">
            <draw:image xlink:href="Pictures/100000000000009D0000006AEFF957FA.png" xlink:type="simple" xlink:show="embed" xlink:actuate="onLoad" draw:mime-type="image/png">
              <text:p/>
            </draw:image>
          </draw:frame>
        </table:shapes>
        <table:table-column table:style-name="co1" table:default-cell-style-name="ce11"/>
        <table:table-column table:style-name="co1" table:default-cell-style-name="ce19"/>
        <table:table-column table:style-name="co2" table:default-cell-style-name="ce33"/>
        <table:table-column table:style-name="co1" table:default-cell-style-name="ce52"/>
        <table:table-column table:style-name="co3" table:default-cell-style-name="ce19"/>
        <table:table-column table:style-name="co4" table:default-cell-style-name="ce19"/>
        <table:table-column table:style-name="co5" table:default-cell-style-name="ce65"/>
        <table:table-column table:style-name="co1" table:default-cell-style-name="ce69"/>
        <table:table-column table:style-name="co1" table:number-columns-repeated="11" table:default-cell-style-name="ce71"/>
        <table:table-column table:style-name="co1" table:number-columns-repeated="17" table:default-cell-style-name="ce73"/>
        <table:table-column table:style-name="co1" table:default-cell-style-name="ce74"/>
        <table:table-row table:style-name="ro1">
          <table:table-cell table:style-name="ce1" table:number-columns-spanned="1" table:number-rows-spanned="7"/>
          <table:table-cell table:style-name="ce13"/>
          <table:table-cell table:style-name="ce21" office:value-type="string" calcext:value-type="string" table:number-columns-spanned="5" table:number-rows-spanned="4">
            <text:p>Escalas de trabalho dos principais serviços ofertados</text:p>
          </table:table-cell>
          <table:covered-table-cell table:number-columns-repeated="4" table:style-name="ce22"/>
          <table:table-cell table:style-name="ce13" table:number-columns-repeated="30"/>
        </table:table-row>
        <table:table-row table:style-name="ro1">
          <table:covered-table-cell table:style-name="ce2"/>
          <table:table-cell table:style-name="ce13"/>
          <table:covered-table-cell table:number-columns-repeated="5" table:style-name="ce22"/>
          <table:table-cell table:style-name="ce13" table:number-columns-repeated="30"/>
        </table:table-row>
        <table:table-row table:style-name="ro1">
          <table:covered-table-cell table:style-name="ce2"/>
          <table:table-cell table:style-name="ce13"/>
          <table:covered-table-cell table:number-columns-repeated="5" table:style-name="ce22"/>
          <table:table-cell table:style-name="ce13" table:number-columns-repeated="2"/>
          <table:table-cell table:style-name="ce72"/>
          <table:table-cell table:style-name="ce13" office:value-type="string" calcext:value-type="string">
            <text:p><text:s/></text:p>
          </table:table-cell>
          <table:table-cell table:style-name="ce13" table:number-columns-repeated="26"/>
        </table:table-row>
        <table:table-row table:style-name="ro1">
          <table:covered-table-cell table:style-name="ce2"/>
          <table:table-cell table:style-name="ce13"/>
          <table:covered-table-cell table:number-columns-repeated="5" table:style-name="ce22"/>
          <table:table-cell table:style-name="ce13" table:number-columns-repeated="30"/>
        </table:table-row>
        <table:table-row table:style-name="ro1">
          <table:covered-table-cell table:style-name="ce2"/>
          <table:table-cell table:style-name="ce13"/>
          <table:table-cell table:style-name="ce23" office:value-type="string" calcext:value-type="string" table:number-columns-spanned="5" table:number-rows-spanned="1">
            <text:p>Mês: Setembro</text:p>
          </table:table-cell>
          <table:covered-table-cell table:number-columns-repeated="4" table:style-name="ce37"/>
          <table:table-cell table:style-name="ce13" table:number-columns-repeated="30"/>
        </table:table-row>
        <table:table-row table:style-name="ro1">
          <table:covered-table-cell table:style-name="ce2"/>
          <table:table-cell table:style-name="ce13"/>
          <table:table-cell table:style-name="ce23" office:value-type="string" calcext:value-type="string" table:number-columns-spanned="5" table:number-rows-spanned="1">
            <text:p>Ano: 2026</text:p>
          </table:table-cell>
          <table:covered-table-cell table:number-columns-repeated="4" table:style-name="ce37"/>
          <table:table-cell table:style-name="ce13" table:number-columns-repeated="30"/>
        </table:table-row>
        <table:table-row table:style-name="ro1">
          <table:covered-table-cell table:style-name="ce2"/>
          <table:table-cell table:style-name="ce13"/>
          <table:table-cell table:style-name="ce1" table:number-columns-spanned="5" table:number-rows-spanned="1"/>
          <table:covered-table-cell table:number-columns-repeated="4" table:style-name="ce2"/>
          <table:table-cell table:style-name="ce13" table:number-columns-repeated="30"/>
        </table:table-row>
        <table:table-row table:style-name="ro2">
          <table:table-cell table:style-name="ce3" office:value-type="string" calcext:value-type="string">
            <text:p> Nome da Unidade</text:p>
          </table:table-cell>
          <table:table-cell table:style-name="ce3" office:value-type="string" calcext:value-type="string">
            <text:p>Vínculo</text:p>
          </table:table-cell>
          <table:table-cell table:style-name="ce24" office:value-type="string" calcext:value-type="string">
            <text:p>Nome do Profissional</text:p>
          </table:table-cell>
          <table:table-cell table:style-name="ce24" office:value-type="string" calcext:value-type="string">
            <text:p>nº CRM</text:p>
          </table:table-cell>
          <table:table-cell table:style-name="ce24" office:value-type="string" calcext:value-type="string">
            <text:p>Especialidade com RQE</text:p>
          </table:table-cell>
          <table:table-cell table:style-name="ce3" office:value-type="string" calcext:value-type="string">
            <text:p>Unidade Funcional</text:p>
          </table:table-cell>
          <table:table-cell table:style-name="ce3" office:value-type="string" calcext:value-type="string">
            <text:p>Horário de Atendimento</text:p>
          </table:table-cell>
          <table:table-cell table:style-name="ce3" office:value-type="float" office:value="1" calcext:value-type="float">
            <text:p>1</text:p>
          </table:table-cell>
          <table:table-cell table:style-name="ce3" office:value-type="float" office:value="2" calcext:value-type="float">
            <text:p>2</text:p>
          </table:table-cell>
          <table:table-cell table:style-name="ce3" office:value-type="float" office:value="3" calcext:value-type="float">
            <text:p>3</text:p>
          </table:table-cell>
          <table:table-cell table:style-name="ce3" office:value-type="float" office:value="4" calcext:value-type="float">
            <text:p>4</text:p>
          </table:table-cell>
          <table:table-cell table:style-name="ce3" office:value-type="float" office:value="5" calcext:value-type="float">
            <text:p>5</text:p>
          </table:table-cell>
          <table:table-cell table:style-name="ce3" office:value-type="float" office:value="6" calcext:value-type="float">
            <text:p>6</text:p>
          </table:table-cell>
          <table:table-cell table:style-name="ce3" office:value-type="float" office:value="7" calcext:value-type="float">
            <text:p>7</text:p>
          </table:table-cell>
          <table:table-cell table:style-name="ce3" office:value-type="float" office:value="8" calcext:value-type="float">
            <text:p>8</text:p>
          </table:table-cell>
          <table:table-cell table:style-name="ce3" office:value-type="float" office:value="9" calcext:value-type="float">
            <text:p>9</text:p>
          </table:table-cell>
          <table:table-cell table:style-name="ce3" office:value-type="float" office:value="10" calcext:value-type="float">
            <text:p>10</text:p>
          </table:table-cell>
          <table:table-cell table:style-name="ce3" office:value-type="float" office:value="11" calcext:value-type="float">
            <text:p>11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3" calcext:value-type="float">
            <text:p>13</text:p>
          </table:table-cell>
          <table:table-cell table:style-name="ce3" office:value-type="float" office:value="14" calcext:value-type="float">
            <text:p>14</text:p>
          </table:table-cell>
          <table:table-cell table:style-name="ce3" office:value-type="float" office:value="15" calcext:value-type="float">
            <text:p>15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float" office:value="17" calcext:value-type="float">
            <text:p>17</text:p>
          </table:table-cell>
          <table:table-cell table:style-name="ce3" office:value-type="float" office:value="18" calcext:value-type="float">
            <text:p>18</text:p>
          </table:table-cell>
          <table:table-cell table:style-name="ce3" office:value-type="float" office:value="19" calcext:value-type="float">
            <text:p>19</text:p>
          </table:table-cell>
          <table:table-cell table:style-name="ce3" office:value-type="float" office:value="20" calcext:value-type="float">
            <text:p>20</text:p>
          </table:table-cell>
          <table:table-cell table:style-name="ce3" office:value-type="float" office:value="21" calcext:value-type="float">
            <text:p>21</text:p>
          </table:table-cell>
          <table:table-cell table:style-name="ce3" office:value-type="float" office:value="22" calcext:value-type="float">
            <text:p>22</text:p>
          </table:table-cell>
          <table:table-cell table:style-name="ce3" office:value-type="float" office:value="23" calcext:value-type="float">
            <text:p>23</text:p>
          </table:table-cell>
          <table:table-cell table:style-name="ce3" office:value-type="float" office:value="24" calcext:value-type="float">
            <text:p>24</text:p>
          </table:table-cell>
          <table:table-cell table:style-name="ce3" office:value-type="float" office:value="25" calcext:value-type="float">
            <text:p>25</text:p>
          </table:table-cell>
          <table:table-cell table:style-name="ce3" office:value-type="float" office:value="26" calcext:value-type="float">
            <text:p>26</text:p>
          </table:table-cell>
          <table:table-cell table:style-name="ce3" office:value-type="float" office:value="27" calcext:value-type="float">
            <text:p>27</text:p>
          </table:table-cell>
          <table:table-cell table:style-name="ce3" office:value-type="float" office:value="28" calcext:value-type="float">
            <text:p>28</text:p>
          </table:table-cell>
          <table:table-cell table:style-name="ce3" office:value-type="float" office:value="29" calcext:value-type="float">
            <text:p>29</text:p>
          </table:table-cell>
          <table:table-cell table:style-name="ce3" office:value-type="float" office:value="30" calcext:value-type="float">
            <text:p>30</text:p>
          </table:table-cell>
        </table:table-row>
        <table:table-row table:style-name="ro3">
          <table:table-cell table:style-name="ce4"/>
          <table:table-cell table:style-name="ce14" office:value-type="string" calcext:value-type="string" table:number-columns-spanned="6" table:number-rows-spanned="1">
            <text:p><text:s text:c="192"/>AMBULATÓRIO</text:p>
          </table:table-cell>
          <table:covered-table-cell table:number-columns-repeated="4" table:style-name="ce25"/>
          <table:covered-table-cell table:style-name="ce60"/>
          <table:table-cell table:style-name="ce4" table:number-columns-repeated="30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ODRIGO FERREIRA BRAOS</text:p>
          </table:table-cell>
          <table:table-cell table:style-name="ce5" office:value-type="string" calcext:value-type="string">
            <text:p>16713/GO</text:p>
          </table:table-cell>
          <table:table-cell table:style-name="ce5" office:value-type="string" calcext:value-type="string">
            <text:p>GINECOLOGIA RQE 8464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10:00H </text:p>
          </table:table-cell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<text:s/>MALLÚ EMRICH LEÃO</text:p>
          </table:table-cell>
          <table:table-cell table:style-name="ce5" office:value-type="string" calcext:value-type="string">
            <text:p><text:s/>24108/GO</text:p>
          </table:table-cell>
          <table:table-cell table:style-name="ce5" office:value-type="string" calcext:value-type="string">
            <text:p>CIRURGIA PEDIÁTRICA <text:s/>RQE 20114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13:00 ÀS 15:00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7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<text:s/>NYCOLLE BUENO GARCIA</text:p>
          </table:table-cell>
          <table:table-cell table:style-name="ce5" office:value-type="string" calcext:value-type="string">
            <text:p>31701/GO</text:p>
          </table:table-cell>
          <table:table-cell table:style-name="ce5" office:value-type="string" calcext:value-type="string">
            <text:p>DERMATOLOGIA RQE 21424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15:00H</text:p>
          </table:table-cell>
          <table:table-cell table:style-name="ce5" table:number-columns-repeated="28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ODRIGO BARRA CAIADO FLEURY</text:p>
          </table:table-cell>
          <table:table-cell table:style-name="ce5" office:value-type="string" calcext:value-type="string">
            <text:p>18262/GO</text:p>
          </table:table-cell>
          <table:table-cell table:style-name="ce5" office:value-type="string" calcext:value-type="string">
            <text:p>ORTOPEDIA RQE 12490/GO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30H ÀS 08:00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SE AGUSTO DA SILVA NETO</text:p>
          </table:table-cell>
          <table:table-cell table:style-name="ce5" office:value-type="string" calcext:value-type="string">
            <text:p>24160/GO</text:p>
          </table:table-cell>
          <table:table-cell table:style-name="ce5" office:value-type="string" calcext:value-type="string">
            <text:p>ORTOPEDIA RQE 12584/GO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9:00H ÀS 10:00H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26" office:value-type="string" calcext:value-type="string">
            <text:p>GUILHERME HENRIQUE FONTANA</text:p>
          </table:table-cell>
          <table:table-cell table:style-name="ce38" office:value-type="string" calcext:value-type="string">
            <text:p>18337/GO</text:p>
          </table:table-cell>
          <table:table-cell table:style-name="ce43" office:value-type="string" calcext:value-type="string">
            <text:p>ORTOPEDIA RQE 13589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8:00H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CARLOS TADEU ROCHA VIEIRA JUNIOR</text:p>
          </table:table-cell>
          <table:table-cell table:style-name="ce5" office:value-type="string" calcext:value-type="string">
            <text:p>23613/GO</text:p>
          </table:table-cell>
          <table:table-cell table:style-name="ce5" office:value-type="string" calcext:value-type="string">
            <text:p>ORTOPEDIA RQE 12367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8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AMES KLEBER LOPES PINHEIRO</text:p>
          </table:table-cell>
          <table:table-cell table:style-name="ce5" office:value-type="string" calcext:value-type="string">
            <text:p>9554/GO</text:p>
          </table:table-cell>
          <table:table-cell table:style-name="ce5" office:value-type="string" calcext:value-type="string">
            <text:p>UROLOGIA RQE 4459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9:00H 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7"/>
        </table:table-row>
        <table:table-row table:style-name="ro3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AZARO XAVIER NETO</text:p>
          </table:table-cell>
          <table:table-cell table:style-name="ce5" office:value-type="string" calcext:value-type="string">
            <text:p>7552/GO</text:p>
          </table:table-cell>
          <table:table-cell table:style-name="ce5" office:value-type="string" calcext:value-type="string">
            <text:p>UROLOGIA RQE 2721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9:00H</text:p>
          </table:table-cell>
          <table:table-cell table:style-name="ce5" table:number-columns-repeated="9"/>
          <table:table-cell table:style-name="ce5" office:value-type="string" calcext:value-type="string">
            <text:p>X</text:p>
          </table:table-cell>
          <table:table-cell table:style-name="ce5" table:number-columns-repeated="20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THALES MACHADO LAUREANO</text:p>
          </table:table-cell>
          <table:table-cell table:style-name="ce5" office:value-type="string" calcext:value-type="string">
            <text:p>18334/GO</text:p>
          </table:table-cell>
          <table:table-cell table:style-name="ce5" office:value-type="string" calcext:value-type="string">
            <text:p>UROLOGIA RQE 9163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9:00H</text:p>
          </table:table-cell>
          <table:table-cell table:style-name="ce5" table:number-columns-repeated="23"/>
          <table:table-cell table:style-name="ce5" office:value-type="string" calcext:value-type="string">
            <text:p>X</text:p>
          </table:table-cell>
          <table:table-cell table:style-name="ce5" table:number-columns-repeated="6"/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ANTHIAGO CARDOSO PEREIRA</text:p>
          </table:table-cell>
          <table:table-cell table:style-name="ce5" office:value-type="string" calcext:value-type="string">
            <text:p>14199/GO</text:p>
          </table:table-cell>
          <table:table-cell table:style-name="ce5" office:value-type="string" calcext:value-type="string">
            <text:p>UROLOGIA RQE 10383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9:00H</text:p>
          </table:table-cell>
          <table:table-cell table:style-name="ce5" table:number-columns-repeated="16"/>
          <table:table-cell table:style-name="ce5" office:value-type="string" calcext:value-type="string">
            <text:p>X</text:p>
          </table:table-cell>
          <table:table-cell table:style-name="ce5" table:number-columns-repeated="13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CLAUDIO EMILIO CINTRA</text:p>
          </table:table-cell>
          <table:table-cell table:style-name="ce5" office:value-type="string" calcext:value-type="string">
            <text:p><text:s/>1761/GO</text:p>
          </table:table-cell>
          <table:table-cell table:style-name="ce5" office:value-type="string" calcext:value-type="string">
            <text:p>CARDIOLOGIA RQE 301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12:00H ÀS 14:00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ALEXANDRE FABRICIO MARTUCCI</text:p>
          </table:table-cell>
          <table:table-cell table:style-name="ce5" office:value-type="string" calcext:value-type="string">
            <text:p>19419/GO</text:p>
          </table:table-cell>
          <table:table-cell table:style-name="ce5" office:value-type="string" calcext:value-type="string">
            <text:p>ANESTESIOLOGIA RQE 9679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12:00H ÀS 14:00H</text:p>
          </table:table-cell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HAEL SOUSA RODRIGUES</text:p>
          </table:table-cell>
          <table:table-cell table:style-name="ce5" office:value-type="string" calcext:value-type="string">
            <text:p>29341/GO</text:p>
          </table:table-cell>
          <table:table-cell table:style-name="ce5" office:value-type="string" calcext:value-type="string">
            <text:p>OTORRINOLARINGOLOGISTA RQE 19875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13:00 ÀS 15:00H</text:p>
          </table:table-cell>
          <table:table-cell table:style-name="ce5" table:number-columns-repeated="8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ILIANE CECILIA DA SILVA</text:p>
          </table:table-cell>
          <table:table-cell table:style-name="ce5" office:value-type="string" calcext:value-type="string">
            <text:p>17488/GO</text:p>
          </table:table-cell>
          <table:table-cell table:style-name="ce5" office:value-type="string" calcext:value-type="string">
            <text:p>BUCOMAXILOFACIAL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13:00H ÀS 15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3">
          <table:table-cell table:style-name="ce6"/>
          <table:table-cell table:style-name="ce15" office:value-type="string" calcext:value-type="string" table:number-columns-spanned="6" table:number-rows-spanned="1">
            <text:p><text:s text:c="187"/>ANESTESIOLOGIA</text:p>
          </table:table-cell>
          <table:covered-table-cell table:number-columns-repeated="4" table:style-name="ce27"/>
          <table:covered-table-cell table:style-name="ce61"/>
          <table:table-cell table:style-name="ce67" table:number-columns-repeated="28"/>
          <table:table-cell table:style-name="ce5" table:number-columns-repeated="2"/>
        </table:table-row>
        <table:table-row table:style-name="ro5">
          <table:table-cell table:style-name="ce6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6" office:value-type="string" calcext:value-type="string">
            <text:p>DIEGO FERREIRA MARUQUES</text:p>
          </table:table-cell>
          <table:table-cell table:style-name="ce6" office:value-type="string" calcext:value-type="string">
            <text:p>12891/GO</text:p>
          </table:table-cell>
          <table:table-cell table:style-name="ce6" office:value-type="string" calcext:value-type="string">
            <text:p>ANESTESIOLOGIA RQE 9222</text:p>
          </table:table-cell>
          <table:table-cell table:style-name="ce6" office:value-type="string" calcext:value-type="string">
            <text:p>CENTRO CIRÚRGICO</text:p>
          </table:table-cell>
          <table:table-cell table:style-name="ce6" office:value-type="string" calcext:value-type="string">
            <text:p>07:00H ÀS 13:00H <text:s/>13:00H ÀS 19:00H</text:p>
          </table:table-cell>
          <table:table-cell table:number-columns-repeated="6" table:style-name="ce6" office:value-type="string" calcext:value-type="string">
            <text:p>X</text:p>
          </table:table-cell>
          <table:table-cell table:style-name="ce6" table:number-columns-repeated="7"/>
          <table:table-cell table:number-columns-repeated="7" table:style-name="ce6" office:value-type="string" calcext:value-type="string">
            <text:p>X</text:p>
          </table:table-cell>
          <table:table-cell table:style-name="ce6" table:number-columns-repeated="10"/>
        </table:table-row>
        <table:table-row table:style-name="ro5">
          <table:table-cell table:style-name="ce6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6" office:value-type="string" calcext:value-type="string">
            <text:p>ALDO MULLER JUNIOR <text:s text:c="4"/></text:p>
          </table:table-cell>
          <table:table-cell table:style-name="ce6" office:value-type="string" calcext:value-type="string">
            <text:p>8372/GO</text:p>
          </table:table-cell>
          <table:table-cell table:style-name="ce6" office:value-type="string" calcext:value-type="string">
            <text:p>ANESTESIOLOGIA <text:s/>RQE 3661</text:p>
          </table:table-cell>
          <table:table-cell table:style-name="ce6" office:value-type="string" calcext:value-type="string">
            <text:p>CENTRO CIRÚRGICO</text:p>
          </table:table-cell>
          <table:table-cell table:style-name="ce6" office:value-type="string" calcext:value-type="string">
            <text:p>07:00H ÀS 13:00H <text:s/>13:00H ÀS 19:00H</text:p>
          </table:table-cell>
          <table:table-cell table:style-name="ce6" table:number-columns-repeated="6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9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3" table:style-name="ce6" office:value-type="string" calcext:value-type="string">
            <text:p>X</text:p>
          </table:table-cell>
        </table:table-row>
        <table:table-row table:style-name="ro5">
          <table:table-cell table:style-name="ce6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LUCAS SOARES ASTUARIANO</text:p>
          </table:table-cell>
          <table:table-cell table:style-name="ce5" office:value-type="string" calcext:value-type="string">
            <text:p>31982/GO</text:p>
          </table:table-cell>
          <table:table-cell table:style-name="ce5" office:value-type="string" calcext:value-type="string">
            <text:p>ANESTESIOLOGIA RQE 17433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6" table:number-columns-repeated="20"/>
          <table:table-cell table:number-columns-repeated="10" table:style-name="ce6" office:value-type="string" calcext:value-type="string">
            <text:p>X</text:p>
          </table:table-cell>
        </table:table-row>
        <table:table-row table:style-name="ro5">
          <table:table-cell table:style-name="ce6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RODOLFO QUEIROZ DE SOUSA </text:p>
          </table:table-cell>
          <table:table-cell table:style-name="ce5" office:value-type="string" calcext:value-type="string">
            <text:p>23514/GO</text:p>
          </table:table-cell>
          <table:table-cell table:style-name="ce5" office:value-type="string" calcext:value-type="string">
            <text:p>ANESTESIOLOGIA RQE 18339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number-columns-repeated="4" table:style-name="ce6" office:value-type="string" calcext:value-type="string">
            <text:p>X</text:p>
          </table:table-cell>
          <table:table-cell table:style-name="ce6" table:number-columns-repeated="9"/>
          <table:table-cell table:number-columns-repeated="7" table:style-name="ce6" office:value-type="string" calcext:value-type="string">
            <text:p>X</text:p>
          </table:table-cell>
          <table:table-cell table:style-name="ce6" table:number-columns-repeated="10"/>
        </table:table-row>
        <table:table-row table:style-name="ro4">
          <table:table-cell table:style-name="ce6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ALEXANDRE FABRICIO MARTUCCI</text:p>
          </table:table-cell>
          <table:table-cell table:style-name="ce5" office:value-type="string" calcext:value-type="string">
            <text:p>19419/GO</text:p>
          </table:table-cell>
          <table:table-cell table:style-name="ce5" office:value-type="string" calcext:value-type="string">
            <text:p>ANESTESIOLOGIA RQE 9679</text:p>
          </table:table-cell>
          <table:table-cell table:style-name="ce5" office:value-type="string" calcext:value-type="string">
            <text:p>CENTRO CIRÚRGICO</text:p>
          </table:table-cell>
          <table:table-cell table:style-name="ce6" office:value-type="string" calcext:value-type="string">
            <text:p>07:00 ÀS 19:00 <text:s/>13:00 ÀS 19:00</text:p>
          </table:table-cell>
          <table:table-cell table:number-columns-repeated="4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7" table:style-name="ce6" office:value-type="string" calcext:value-type="string">
            <text:p>X</text:p>
          </table:table-cell>
          <table:table-cell table:style-name="ce6" table:number-columns-repeated="3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LIANE GOMES NETTO</text:p>
          </table:table-cell>
          <table:table-cell table:style-name="ce5" office:value-type="string" calcext:value-type="string">
            <text:p>9524/GO</text:p>
          </table:table-cell>
          <table:table-cell table:style-name="ce5" office:value-type="string" calcext:value-type="string">
            <text:p>ANESTESIOLOGIA RQE 4743</text:p>
          </table:table-cell>
          <table:table-cell table:style-name="ce5" office:value-type="string" calcext:value-type="string">
            <text:p>CENTRO CIRÚRGICO</text:p>
          </table:table-cell>
          <table:table-cell table:style-name="ce6" office:value-type="string" calcext:value-type="string">
            <text:p>07:00 ÀS 13:00 <text:s/>13:00 ÀS 19:00</text:p>
          </table:table-cell>
          <table:table-cell table:number-columns-repeated="4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7" table:style-name="ce6" office:value-type="string" calcext:value-type="string">
            <text:p>X</text:p>
          </table:table-cell>
          <table:table-cell table:style-name="ce6" table:number-columns-repeated="14"/>
          <table:table-cell table:number-columns-repeated="3" table:style-name="ce6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SAULO DA SILVA CABRAL</text:p>
          </table:table-cell>
          <table:table-cell table:style-name="ce5" office:value-type="string" calcext:value-type="string">
            <text:p>14533/GO</text:p>
          </table:table-cell>
          <table:table-cell table:style-name="ce5" office:value-type="string" calcext:value-type="string">
            <text:p>ANESTESIOLOGIA RQE 7112</text:p>
          </table:table-cell>
          <table:table-cell table:style-name="ce5" office:value-type="string" calcext:value-type="string">
            <text:p>CENTRO CIRÚRGICO</text:p>
          </table:table-cell>
          <table:table-cell table:style-name="ce6" office:value-type="string" calcext:value-type="string">
            <text:p>07:00 ÀS 13:00 <text:s/>13:00 ÀS 19:00</text:p>
          </table:table-cell>
          <table:table-cell table:style-name="ce6" table:number-columns-repeated="13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WELTON EVERTON RODRIGUES DE PAULA </text:p>
          </table:table-cell>
          <table:table-cell table:style-name="ce5" office:value-type="string" calcext:value-type="string">
            <text:p>27572/GO</text:p>
          </table:table-cell>
          <table:table-cell table:style-name="ce5" office:value-type="string" calcext:value-type="string">
            <text:p>ANESTESIOLOGIA RQE 15127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number-columns-repeated="6" table:style-name="ce6" office:value-type="string" calcext:value-type="string">
            <text:p>X</text:p>
          </table:table-cell>
          <table:table-cell table:style-name="ce6" table:number-columns-repeated="21"/>
          <table:table-cell table:number-columns-repeated="3" table:style-name="ce6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SE ASSIS CARVALHO CORREIA </text:p>
          </table:table-cell>
          <table:table-cell table:style-name="ce5" office:value-type="string" calcext:value-type="string">
            <text:p>29669/GO</text:p>
          </table:table-cell>
          <table:table-cell table:style-name="ce5" office:value-type="string" calcext:value-type="string">
            <text:p>ANESTESIOLOGIA RQE 15859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6" table:number-columns-repeated="6"/>
          <table:table-cell table:number-columns-repeated="12" table:style-name="ce6" office:value-type="string" calcext:value-type="string">
            <text:p>X</text:p>
          </table:table-cell>
          <table:table-cell table:style-name="ce6" table:number-columns-repeated="9"/>
          <table:table-cell table:number-columns-repeated="3" table:style-name="ce6" office:value-type="string" calcext:value-type="string">
            <text:p>X</text:p>
          </table:table-cell>
        </table:table-row>
        <table:table-row table:style-name="ro3">
          <table:table-cell table:style-name="ce5"/>
          <table:table-cell table:style-name="ce7" office:value-type="string" calcext:value-type="string" table:number-columns-spanned="6" table:number-rows-spanned="1">
            <text:p><text:s text:c="197"/>CIRURGIA GERAL</text:p>
          </table:table-cell>
          <table:covered-table-cell table:number-columns-repeated="4" table:style-name="ce17"/>
          <table:covered-table-cell table:style-name="ce62"/>
          <table:table-cell table:style-name="ce5" table:number-columns-repeated="30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GABRIEL SILVA CINTRA</text:p>
          </table:table-cell>
          <table:table-cell table:style-name="ce5" office:value-type="string" calcext:value-type="string">
            <text:p>30830/GO</text:p>
          </table:table-cell>
          <table:table-cell table:style-name="ce5" office:value-type="string" calcext:value-type="string">
            <text:p>CIRURGIA GERAL <text:s/>RQE 21392</text:p>
          </table:table-cell>
          <table:table-cell table:style-name="ce5" office:value-type="string" calcext:value-type="string">
            <text:p>CLINICA CIRÚRGICA</text:p>
          </table:table-cell>
          <table:table-cell table:style-name="ce6" office:value-type="string" calcext:value-type="string">
            <text:p>07:00H ÀS 13:00H <text:s/>APÓS ALCANCAVEL </text:p>
          </table:table-cell>
          <table:table-cell table:number-columns-repeated="30"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AVIO ALVES MENDES</text:p>
          </table:table-cell>
          <table:table-cell table:style-name="ce5" office:value-type="string" calcext:value-type="string">
            <text:p>37134/GO</text:p>
          </table:table-cell>
          <table:table-cell table:style-name="ce5" office:value-type="string" calcext:value-type="string">
            <text:p>CIRURGIA GERAL <text:s/>RQE 21394</text:p>
          </table:table-cell>
          <table:table-cell table:style-name="ce5" office:value-type="string" calcext:value-type="string">
            <text:p>CLINICA CIRÚRGICA</text:p>
          </table:table-cell>
          <table:table-cell table:style-name="ce6" office:value-type="string" calcext:value-type="string">
            <text:p>07:00H ÀS 13:00H <text:s/>APÓS ALCANCAVEL </text:p>
          </table:table-cell>
          <table:table-cell table:style-name="ce5" table:number-columns-repeated="3"/>
          <table:table-cell table:number-columns-repeated="13" table:style-name="ce5" office:value-type="string" calcext:value-type="string">
            <text:p>X</text:p>
          </table:table-cell>
          <table:table-cell table:style-name="ce5" table:number-columns-repeated="14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GUSTAVO GOMES DE MENDONCA</text:p>
          </table:table-cell>
          <table:table-cell table:style-name="ce5" office:value-type="string" calcext:value-type="string">
            <text:p>8893/GO</text:p>
          </table:table-cell>
          <table:table-cell table:style-name="ce5" office:value-type="string" calcext:value-type="string">
            <text:p>CIRURGIA GERAL <text:s/>RQE 5329</text:p>
          </table:table-cell>
          <table:table-cell table:style-name="ce5" office:value-type="string" calcext:value-type="string">
            <text:p>CLINICA CIRÚRGICA</text:p>
          </table:table-cell>
          <table:table-cell table:style-name="ce6" office:value-type="string" calcext:value-type="string">
            <text:p>07:00H ÀS 13:00H <text:s/>APÓS ALCANCAVEL 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13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9"/>
        </table:table-row>
        <table:table-row table:style-name="ro3">
          <table:table-cell table:style-name="ce5"/>
          <table:table-cell table:style-name="ce14" office:value-type="string" calcext:value-type="string" table:number-columns-spanned="6" table:number-rows-spanned="1">
            <text:p><text:s text:c="196"/>CLÍNICA MÉDICA</text:p>
          </table:table-cell>
          <table:covered-table-cell table:number-columns-repeated="4" table:style-name="ce25"/>
          <table:covered-table-cell table:style-name="ce60"/>
          <table:table-cell table:style-name="ce5" table:number-columns-repeated="30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WERSON JACOBINI LOTTE</text:p>
          </table:table-cell>
          <table:table-cell table:style-name="ce5" office:value-type="string" calcext:value-type="string">
            <text:p>14849/GO</text:p>
          </table:table-cell>
          <table:table-cell table:style-name="ce5" office:value-type="string" calcext:value-type="string">
            <text:p>INTENSIVISTA RQE 7234</text:p>
          </table:table-cell>
          <table:table-cell table:style-name="ce5" office:value-type="string" calcext:value-type="string">
            <text:p>CLÍNICA MEDICA</text:p>
          </table:table-cell>
          <table:table-cell table:style-name="ce5" office:value-type="string" calcext:value-type="string">
            <text:p>11:00H ÀS 13:00H</text:p>
          </table:table-cell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DARCIO DE CASTRO GARCIA JUNIOR</text:p>
          </table:table-cell>
          <table:table-cell table:style-name="ce5" office:value-type="string" calcext:value-type="string">
            <text:p>12261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11:00H ÀS 13:00H</text:p>
          </table:table-cell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BRUNO MACHADO REZENDE FERREIRA</text:p>
          </table:table-cell>
          <table:table-cell table:style-name="ce5" office:value-type="string" calcext:value-type="string">
            <text:p>14075/GO</text:p>
          </table:table-cell>
          <table:table-cell table:style-name="ce5" office:value-type="string" calcext:value-type="string">
            <text:p>ONCOLOGIA CLINICA RQE 10302/GO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07:00H ÀS 09:00H</text:p>
          </table:table-cell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ANA GABRIELLA QUEIROZ DE FREITAS</text:p>
          </table:table-cell>
          <table:table-cell table:style-name="ce5" office:value-type="string" calcext:value-type="string">
            <text:p>38494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07:00H ÀS 13:00H</text:p>
          </table:table-cell>
          <table:table-cell table:style-name="ce5" table:number-columns-repeated="4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ARA ALVES FRANÇA</text:p>
          </table:table-cell>
          <table:table-cell table:style-name="ce39" office:value-type="string" calcext:value-type="string">
            <text:p> 35516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07:00H ÀS 13:00H</text:p>
          </table:table-cell>
          <table:table-cell table:style-name="ce5" table:number-columns-repeated="4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ÃO FERNANDES REZENDE DIAS</text:p>
          </table:table-cell>
          <table:table-cell table:style-name="ce5" office:value-type="string" calcext:value-type="string">
            <text:p>21127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06:00H ÀS 08:00H</text:p>
          </table:table-cell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EGYANE FERREIRA GUIMARÃES DIAS</text:p>
          </table:table-cell>
          <table:table-cell table:style-name="ce5" office:value-type="string" calcext:value-type="string">
            <text:p>8858/GO</text:p>
          </table:table-cell>
          <table:table-cell table:style-name="ce5" office:value-type="string" calcext:value-type="string">
            <text:p>INFECTOLOGIA RQE 5446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07:00H ÀS 09:00H</text:p>
          </table:table-cell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SE MARTINS DE SOUZA NETO</text:p>
          </table:table-cell>
          <table:table-cell table:style-name="ce5" office:value-type="string" calcext:value-type="string">
            <text:p>9784/GO</text:p>
          </table:table-cell>
          <table:table-cell table:style-name="ce53" office:value-type="string" calcext:value-type="string">
            <text:p><text:s text:c="11"/>CLÍNICA MÉDICA <text:s/>RQE 6156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08:00 ÀS 10:00H <text:s/>13:00H ÀS 15:00H</text:p>
          </table:table-cell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3">
          <table:table-cell table:style-name="ce5"/>
          <table:table-cell table:style-name="ce7" office:value-type="string" calcext:value-type="string" table:number-columns-spanned="6" table:number-rows-spanned="1">
            <text:p><text:s text:c="192"/>PEDIATRIA </text:p>
          </table:table-cell>
          <table:covered-table-cell table:number-columns-repeated="4" table:style-name="ce17"/>
          <table:covered-table-cell table:style-name="ce62"/>
          <table:table-cell table:style-name="ce5" table:number-columns-repeated="30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DUARDO BENETI</text:p>
          </table:table-cell>
          <table:table-cell table:style-name="ce5" office:value-type="string" calcext:value-type="string">
            <text:p>12334/GO</text:p>
          </table:table-cell>
          <table:table-cell table:style-name="ce5" office:value-type="string" calcext:value-type="string">
            <text:p>PEDIATRIA RQE 11508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H ÀS 19:00H 19:00H às 07:00H</text:p>
          </table:table-cell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KARITA ESPOSITO BORGES </text:p>
          </table:table-cell>
          <table:table-cell table:style-name="ce5" office:value-type="string" calcext:value-type="string">
            <text:p>30300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ANTONIO CARLOS FERREIRA TONHÁ</text:p>
          </table:table-cell>
          <table:table-cell table:style-name="ce5" office:value-type="string" calcext:value-type="string">
            <text:p>38482/GO 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6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GERALDO VILELA NETO</text:p>
          </table:table-cell>
          <table:table-cell table:style-name="ce5" office:value-type="string" calcext:value-type="string">
            <text:p>24763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THEFANI FERREIRA BONFIM DA SILVA </text:p>
          </table:table-cell>
          <table:table-cell table:style-name="ce5" office:value-type="string" calcext:value-type="string">
            <text:p>35527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5"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THALIA RODRIGUES DA CRUZ</text:p>
          </table:table-cell>
          <table:table-cell table:style-name="ce5" office:value-type="string" calcext:value-type="string">
            <text:p>35531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11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WALLEM LIMA DE SOUZA </text:p>
          </table:table-cell>
          <table:table-cell table:style-name="ce5" office:value-type="string" calcext:value-type="string">
            <text:p>9708/GO</text:p>
          </table:table-cell>
          <table:table-cell table:style-name="ce5" office:value-type="string" calcext:value-type="string">
            <text:p>PEDIATRIA RQE 5352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H ÀS 19:00H 19:00H às 07:00H</text:p>
          </table:table-cell>
          <table:table-cell table:number-columns-repeated="18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4"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UCAS EDUARDO SILVA </text:p>
          </table:table-cell>
          <table:table-cell table:style-name="ce5" office:value-type="string" calcext:value-type="string">
            <text:p>31074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H ÀS 19:00H 19:00H às 07:00H</text:p>
          </table:table-cell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FYLLIPE ROBERTO SILVA CABRAL</text:p>
          </table:table-cell>
          <table:table-cell table:style-name="ce5" office:value-type="string" calcext:value-type="string">
            <text:p>33030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H ÀS 19:00H 19:00H às 07:00H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ISABELLA GOMES MACHADO LEMOS</text:p>
          </table:table-cell>
          <table:table-cell table:style-name="ce40" office:value-type="string" calcext:value-type="string">
            <text:p>37111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16" office:value-type="string" calcext:value-type="string">
            <text:p><text:s/>AÇUCENA DE OLIVEIRA BORGES</text:p>
          </table:table-cell>
          <table:table-cell table:style-name="ce5" office:value-type="string" calcext:value-type="string">
            <text:p>33810/GO</text:p>
          </table:table-cell>
          <table:table-cell table:style-name="ce54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H ÀS 13:00H 13:00H ÀS 19:00H</text:p>
          </table:table-cell>
          <table:table-cell table:style-name="ce5" table:number-columns-repeated="12"/>
          <table:table-cell table:style-name="ce5" office:value-type="string" calcext:value-type="string">
            <text:p>X</text:p>
          </table:table-cell>
          <table:table-cell table:style-name="ce5" table:number-columns-repeated="17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28" office:value-type="string" calcext:value-type="string">
            <text:p>ANA JÚLIA CHAVES FERRO</text:p>
          </table:table-cell>
          <table:table-cell table:style-name="ce41" office:value-type="string" calcext:value-type="string">
            <text:p>38483/GO</text:p>
          </table:table-cell>
          <table:table-cell table:style-name="ce54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29" office:value-type="string" calcext:value-type="string">
            <text:p>MARIANA RODRIGUES FERREIRA</text:p>
          </table:table-cell>
          <table:table-cell table:style-name="ce29" office:value-type="string" calcext:value-type="string">
            <text:p>38507/GO</text:p>
          </table:table-cell>
          <table:table-cell table:style-name="ce54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H ÀS 13:00H 13:00H ÀS 19:00H</text:p>
          </table:table-cell>
          <table:table-cell table:style-name="ce5" table:number-columns-repeated="11"/>
          <table:table-cell table:style-name="ce5" office:value-type="string" calcext:value-type="string">
            <text:p>X</text:p>
          </table:table-cell>
          <table:table-cell table:style-name="ce5" table:number-columns-repeated="18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16" office:value-type="string" calcext:value-type="string">
            <text:p>PESSOA JURÍDICA</text:p>
          </table:table-cell>
          <table:table-cell table:style-name="ce29" office:value-type="string" calcext:value-type="string">
            <text:p>JARDEL DE ALMEIDA MONTEIRO</text:p>
          </table:table-cell>
          <table:table-cell table:style-name="ce5" office:value-type="string" calcext:value-type="string">
            <text:p>39479/GO</text:p>
          </table:table-cell>
          <table:table-cell table:style-name="ce54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11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30" office:value-type="string" calcext:value-type="string">
            <text:p>MATHEUS MENDES TERRA</text:p>
          </table:table-cell>
          <table:table-cell table:style-name="ce30" office:value-type="string" calcext:value-type="string">
            <text:p>3715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7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3">
          <table:table-cell table:style-name="ce5"/>
          <table:table-cell table:style-name="ce7" office:value-type="string" calcext:value-type="string" table:number-columns-spanned="6" table:number-rows-spanned="1">
            <text:p><text:s text:c="190"/>UTI 1</text:p>
          </table:table-cell>
          <table:covered-table-cell table:number-columns-repeated="4" table:style-name="ce17"/>
          <table:covered-table-cell table:style-name="ce62"/>
          <table:table-cell table:style-name="ce5" table:number-columns-repeated="30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WERSON JACOBINI LOTTE</text:p>
          </table:table-cell>
          <table:table-cell table:style-name="ce5" office:value-type="string" calcext:value-type="string">
            <text:p>14849/GO</text:p>
          </table:table-cell>
          <table:table-cell table:style-name="ce5" office:value-type="string" calcext:value-type="string">
            <text:p>INTENSIVISTA RQE 7234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7H ÀS 11H, Após 13H Sobreaviso a distância </text:p>
          </table:table-cell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2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DÁRCIO DE CASTRO GARCIA JUNIOR</text:p>
          </table:table-cell>
          <table:table-cell table:style-name="ce5" office:value-type="string" calcext:value-type="string">
            <text:p>12261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 E TARDE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DNEI RODRIGUES DA SILVA JUNIOR </text:p>
          </table:table-cell>
          <table:table-cell table:style-name="ce5" office:value-type="string" calcext:value-type="string">
            <text:p>26373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, TARDE, NOITE</text:p>
          </table:table-cell>
          <table:table-cell table:style-name="ce5" table:number-columns-repeated="18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10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ELIZANDRA FARIA DE FREITAS</text:p>
          </table:table-cell>
          <table:table-cell table:style-name="ce42" office:value-type="string" calcext:value-type="string">
            <text:p>29336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 E TARDE</text:p>
          </table:table-cell>
          <table:table-cell table:style-name="ce5" table:number-columns-repeated="30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MELLINE LUIZA VIEIRA DA SILVEIRA</text:p>
          </table:table-cell>
          <table:table-cell table:style-name="ce5" office:value-type="string" calcext:value-type="string">
            <text:p>3554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 E TARDE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DIEGO FERREIRA MARQUES</text:p>
          </table:table-cell>
          <table:table-cell table:style-name="ce42" office:value-type="string" calcext:value-type="string">
            <text:p>12891/GO</text:p>
          </table:table-cell>
          <table:table-cell table:style-name="ce5" office:value-type="string" calcext:value-type="string">
            <text:p>ANESTESIOLOGIA <text:s/>RQE <text:s/>9222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NOITE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SÉ MARTINS DE SOUZA NETO</text:p>
          </table:table-cell>
          <table:table-cell table:style-name="ce42" office:value-type="string" calcext:value-type="string">
            <text:p>9784/GO</text:p>
          </table:table-cell>
          <table:table-cell table:style-name="ce5" office:value-type="string" calcext:value-type="string">
            <text:p>CLINICA MÉDICA RQE <text:s/>6156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 E NOITE</text:p>
          </table:table-cell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FYLLIPE ROBERTO SILVA CABRAL</text:p>
          </table:table-cell>
          <table:table-cell table:style-name="ce43" office:value-type="string" calcext:value-type="string">
            <text:p>33030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NOITE</text:p>
          </table:table-cell>
          <table:table-cell table:style-name="ce5" table:number-columns-repeated="30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UAN PERON FARIA ROCHA</text:p>
          </table:table-cell>
          <table:table-cell table:style-name="ce5" office:value-type="string" calcext:value-type="string">
            <text:p><text:s/>3130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, TARDE, NOITE</text:p>
          </table:table-cell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ESSICA PERES REZENDE GARCIA GOMES</text:p>
          </table:table-cell>
          <table:table-cell table:style-name="ce42" office:value-type="string" calcext:value-type="string">
            <text:p>2534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7H ÀS 11H, Após 13H Sobreaviso a distância 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6" office:value-type="string" calcext:value-type="string">
            <text:p><text:s/>BRUNA MACHADO MEDEIROS</text:p>
          </table:table-cell>
          <table:table-cell table:style-name="ce42" office:value-type="string" calcext:value-type="string">
            <text:p>36053/ 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, TARDE, NOITE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7" office:value-type="string" calcext:value-type="string" table:number-columns-spanned="7" table:number-rows-spanned="1">
            <text:p><text:s text:c="278"/>UTI 2</text:p>
          </table:table-cell>
          <table:covered-table-cell table:number-columns-repeated="5" table:style-name="ce17"/>
          <table:covered-table-cell table:style-name="ce62"/>
          <table:table-cell table:style-name="ce5" table:number-columns-repeated="30"/>
        </table:table-row>
        <table:table-row table:style-name="ro5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WERSON JACOBINI LOTTE </text:p>
          </table:table-cell>
          <table:table-cell table:style-name="ce5" office:value-type="string" calcext:value-type="string">
            <text:p>14849/GO</text:p>
          </table:table-cell>
          <table:table-cell table:style-name="ce5" office:value-type="string" calcext:value-type="string">
            <text:p>INTENSIVISTA RQE 7234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7H ÀS 11H Após 13H sobreaviso a distância 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2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JESSICA PERES REZENDE GARCIA GOMES</text:p>
          </table:table-cell>
          <table:table-cell table:style-name="ce42" office:value-type="string" calcext:value-type="string">
            <text:p>2534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7H ÀS 11H Após 13H sobreaviso a distância </text:p>
          </table:table-cell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DNEI RODRIGUES DA SILVA JUNIOR </text:p>
          </table:table-cell>
          <table:table-cell table:style-name="ce5" office:value-type="string" calcext:value-type="string">
            <text:p>26373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A,TARDE,NOITE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ÃO FERNANDES REZENDE DIAS</text:p>
          </table:table-cell>
          <table:table-cell table:style-name="ce5" office:value-type="string" calcext:value-type="string">
            <text:p>21127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 E TARDE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2"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MELLINE LUIZA VIEIRA DA SILVEIRA</text:p>
          </table:table-cell>
          <table:table-cell table:style-name="ce5" office:value-type="string" calcext:value-type="string">
            <text:p>3554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A,TARDE,NOITE</text:p>
          </table:table-cell>
          <table:table-cell table:style-name="ce5" table:number-columns-repeated="3"/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CINTIA MORAIS VIEIRA</text:p>
          </table:table-cell>
          <table:table-cell table:style-name="ce5" office:value-type="string" calcext:value-type="string">
            <text:p>37099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A,TARDE,NOITE</text:p>
          </table:table-cell>
          <table:table-cell table:style-name="ce5" table:number-columns-repeated="11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6" office:value-type="string" calcext:value-type="string">
            <text:p><text:s/>BRUNNA MACHADO MEDEIROS</text:p>
          </table:table-cell>
          <table:table-cell table:style-name="ce42" office:value-type="string" calcext:value-type="string">
            <text:p>36053/ 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NOITE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YANDRA YURI KATSUYAMA NOGUEIRA</text:p>
          </table:table-cell>
          <table:table-cell table:style-name="ce44" office:value-type="string" calcext:value-type="string">
            <text:p>35719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NOITE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5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TAIRO DE OLIVEIRA DIAS </text:p>
          </table:table-cell>
          <table:table-cell table:style-name="ce5" office:value-type="string" calcext:value-type="string">
            <text:p>21956/GO</text:p>
          </table:table-cell>
          <table:table-cell table:style-name="ce5" office:value-type="string" calcext:value-type="string">
            <text:p>MEDICINA DE FAMÍLIA E COMUNIDADE RQE 17659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NOITE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</table:table-row>
        <table:table-row table:style-name="ro3">
          <table:table-cell table:style-name="ce7" office:value-type="string" calcext:value-type="string" table:number-columns-spanned="7" table:number-rows-spanned="1">
            <text:p><text:s text:c="277"/>GINECOLOGIA</text:p>
          </table:table-cell>
          <table:covered-table-cell table:number-columns-repeated="5" table:style-name="ce17"/>
          <table:covered-table-cell table:style-name="ce62"/>
          <table:table-cell table:style-name="ce5" table:number-columns-repeated="30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WILSON DE LIMA FILHO</text:p>
          </table:table-cell>
          <table:table-cell table:style-name="ce5" office:value-type="string" calcext:value-type="string">
            <text:p>3150/GO</text:p>
          </table:table-cell>
          <table:table-cell table:style-name="ce5" office:value-type="string" calcext:value-type="string">
            <text:p>GINECOLOGIA RQE 1506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4"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CAROLINA MOURA VIEIRA</text:p>
          </table:table-cell>
          <table:table-cell table:style-name="ce5" office:value-type="string" calcext:value-type="string">
            <text:p>19832/GO</text:p>
          </table:table-cell>
          <table:table-cell table:style-name="ce5" office:value-type="string" calcext:value-type="string">
            <text:p>GINECOLOGIA E OBSTETRÍCIA <text:s/>RQE 13084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9H <text:s/>19H ÀS <text:s/>07H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6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ODRIGO FERREIRA BRAOS</text:p>
          </table:table-cell>
          <table:table-cell table:style-name="ce5" office:value-type="string" calcext:value-type="string">
            <text:p>16713/GO</text:p>
          </table:table-cell>
          <table:table-cell table:style-name="ce5" office:value-type="string" calcext:value-type="string">
            <text:p>GINECOLOGIA RQE 8464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EONARDO DIAS CARRIJO</text:p>
          </table:table-cell>
          <table:table-cell table:style-name="ce5" office:value-type="string" calcext:value-type="string">
            <text:p>9358/GO</text:p>
          </table:table-cell>
          <table:table-cell table:style-name="ce5" office:value-type="string" calcext:value-type="string">
            <text:p>GINECOLOGIA RQE 5599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19H ÀS 07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CARLUCIO CESAR LACERDA</text:p>
          </table:table-cell>
          <table:table-cell table:style-name="ce5" office:value-type="string" calcext:value-type="string">
            <text:p>4970/GO</text:p>
          </table:table-cell>
          <table:table-cell table:style-name="ce5" office:value-type="string" calcext:value-type="string">
            <text:p>GINECOLOGIA RQE 13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6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UCELIO LIMA MARTINS</text:p>
          </table:table-cell>
          <table:table-cell table:style-name="ce5" office:value-type="string" calcext:value-type="string">
            <text:p>5072/GO</text:p>
          </table:table-cell>
          <table:table-cell table:style-name="ce5" office:value-type="string" calcext:value-type="string">
            <text:p>CIRURGIA PLÁSTICA RQE 11364 E CIRURGIA GERAL RQE 1984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17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10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DHARA RODRIGUES CAVALCANTE</text:p>
          </table:table-cell>
          <table:table-cell table:style-name="ce5" office:value-type="string" calcext:value-type="string">
            <text:p>35513/GO</text:p>
          </table:table-cell>
          <table:table-cell table:style-name="ce43" office:value-type="string" calcext:value-type="string">
            <text:p>**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ÃO WESLEY CABRAL DE MOURA</text:p>
          </table:table-cell>
          <table:table-cell table:style-name="ce5" office:value-type="string" calcext:value-type="string">
            <text:p>3345/GO</text:p>
          </table:table-cell>
          <table:table-cell table:style-name="ce5" office:value-type="string" calcext:value-type="string">
            <text:p>GINECOLOGIA RQE 9175 E MASTOLOGIA RQE 9987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<text:s text:c="5"/>19H ÀS 07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TEPHANIE ANDRADE LIMA </text:p>
          </table:table-cell>
          <table:table-cell table:style-name="ce5" office:value-type="string" calcext:value-type="string">
            <text:p>21901/GO</text:p>
          </table:table-cell>
          <table:table-cell table:style-name="ce5" office:value-type="string" calcext:value-type="string">
            <text:p>GINECOLOGIA RQE 16116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ÚLIA ANHOLETTI GONÇALVES</text:p>
          </table:table-cell>
          <table:table-cell table:style-name="ce5" office:value-type="string" calcext:value-type="string">
            <text:p>27031/GO</text:p>
          </table:table-cell>
          <table:table-cell table:style-name="ce5" office:value-type="string" calcext:value-type="string">
            <text:p>GINECOLOGIA E OBSTETRÍCIA RQE 18227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<text:s text:c="4"/>19H ÀS 19H <text:s text:c="7"/>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9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UDIMILA QUEIROS RODRIGUES</text:p>
          </table:table-cell>
          <table:table-cell table:style-name="ce5" office:value-type="string" calcext:value-type="string">
            <text:p>25309/GO</text:p>
          </table:table-cell>
          <table:table-cell table:style-name="ce6" office:value-type="string" calcext:value-type="string">
            <text:p>**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15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THATYANE PEREIRA DE SOUZA</text:p>
          </table:table-cell>
          <table:table-cell table:style-name="ce5" office:value-type="string" calcext:value-type="string">
            <text:p>25310/GO</text:p>
          </table:table-cell>
          <table:table-cell table:style-name="ce5" office:value-type="string" calcext:value-type="string">
            <text:p>GINECOLOGIA RQE 17160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26" office:value-type="string" calcext:value-type="string">
            <text:p>MARIANE DOS SANTOS OLIVEIRA</text:p>
          </table:table-cell>
          <table:table-cell table:style-name="ce29" office:value-type="string" calcext:value-type="string">
            <text:p>24842/GO</text:p>
          </table:table-cell>
          <table:table-cell table:style-name="ce53" office:value-type="string" calcext:value-type="string">
            <text:p>GINECOLOGIA E OBSTETRÍCIA RQE 19710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NATALIA DUNDI CARVALHO</text:p>
          </table:table-cell>
          <table:table-cell table:style-name="ce38" office:value-type="string" calcext:value-type="string">
            <text:p>3274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24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ULIANA BERTA</text:p>
          </table:table-cell>
          <table:table-cell table:style-name="ce5" office:value-type="string" calcext:value-type="string">
            <text:p>26036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7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7" office:value-type="string" calcext:value-type="string" table:number-columns-spanned="7" table:number-rows-spanned="1">
            <text:p><text:s text:c="272"/>UROLOGIA</text:p>
          </table:table-cell>
          <table:covered-table-cell table:number-columns-repeated="5" table:style-name="ce17"/>
          <table:covered-table-cell table:style-name="ce62"/>
          <table:table-cell table:style-name="ce5" table:number-columns-repeated="30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AMES KLEBER LOPES PINHEIRO</text:p>
          </table:table-cell>
          <table:table-cell table:style-name="ce5" office:value-type="string" calcext:value-type="string">
            <text:p>9554/GO</text:p>
          </table:table-cell>
          <table:table-cell table:style-name="ce5" office:value-type="string" calcext:value-type="string">
            <text:p>UROLOGIA RQE 4459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number-columns-repeated="6" table:style-name="ce5" office:value-type="string" calcext:value-type="string">
            <text:p>X</text:p>
          </table:table-cell>
          <table:table-cell table:style-name="ce5" table:number-columns-repeated="21"/>
          <table:table-cell table:number-columns-repeated="3"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AZARO XAVIER NETO</text:p>
          </table:table-cell>
          <table:table-cell table:style-name="ce5" office:value-type="string" calcext:value-type="string">
            <text:p>7552/GO</text:p>
          </table:table-cell>
          <table:table-cell table:style-name="ce5" office:value-type="string" calcext:value-type="string">
            <text:p>UROLOGIA RQE 2721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6"/>
          <table:table-cell table:number-columns-repeated="7" table:style-name="ce5" office:value-type="string" calcext:value-type="string">
            <text:p>X</text:p>
          </table:table-cell>
          <table:table-cell table:style-name="ce5" table:number-columns-repeated="17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THALES MACHADO LAUREANO</text:p>
          </table:table-cell>
          <table:table-cell table:style-name="ce5" office:value-type="string" calcext:value-type="string">
            <text:p>18334/GO</text:p>
          </table:table-cell>
          <table:table-cell table:style-name="ce5" office:value-type="string" calcext:value-type="string">
            <text:p>UROLOGIA RQE 9163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20"/>
          <table:table-cell table:number-columns-repeated="7"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ANTHIAGO CARDOSO PEREIRA</text:p>
          </table:table-cell>
          <table:table-cell table:style-name="ce5" office:value-type="string" calcext:value-type="string">
            <text:p>14199/GO</text:p>
          </table:table-cell>
          <table:table-cell table:style-name="ce5" office:value-type="string" calcext:value-type="string">
            <text:p>UROLOGIA RQE 10383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13"/>
          <table:table-cell table:number-columns-repeated="7" table:style-name="ce5" office:value-type="string" calcext:value-type="string">
            <text:p>X</text:p>
          </table:table-cell>
          <table:table-cell table:style-name="ce5" table:number-columns-repeated="10"/>
        </table:table-row>
        <table:table-row table:style-name="ro3">
          <table:table-cell table:style-name="ce5"/>
          <table:table-cell table:style-name="ce7" office:value-type="string" calcext:value-type="string" table:number-columns-spanned="6" table:number-rows-spanned="1">
            <text:p><text:s text:c="202"/>NEFROLOGIA </text:p>
          </table:table-cell>
          <table:covered-table-cell table:number-columns-repeated="4" table:style-name="ce17"/>
          <table:covered-table-cell table:style-name="ce62"/>
          <table:table-cell table:style-name="ce5" table:number-columns-repeated="16"/>
          <table:table-cell table:style-name="ce8"/>
          <table:table-cell table:style-name="ce5" table:number-columns-repeated="13"/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GUILHERME DO VALE GARCIA</text:p>
          </table:table-cell>
          <table:table-cell table:style-name="ce5" office:value-type="string" calcext:value-type="string">
            <text:p>22596/GO</text:p>
          </table:table-cell>
          <table:table-cell table:style-name="ce5" office:value-type="string" calcext:value-type="string">
            <text:p>NEFROLOGIA <text:s/>RQE <text:s/>17178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08H00 ÀS 11H00 <text:s/>APÓS SOBREAVISO</text:p>
          </table:table-cell>
          <table:table-cell table:number-columns-repeated="7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7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2"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AMANDA VILELA RODRIGUES</text:p>
          </table:table-cell>
          <table:table-cell table:style-name="ce5" office:value-type="string" calcext:value-type="string">
            <text:p>32053/GO</text:p>
          </table:table-cell>
          <table:table-cell table:style-name="ce5" office:value-type="string" calcext:value-type="string">
            <text:p>NEFROLOGIA <text:s/>RQE 17549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08H00 ÀS 11H00 <text:s/>APÓS SOBREAVISO</text:p>
          </table:table-cell>
          <table:table-cell table:style-name="ce5" table:number-columns-repeated="7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11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ISABELA LUISA OLIVEIRA</text:p>
          </table:table-cell>
          <table:table-cell table:style-name="ce5" office:value-type="string" calcext:value-type="string">
            <text:p>36906/GO</text:p>
          </table:table-cell>
          <table:table-cell table:style-name="ce5" office:value-type="string" calcext:value-type="string">
            <text:p>NEFROLOGIA <text:s/>RQE 19917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08H00 ÀS 11H00 <text:s/>APÓS SOBREAVISO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EONARDO ALVES DE OLIVEIRA</text:p>
          </table:table-cell>
          <table:table-cell table:style-name="ce5" office:value-type="string" calcext:value-type="string">
            <text:p>12956/GO</text:p>
          </table:table-cell>
          <table:table-cell table:style-name="ce5" office:value-type="string" calcext:value-type="string">
            <text:p>NEFROLOGIA - RQE <text:s/>9214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08H00 ÀS 11H00 <text:s/>APÓS SOBREAVISO</text:p>
          </table:table-cell>
          <table:table-cell table:style-name="ce5" table:number-columns-repeated="11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12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3">
          <table:table-cell table:style-name="ce5"/>
          <table:table-cell table:style-name="ce7" office:value-type="string" calcext:value-type="string" table:number-columns-spanned="6" table:number-rows-spanned="1">
            <text:p><text:s text:c="200"/>VASCULAR</text:p>
          </table:table-cell>
          <table:covered-table-cell table:number-columns-repeated="4" table:style-name="ce17"/>
          <table:covered-table-cell table:style-name="ce62"/>
          <table:table-cell table:style-name="ce5" table:number-columns-repeated="30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PAULO ERNANNE REIS</text:p>
          </table:table-cell>
          <table:table-cell table:style-name="ce45" office:value-type="string" calcext:value-type="string">
            <text:p>23163/GO</text:p>
          </table:table-cell>
          <table:table-cell table:style-name="ce5" office:value-type="string" calcext:value-type="string">
            <text:p>CIRURGIA VASCULAR RQE 20193</text:p>
          </table:table-cell>
          <table:table-cell table:style-name="ce59" office:value-type="string" calcext:value-type="string">
            <text:p>EMERGENCIA</text:p>
          </table:table-cell>
          <table:table-cell table:style-name="ce6" office:value-type="string" calcext:value-type="string">
            <text:p>07:00H ÀS 13:00H <text:s/>/ APÓS ALCANCAVEL </text:p>
          </table:table-cell>
          <table:table-cell table:number-columns-repeated="30" table:style-name="ce5" office:value-type="string" calcext:value-type="string">
            <text:p>X</text:p>
          </table:table-cell>
        </table:table-row>
        <table:table-row table:style-name="ro3">
          <table:table-cell table:style-name="ce5"/>
          <table:table-cell table:style-name="ce14" office:value-type="string" calcext:value-type="string" table:number-columns-spanned="6" table:number-rows-spanned="1">
            <text:p><text:s text:c="206"/>PRONTO SOCORRO</text:p>
          </table:table-cell>
          <table:covered-table-cell table:number-columns-repeated="4" table:style-name="ce25"/>
          <table:covered-table-cell table:style-name="ce60"/>
          <table:table-cell table:style-name="ce5" table:number-columns-repeated="30"/>
        </table:table-row>
        <table:table-row table:style-name="ro5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</text:p>
          </table:table-cell>
          <table:table-cell table:style-name="ce31" office:value-type="string" calcext:value-type="string">
            <text:p>BRENDA MACEDO VILELA</text:p>
          </table:table-cell>
          <table:table-cell table:style-name="ce46" office:value-type="string" calcext:value-type="string">
            <text:p>39294/GO</text:p>
          </table:table-cell>
          <table:table-cell table:style-name="ce55" office:value-type="string" calcext:value-type="string">
            <text:p>**</text:p>
          </table:table-cell>
          <table:table-cell table:style-name="ce54" office:value-type="string" calcext:value-type="string">
            <text:p>EMERGENCIA</text:p>
          </table:table-cell>
          <table:table-cell table:style-name="ce5" office:value-type="string" calcext:value-type="string">
            <text:p>07:00H ÀS 19:00H <text:s/>19:00H ÀS 07:00H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16" office:value-type="string" calcext:value-type="string">
            <text:p>HIGOR QUIXABEIRA BONIFACIO</text:p>
          </table:table-cell>
          <table:table-cell table:style-name="ce39" office:value-type="string" calcext:value-type="string">
            <text:p>39161/GO</text:p>
          </table:table-cell>
          <table:table-cell table:style-name="ce56" office:value-type="string" calcext:value-type="string">
            <text:p>**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:00H ÀS 19:00H <text:s/>19:00H ÀS 07:00H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AMANDA GABRIELLI CAMARGO HISTER</text:p>
          </table:table-cell>
          <table:table-cell table:style-name="ce47" office:value-type="string" calcext:value-type="string">
            <text:p>39706/GO</text:p>
          </table:table-cell>
          <table:table-cell table:style-name="ce55" office:value-type="string" calcext:value-type="string">
            <text:p>**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LETICIA HILÁRIO LIMA</text:p>
          </table:table-cell>
          <table:table-cell table:style-name="ce46" office:value-type="string" calcext:value-type="string">
            <text:p>39165/GO</text:p>
          </table:table-cell>
          <table:table-cell table:style-name="ce55" office:value-type="string" calcext:value-type="string">
            <text:p>**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ARAH MOREIRA ARAUJO</text:p>
          </table:table-cell>
          <table:table-cell table:style-name="ce39" office:value-type="string" calcext:value-type="string">
            <text:p>32814/GO</text:p>
          </table:table-cell>
          <table:table-cell table:style-name="ce57" office:value-type="string" calcext:value-type="string">
            <text:p>**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14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GIOVANNA ALLEONI DRAGO</text:p>
          </table:table-cell>
          <table:table-cell table:style-name="ce39" office:value-type="string" calcext:value-type="string">
            <text:p><text:s/>39255/GO</text:p>
          </table:table-cell>
          <table:table-cell table:style-name="ce55" office:value-type="string" calcext:value-type="string">
            <text:p>**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number-columns-repeated="6" table:style-name="ce5" office:value-type="string" calcext:value-type="string">
            <text:p>X</text:p>
          </table:table-cell>
          <table:table-cell table:style-name="ce5"/>
          <table:table-cell table:number-columns-repeated="6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FERNANDA OLIVEIRA CARRIJO</text:p>
          </table:table-cell>
          <table:table-cell table:style-name="ce5" office:value-type="string" calcext:value-type="string">
            <text:p><text:s/>36476/GO</text:p>
          </table:table-cell>
          <table:table-cell table:style-name="ce55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19:00H ÀS 07:00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MARAIZA OLIVEIRA CARRIJO</text:p>
          </table:table-cell>
          <table:table-cell table:style-name="ce5" office:value-type="string" calcext:value-type="string">
            <text:p>28869/GO</text:p>
          </table:table-cell>
          <table:table-cell table:style-name="ce55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19:00H ÀS 07:00H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MARIANA SOERGER</text:p>
          </table:table-cell>
          <table:table-cell table:style-name="ce5" office:value-type="string" calcext:value-type="string">
            <text:p>32541/GO</text:p>
          </table:table-cell>
          <table:table-cell table:style-name="ce55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19:00H ÀS 07:00H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13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MIGUEL TORRES DE AZEVEDO MAIA</text:p>
          </table:table-cell>
          <table:table-cell table:style-name="ce5" office:value-type="string" calcext:value-type="string">
            <text:p><text:s/>33043/GO</text:p>
          </table:table-cell>
          <table:table-cell table:style-name="ce55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3:00H <text:s/>13:00H ÀS 19:00H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7"/>
          <table:table-cell table:style-name="ce5" office:value-type="string" calcext:value-type="string">
            <text:p>X</text:p>
          </table:table-cell>
          <table:table-cell table:style-name="ce5" table:number-columns-repeated="12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LUIZ OTAVIO PASSOS <text:s/>CASTRO</text:p>
          </table:table-cell>
          <table:table-cell table:style-name="ce40" office:value-type="string" calcext:value-type="string">
            <text:p>39308/GO</text:p>
          </table:table-cell>
          <table:table-cell table:style-name="ce55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3:00H <text:s/>13:00H ÀS 19:00H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16" office:value-type="string" calcext:value-type="string">
            <text:p>PAULO VICTOR FREITAS SILVA</text:p>
          </table:table-cell>
          <table:table-cell table:style-name="ce48" office:value-type="string" calcext:value-type="string">
            <text:p>40258/GO</text:p>
          </table:table-cell>
          <table:table-cell table:style-name="ce56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3:00H 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16" office:value-type="string" calcext:value-type="string">
            <text:p>THATIANE PEREIRA MENDES</text:p>
          </table:table-cell>
          <table:table-cell table:style-name="ce48" office:value-type="string" calcext:value-type="string">
            <text:p>35565/GO</text:p>
          </table:table-cell>
          <table:table-cell table:style-name="ce56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9:00H <text:s/>19:00H ÀS 07:00H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7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16" office:value-type="string" calcext:value-type="string">
            <text:p>PEDRO TIAGO DE ARAUJO ARANTES</text:p>
          </table:table-cell>
          <table:table-cell table:style-name="ce48" office:value-type="string" calcext:value-type="string">
            <text:p><text:s/>35035/GO</text:p>
          </table:table-cell>
          <table:table-cell table:style-name="ce56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3:00H </text:p>
          </table:table-cell>
          <table:table-cell table:style-name="ce5" table:number-columns-repeated="12"/>
          <table:table-cell table:style-name="ce5" office:value-type="string" calcext:value-type="string">
            <text:p>X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16" office:value-type="string" calcext:value-type="string">
            <text:p>VINICIUS RODRIGUES DE ANDRADE</text:p>
          </table:table-cell>
          <table:table-cell table:style-name="ce48" office:value-type="string" calcext:value-type="string">
            <text:p>37132/GO</text:p>
          </table:table-cell>
          <table:table-cell table:style-name="ce56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17"/>
          <table:table-cell table:style-name="ce5" office:value-type="string" calcext:value-type="string">
            <text:p>X</text:p>
          </table:table-cell>
          <table:table-cell table:style-name="ce5" table:number-columns-repeated="11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16" office:value-type="string" calcext:value-type="string">
            <text:p>RODRIGO SILVA MARTINS</text:p>
          </table:table-cell>
          <table:table-cell table:style-name="ce48" office:value-type="string" calcext:value-type="string">
            <text:p>40612/GO</text:p>
          </table:table-cell>
          <table:table-cell table:style-name="ce56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3:00H </text:p>
          </table:table-cell>
          <table:table-cell table:style-name="ce5" table:number-columns-repeated="19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16" office:value-type="string" calcext:value-type="string">
            <text:p>PEDRO PAULO BORBA QUEIROZ</text:p>
          </table:table-cell>
          <table:table-cell table:style-name="ce48" office:value-type="string" calcext:value-type="string">
            <text:p>40034/GO</text:p>
          </table:table-cell>
          <table:table-cell table:style-name="ce56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 ÀS 13:00H <text:s/>13:00H ÀS 19:00H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7"/>
          <table:table-cell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6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16" office:value-type="string" calcext:value-type="string">
            <text:p>JORDANA SILVA DIAS</text:p>
          </table:table-cell>
          <table:table-cell table:style-name="ce48" office:value-type="string" calcext:value-type="string">
            <text:p>40044/GO</text:p>
          </table:table-cell>
          <table:table-cell table:style-name="ce56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1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16" office:value-type="string" calcext:value-type="string">
            <text:p>GABRIELA SALES MEYER</text:p>
          </table:table-cell>
          <table:table-cell table:style-name="ce48" office:value-type="string" calcext:value-type="string">
            <text:p>37867/GO</text:p>
          </table:table-cell>
          <table:table-cell table:style-name="ce56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19:00H ÀS 07:00H</text:p>
          </table:table-cell>
          <table:table-cell table:style-name="ce5" table:number-columns-repeated="9"/>
          <table:table-cell table:style-name="ce5" office:value-type="string" calcext:value-type="string">
            <text:p>X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6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16" office:value-type="string" calcext:value-type="string">
            <text:p>ALAN CARLOS DE JESUS FRANCO</text:p>
          </table:table-cell>
          <table:table-cell table:style-name="ce5" office:value-type="string" calcext:value-type="string">
            <text:p>34266/GO</text:p>
          </table:table-cell>
          <table:table-cell table:style-name="ce56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FABIO BUENO NEVES</text:p>
          </table:table-cell>
          <table:table-cell table:style-name="ce49" office:value-type="string" calcext:value-type="string">
            <text:p><text:s/>38053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3:00H <text:s/>19:00H ÀS 07:00H</text:p>
          </table:table-cell>
          <table:table-cell table:style-name="ce5" table:number-columns-repeated="26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3">
          <table:table-cell table:style-name="ce5"/>
          <table:table-cell table:style-name="ce7" office:value-type="string" calcext:value-type="string" table:number-columns-spanned="6" table:number-rows-spanned="1">
            <text:p><text:s text:c="197"/>ORTOPEDIA </text:p>
          </table:table-cell>
          <table:covered-table-cell table:number-columns-repeated="4" table:style-name="ce17"/>
          <table:covered-table-cell table:style-name="ce62"/>
          <table:table-cell table:style-name="ce5" table:number-columns-repeated="30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ALEXANDRE <text:s/>MEDEIROS DE CARVALHO JUNIOR</text:p>
          </table:table-cell>
          <table:table-cell table:style-name="ce5" office:value-type="float" office:value="19117" calcext:value-type="float">
            <text:p>19117</text:p>
          </table:table-cell>
          <table:table-cell table:style-name="ce6" office:value-type="string" calcext:value-type="string">
            <text:p>ORTOPEDIA E TRAUMATOLOGIA <text:s/>RQE 19268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9:00H 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RAFAEL BARRA CAIADO FLEURY</text:p>
          </table:table-cell>
          <table:table-cell table:style-name="ce5" office:value-type="string" calcext:value-type="string">
            <text:p>23093/GO</text:p>
          </table:table-cell>
          <table:table-cell table:style-name="ce5" office:value-type="string" calcext:value-type="string">
            <text:p>ORTOPEDIA RQE 11803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<text:s/>19H ÀS 07H <text:s/>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 JURÍDICA</text:p>
          </table:table-cell>
          <table:table-cell table:style-name="ce5" office:value-type="string" calcext:value-type="string">
            <text:p>ROGÉRIO APARECIDO SILVA </text:p>
          </table:table-cell>
          <table:table-cell table:style-name="ce5" office:value-type="string" calcext:value-type="string">
            <text:p>15638/GO</text:p>
          </table:table-cell>
          <table:table-cell table:style-name="ce5" office:value-type="string" calcext:value-type="string">
            <text:p>ORTOPEDIA RQE 9837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9:00H 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VITOR VIANA <text:s/>COSTA</text:p>
          </table:table-cell>
          <table:table-cell table:style-name="ce5" office:value-type="string" calcext:value-type="string">
            <text:p>31749/GO</text:p>
          </table:table-cell>
          <table:table-cell table:style-name="ce7" office:value-type="string" calcext:value-type="string">
            <text:p>O<text:span text:style-name="T1">RTOPEDIA E TRAUMATOLOGIA  RQE 16841</text:span>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 ÀS 19:00H <text:s/>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9"/>
          <table:table-cell table:style-name="ce5" office:value-type="string" calcext:value-type="string">
            <text:p>X</text:p>
          </table:table-cell>
          <table:table-cell table:style-name="ce5" table:number-columns-repeated="9"/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GUILHERME HENRIQUE FONTANA</text:p>
          </table:table-cell>
          <table:table-cell table:style-name="ce5" office:value-type="string" calcext:value-type="string">
            <text:p>18337/GO</text:p>
          </table:table-cell>
          <table:table-cell table:style-name="ce5" office:value-type="string" calcext:value-type="string">
            <text:p>ORTOPEDIA RQE 13589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5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ODRIGO BARRA CAIADO FLEURY</text:p>
          </table:table-cell>
          <table:table-cell table:style-name="ce5" office:value-type="string" calcext:value-type="string">
            <text:p>18262/GO</text:p>
          </table:table-cell>
          <table:table-cell table:style-name="ce5" office:value-type="string" calcext:value-type="string">
            <text:p>ORTOPEDIA RQE 12490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/ 19H ÀS 07H <text:s/>SOBREAVISO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6"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number-columns-repeated="5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CARLOS TADEU ROCHA VIEIRA JÚNIOR</text:p>
          </table:table-cell>
          <table:table-cell table:style-name="ce5" office:value-type="string" calcext:value-type="string">
            <text:p>23613/GO </text:p>
          </table:table-cell>
          <table:table-cell table:style-name="ce5" office:value-type="string" calcext:value-type="string">
            <text:p>ORTOPEDIA RQE 12367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/ 19H ÀS 07H <text:s/>SOBREAVISO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3"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SÉ AUGUSTO DA SILVA NETO</text:p>
          </table:table-cell>
          <table:table-cell table:style-name="ce5" office:value-type="string" calcext:value-type="string">
            <text:p>24160/GO</text:p>
          </table:table-cell>
          <table:table-cell table:style-name="ce5" office:value-type="string" calcext:value-type="string">
            <text:p>ORTOPEDIA RQE 12584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/ 19H ÀS 07H <text:s/>SOBREAVISO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PAULO HENRIQUE FONTES</text:p>
          </table:table-cell>
          <table:table-cell table:style-name="ce5" office:value-type="string" calcext:value-type="string">
            <text:p>10628/GO</text:p>
          </table:table-cell>
          <table:table-cell table:style-name="ce5" office:value-type="string" calcext:value-type="string">
            <text:p>ORTOPEDIA RQE 5686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/ 19H ÀS 07H <text:s/>SOBREAVISO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ANTONIO RODRIGO CARVALHO SOARES</text:p>
          </table:table-cell>
          <table:table-cell table:style-name="ce5" office:value-type="string" calcext:value-type="string">
            <text:p>34121/GO</text:p>
          </table:table-cell>
          <table:table-cell table:style-name="ce5" office:value-type="string" calcext:value-type="string">
            <text:p>ORTOPEDIA RQE 18534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/ 19H ÀS 07H <text:s/>SOBREAVISO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5"/>
          <table:table-cell table:style-name="ce14" office:value-type="string" calcext:value-type="string" table:number-columns-spanned="6" table:number-rows-spanned="1">
            <text:p><text:s text:c="202"/>INFECTOLOGIA</text:p>
          </table:table-cell>
          <table:covered-table-cell table:style-name="ce25"/>
          <table:covered-table-cell table:style-name="ce50"/>
          <table:covered-table-cell table:number-columns-repeated="2" table:style-name="ce25"/>
          <table:covered-table-cell table:style-name="ce60"/>
          <table:table-cell table:style-name="ce5" table:number-columns-repeated="30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16" office:value-type="string" calcext:value-type="string">
            <text:p>REGYANE FERREIRA GUIMARÃES DIAS</text:p>
          </table:table-cell>
          <table:table-cell table:style-name="ce39" office:value-type="string" calcext:value-type="string">
            <text:p>8858/GO</text:p>
          </table:table-cell>
          <table:table-cell table:style-name="ce54" office:value-type="string" calcext:value-type="string">
            <text:p>INFECTOLOGIA <text:s text:c="2"/>RQE 5446</text:p>
          </table:table-cell>
          <table:table-cell table:style-name="ce5" office:value-type="string" calcext:value-type="string">
            <text:p>CCIH</text:p>
          </table:table-cell>
          <table:table-cell table:style-name="ce5" office:value-type="string" calcext:value-type="string">
            <text:p>DIURNO 4H</text:p>
          </table:table-cell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</table:table-row>
        <table:table-row table:style-name="ro1">
          <table:table-cell table:style-name="ce8" table:number-columns-repeated="3"/>
          <table:table-cell table:style-name="ce51"/>
          <table:table-cell table:style-name="ce8" table:number-columns-repeated="33"/>
        </table:table-row>
        <table:table-row table:style-name="ro1">
          <table:table-cell table:style-name="ce9" office:value-type="string" calcext:value-type="string">
            <text:p>HEJ</text:p>
          </table:table-cell>
          <table:table-cell table:style-name="ce18" office:value-type="string" calcext:value-type="string">
            <text:p>CELETISTA</text:p>
          </table:table-cell>
          <table:table-cell table:style-name="ce32" office:value-type="string" calcext:value-type="string">
            <text:p>ANA PAULA DE OLIVEIRA GONCALVES</text:p>
          </table:table-cell>
          <table:table-cell office:value-type="string" calcext:value-type="string">
            <text:p><text:s/>N/A</text:p>
          </table:table-cell>
          <table:table-cell table:style-name="ce12" office:value-type="string" calcext:value-type="string">
            <text:p>ASSISTENTE SOCIAL I</text:p>
          </table:table-cell>
          <table:table-cell table:style-name="ce12" office:value-type="string" calcext:value-type="string">
            <text:p>SESOC - SERVICO SOCIAL - HEJ</text:p>
          </table:table-cell>
          <table:table-cell table:style-name="ce63" office:value-type="string" calcext:value-type="string">
            <text:p>13:00 às 16:00 - 16:15 às 19:00</text:p>
          </table:table-cell>
          <table:table-cell table:style-name="ce68" office:value-type="string" calcext:value-type="string">
            <text:p>quinta; domingo; quarta; sábado; terça; sexta; segunda; quinta; domingo; quarta</text:p>
          </table:table-cell>
          <table:table-cell table:style-name="ce70" table:number-columns-repeated="5"/>
          <table:table-cell table:number-columns-repeated="24"/>
        </table:table-row>
        <table:table-row table:style-name="ro1">
          <table:table-cell table:style-name="ce10"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2" office:value-type="string" calcext:value-type="string">
            <text:p>ROMULO VISNADI DA SILV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ASSISTENTE SOCIAL I</text:p>
          </table:table-cell>
          <table:table-cell table:style-name="ce12" office:value-type="string" calcext:value-type="string">
            <text:p>SESOC - SERVICO SOCIAL - HEJ</text:p>
          </table:table-cell>
          <table:table-cell table:style-name="ce64" office:value-type="string" calcext:value-type="string">
            <text:p>13:00 às 16:00 - 16:15 às 19:00</text:p>
          </table:table-cell>
          <table:table-cell office:value-type="string" calcext:value-type="string">
            <text:p>terça; sexta; segunda; quinta; domingo; quarta; sábado; terça; sexta; segunda; quin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ULALIA FREITAS DIAMANTINO ALMEI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HEJ</text:p>
          </table:table-cell>
          <table:table-cell office:value-type="string" calcext:value-type="string">
            <text:p>07:00 às 09:30 - 09:45 às 13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ANESSA RIBEIRO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HEJ</text:p>
          </table:table-cell>
          <table:table-cell office:value-type="string" calcext:value-type="string">
            <text:p>13:00 às 16:00 - 16:15 às 19:00</text:p>
          </table:table-cell>
          <table:table-cell office:value-type="string" calcext:value-type="string">
            <text:p>quarta; sábado; terça; sexta; segunda; quinta; domingo; quarta; sábad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AROLINA ALVES CAMP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C - SERVICO DE FARMACIA CLINICA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IANA CRISTINA DE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AURA SILVA ASSIS PANIA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1:00 - 23:00 às 07:00</text:p>
          </table:table-cell>
          <table:table-cell office:value-type="string" calcext:value-type="string">
            <text:p>quarta; sábado; terça; sexta; segunda; quinta; domingo; quarta; sábad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IVIANE CARVALHO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09:00 - 09:45 às 13:00</text:p>
          </table:table-cell>
          <table:table-cell office:value-type="string" calcext:value-type="string">
            <text:p>quarta a sábado; segunda a sexta; segunda a sábado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CHELLE LOPES RODRIGU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AMILLE NATHALY NUNES CHRISOSTOM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AMILA FERREIRA ARAUJ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arta; sábado; terça; sexta; segunda; quinta; domingo; quarta; sábad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NA LAURA FRANCO DI CARVAL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terça; sexta; segunda; quinta; domingo; quarta; sábado; terça; sexta; segunda; quin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ELIA PEREIRA CAMP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arta; sábado; terça; sexta; segunda; quinta; domingo; quarta; sábad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AMILLA FERREIRA TAVAR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CELO JONATHAN DE QUEIROZ CUNH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HITIELLE MOREIRA FREIR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sexta; segunda; quinta; domingo; quarta; sábado; terça; sexta; segunda; quin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UTTYERRES PEREIRA DA CRUZ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terça; sexta; segunda; quinta; domingo; quarta; sábado; terça; sexta; segunda; quin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ETICIA BORGES CARDOS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ANA CARLA LOPES PONT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arta; sábado; terça; sexta; segunda; quinta; domingo; quarta; sábad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AYLA FERREIRA VILELA FESSOR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arta; sábado; terça; sexta; segunda; quinta; domingo; quarta; sábad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AZARA RAISSA FARIA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HALOM DA GRACA CASTRO MO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 - SERVICO DE FONOAUDIOLOGIA - HEJ</text:p>
          </table:table-cell>
          <table:table-cell office:value-type="string" calcext:value-type="string">
            <text:p>07:00 às 09:30 - 09:45 às 13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GELA SOUZA SCHIAVET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D - SERVICO DE NUTRICAO E DIETETICA - HEJ</text:p>
          </table:table-cell>
          <table:table-cell office:value-type="string" calcext:value-type="string">
            <text:p>13:30 às 16:00 - 16:15 às 19:3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ILIA CARVALHO SAMPAI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BRUNA RAPHAELA LEANDRO E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NATALY GENARO PEREZ MARTIN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HEJ</text:p>
          </table:table-cell>
          <table:table-cell office:value-type="string" calcext:value-type="string">
            <text:p>07:00 às 09:30 - 09:45 às 13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ORGANA LARISSA HAUBERT FREI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CHAEL HELY AREVALO ROJ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PAMELA DAVI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DT - SERVICO DE APOIO DIAGNOSTICO TERAPEUTIC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EOCIMAR REZENDE CRUZEI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CIRAS - SERVICO DE CON DE INFEC REL A ASSIS A SAUDE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DRIANA ROSA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CTA - SERVICO DO CENTRO DE TESTAGEM E ACONSELHAMENTO - HEJ</text:p>
          </table:table-cell>
          <table:table-cell office:value-type="string" calcext:value-type="string">
            <text:p>08:00 às 12:00 - 14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EIA SIMONE PEREIRA NEVES DE ALMEI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AMB - SERVICO DE ENFERMAGEM DE AMBULATORIO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NY FERREIRA DO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AMB - SERVICO DE ENFERMAGEM DE AMBULATORIO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VANA SILVA DE ASSIS BERNARD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8:00 às 11:48 - 13:00 às 18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ERNANDO FERREIRA DE ALMEI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ATIANE DOS SANTOS SOUZA RAM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ADT - SERVICO DE APOIO DIAGNOSTICO TERAPEUTICO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EBORA ANTÔNIA DUT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CIRAS - SERVICO DE CON DE INFEC REL A ASSIS A SAUDE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ENIA NOGUEIRA RIBEI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CTA - SERVICO DO CENTRO DE TESTAGEM E ACONSELHAMENT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RISTIANE OLIVEIRA 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IZA RODRIGUES PA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HEJ</text:p>
          </table:table-cell>
          <table:table-cell office:value-type="string" calcext:value-type="string">
            <text:p>08:00 às 09:00 - <text:s/>09:15 às 14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IA ALICE RODRIGUES FREI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LAURA DE SOUZA AZEVE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8:00 às 11:48 - 13:00 às 18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CHELE SILVA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VIS - SERVICO DE VIGILANCIA EM SAUDE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ELE RIBEIRO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ACKELINE CHAVES GOM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ESSICA DE ASSIS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IANNY SIQUEIRA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4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ESSICA ALVE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TRA - SERVICO DE ENFERMAGEM EM TERAPIA RENAL - HEJ</text:p>
          </table:table-cell>
          <table:table-cell office:value-type="string" calcext:value-type="string">
            <text:p>07:00 às 09:15 - 09:30 às 13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ARINE GONCALVES VIEIRA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sexta; segunda; quinta; domingo; quarta; sábado; terça; sexta; segunda; quin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CHELE ALVES DE ASS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PAULA MARTINS DOS RE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WILMA NUNE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08:00 às 12:00 - 14:00 às 18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IANA MARIA ZANUZZI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terça; sexta; segunda; quinta; domingo; quarta; sábado; terça; sexta; segunda; quin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STEVAO DE SOUZA PED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DUARDA PALHARINI BELL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DILIA MESQUITA BREUNIG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HEJ</text:p>
          </table:table-cell>
          <table:table-cell office:value-type="string" calcext:value-type="string">
            <text:p>07:00 às 09:30 - 09:45 às 13:00</text:p>
          </table:table-cell>
          <table:table-cell office:value-type="string" calcext:value-type="string">
            <text:p>terça; sexta; segunda; quinta; domingo; quarta; sábado; terça; sexta; segunda; quin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DELMA GOMES DA SILVA SANTOS MACE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DNA ALVES SANTAN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DREINE PARREIRA CABRAL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DRIANE GOMES DO AMARAL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LIM KELLEN BRITO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MANDA NERY DE ASS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CLEIA PEREIRA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FLAVIA CANJARANA DE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LUCIA ANDRADE ALMEIDA ARAUJ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LUCIA MARIA DE JESUS CRUVINEL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MARIA SILVA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ROSA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DRE FRANCA DA SILVA L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DREA LUIZA GORG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DREIA ALMEIDA COSTA LOP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DREIA COSTA FAR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DREIA DE CASSIA SILVA MACH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DREIA JANAIN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GELICA BATIST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TONIA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TONIA RAIMUNDA DE ARAUJ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UCILEIA CRISTINA RODRIGU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UCILEIDE DA SILVA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GA - SERVICO DO ESCRITORIO DE GESTAO DE ALTAS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ZUILMA APARECIDA DE FREI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BRUNA KARINA CABRAL CRUZ DE MORA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BRUNO FERREIRA FURT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AMILA BATISTA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AMILA GIMENES DE FREI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ASSINEIDE MARIA CONCEICA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ELIA MARI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ARICE CASTRO DE JESU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AUDIA KELLY JASEM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AUDIA REIS CELESTINO BARBO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AUDIA SILVA SOUZA GUIMARA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EILA RODRIGU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EILSON OLIVEIRA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RISTIANA DE OLIVEIRA ABRANT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RISTINA PAES DO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IANE DE SOUZA CAST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IANE EVANGELISTA DA SILVA BERNASOLI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LVA FERREIRA DAMACEN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NIELE PRADO CRAVEIRO DE PAUL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RCY DE ALMEI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RSONE SERRA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VINA SANTO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EBIANE FRANCA PIR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EMIAN FRANCISCO NETO CASTRO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EUSENIR FRANCISC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EGO SANTOS DE ARAUJ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LMA ALVE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VINA BARBOSA VI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VINA MARCIA LIBERATO DAN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VINAMARA MIRAND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OUGLAS DE SOUS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DIMARIA ELIONELDE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DINAIR ANTUNES DA CUNH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DINAIR BERNARDES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DUARDO CARAME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AINE CRISTINA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CILAMAR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ENA ARAUJO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IANA GOMES DA CRUZ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IANE BARBOSA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IANE DOS SANTO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INEIDA ABADIA ROSA DO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IS CARINE DA SILVA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LEN FRANCA DOS SANTO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UZA XAVIER D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ZENI ALVES DE ASS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UINKES PEREI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VANICE MARIA DE JESU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VELYN FERREIRA FAR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ABIANA DE OLIVEIRA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 - SERVICO DE NUCLEO INTERNO DE REGUL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ABIANA MARTINS DA SILVA GOUVEI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ABIO SOUZA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ELIPE FERREI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ELIPE MAGELA COELHO ALTIN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PSI - SERVICO DE PSICOLOGIA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ERNANDA COSTA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ERNANDA REIS CANDIDA MEND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ERNANDO DOS SANTOS GUIMARA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LAVIA PERES MAT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LAVIA SANTOS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RANCIELLE LINDER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RANCIELY FRANCA DE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ABRIEL CANDIDO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ABRIELA MENDES BARBO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ABRIELLY MEDEIRO VILEL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ARDEANE DE SOUSA ARAUJ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ECIANE FERREIRA DE SOUZA RODRIGU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EISLA CAMILO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ELMA FRANCELINA DE PAUL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ILBERTO DESTEFAN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C - SERVICO DE FARMACIA CLINIC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ILDENY MARIA DA GA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LAUCIA DIVINA DE JESUS GARCI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LAUCINEI DE SOUZ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LAUCY ZULMIRA DELFINO BATI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LEICIANE SANTOS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ORETE PEREIRA LOPE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USTAVO ALVE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HELENI ROSA DOS SANTO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ARA FERREIRA SANTAN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NGRID MOREIRA LEM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OLANDA DO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RACI FERREIRA DE MIRAN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SABELA MACEDO CABRAL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SABELA RUELIS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PSI - SERVICO DE PSICOLOG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VONEIDE SILVA GOM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ZA BATISTA DIONISI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ZABELLA RODRIGUE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table:style-name="ce12"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ACIANE SANTOS DE JESU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ACIELE OLIVEIRA DA CO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ACIRA NATALY SILVA DE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AINE DOS SANTO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ANIELY COSTA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AQUELINE DOS SANTO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AQUELINE SANCHEZ DE FARI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PSI - SERVICO DE PSICOLOG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EANE DA SILVA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EFERSON DOS SANTOS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ESSICA CORDEIRO DE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ESSICA COSTA MARTIN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ESSICA DA SILVA BARR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HONYS FERREIRA B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OAO BATISTA CABRAL FIL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OAO CARLOS FERREIRA DE CAST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OAQUIM JOSE DUT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ORDANA LORRAYNE FERREI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OSETE BARBOSA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OSIANE GOUVEIA CARVAL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UCENIR DE SOUZA LOP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ULIA AMANCIO NOBREGA DE PAIVA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ULIA LORRAINE BARBOSA BUR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ULIA MARESSA SILVEIRA SOAR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ULIANA ASSI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ULIANA CONCEICAO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ULIANA MARTIN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ULIANA OLIVEIRA CO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JUNIO CABRAL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KARINE LIMA VILEL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KARINNY OLIVEIRA MENDONC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VIS - SERVICO DE VIGILANCIA EM SAUD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KARLA CARVALHO ASS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KATIA SIMONE FERREIRA DE ANDRAD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KATIANE RAMO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KEILA RAQUEL ARAUJO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KEILA ROBERTA DE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KELLY DA SILVA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KELLY SANDRA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KLEBER LOPES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ARISSA FARIA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AURA PEREIRA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VIS - SERVICO DE VIGILANCIA EM SAUD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AURIANE PEREI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AZARA BIANCA OLIVEIRA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EIA PAULA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EIDYAINE RODRIGUES MARTIN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EIRILENE ALVES DE FARIA FURT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ETICIA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ETICIA MARIA SOUZA BR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EUZILENE PEREIRA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IANDRA GOME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ILIANE FERNANDE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IVIA FERREI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IVIA PIRES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OANA CAETANO ROCH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ORRAINE DE FATIMA ALVES MEL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ORRAINE FERNANDES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UANA HELOISA FERREIRA VERISSIM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UANE FERREIRA DA SILVA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GA - SERVICO DO ESCRITORIO DE GESTAO DE ALTAS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UCAS DE SOUZ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UCEMAR RODRIGUES DE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UCIANY BARBOSA VILEL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UCIENE ALVES DE SANTAN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UCIENE MARQUE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UCIJAINE OLIVEIRA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UCIJANE BURGO MORA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UCIMAR FARIAS D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UCIMEIRE NUNE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LUDMILA PEREIRA DE LIMA LOP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ISA ELIAS VIAN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RCIA GONCALVE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RIA APARECIDA FRANCISCO DE JESUS ROCH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RIA DE FATIMA FERREIRA MARQU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RIA DE LOURDES SOARE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RIA NONATO MEIRA FILH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RIANA MELO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RIZANI ELIZA IO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RLENE BORGE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RLI MARQUES FAR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RTA HELENA NASCIMENTO FERREIRA CRISOSTOM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TEUS LIMA SOUZA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THEUS ALMEIDA RAMAL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 - SERVICO DE NUCLEO INTERNO DE REGUL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THEUS BARBOSA SOAR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AYNARA RODRIGUES GRAND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IKAELE MIRANDA RAM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ILENA FERREIRA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IRENE RODRIGUES DE OLIVEIRA PIN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IRIAM BERALDO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MURILO DE ASSIS ALFAIX MEL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PSI - SERVICO DE PSICOLOGIA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NATHAN ISAURINDO DAS DORES DE ALMEI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NAYARA DE JESUS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NAYARA REZENDE FREI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NAYARA RODRIGUE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NEILA ALVE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NICELENE MARIA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NILCELIA MARI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NIVALDO OLIVEI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OLGA CAROLINA BARBOSA COSTA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OZERLANE BEZERRA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GA - SERVICO DO ESCRITORIO DE GESTAO DE ALTAS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PAMELA ESTEFANE FERREIRA MARTIN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PAMELA RODRIGUES DO CARM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PATRICIA DAS CHAGAS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PATRICIA FEITOZA MONTIJ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PATRICIA FERNANDA RAMOS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PAULO HENRIQUE CHAVES DE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QUIANE RODRIGUES DE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AFAEL SOUZA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AILSON ARAUJO GONC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AYANNE VIEIRA PAJEU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C - SERVICO DE FARMACIA CLINIC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EGIANE ESTEVAM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EGILA LUIZA DE ASS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ENATA PEREIRA VI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ENATA SANTOS DO CARM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IVANIA DA SILVA MEL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 - SERVICO DE NUCLEO INTERNO DE REGUL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OGERIO SOUSA FAR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OSA GOM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OSANE NUNES VILEL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OSANE SOUZA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OSANGELA ALVE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OSANIA BISPO DE MEL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OSINEIDE HORACIO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OSINERY CORDEIRO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ABRINA CARVALHO CORDEIRO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ALETE MARIA DE CEZAR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AMILLY DOS SANTO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ANDRA MARIA DE CEZAR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EBASTIANA DE OLIVEIRA RAM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ELMA VIEIRA DA CO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ILVANA QUINTINA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ILVANE BARBOSA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ILVANIA MARIA SILVA DE CESAR CAIR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ILVIA MARTINS CAST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IMONE FERREIRA DE ALMEIDA VI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IMONE MARIA DE CEZAR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IRLANY MARIA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OLANGE DEBORAH NOGU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THANA MINDINS DA SILVA RE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UANE ARAUJO MARQU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C - SERVICO DE FARMACIA CLINICA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UELY MOURA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USANA SOUZA BARBO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TATIANE RAMOS SANTIA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TEREZINHA ALVES SIMPLICIO RUFIN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TEREZINHA MOREIRA DE 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THAIS MENDANHA RIBEI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PSI - SERVICO DE PSICOLOGIA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THAIS NAYARA SOARES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THIAGO SOUZA DA ROCHA FURLA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TIAGO MOURA LOBA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TIAGO SOUZA CABRAL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TULIO CESAR DE BARROS VENERI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UEMYLE BORGES DE MORA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VALDIRENE FERNANDE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VALDIVINA SOUZA FARI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VALERIA MARIA DA CO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VANIA ROSA NE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VERA LUCI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VIVANIA MARCELINA DE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WALLACE FERREIRA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WILMA ALVES B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YAN PEREIRA COU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MANDA LOURENCO SILVA EVANGELI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CRISTINA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IELLY GARCIA DE FREI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EBORA ANTONIA DUT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CIRAS - SERVICO DE CON DE INFEC REL A ASSIS A SAUDE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ILDENIA MARQUES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SHEILY YZLANY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DAYANA DA SILVA CO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PABALA ARANCAIAN LARA CORDEI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ABRINA ARAUJO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ábado; terça; sexta; segunda; quinta; domingo; quarta; sábad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table:style-name="ce34" office:value-type="string" calcext:value-type="string">
            <text:p>ROSELI GUIMARA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20" office:value-type="string" calcext:value-type="string">
            <text:p>CELETISTA</text:p>
          </table:table-cell>
          <table:table-cell table:style-name="ce35" office:value-type="string" calcext:value-type="string">
            <text:p>BRUNA FERNANDA YOKOTA DA SILVA</text:p>
          </table:table-cell>
          <table:table-cell office:value-type="string" calcext:value-type="string">
            <text:p>N/A</text:p>
          </table:table-cell>
          <table:table-cell table:style-name="ce20" office:value-type="string" calcext:value-type="string">
            <text:p>TECNICO (A) EM ENFERMAGEM</text:p>
          </table:table-cell>
          <table:table-cell table:style-name="ce20" office:value-type="string" calcext:value-type="string">
            <text:p>SEECME - SERVICO DE ENFERMAGEM DA CME - HEJ</text:p>
          </table:table-cell>
          <table:table-cell table:style-name="ce66"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WANDERSON ALVES DIAS DA SILV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FARMACEUTICO (A) I</text:p>
          </table:table-cell>
          <table:table-cell table:style-name="ce12" office:value-type="string" calcext:value-type="string">
            <text:p>SEFARC - SERVICO DE FARMACIA CLINIC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ROSANGELA VALVERDE OZORIO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table:style-name="ce64"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MARIA AMELIA BORGES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GA - SERVICO DO ESCRITORIO DE GESTAO DE ALTAS - HEJ</text:p>
          </table:table-cell>
          <table:table-cell table:style-name="ce64"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MARLISE MARQUES TEMOTEO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CME - SERVICO DE ENFERMAGEM DA CME - HEJ</text:p>
          </table:table-cell>
          <table:table-cell table:style-name="ce64"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RAILA CRISTINA SOUZA DE ASSIS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table:style-name="ce64"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ISIS RODRIGUES DE SOUZ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ENFERMEIRO (A) II</text:p>
          </table:table-cell>
          <table:table-cell table:style-name="ce12" office:value-type="string" calcext:value-type="string">
            <text:p>SEEUTI - SERVICO DE ENFERMAGEM DE UTI - HEJ</text:p>
          </table:table-cell>
          <table:table-cell table:style-name="ce64"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DALILA DA SILVA PEREIR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AMB - SERVICO DE ENFERMAGEM DE AMBULATORIO - HEJ</text:p>
          </table:table-cell>
          <table:table-cell table:style-name="ce64"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ISABELLA VIVIAN DA SILV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PS - SERVICO DE ENFERMAGEM DE PRONTO SOCORRO - HEJ</text:p>
          </table:table-cell>
          <table:table-cell table:style-name="ce64"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SARA ELIAS DOS SANTOS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PS - SERVICO DE ENFERMAGEM DE PRONTO SOCORRO - HEJ</text:p>
          </table:table-cell>
          <table:table-cell table:style-name="ce64"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PATRICIA MARIA SOUZA BRITO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PS - SERVICO DE ENFERMAGEM DE PRONTO SOCORRO - HEJ</text:p>
          </table:table-cell>
          <table:table-cell table:style-name="ce64"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LORENA APARECIDA MARINHO SILV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table:style-name="ce64"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ERIVANIA DE ALMEIDA XAVIER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ASSISTENTE SOCIAL I</text:p>
          </table:table-cell>
          <table:table-cell table:style-name="ce12" office:value-type="string" calcext:value-type="string">
            <text:p>SESOC - SERVICO SOCIAL - HEJ</text:p>
          </table:table-cell>
          <table:table-cell office:value-type="string" calcext:value-type="string">
            <text:p>13:00 às 16:00 - 16:15 às 19:00</text:p>
          </table:table-cell>
          <table:table-cell office:value-type="string" calcext:value-type="string">
            <text:p>terça; sexta; segunda; quinta; domingo; quarta; sábado; terça; sexta; segunda; quin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VIVIAN RODRIGUES RILKO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ASSISTENTE SOCIAL I</text:p>
          </table:table-cell>
          <table:table-cell table:style-name="ce12" office:value-type="string" calcext:value-type="string">
            <text:p>SESOC - SERVICO SOCIAL - HEJ</text:p>
          </table:table-cell>
          <table:table-cell office:value-type="string" calcext:value-type="string">
            <text:p>13:00 às 16:00 - 16:15 às 19:00</text:p>
          </table:table-cell>
          <table:table-cell office:value-type="string" calcext:value-type="string">
            <text:p>terça; sexta; segunda; quinta; domingo; quarta; sábado; terça; sexta; segunda; quin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MARIANA HELLEN MELO DE S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ENFERMEIRO (A) I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PAMELA ALVES MENEZES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ENFERMEIRO (A) I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THAIS MENDES DE OLIVEIR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ENFERMEIRO (A) II</text:p>
          </table:table-cell>
          <table:table-cell table:style-name="ce12"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LUCAS DE CASTRO DONH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FARMACEUTICO (A) I</text:p>
          </table:table-cell>
          <table:table-cell table:style-name="ce12" office:value-type="string" calcext:value-type="string">
            <text:p>SEFARC - SERVICO DE FARMACIA CLINICA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GRAZIELLE COSTA DIAS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FISIOTERAPEUTA I</text:p>
          </table:table-cell>
          <table:table-cell table:style-name="ce12" office:value-type="string" calcext:value-type="string">
            <text:p>SEFIS - SERVICO DE FISIOTERAPIA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sexta; segunda; quinta; domingo; quarta; sábado; terça; sexta; segunda; quin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FRANCINILDA DOS SANTOS OLIVEIR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INSTRUMENTADOR (A) CIRURGICO (A)</text:p>
          </table:table-cell>
          <table:table-cell table:style-name="ce12" office:value-type="string" calcext:value-type="string">
            <text:p>SEECC - SERVICO DE ENFERMAGEM DE CENTRO CIRURGIC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LAURA CRISTINA FERREIRA DA SILV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MARIO GABRIEL ABRANTES DE SOUZ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LUCIANA RAMOS DE LIM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SARA SILVA PRADO CRUZEIRO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ISADORA MARTINS BENEVIDES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CLEIDIANE LUNA DA SILVA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VITALINO CARDOSO RODRIGUES NETO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terça; quinta; sábado; segunda; quarta; sexta; domingo; terça; quinta; sábado; segunda; quarta; sexta; domingo; terç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APARECIDA GOMES DE OLIVEIRA CABRAL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EDILEUZA RODRIGUES DA SILVA SANTOS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CNICO (A) EM ENFERMAGEM</text:p>
          </table:table-cell>
          <table:table-cell table:style-name="ce12"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</text:p>
          </table:table-cell>
          <table:table-cell table:number-columns-repeated="29"/>
        </table:table-row>
        <table:table-row table:style-name="ro1">
          <table:table-cell office:value-type="string" calcext:value-type="string">
            <text:p>HEJ</text:p>
          </table:table-cell>
          <table:table-cell table:style-name="ce12" office:value-type="string" calcext:value-type="string">
            <text:p>CELETISTA</text:p>
          </table:table-cell>
          <table:table-cell table:style-name="ce36" office:value-type="string" calcext:value-type="string">
            <text:p>ANA BEATRIZ FIGUEIRA GONCALVES RIOS</text:p>
          </table:table-cell>
          <table:table-cell office:value-type="string" calcext:value-type="string">
            <text:p>N/A</text:p>
          </table:table-cell>
          <table:table-cell table:style-name="ce12" office:value-type="string" calcext:value-type="string">
            <text:p>TERAPEUTA OCUPACIONAL I</text:p>
          </table:table-cell>
          <table:table-cell table:style-name="ce12" office:value-type="string" calcext:value-type="string">
            <text:p>SETOC - SERVICO DE TERAPIA OCUPACIONAL - HEJ</text:p>
          </table:table-cell>
          <table:table-cell office:value-type="string" calcext:value-type="string">
            <text:p>07:00 às 09:30 - 09:45 às 13:00</text:p>
          </table:table-cell>
          <table:table-cell office:value-type="string" calcext:value-type="string">
            <text:p>terça à sexta; terça à sexta; segunda à sexta; segunda à sexta; segunda a quarta</text:p>
          </table:table-cell>
          <table:table-cell table:number-columns-repeated="29"/>
        </table:table-row>
        <calcext:conditional-formats>
          <calcext:conditional-format calcext:target-range-address="Planilha1.C482:Planilha1.C511">
            <calcext:condition calcext:apply-style-name="ConditionalStyle_2" calcext:value="formula-is(AND(COUNTIF([.$B:.$B]; [.C482])&gt;1;NOT(ISBLANK([.C482]))))" calcext:base-cell-address="Planilha1.C482"/>
            <calcext:condition calcext:apply-style-name="ConditionalStyle_1" calcext:value="formula-is(AND(COUNTIF([.$B$1:.$B$36]; [.C482])+COUNTIF([.$B$42:.$B$1048576]; [.C482])&gt;1;NOT(ISBLANK([.C482]))))" calcext:base-cell-address="Planilha1.C482"/>
          </calcext:conditional-format>
          <calcext:conditional-format calcext:target-range-address="Planilha1.C150:Planilha1.C314 Planilha1.C472:Planilha1.C476 Planilha1.C480:Planilha1.C480">
            <calcext:condition calcext:apply-style-name="ConditionalStyle_8" calcext:value="formula-is(AND(COUNTIF([.$B$9:.$B$336]; [.C150])&gt;1;NOT(ISBLANK([.C150]))))" calcext:base-cell-address="Planilha1.C150"/>
            <calcext:condition calcext:apply-style-name="ConditionalStyle_7" calcext:value="formula-is(AND(COUNTIF([.$B:.$B]; [.C150])&gt;1;NOT(ISBLANK([.C150]))))" calcext:base-cell-address="Planilha1.C150"/>
            <calcext:condition calcext:apply-style-name="ConditionalStyle_6" calcext:value="formula-is(AND(COUNTIF([.$B$1:.$B$36]; [.C150])+COUNTIF([.$B$42:.$B$1048576]; [.C150])&gt;1;NOT(ISBLANK([.C150]))))" calcext:base-cell-address="Planilha1.C150"/>
          </calcext:conditional-format>
          <calcext:conditional-format calcext:target-range-address="Planilha1.C315:Planilha1.C471 Planilha1.C477:Planilha1.C479 Planilha1.C481:Planilha1.C481">
            <calcext:condition calcext:apply-style-name="ConditionalStyle_5" calcext:value="formula-is(AND(COUNTIF([.$B$9:.$B$335]; [.C315])&gt;1;NOT(ISBLANK([.C315]))))" calcext:base-cell-address="Planilha1.C315"/>
            <calcext:condition calcext:apply-style-name="ConditionalStyle_4" calcext:value="formula-is(AND(COUNTIF([.$B:.$B]; [.C315])&gt;1;NOT(ISBLANK([.C315]))))" calcext:base-cell-address="Planilha1.C315"/>
            <calcext:condition calcext:apply-style-name="ConditionalStyle_3" calcext:value="formula-is(AND(COUNTIF([.$B$1:.$B$36]; [.C315])+COUNTIF([.$B$42:.$B$1048576]; [.C315])&gt;1;NOT(ISBLANK([.C315]))))" calcext:base-cell-address="Planilha1.C315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37P0" style:volatile="true">
      <number:currency-symbol number:language="pt" number:country="BR">R$</number:currency-symbol>
      <number:text> </number:text>
      <number:number number:decimal-places="5" number:min-decimal-places="5" number:min-integer-digits="0" number:grouping="true"/>
    </number:currency-style>
    <number:currency-style style:name="N137">
      <style:text-properties fo:color="#ff0000"/>
      <number:text>-</number:text>
      <number:currency-symbol number:language="pt" number:country="BR">R$</number:currency-symbol>
      <number:text> </number:text>
      <number:number number:decimal-places="5" number:min-decimal-places="5" number:min-integer-digits="0" number:grouping="true"/>
      <style:map style:condition="value()&gt;=0" style:apply-style-name="N137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9" style:display-name="Default 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1'" fo:font-size="11pt" fo:font-style="normal" fo:text-shadow="none" style:text-underline-style="none" fo:font-weight="normal" style:font-size-asian="11pt" style:font-style-asian="normal" style:font-weight-asian="normal" style:font-name-complex="Liberation Sans1" style:font-family-complex="'Liberation Sans1'" style:font-size-complex="11pt" style:font-style-complex="normal" style:font-weight-complex="normal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  <style:style style:name="ConditionalStyle_5f_8" style:display-name="ConditionalStyle_8" style:family="table-cell" style:parent-style-name="Default">
      <style:table-cell-properties fo:background-color="#ffc7ce"/>
      <style:text-properties fo:color="#9c0006"/>
    </style:style>
    <style:style style:name="ConditionalStyle_5f_7" style:display-name="ConditionalStyle_7" style:family="table-cell" style:parent-style-name="Default">
      <style:table-cell-properties fo:background-color="#ffc7ce"/>
      <style:text-properties fo:color="#9c0006"/>
    </style:style>
    <style:style style:name="ConditionalStyle_5f_6" style:display-name="ConditionalStyle_6" style:family="table-cell" style:parent-style-name="Default">
      <style:table-cell-properties fo:background-color="#ffc7ce"/>
      <style:text-properties fo:color="#9c0006"/>
    </style:style>
    <style:style style:name="ConditionalStyle_5f_5" style:display-name="ConditionalStyle_5" style:family="table-cell" style:parent-style-name="Default">
      <style:table-cell-properties fo:background-color="#ffc7ce"/>
      <style:text-properties fo:color="#9c0006"/>
    </style:style>
    <style:style style:name="ConditionalStyle_5f_4" style:display-name="ConditionalStyle_4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2T13:18:19.608685000</meta:creation-date>
    <dc:date>2026-09-02T13:18:41.739867000</dc:date>
    <meta:editing-duration>PT22S</meta:editing-duration>
    <meta:editing-cycles>1</meta:editing-cycles>
    <meta:document-statistic meta:table-count="1" meta:cell-count="4963" meta:object-count="1"/>
    <meta:generator>LibreOffice/26.2.5.2$Windows_X86_64 LibreOffice_project/cd7284b4cbbfeb507e630c1aac019f4157393acb</meta:generator>
  </office:meta>
</office:document-meta>
</file>