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08000000A0B9E966B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8.28cm"/>
    </style:style>
    <style:style style:name="co3" style:family="table-column">
      <style:table-column-properties fo:break-before="auto" style:column-width="5.556cm"/>
    </style:style>
    <style:style style:name="co4" style:family="table-column">
      <style:table-column-properties fo:break-before="auto" style:column-width="5.311cm"/>
    </style:style>
    <style:style style:name="co5" style:family="table-column">
      <style:table-column-properties fo:break-before="auto" style:column-width="4.385cm"/>
    </style:style>
    <style:style style:name="co6" style:family="table-column">
      <style:table-column-properties fo:break-before="auto" style:column-width="4.521cm"/>
    </style:style>
    <style:style style:name="co7" style:family="table-column">
      <style:table-column-properties fo:break-before="auto" style:column-width="4.985cm"/>
    </style:style>
    <style:style style:name="co8" style:family="table-column">
      <style:table-column-properties fo:break-before="auto" style:column-width="6.701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947cm" fo:break-before="auto" style:use-optimal-row-height="false"/>
    </style:style>
    <style:style style:name="ro3" style:family="table-row">
      <style:table-row-properties style:row-height="2.053cm" fo:break-before="auto" style:use-optimal-row-height="true"/>
    </style:style>
    <style:style style:name="ro4" style:family="table-row">
      <style:table-row-properties style:row-height="1.552cm" fo:break-before="auto" style:use-optimal-row-height="true"/>
    </style:style>
    <style:style style:name="ro5" style:family="table-row">
      <style:table-row-properties style:row-height="1.053cm" fo:break-before="auto" style:use-optimal-row-height="true"/>
    </style:style>
    <style:style style:name="ro6" style:family="table-row">
      <style:table-row-properties style:row-height="2.552cm" fo:break-before="auto" style:use-optimal-row-height="true"/>
    </style:style>
    <style:style style:name="ro7" style:family="table-row">
      <style:table-row-properties style:row-height="8.056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3.44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3.44cm" style:writing-mode="page"/>
      <style:text-properties style:use-window-font-color="true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4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5" style:family="table-cell" style:parent-style-name="Default">
      <style:table-cell-properties fo:background-color="#c6efc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3.44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3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none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3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4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5" style:family="table-cell" style:parent-style-name="Default">
      <style:table-cell-properties fo:background-color="#c6efc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8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9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0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51" style:family="table-cell" style:parent-style-name="Vírgula_20_2" style:data-style-name="N0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use-window-font-color="true" style:font-name="Calibri1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Calibri1" style:font-size-asian="14pt" style:font-size-complex="14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8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1" table:number-columns-repeated="2" table:default-cell-style-name="ce6"/>
        <table:table-column table:style-name="co5" table:default-cell-style-name="ce6"/>
        <table:table-column table:style-name="co1" table:default-cell-style-name="ce43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row table:style-name="ro1">
          <table:table-cell table:style-name="ce1" office:value-type="string" calcext:value-type="string" table:number-columns-spanned="11" table:number-rows-spanned="1">
            <text:p><text:span text:style-name="T1">Escalas de trabalho dos principais serviços ofertados</text:span></text:p>
            <draw:frame draw:z-index="0" draw:name="image1.jpeg" draw:style-name="gr1" draw:text-style-name="P1" svg:width="2.516cm" svg:height="1.846cm" svg:x="0.074cm" svg:y="0.218cm">
              <draw:image xlink:href="Pictures/1000000000000108000000A0B9E966B0.jpg" xlink:type="simple" xlink:show="embed" xlink:actuate="onLoad" draw:mime-type="image/jpeg">
                <text:p/>
              </draw:image>
            </draw:frame>
          </table:table-cell>
          <table:covered-table-cell table:number-columns-repeated="10" table:style-name="ce11"/>
        </table:table-row>
        <table:table-row table:style-name="ro1">
          <table:table-cell table:style-name="ce2" office:value-type="string" calcext:value-type="string" table:number-columns-spanned="11" table:number-rows-spanned="1">
            <text:p>Mês: SETEMBRO</text:p>
          </table:table-cell>
          <table:covered-table-cell table:number-columns-repeated="10" table:style-name="ce12"/>
        </table:table-row>
        <table:table-row table:style-name="ro1">
          <table:table-cell table:style-name="ce3" office:value-type="string" calcext:value-type="string" table:number-columns-spanned="11" table:number-rows-spanned="1">
            <text:p>Ano: 2026</text:p>
          </table:table-cell>
          <table:covered-table-cell table:number-columns-repeated="10" table:style-name="ce3"/>
        </table:table-row>
        <table:table-row table:style-name="ro2">
          <table:table-cell table:style-name="ce4" office:value-type="string" calcext:value-type="string" table:number-columns-spanned="11" table:number-rows-spanned="1">
            <text:p>Escala Multi</text:p>
          </table:table-cell>
          <table:covered-table-cell table:number-columns-repeated="10" table:style-name="ce4"/>
        </table:table-row>
        <table:table-row table:style-name="ro3">
          <table:table-cell table:style-name="ce5" office:value-type="string" calcext:value-type="string">
            <text:p><text:span text:style-name="T1">Nome da Unidade</text:span></text:p>
          </table:table-cell>
          <table:table-cell table:style-name="ce5" office:value-type="string" calcext:value-type="string">
            <text:p><text:span text:style-name="T1">Nome do Profissional</text:span></text:p>
          </table:table-cell>
          <table:table-cell table:style-name="ce5" office:value-type="string" calcext:value-type="string">
            <text:p><text:span text:style-name="T1">Especialidade</text:span></text:p>
          </table:table-cell>
          <table:table-cell table:style-name="ce5" office:value-type="string" calcext:value-type="string">
            <text:p><text:span text:style-name="T1">Local</text:span></text:p>
          </table:table-cell>
          <table:table-cell table:style-name="ce25" office:value-type="string" calcext:value-type="string">
            <text:p>Vínculo Empregatício</text:p>
          </table:table-cell>
          <table:table-cell table:style-name="ce5" office:value-type="string" calcext:value-type="string">
            <text:p>Conselho</text:p>
          </table:table-cell>
          <table:table-cell table:style-name="ce5" office:value-type="string" calcext:value-type="string">
            <text:p>Nº do Conselho</text:p>
          </table:table-cell>
          <table:table-cell table:style-name="ce5" office:value-type="string" calcext:value-type="string">
            <text:p>Nº do RQE (Especialistas)</text:p>
          </table:table-cell>
          <table:table-cell table:style-name="ce5" office:value-type="string" calcext:value-type="string">
            <text:p><text:span text:style-name="T1">Dia</text:span></text:p>
          </table:table-cell>
          <table:table-cell table:style-name="ce5" office:value-type="string" calcext:value-type="string">
            <text:p><text:span text:style-name="T1">Horário de Atendimento</text:span></text:p>
          </table:table-cell>
          <table:table-cell table:style-name="ce5" office:value-type="string" calcext:value-type="string">
            <text:p>Carga Horária Mensal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Adriana David Mat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112122-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8h às1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Valéria Souza Santan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168712-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7h às 19h</text:p>
          </table:table-cell>
          <table:table-cell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Juliane Sales Mat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3668119 - 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h às 7h</text:p>
          </table:table-cell>
          <table:table-cell office:value-type="float" office:value="150" calcext:value-type="float">
            <text:p>150</text:p>
          </table:table-cell>
        </table:table-row>
        <table:table-row table:style-name="ro3">
          <table:table-cell table:style-name="ce6" office:value-type="string" calcext:value-type="string">
            <text:p>HEF</text:p>
          </table:table-cell>
          <table:table-cell office:value-type="string" calcext:value-type="string">
            <text:p>Camila de Andrade Fayade Generos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175932-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h às 7h</text:p>
          </table:table-cell>
          <table:table-cell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Emilton de Queved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244324-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7h às 19h</text:p>
          </table:table-cell>
          <table:table-cell office:value-type="float" office:value="150" calcext:value-type="float">
            <text:p>150</text:p>
          </table:table-cell>
        </table:table-row>
        <table:table-row table:style-name="ro3">
          <table:table-cell table:style-name="ce6" office:value-type="string" calcext:value-type="string">
            <text:p>HEF</text:p>
          </table:table-cell>
          <table:table-cell office:value-type="string" calcext:value-type="string">
            <text:p>Marcelo Alves de Almeida Júnior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303932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7h às 19h</text:p>
          </table:table-cell>
          <table:table-cell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Adriana Rodrigues Sant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294479-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7h às 19h</text:p>
          </table:table-cell>
          <table:table-cell office:value-type="float" office:value="150" calcext:value-type="float">
            <text:p>150</text:p>
          </table:table-cell>
        </table:table-row>
        <table:table-row table:style-name="ro3">
          <table:table-cell table:style-name="ce6" office:value-type="string" calcext:value-type="string">
            <text:p>HEF</text:p>
          </table:table-cell>
          <table:table-cell office:value-type="string" calcext:value-type="string">
            <text:p>Lara Carolina de Melo Alvare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274938 - 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h às 7h</text:p>
          </table:table-cell>
          <table:table-cell office:value-type="float" office:value="150" calcext:value-type="float">
            <text:p>150</text:p>
          </table:table-cell>
        </table:table-row>
        <table:table-row table:style-name="ro3">
          <table:table-cell table:style-name="ce6" office:value-type="string" calcext:value-type="string">
            <text:p>HEF</text:p>
          </table:table-cell>
          <table:table-cell office:value-type="string" calcext:value-type="string">
            <text:p>Micaela Jordanna Braga Barbos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3343378-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8h às 17h</text:p>
          </table:table-cell>
          <table:table-cell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Raquel Santos de Oliveir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306828-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7h às 19h</text:p>
          </table:table-cell>
          <table:table-cell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Felipe Martins Gonçalve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220688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h às 7h</text:p>
          </table:table-cell>
          <table:table-cell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Thaynnara Santos de Paiv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257222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h às 7h</text:p>
          </table:table-cell>
          <table:table-cell office:value-type="float" office:value="150" calcext:value-type="float">
            <text:p>150</text:p>
          </table:table-cell>
        </table:table-row>
        <table:table-row table:style-name="ro5">
          <table:table-cell table:style-name="ce6" office:value-type="string" calcext:value-type="string">
            <text:p>HEF</text:p>
          </table:table-cell>
          <table:table-cell office:value-type="string" calcext:value-type="string">
            <text:p>Gabrielly Stertz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412237-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h às 7h</text:p>
          </table:table-cell>
          <table:table-cell office:value-type="float" office:value="150" calcext:value-type="float">
            <text:p>150</text:p>
          </table:table-cell>
        </table:table-row>
        <table:table-row table:style-name="ro3">
          <table:table-cell table:style-name="ce6" office:value-type="string" calcext:value-type="string">
            <text:p>HEF</text:p>
          </table:table-cell>
          <table:table-cell office:value-type="string" calcext:value-type="string">
            <text:p>Nilmara de Andrade Gome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244324-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7h às 19h</text:p>
          </table:table-cell>
          <table:table-cell office:value-type="float" office:value="150" calcext:value-type="float">
            <text:p>150</text:p>
          </table:table-cell>
        </table:table-row>
        <table:table-row table:style-name="ro3">
          <table:table-cell table:style-name="ce6" office:value-type="string" calcext:value-type="string">
            <text:p>HEF</text:p>
          </table:table-cell>
          <table:table-cell office:value-type="string" calcext:value-type="string">
            <text:p>Nadlla Lorrany de Sousa Sant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</text:p>
          </table:table-cell>
          <table:table-cell office:value-type="string" calcext:value-type="string">
            <text:p>268220-F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h às 7h</text:p>
          </table:table-cell>
          <table:table-cell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Antônio Marcos Pedersole</text:p>
          </table:table-cell>
          <table:table-cell office:value-type="string" calcext:value-type="string">
            <text:p>Técnico de Gesso 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table:style-name="ce6" office:value-type="string" calcext:value-type="string">
            <text:p>HEF</text:p>
          </table:table-cell>
          <table:table-cell office:value-type="string" calcext:value-type="string">
            <text:p>Jessica Waldeny</text:p>
          </table:table-cell>
          <table:table-cell office:value-type="string" calcext:value-type="string">
            <text:p>Técnico de Gesso 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Clarice Lopes da Luz</text:p>
          </table:table-cell>
          <table:table-cell office:value-type="string" calcext:value-type="string">
            <text:p>Técnico de Gesso 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Marilena Torres A. Spindola</text:p>
          </table:table-cell>
          <table:table-cell office:value-type="string" calcext:value-type="string">
            <text:p>Técnico de Gesso 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Edna Barbosa de Sales</text:p>
          </table:table-cell>
          <table:table-cell office:value-type="string" calcext:value-type="string">
            <text:p>Técnico de Gesso 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table:style-name="ce6" office:value-type="string" calcext:value-type="string">
            <text:p>HEF</text:p>
          </table:table-cell>
          <table:table-cell office:value-type="string" calcext:value-type="string">
            <text:p>Rayanne Gomes Martins Siqueira</text:p>
          </table:table-cell>
          <table:table-cell office:value-type="string" calcext:value-type="string">
            <text:p>Odontólog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O</text:p>
          </table:table-cell>
          <table:table-cell office:value-type="float" office:value="12255" calcext:value-type="float">
            <text:p>12255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:30h às 11:30h</text:p>
          </table:table-cell>
          <table:table-cell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Mônica Spíndola Costa</text:p>
          </table:table-cell>
          <table:table-cell office:value-type="string" calcext:value-type="string">
            <text:p>Fonoaudiólog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</text:p>
          </table:table-cell>
          <table:table-cell office:value-type="float" office:value="1271" calcext:value-type="float">
            <text:p>1271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3h</text:p>
          </table:table-cell>
          <table:table-cell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Cris Rodrigues Silv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SS</text:p>
          </table:table-cell>
          <table:table-cell office:value-type="float" office:value="8130" calcext:value-type="float">
            <text:p>8130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h às 19h</text:p>
          </table:table-cell>
          <table:table-cell office:value-type="float" office:value="150" calcext:value-type="float">
            <text:p>150</text:p>
          </table:table-cell>
        </table:table-row>
        <table:table-row table:style-name="ro6">
          <table:table-cell table:style-name="ce6" office:value-type="string" calcext:value-type="string">
            <text:p>HEF</text:p>
          </table:table-cell>
          <table:table-cell office:value-type="string" calcext:value-type="string">
            <text:p>Mariana Cristina Araújo dos Santos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SS</text:p>
          </table:table-cell>
          <table:table-cell office:value-type="float" office:value="95" calcext:value-type="float">
            <text:p>95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3h</text:p>
          </table:table-cell>
          <table:table-cell office:value-type="float" office:value="150" calcext:value-type="float">
            <text:p>150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Mariane Xavier da Silva</text:p>
          </table:table-cell>
          <table:table-cell office:value-type="string" calcext:value-type="string">
            <text:p>Psicólog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P</text:p>
          </table:table-cell>
          <table:table-cell office:value-type="float" office:value="1322409" calcext:value-type="float">
            <text:p>1322409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8h às 18h</text:p>
          </table:table-cell>
          <table:table-cell office:value-type="string" calcext:value-type="string">
            <text:p>FÉRIAS</text:p>
          </table:table-cell>
        </table:table-row>
        <table:table-row table:style-name="ro4">
          <table:table-cell table:style-name="ce6" office:value-type="string" calcext:value-type="string">
            <text:p>HEF</text:p>
          </table:table-cell>
          <table:table-cell office:value-type="string" calcext:value-type="string">
            <text:p>Luíza Bastos Khalil</text:p>
          </table:table-cell>
          <table:table-cell office:value-type="string" calcext:value-type="string">
            <text:p>Psicóloga</text:p>
          </table:table-cell>
          <table:table-cell office:value-type="string" calcext:value-type="string">
            <text:p>Equipe Multi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P</text:p>
          </table:table-cell>
          <table:table-cell office:value-type="float" office:value="17310" calcext:value-type="float">
            <text:p>17310</text:p>
          </table:table-cell>
          <table:table-cell table:style-name="ce6"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8h às 18h</text:p>
          </table:table-cell>
          <table:table-cell office:value-type="float" office:value="220" calcext:value-type="float">
            <text:p>220</text:p>
          </table:table-cell>
        </table:table-row>
        <table:table-row table:style-name="ro1">
          <table:table-cell table:style-name="ce7" office:value-type="string" calcext:value-type="string" table:number-columns-spanned="11" table:number-rows-spanned="1">
            <text:p>ESCALA ASSISTÊNCIA</text:p>
          </table:table-cell>
          <table:covered-table-cell table:number-columns-repeated="10" table:style-name="ce13"/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Pablo Rodrigues dos Rei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83854" calcext:value-type="float">
            <text:p>5838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Carlos Alberto Gomes da Silva Junior 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88007" calcext:value-type="float">
            <text:p>17880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Jéssica de Souza Castelo Branco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45048" calcext:value-type="float">
            <text:p>124504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F</text:p>
          </table:table-cell>
          <table:table-cell office:value-type="string" calcext:value-type="string">
            <text:p>Calleb Reis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45048" calcext:value-type="float">
            <text:p>124504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Carla Martins Nogueir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070174" calcext:value-type="float">
            <text:p>10701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Hosana Gomes da Silv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26415" calcext:value-type="float">
            <text:p>112641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ayne Gaspe Barbos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92878" calcext:value-type="float">
            <text:p>7928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Marinete Batista Gued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21978" calcext:value-type="float">
            <text:p>13219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driana Luciana Lop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37724" calcext:value-type="float">
            <text:p>163772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Tamara Ferreira Faria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24857" calcext:value-type="float">
            <text:p>16248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Stefany Alves de Sous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9742" calcext:value-type="float">
            <text:p>12974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Daiane Soares Per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34459" calcext:value-type="float">
            <text:p>143445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Domingas de Souza Ferrei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386632" calcext:value-type="float">
            <text:p>38663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Ana Claudia Joaquim Martin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62960" calcext:value-type="float">
            <text:p>66296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André Ananias Batista Silva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68472" calcext:value-type="float">
            <text:p>96847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Rejany Joana Braga Santos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22525" calcext:value-type="float">
            <text:p>15225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Tuanny de Andrade Costa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27932" calcext:value-type="float">
            <text:p>122793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Rayane Vanielly Alves Oliv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32060" calcext:value-type="float">
            <text:p>153206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Jean de Oliveira Santo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533487" calcext:value-type="float">
            <text:p>653348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Hellen Evangelista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227751" calcext:value-type="float">
            <text:p>222775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Elaine Aline Spindola Bra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27128" calcext:value-type="float">
            <text:p>8271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F</text:p>
          </table:table-cell>
          <table:table-cell office:value-type="string" calcext:value-type="string">
            <text:p>Fabio de Souz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24637" calcext:value-type="float">
            <text:p>15246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Ana Maria Siva de Oliv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71023" calcext:value-type="float">
            <text:p>177102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Kelly da Silva Cavalcante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57283" calcext:value-type="float">
            <text:p>15572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Fabiana Silva Oliveira Mirand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42975" calcext:value-type="float">
            <text:p>64297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enata MariaLeite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234315" calcext:value-type="float">
            <text:p>223431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oseline Gomes de Menes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34561" calcext:value-type="float">
            <text:p>153456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oqueli Santos Lima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32074" calcext:value-type="float">
            <text:p>11320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Laríssi Mendes Rodrigu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89671" calcext:value-type="float">
            <text:p>178967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Jehcyele de Oliv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51914" calcext:value-type="float">
            <text:p>12519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Felipe Alves Gasparot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16057" calcext:value-type="float">
            <text:p>61605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Taynara Gabriele da Costa Gonçalv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92232" calcext:value-type="float">
            <text:p>129223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Katlin Cristina Silva dos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975709" calcext:value-type="float">
            <text:p>19757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Diego Costa Mesquita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22530" calcext:value-type="float">
            <text:p>16225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Aurelia Neres da Silva Souz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68239" calcext:value-type="float">
            <text:p>96823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ayagra Adeline Lima de Barr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13882" calcext:value-type="float">
            <text:p>121388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Vânia Magalhães Eugenio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88046" calcext:value-type="float">
            <text:p>15880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Raphaela Maria Braz Marian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37964" calcext:value-type="float">
            <text:p>143796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Iolanda Rodrigues Fari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20496" calcext:value-type="float">
            <text:p>13204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Joelaine Ferreira de Souz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53949" calcext:value-type="float">
            <text:p>9539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Zulmira Rodrigues Torr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16521" calcext:value-type="float">
            <text:p>12165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Giza Karla Rodrigues Nun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57283" calcext:value-type="float">
            <text:p>15572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Ary Tarcísio do Nascimento Souz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50964" calcext:value-type="float">
            <text:p>65096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arina Ferreira de Oliveir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90908" calcext:value-type="float">
            <text:p>169090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Erica Paulino da Silv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04354" calcext:value-type="float">
            <text:p>14043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Giovanna Souza das Chagas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90908" calcext:value-type="float">
            <text:p>169090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Bruna Carolina Rocha da Silv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49141" calcext:value-type="float">
            <text:p>13491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Vitória Reginna Caxias dos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UTI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01960" calcext:value-type="float">
            <text:p>170196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manda Lins Rolim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ord. <text:s/>Qualidad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58194" calcext:value-type="float">
            <text:p>6581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h às 18h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Stefany Barros Caixeta Chave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ord. ALCON 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00540" calcext:value-type="float">
            <text:p>6005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h às 18h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Lucila Gebrim Gonçalves Rei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ord. U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68388" calcext:value-type="float">
            <text:p>5683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string" calcext:value-type="string">
            <text:p>FÉRIAS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Karolina Reis Ornela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ord. NV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42204" calcext:value-type="float">
            <text:p>24220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Suene Simões Ram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NV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28279" calcext:value-type="float">
            <text:p>11282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Thalita Bezerra de Almeid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SCIH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013879" calcext:value-type="float">
            <text:p>110138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Ana Luísa Vian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ord. CME e 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10519" calcext:value-type="float">
            <text:p>81051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6">
          <table:table-cell table:style-name="ce9" office:value-type="string" calcext:value-type="string">
            <text:p>HEF</text:p>
          </table:table-cell>
          <table:table-cell table:style-name="ce14" office:value-type="string" calcext:value-type="string">
            <text:p>Priscilla de Araujo Gontijo</text:p>
          </table:table-cell>
          <table:table-cell table:style-name="ce14" office:value-type="string" calcext:value-type="string">
            <text:p>Enfermeira</text:p>
          </table:table-cell>
          <table:table-cell table:style-name="ce14" office:value-type="string" calcext:value-type="string">
            <text:p>Coord. NIR e AMB Ambulatório</text:p>
          </table:table-cell>
          <table:table-cell table:style-name="ce14" office:value-type="string" calcext:value-type="string">
            <text:p>CLT</text:p>
          </table:table-cell>
          <table:table-cell table:style-name="ce14" office:value-type="string" calcext:value-type="string">
            <text:p>COREN</text:p>
          </table:table-cell>
          <table:table-cell table:style-name="ce14" office:value-type="float" office:value="253574" calcext:value-type="float">
            <text:p>253574</text:p>
          </table:table-cell>
          <table:table-cell table:style-name="ce44" office:value-type="string" calcext:value-type="string">
            <text:p>N/A</text:p>
          </table:table-cell>
          <table:table-cell table:style-name="ce14" office:value-type="string" calcext:value-type="string">
            <text:p>Segunda a Sexta</text:p>
          </table:table-cell>
          <table:table-cell table:style-name="ce14" office:value-type="string" calcext:value-type="string">
            <text:p>7h às 17h</text:p>
          </table:table-cell>
          <table:table-cell table:style-name="ce14" office:value-type="float" office:value="220" calcext:value-type="float">
            <text:p>22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Ellen Adriane Santana da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ord. Enf. PS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94491" calcext:value-type="float">
            <text:p>49449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ayene Aparecida de Sous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ord. SCIH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44596" calcext:value-type="float">
            <text:p>6445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Ítalo Vanderley d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upervisor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811671" calcext:value-type="float">
            <text:p>481167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Luana Carolina Barbosa dos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SAD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864162" calcext:value-type="float">
            <text:p>18641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icardo Moreira Matia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SAD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22283" calcext:value-type="float">
            <text:p>15222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Israel Ribeiro d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upervisor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50964" calcext:value-type="float">
            <text:p>65096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Daiana Pereira de Sous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Tri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11878" calcext:value-type="float">
            <text:p>71187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Elvina de Sousa Barbos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Tri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4736" calcext:value-type="float">
            <text:p>1747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Isabela Tess Serrano Vitoriano Roch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Tri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24834" calcext:value-type="float">
            <text:p>2248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ndressa de Souza Ribas Vaz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Tri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01225" calcext:value-type="float">
            <text:p>7012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Yorran Ferreira Brit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Tri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13184" calcext:value-type="float">
            <text:p>71318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F</text:p>
          </table:table-cell>
          <table:table-cell table:style-name="ce15" office:value-type="string" calcext:value-type="string">
            <text:p>Leydianne Martiniano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Tri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42697" calcext:value-type="float">
            <text:p>6426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Daiane Freire dos Santos</text:p>
          </table:table-cell>
          <table:table-cell office:value-type="string" calcext:value-type="string">
            <text:p>Enf Rotineir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08740" calcext:value-type="float">
            <text:p>6087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Danila Rodrigues de Souz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347277" calcext:value-type="float">
            <text:p>34727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Jean Lucas Monteiro de Ared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91821" calcext:value-type="float">
            <text:p>5918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Giovanna dos Santos Gom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90103" calcext:value-type="float">
            <text:p>149010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Vitor Bezerra de Oliv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58513" calcext:value-type="float">
            <text:p>15585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uth Nunes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07852" calcext:value-type="float">
            <text:p>15078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string" calcext:value-type="string">
            <text:p>LM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Laríssa Lena Luciano Santos Cost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87689" calcext:value-type="float">
            <text:p>68768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Deusangela Neves Gonçalves de Sous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83853" calcext:value-type="float">
            <text:p>158385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Caliandra Rocha Brit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87090" calcext:value-type="float">
            <text:p>11870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ayssa da Silva Batist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968698" calcext:value-type="float">
            <text:p>196869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manda Silva dos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31740" calcext:value-type="float">
            <text:p>15317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Fabiana Vitória Alves de Oliv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803162" calcext:value-type="float">
            <text:p>180316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Vanessa Hérica Cardoso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02374" calcext:value-type="float">
            <text:p>14023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Talysson Martins de Araúj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69346" calcext:value-type="float">
            <text:p>6693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Fernanda Gomes dos San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68388" calcext:value-type="float">
            <text:p>56838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Ione Cassiano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05908" calcext:value-type="float">
            <text:p>120590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Luiz Felipe Jerônimo Ramalh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990194" calcext:value-type="float">
            <text:p>19901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Elisabete Pereira Vasconcel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43725" calcext:value-type="float">
            <text:p>15437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Cristina Ferreira Aprígio de Oliv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91138" calcext:value-type="float">
            <text:p>15911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Graciele Pereira de Ma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13071" calcext:value-type="float">
            <text:p>161307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Jose Pereira Lop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38430" calcext:value-type="float">
            <text:p>123843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na Paula Dias de Sous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242844" calcext:value-type="float">
            <text:p>224284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Rogério Gomes do Nasciment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92840" calcext:value-type="float">
            <text:p>14928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Deusangela Neves Gonçalves de Sous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86853" calcext:value-type="float">
            <text:p>158685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Kellyane <text:s/>Ataides de <text:s/>Sousa <text:s/>Farias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86754" calcext:value-type="float">
            <text:p>15867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Mariana Magalhães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02756" calcext:value-type="float">
            <text:p>60275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Jheny Horrana Rodrigues Morai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41033" calcext:value-type="float">
            <text:p>6410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Ritiele Antônio de Barros Sobrinh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58458" calcext:value-type="float">
            <text:p>115845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Sueli Machado de Freitas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88007" calcext:value-type="float">
            <text:p>17880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ejane Ramos de Oliv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36037" calcext:value-type="float">
            <text:p>6360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Valquiria do Carmo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49636" calcext:value-type="float">
            <text:p>4496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line de Lourdes Afons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39349" calcext:value-type="float">
            <text:p>12393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Zeneide de Souza Ferr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36037" calcext:value-type="float">
            <text:p>6360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Luciene José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89083" calcext:value-type="float">
            <text:p>88908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Fernanda Ribeiro de Araúj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32046" calcext:value-type="float">
            <text:p>6320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Izabela Rodrigues de Paula Camp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18807" calcext:value-type="float">
            <text:p>61880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Jessica Pinto Monteir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63984" calcext:value-type="float">
            <text:p>46398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Nayara Victor Dias de Castr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54244" calcext:value-type="float">
            <text:p>155424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ychelle José Alcides Per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57858" calcext:value-type="float">
            <text:p>135785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Thays Neves Ribeir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26237" calcext:value-type="float">
            <text:p>12262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Sthefane da Silva Gonçalve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84340" calcext:value-type="float">
            <text:p>12843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Ricardo Alves Moreira Júnior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90908" calcext:value-type="float">
            <text:p>169090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Erveli dos Santos Lisbo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41094" calcext:value-type="float">
            <text:p>13410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Raquel Alves Santana Dia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70871" calcext:value-type="float">
            <text:p>157087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lline Vieira dos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69529" calcext:value-type="float">
            <text:p>166952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Neles Moreira de Souz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11705" calcext:value-type="float">
            <text:p>111170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table:style-name="ce9" office:value-type="string" calcext:value-type="string">
            <text:p>HEF</text:p>
          </table:table-cell>
          <table:table-cell table:style-name="ce14" office:value-type="string" calcext:value-type="string">
            <text:p>Italo Guilherme da Silva Beltrão</text:p>
          </table:table-cell>
          <table:table-cell table:style-name="ce14" office:value-type="string" calcext:value-type="string">
            <text:p>Enfermeiro</text:p>
          </table:table-cell>
          <table:table-cell table:style-name="ce14" office:value-type="string" calcext:value-type="string">
            <text:p>NIR</text:p>
          </table:table-cell>
          <table:table-cell table:style-name="ce14" office:value-type="string" calcext:value-type="string">
            <text:p>CLT</text:p>
          </table:table-cell>
          <table:table-cell table:style-name="ce14" office:value-type="string" calcext:value-type="string">
            <text:p>COREN</text:p>
          </table:table-cell>
          <table:table-cell table:style-name="ce14" office:value-type="float" office:value="678633" calcext:value-type="float">
            <text:p>678633</text:p>
          </table:table-cell>
          <table:table-cell table:style-name="ce44" office:value-type="string" calcext:value-type="string">
            <text:p>N/A</text:p>
          </table:table-cell>
          <table:table-cell table:style-name="ce14" office:value-type="string" calcext:value-type="string">
            <text:p>12X36</text:p>
          </table:table-cell>
          <table:table-cell table:style-name="ce14" office:value-type="string" calcext:value-type="string">
            <text:p>7h às 19h</text:p>
          </table:table-cell>
          <table:table-cell table:style-name="ce14" office:value-type="float" office:value="180" calcext:value-type="float">
            <text:p>180</text:p>
          </table:table-cell>
        </table:table-row>
        <table:table-row table:style-name="ro3">
          <table:table-cell table:style-name="ce9" office:value-type="string" calcext:value-type="string">
            <text:p>HEF</text:p>
          </table:table-cell>
          <table:table-cell table:style-name="ce14" office:value-type="string" calcext:value-type="string">
            <text:p>Debora Rodrigues Hickenbick</text:p>
          </table:table-cell>
          <table:table-cell table:style-name="ce14" office:value-type="string" calcext:value-type="string">
            <text:p>Enfermeira</text:p>
          </table:table-cell>
          <table:table-cell table:style-name="ce14" office:value-type="string" calcext:value-type="string">
            <text:p>NIR</text:p>
          </table:table-cell>
          <table:table-cell table:style-name="ce14" office:value-type="string" calcext:value-type="string">
            <text:p>CLT</text:p>
          </table:table-cell>
          <table:table-cell table:style-name="ce14" office:value-type="string" calcext:value-type="string">
            <text:p>COREN</text:p>
          </table:table-cell>
          <table:table-cell table:style-name="ce14" office:value-type="float" office:value="669069" calcext:value-type="float">
            <text:p>669069</text:p>
          </table:table-cell>
          <table:table-cell table:style-name="ce44" office:value-type="string" calcext:value-type="string">
            <text:p>N/A</text:p>
          </table:table-cell>
          <table:table-cell table:style-name="ce14" office:value-type="string" calcext:value-type="string">
            <text:p>12X36</text:p>
          </table:table-cell>
          <table:table-cell table:style-name="ce14" office:value-type="string" calcext:value-type="string">
            <text:p>7h às 19h</text:p>
          </table:table-cell>
          <table:table-cell table:style-name="ce14" office:value-type="float" office:value="180" calcext:value-type="float">
            <text:p>180</text:p>
          </table:table-cell>
        </table:table-row>
        <table:table-row table:style-name="ro4">
          <table:table-cell table:style-name="ce9" office:value-type="string" calcext:value-type="string">
            <text:p>HEF</text:p>
          </table:table-cell>
          <table:table-cell table:style-name="ce14" office:value-type="string" calcext:value-type="string">
            <text:p>Tayná Bispo de Oliveira</text:p>
          </table:table-cell>
          <table:table-cell table:style-name="ce14" office:value-type="string" calcext:value-type="string">
            <text:p>Téc. Enf</text:p>
          </table:table-cell>
          <table:table-cell table:style-name="ce14" office:value-type="string" calcext:value-type="string">
            <text:p>NIR</text:p>
          </table:table-cell>
          <table:table-cell table:style-name="ce14" office:value-type="string" calcext:value-type="string">
            <text:p>CLT</text:p>
          </table:table-cell>
          <table:table-cell table:style-name="ce14" office:value-type="string" calcext:value-type="string">
            <text:p>COREN</text:p>
          </table:table-cell>
          <table:table-cell table:style-name="ce14" office:value-type="float" office:value="155860" calcext:value-type="float">
            <text:p>155860</text:p>
          </table:table-cell>
          <table:table-cell table:style-name="ce44" office:value-type="string" calcext:value-type="string">
            <text:p>N/A</text:p>
          </table:table-cell>
          <table:table-cell table:style-name="ce14" office:value-type="string" calcext:value-type="string">
            <text:p>12X36</text:p>
          </table:table-cell>
          <table:table-cell table:style-name="ce14" office:value-type="string" calcext:value-type="string">
            <text:p>19h às 7h</text:p>
          </table:table-cell>
          <table:table-cell table:style-name="ce14" office:value-type="float" office:value="180" calcext:value-type="float">
            <text:p>180</text:p>
          </table:table-cell>
        </table:table-row>
        <table:table-row table:style-name="ro4">
          <table:table-cell table:style-name="ce9" office:value-type="string" calcext:value-type="string">
            <text:p>HEF</text:p>
          </table:table-cell>
          <table:table-cell table:style-name="ce14" office:value-type="string" calcext:value-type="string">
            <text:p>Eric Santos Barbosa</text:p>
          </table:table-cell>
          <table:table-cell table:style-name="ce14" office:value-type="string" calcext:value-type="string">
            <text:p>Téc. Enf</text:p>
          </table:table-cell>
          <table:table-cell table:style-name="ce14" office:value-type="string" calcext:value-type="string">
            <text:p>NIR</text:p>
          </table:table-cell>
          <table:table-cell table:style-name="ce14" office:value-type="string" calcext:value-type="string">
            <text:p>CLT</text:p>
          </table:table-cell>
          <table:table-cell table:style-name="ce14" office:value-type="string" calcext:value-type="string">
            <text:p>COREN</text:p>
          </table:table-cell>
          <table:table-cell table:style-name="ce14" office:value-type="float" office:value="1317004" calcext:value-type="float">
            <text:p>1317004</text:p>
          </table:table-cell>
          <table:table-cell table:style-name="ce44" office:value-type="string" calcext:value-type="string">
            <text:p>N/A</text:p>
          </table:table-cell>
          <table:table-cell table:style-name="ce14" office:value-type="string" calcext:value-type="string">
            <text:p>12x36</text:p>
          </table:table-cell>
          <table:table-cell table:style-name="ce14" office:value-type="string" calcext:value-type="string">
            <text:p>19h às 7h</text:p>
          </table:table-cell>
          <table:table-cell table:style-name="ce14"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Iorrane Estefany Alves da Cruz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oord. CM/SM/C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45370" calcext:value-type="float">
            <text:p>7453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Chaene Dourado dos Santos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71872" calcext:value-type="float">
            <text:p>137187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Jussara Vieira da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51211" calcext:value-type="float">
            <text:p>55121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Roberta Kenya Souza de Medeiros</text:p>
          </table:table-cell>
          <table:table-cell office:value-type="string" calcext:value-type="string">
            <text:p>Enfermeira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21514" calcext:value-type="float">
            <text:p>4215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Josélia Santos da Costa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70365" calcext:value-type="float">
            <text:p>127036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Zenaide Francisca de Souza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323061" calcext:value-type="float">
            <text:p>32306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badia Santana Suares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62518" calcext:value-type="float">
            <text:p>4625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aysa Sales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89671" calcext:value-type="float">
            <text:p>178967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Thalita Gomes Monteiro</text:p>
          </table:table-cell>
          <table:table-cell office:value-type="string" calcext:value-type="string">
            <text:p>Enfermeira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04289" calcext:value-type="float">
            <text:p>60428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Edilane Queiroz de Sousa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72297" calcext:value-type="float">
            <text:p>17722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Nayana Aguiar dos Santos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16920" calcext:value-type="float">
            <text:p>131692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Ilka Rocha de Sousa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59336" calcext:value-type="float">
            <text:p>9593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Rosa Mônica Ferreira dos Santos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04408" calcext:value-type="float">
            <text:p>110440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6h às 18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Rhayanne Caroline Gomes de Lima</text:p>
          </table:table-cell>
          <table:table-cell office:value-type="string" calcext:value-type="string">
            <text:p>Enfermeira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53597" calcext:value-type="float">
            <text:p>55359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Fabiane Ferreira da Silva </text:p>
          </table:table-cell>
          <table:table-cell office:value-type="string" calcext:value-type="string">
            <text:p>Enfermeira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88277" calcext:value-type="float">
            <text:p>58827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Nilva Mendes Ribeiro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30" office:value-type="float" office:value="586349" calcext:value-type="float">
            <text:p>5863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8h às 06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Clara Victória Brito Maranhão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37946" calcext:value-type="float">
            <text:p>173794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Vania Vieira da Costa 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75434" calcext:value-type="float">
            <text:p>11754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Gabrielly Aparecida Prado Mesquita</text:p>
          </table:table-cell>
          <table:table-cell office:value-type="string" calcext:value-type="string">
            <text:p>Enfermeira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63417" calcext:value-type="float">
            <text:p>7634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8h às 06h</text:p>
          </table:table-cell>
          <table:table-cell office:value-type="string" calcext:value-type="string">
            <text:p>FÉRIAS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ndreia Ferreira Neres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11129" calcext:value-type="float">
            <text:p>121112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8h às 06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Vanusa Martins dos Santos Rosa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24476" calcext:value-type="float">
            <text:p>14244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Helem Figueredo Silva Cardoso</text:p>
          </table:table-cell>
          <table:table-cell office:value-type="string" calcext:value-type="string">
            <text:p>Téc. Enf</text:p>
          </table:table-cell>
          <table:table-cell table:style-name="ce8" office:value-type="string" calcext:value-type="string">
            <text:p>Centro Obsté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26010" calcext:value-type="float">
            <text:p>172601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Dagylla de Mello Torres Pere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05273" calcext:value-type="float">
            <text:p>60527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ozinete Pereira de Jesu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99350" calcext:value-type="float">
            <text:p>99935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6h às 18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Fabiane Rodrigues de Mou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306216" calcext:value-type="float">
            <text:p>230621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Maria Ivanilde Pereira de Brito Gabagli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91841" calcext:value-type="float">
            <text:p>8918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Jheniffer Ribeiro da Roch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34526" calcext:value-type="float">
            <text:p>83452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Jociene Ferreira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51286" calcext:value-type="float">
            <text:p>17512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ida Veras Siprian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25551" calcext:value-type="float">
            <text:p>152555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Jackellyne Oliveira de Andrade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979414" calcext:value-type="float">
            <text:p>19794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Fabiane Ferreira da Silva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88277" calcext:value-type="float">
            <text:p>58827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Daniela Alves Mirand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35089" calcext:value-type="float">
            <text:p>153508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Patricia Carvalho Ramos de Oliveira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90515" calcext:value-type="float">
            <text:p>139051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Regiane Ariadiny de Alcantrara A.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83576" calcext:value-type="float">
            <text:p>4835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Yasmim Lopes de Ataides Camp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63218" calcext:value-type="float">
            <text:p>7632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lessandra Balbino Vieira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86585" calcext:value-type="float">
            <text:p>128658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Luciene Beserra dos Santos Rodrigu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21114" calcext:value-type="float">
            <text:p>4211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F</text:p>
          </table:table-cell>
          <table:table-cell office:value-type="string" calcext:value-type="string">
            <text:p>Wedma Mendes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40618" calcext:value-type="float">
            <text:p>13406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ndriely Costa Amorim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Enfermeira Rotineir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54064" calcext:value-type="float">
            <text:p>65406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Yan Victor Santana de Andrade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40090" calcext:value-type="float">
            <text:p>9400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Leyriane Diovana da S. Florênci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298818" calcext:value-type="float">
            <text:p>229881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Jullieenne Gabriely Alves Santan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711749" calcext:value-type="float">
            <text:p>177117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Marlucia <text:s/>Gomes Bispo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346243" calcext:value-type="float">
            <text:p>34624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Larissa Carvalho Morais da Silv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30263" calcext:value-type="float">
            <text:p>173026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lexandre Araújo Passos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016844" calcext:value-type="float">
            <text:p>201684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Thayna Barreto Lacerda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46901" calcext:value-type="float">
            <text:p>7469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Elisangela Azevedo de Souz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59334" calcext:value-type="float">
            <text:p>95933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atheus Oliveira Silva Barros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76325" calcext:value-type="float">
            <text:p>147632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Sabrina Juvenal Malta 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02482" calcext:value-type="float">
            <text:p>150248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Débora de Oliveira Gonçalv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885033" calcext:value-type="float">
            <text:p>18850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Suzana Pereira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43963" calcext:value-type="float">
            <text:p>144396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Victor Rocha de Mato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82835" calcext:value-type="float">
            <text:p>98283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Leticia Karoline da Silva Gonçalv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923386" calcext:value-type="float">
            <text:p>192338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Thainara Carneiro Mend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92232" calcext:value-type="float">
            <text:p>129223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Hudson Braz Pereira da S.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330482" calcext:value-type="float">
            <text:p>233048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aria Luciene Tiago de Souz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080361" calcext:value-type="float">
            <text:p>108036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Geizielle Ribeiro Dos San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14995" calcext:value-type="float">
            <text:p>61499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Valquiria Renata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68554" calcext:value-type="float">
            <text:p>14685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Mariany Ondina Simões M. dos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24891" calcext:value-type="float">
            <text:p>142489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amon Hamu Davis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19696" calcext:value-type="float">
            <text:p>4196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Nuvanor dos Santos Oliv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Méd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069187" calcext:value-type="float">
            <text:p>206918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Larissa Lena Luciano Santos Cost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30" office:value-type="float" office:value="687689" calcext:value-type="float">
            <text:p>68768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osilene Honóri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30" office:value-type="float" office:value="623528" calcext:value-type="float">
            <text:p>6235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string" calcext:value-type="string">
            <text:p>LM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lessandra Dias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30" office:value-type="float" office:value="1879649" calcext:value-type="float">
            <text:p>187964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Leiciane do Nascimento Alves Sen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30" office:value-type="float" office:value="1132074" calcext:value-type="float">
            <text:p>11320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Mirtes Gomes de Mel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30" office:value-type="float" office:value="1173861" calcext:value-type="float">
            <text:p>117386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Isabele Araujo Lop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table:style-name="ce30" office:value-type="float" office:value="1637724" calcext:value-type="float">
            <text:p>163772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aria Dalva Oliveira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17836" calcext:value-type="float">
            <text:p>17178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Vanessa da Costa Duarte Faria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00176" calcext:value-type="float">
            <text:p>15001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Glaucia Rabelo Guimarãe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17009" calcext:value-type="float">
            <text:p>5170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Sônia Cardoso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45155" calcext:value-type="float">
            <text:p>174515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Auridar Ferreira Ramos Athayde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03406" calcext:value-type="float">
            <text:p>50340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Gilmara Meneses Neves de Sousa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70713" calcext:value-type="float">
            <text:p>7707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Daiara Xavier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75882" calcext:value-type="float">
            <text:p>137588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Wanderlina Soares dos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49771" calcext:value-type="float">
            <text:p>44977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Starley Pereira da Rocha Ribeiro 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070174" calcext:value-type="float">
            <text:p>10701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arcia Simone Figueired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00740" calcext:value-type="float">
            <text:p>17007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Kely Gomes da Mot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33193" calcext:value-type="float">
            <text:p>13331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na Paula Rabelo Chaves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10521" calcext:value-type="float">
            <text:p>7105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Francisco do Nacimento Feitos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850381" calcext:value-type="float">
            <text:p>18503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ailda Teixeira Pinheir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36893" calcext:value-type="float">
            <text:p>93689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Carolina Alves Pint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16477" calcext:value-type="float">
            <text:p>81647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Gleice Adriana Rosa Perei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1423615" calcext:value-type="float">
            <text:p>5142361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ita Márcia da Silv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82352" calcext:value-type="float">
            <text:p>158235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string" calcext:value-type="string">
            <text:p>LM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Elenir Lyra Monteir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07633" calcext:value-type="float">
            <text:p>60763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Cristhina Viana Martin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línica Cirúrg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78237" calcext:value-type="float">
            <text:p>147823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Edna Oliveira San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06632" calcext:value-type="float">
            <text:p>60663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F</text:p>
          </table:table-cell>
          <table:table-cell office:value-type="string" calcext:value-type="string">
            <text:p>Léia Alves da Silv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36690" calcext:value-type="float">
            <text:p>6366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Wiliam Alves Santan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980679" calcext:value-type="float">
            <text:p>198067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Camila Santos Almeid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24094" calcext:value-type="float">
            <text:p>172409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F</text:p>
          </table:table-cell>
          <table:table-cell office:value-type="string" calcext:value-type="string">
            <text:p>Heloisa Lopes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942664" calcext:value-type="float">
            <text:p>194266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Gustavo Henrique Cari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80345" calcext:value-type="float">
            <text:p>2803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Taiza Batista de Oliveira dos Rei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12581" calcext:value-type="float">
            <text:p>14125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ariane Araújo Sousa Corre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79001" calcext:value-type="float">
            <text:p>5790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Luiz Felipe Magalhã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46191" calcext:value-type="float">
            <text:p>94619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Gabriel Ferraz Vi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880281" calcext:value-type="float">
            <text:p>188028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Hilda Antônia Angélica Jesus Abe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17" calcext:value-type="float">
            <text:p>11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ichelly Thaysa Vaz de Sous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83014" calcext:value-type="float">
            <text:p>4830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Chaiane Fonseca Rodrigues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2262454" calcext:value-type="float">
            <text:p>22624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anuel de Jesus Dieguez Ortiz</text:p>
          </table:table-cell>
          <table:table-cell office:value-type="string" calcext:value-type="string">
            <text:p>Instrumentador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87636" calcext:value-type="float">
            <text:p>168763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Rebeca Gonçalves de Souz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098345" calcext:value-type="float">
            <text:p>10983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Nauana da Conceição Penet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26413" calcext:value-type="float">
            <text:p>5264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Fernanda Batista Campos</text:p>
          </table:table-cell>
          <table:table-cell office:value-type="string" calcext:value-type="string">
            <text:p>Instrumentador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26009" calcext:value-type="float">
            <text:p>17260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Kevin Gabriel Lima de Santan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84340" calcext:value-type="float">
            <text:p>128434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icaeli Barbosa de Alecrim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3622021" calcext:value-type="float">
            <text:p>14362202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Ingrid de Sousa Rodrigue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32289" calcext:value-type="float">
            <text:p>83228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Nayara Nilda dos Reis Guimarãe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97712" calcext:value-type="float">
            <text:p>897712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Daniele Cabral Mendes Batist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71023" calcext:value-type="float">
            <text:p>177102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line Mendes Ott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49414" calcext:value-type="float">
            <text:p>5494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7h às 1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Aline Darque Alves de Sous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82345" calcext:value-type="float">
            <text:p>158234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Layany Ferreira Torres 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03417" calcext:value-type="float">
            <text:p>1303417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Caio César Soares dos Santos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972770" calcext:value-type="float">
            <text:p>19727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Marli Ferreira Carvalh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16401" calcext:value-type="float">
            <text:p>17164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Elda Sintique Alves de Souz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36300" calcext:value-type="float">
            <text:p>143630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7h às 19h</text:p>
          </table:table-cell>
          <table:table-cell office:value-type="string" calcext:value-type="string">
            <text:p>FÉRIAS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Luzia de Morais Pereira Oliveira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051754" calcext:value-type="float">
            <text:p>105175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Aline de Souza Leite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373614" calcext:value-type="float">
            <text:p>13736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string" calcext:value-type="string">
            <text:p>FÉRIAS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Thauene Rodrigues Silva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829968" calcext:value-type="float">
            <text:p>82996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Elaine Cristina do Nasciment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91370" calcext:value-type="float">
            <text:p>9137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Isaque Nascimento da Paz Prado</text:p>
          </table:table-cell>
          <table:table-cell office:value-type="string" calcext:value-type="string">
            <text:p>Té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16401" calcext:value-type="float">
            <text:p>171640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Ligia Elis Ribeiro de Santan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456274" calcext:value-type="float">
            <text:p>145627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Joelma Antônia Arantes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595514" calcext:value-type="float">
            <text:p>159551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Lidiane Talita Zorz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05941" calcext:value-type="float">
            <text:p>405941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7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arcos Glauber Pereira Brito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966468" calcext:value-type="float">
            <text:p>196646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Ariana Alves da Costa Freitas Montijo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146413" calcext:value-type="float">
            <text:p>114641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Luciana de Lourdes Borge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89209" calcext:value-type="float">
            <text:p>78920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Kelly Cristine Severino da Silv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445138" calcext:value-type="float">
            <text:p>44513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Israel Lopes da Silv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25469" calcext:value-type="float">
            <text:p>12546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Neusa de Almeida Gebrim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80228" calcext:value-type="float">
            <text:p>78022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5">
          <table:table-cell office:value-type="string" calcext:value-type="string">
            <text:p>HEF</text:p>
          </table:table-cell>
          <table:table-cell office:value-type="string" calcext:value-type="string">
            <text:p>Frederico de Barros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754896" calcext:value-type="float">
            <text:p>175489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Natalina da Costa Melo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519955" calcext:value-type="float">
            <text:p>519955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4">
          <table:table-cell office:value-type="string" calcext:value-type="string">
            <text:p>HEF</text:p>
          </table:table-cell>
          <table:table-cell office:value-type="string" calcext:value-type="string">
            <text:p>Natália Félix Dornela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775276" calcext:value-type="float">
            <text:p>775276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Janaina Pereira dos Santos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379890" calcext:value-type="float">
            <text:p>379890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Maria Rosimeire R.M. de Melo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18948" calcext:value-type="float">
            <text:p>61894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6">
          <table:table-cell office:value-type="string" calcext:value-type="string">
            <text:p>HEF</text:p>
          </table:table-cell>
          <table:table-cell office:value-type="string" calcext:value-type="string">
            <text:p>Júlia Regina José de Sousa Aprígi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3463" calcext:value-type="float">
            <text:p>163463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7h às 19h</text:p>
          </table:table-cell>
          <table:table-cell office:value-type="float" office:value="180" calcext:value-type="float">
            <text:p>180</text:p>
          </table:table-cell>
        </table:table-row>
        <table:table-row table:style-name="ro7">
          <table:table-cell office:value-type="string" calcext:value-type="string">
            <text:p>HEF</text:p>
          </table:table-cell>
          <table:table-cell office:value-type="string" calcext:value-type="string">
            <text:p>Adriana Serafim da Conceição      </text:p>
            <text:p>"Adriana Serafim da Conceição      </text:p>
            <text:p>"Adriana Serafim da Conceição      </text:p>
            <text:p/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1686199" calcext:value-type="float">
            <text:p>1686199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3">
          <table:table-cell office:value-type="string" calcext:value-type="string">
            <text:p>HEF</text:p>
          </table:table-cell>
          <table:table-cell office:value-type="string" calcext:value-type="string">
            <text:p>Zildeth Paz da Costa Silva</text:p>
          </table:table-cell>
          <table:table-cell office:value-type="string" calcext:value-type="string">
            <text:p>Tec. Enf</text:p>
          </table:table-cell>
          <table:table-cell office:value-type="string" calcext:value-type="string">
            <text:p>Saúde Ment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OREN</text:p>
          </table:table-cell>
          <table:table-cell office:value-type="float" office:value="618948" calcext:value-type="float">
            <text:p>618948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h às 7h</text:p>
          </table:table-cell>
          <table:table-cell office:value-type="float" office:value="180" calcext:value-type="float">
            <text:p>180</text:p>
          </table:table-cell>
        </table:table-row>
        <table:table-row table:style-name="ro1">
          <table:table-cell table:style-name="ce7" office:value-type="string" calcext:value-type="string" table:number-columns-spanned="11" table:number-rows-spanned="1">
            <text:p>Médicos</text:p>
          </table:table-cell>
          <table:covered-table-cell table:number-columns-repeated="3" table:style-name="ce16"/>
          <table:covered-table-cell table:number-columns-repeated="2" table:style-name="ce7"/>
          <table:covered-table-cell table:number-columns-repeated="5" table:style-name="ce16"/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drianny Freitas Teixeira <text:s/></text:p>
          </table:table-cell>
          <table:table-cell table:style-name="ce20" office:value-type="string" calcext:value-type="string">
            <text:p>Clinico Geral</text:p>
          </table:table-cell>
          <table:table-cell table:style-name="ce23" office:value-type="string" calcext:value-type="string">
            <text:p>Pronto Socorro/Enfermaria</text:p>
          </table:table-cell>
          <table:table-cell table:style-name="ce26" office:value-type="string" calcext:value-type="string">
            <text:p>PF</text:p>
          </table:table-cell>
          <table:table-cell table:style-name="ce23" office:value-type="string" calcext:value-type="string">
            <text:p>CRM</text:p>
          </table:table-cell>
          <table:table-cell table:style-name="ce17" office:value-type="string" calcext:value-type="string">
            <text:p>30431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Ter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lan Rodrigues Da Cost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0752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Dom, Seg E Qu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4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ludean Araujo Branquinho </text:p>
          </table:table-cell>
          <table:table-cell table:style-name="ce21" office:value-type="string" calcext:value-type="string">
            <text:p>Anestesista</text:p>
          </table:table-cell>
          <table:table-cell table:style-name="ce24" office:value-type="string" calcext:value-type="string">
            <text:p>Centro Cirurgic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2" office:value-type="string" calcext:value-type="string">
            <text:p>19082GO</text:p>
          </table:table-cell>
          <table:table-cell table:style-name="ce45" office:value-type="string" calcext:value-type="string">
            <text:p> 11962</text:p>
          </table:table-cell>
          <table:table-cell table:style-name="ce49" office:value-type="string" calcext:value-type="string">
            <text:p>Ter E Qui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lessandra Sousa Marques </text:p>
          </table:table-cell>
          <table:table-cell table:style-name="ce21" office:value-type="string" calcext:value-type="string">
            <text:p>Pediatra</text:p>
          </table:table-cell>
          <table:table-cell table:style-name="ce24" office:value-type="string" calcext:value-type="string">
            <text:p>Alcon/Centro Cirurgic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4761GO</text:p>
          </table:table-cell>
          <table:table-cell table:style-name="ce33" office:value-type="float" office:value="15371" calcext:value-type="float">
            <text:p>15371</text:p>
          </table:table-cell>
          <table:table-cell table:style-name="ce49" office:value-type="string" calcext:value-type="string">
            <text:p>Dom, Seg E Ter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na Luiza Freitas Teixeir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Enfermaria/Hospitalista/Saude Mental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6596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ab E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riane Marcela Oliveira Ramos </text:p>
          </table:table-cell>
          <table:table-cell table:style-name="ce21" office:value-type="string" calcext:value-type="string">
            <text:p>Clinico Geral</text:p>
          </table:table-cell>
          <table:table-cell table:style-name="ce23" office:value-type="string" calcext:value-type="string">
            <text:p>Pronto Socorro/Enfermaria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8812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x A Seg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rthur De Barros Andrade </text:p>
          </table:table-cell>
          <table:table-cell table:style-name="ce21" office:value-type="string" calcext:value-type="string">
            <text:p>Anestesista</text:p>
          </table:table-cell>
          <table:table-cell table:style-name="ce24" office:value-type="string" calcext:value-type="string">
            <text:p>Centro Cirurgico </text:p>
          </table:table-cell>
          <table:table-cell table:style-name="ce27" office:value-type="string" calcext:value-type="string">
            <text:p>PF</text:p>
          </table:table-cell>
          <table:table-cell table:style-name="ce28" office:value-type="string" calcext:value-type="string">
            <text:p>CRM</text:p>
          </table:table-cell>
          <table:table-cell table:style-name="ce34" office:value-type="string" calcext:value-type="string">
            <text:p>31854DF - P</text:p>
          </table:table-cell>
          <table:table-cell table:style-name="ce46" office:value-type="string" calcext:value-type="string">
            <text:p>N/A</text:p>
          </table:table-cell>
          <table:table-cell table:style-name="ce49" office:value-type="string" calcext:value-type="string">
            <text:p>Sab E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rley Kaminishi Dos Santos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9866DF</text:p>
          </table:table-cell>
          <table:table-cell table:style-name="ce33" office:value-type="float" office:value="4530" calcext:value-type="float">
            <text:p>4530</text:p>
          </table:table-cell>
          <table:table-cell table:style-name="ce49" office:value-type="string" calcext:value-type="string">
            <text:p>Quinta-Feira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ndreia De Sousa Magalha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 </text:p>
          </table:table-cell>
          <table:table-cell table:style-name="ce27" office:value-type="string" calcext:value-type="string">
            <text:p>PF</text:p>
          </table:table-cell>
          <table:table-cell table:style-name="ce29" office:value-type="string" calcext:value-type="string">
            <text:p>CRM</text:p>
          </table:table-cell>
          <table:table-cell table:style-name="ce35" office:value-type="string" calcext:value-type="string">
            <text:p>39362GO</text:p>
          </table:table-cell>
          <table:table-cell table:style-name="ce41" office:value-type="string" calcext:value-type="string">
            <text:p>N/A</text:p>
          </table:table-cell>
          <table:table-cell table:style-name="ce49" office:value-type="string" calcext:value-type="string">
            <text:p>Seg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na Vitoria Santos Fideli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/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2471DF-P</text:p>
          </table:table-cell>
          <table:table-cell table:style-name="ce33" office:value-type="float" office:value="26347" calcext:value-type="float">
            <text:p>26347</text:p>
          </table:table-cell>
          <table:table-cell table:style-name="ce49" office:value-type="string" calcext:value-type="string">
            <text:p>Sab A Dom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na Paula De Moura Martin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5" office:value-type="string" calcext:value-type="string">
            <text:p>35963GO</text:p>
          </table:table-cell>
          <table:table-cell table:style-name="ce41" office:value-type="string" calcext:value-type="string">
            <text:p>N/A</text:p>
          </table:table-cell>
          <table:table-cell table:style-name="ce49" office:value-type="string" calcext:value-type="string">
            <text:p>Sex A Ter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lessandra Da Silva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0533GO</text:p>
          </table:table-cell>
          <table:table-cell table:style-name="ce38" office:value-type="float" office:value="26002" calcext:value-type="float">
            <text:p>26002</text:p>
          </table:table-cell>
          <table:table-cell table:style-name="ce49" office:value-type="string" calcext:value-type="string">
            <text:p>Qua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lejandro Gonzales Lamas </text:p>
          </table:table-cell>
          <table:table-cell table:style-name="ce21" office:value-type="string" calcext:value-type="string">
            <text:p>Anestesista</text:p>
          </table:table-cell>
          <table:table-cell table:style-name="ce24" office:value-type="string" calcext:value-type="string">
            <text:p>Centro Cirurgic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40075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2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na Luisa Nunes Meira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2385DF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i A Sab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8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nderson Calazans Ferreir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9007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x A Qu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0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dem Pereira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15632GO</text:p>
          </table:table-cell>
          <table:table-cell table:style-name="ce45" office:value-type="float" office:value="15158" calcext:value-type="float">
            <text:p>15158</text:p>
          </table:table-cell>
          <table:table-cell table:style-name="ce49" office:value-type="string" calcext:value-type="string">
            <text:p>Sex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na Amelia Damasceno Parreira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17" office:value-type="string" calcext:value-type="string">
            <text:p>32878GO</text:p>
          </table:table-cell>
          <table:table-cell table:style-name="ce33" office:value-type="string" calcext:value-type="string">
            <text:p> 25405</text:p>
          </table:table-cell>
          <table:table-cell table:style-name="ce49" office:value-type="string" calcext:value-type="string">
            <text:p>Qui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8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Ayana Georgia Barros De Queiroz Teixeira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Enfermaria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6" office:value-type="string" calcext:value-type="string">
            <text:p>37739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Domingo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Bruno Lustosa Vitoy Polveiro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6349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art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Bianca Ladeira Ornelas Romualdo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5954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Ter A Sab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Davi Cristiano Germendorff 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4348GO</text:p>
          </table:table-cell>
          <table:table-cell table:style-name="ce45" office:value-type="float" office:value="14229" calcext:value-type="float">
            <text:p>14229</text:p>
          </table:table-cell>
          <table:table-cell table:style-name="ce49" office:value-type="string" calcext:value-type="string">
            <text:p>Qui A Sab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Diogo Jose De Souza Ribeiro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Enfermaria/Hospitalist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5428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1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Elba Tania Ramos Oliveira </text:p>
          </table:table-cell>
          <table:table-cell table:style-name="ce21" office:value-type="string" calcext:value-type="string">
            <text:p>Pediatra</text:p>
          </table:table-cell>
          <table:table-cell table:style-name="ce24" office:value-type="string" calcext:value-type="string">
            <text:p>Alcon/Centro Cirurgic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11184GO</text:p>
          </table:table-cell>
          <table:table-cell table:style-name="ce45" office:value-type="float" office:value="17109" calcext:value-type="float">
            <text:p>17109</text:p>
          </table:table-cell>
          <table:table-cell table:style-name="ce49" office:value-type="string" calcext:value-type="string">
            <text:p>Qua E Qui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6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Elisa Ottoni Lelis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8516DF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7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Erica Rosa Trindade </text:p>
          </table:table-cell>
          <table:table-cell table:style-name="ce21" office:value-type="string" calcext:value-type="string">
            <text:p>Anestesista</text:p>
          </table:table-cell>
          <table:table-cell table:style-name="ce24" office:value-type="string" calcext:value-type="string">
            <text:p>Centro Cirurgic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8451GO</text:p>
          </table:table-cell>
          <table:table-cell table:style-name="ce45" office:value-type="float" office:value="9354" calcext:value-type="float">
            <text:p>9354</text:p>
          </table:table-cell>
          <table:table-cell table:style-name="ce49" office:value-type="string" calcext:value-type="string">
            <text:p>Sex E Sab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Elton Aguiar Rocha 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Ambulatori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5478GO</text:p>
          </table:table-cell>
          <table:table-cell table:style-name="ce41" office:value-type="float" office:value="3572" calcext:value-type="float">
            <text:p>3572</text:p>
          </table:table-cell>
          <table:table-cell table:style-name="ce49" office:value-type="string" calcext:value-type="string">
            <text:p>Quart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Fabricio Pereira Costa E Silva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16993GO</text:p>
          </table:table-cell>
          <table:table-cell table:style-name="ce45" office:value-type="float" office:value="16513" calcext:value-type="float">
            <text:p>16513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Gabriel Antunes Alves Gobira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8253GO</text:p>
          </table:table-cell>
          <table:table-cell table:style-name="ce45" office:value-type="float" office:value="19225" calcext:value-type="float">
            <text:p>19225</text:p>
          </table:table-cell>
          <table:table-cell table:style-name="ce49" office:value-type="string" calcext:value-type="string">
            <text:p>Ter A Sab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3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Gabriela Aime Hassler Sugai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7181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Gabriela Vieira Lelis De Sousa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2488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x E Sab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Gabriela Mertz Araujo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3876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x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Gabriel Rocha Ferreira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8858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a A Sab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Glenio Minoru Naito 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18369GO</text:p>
          </table:table-cell>
          <table:table-cell table:style-name="ce45" office:value-type="float" office:value="16181" calcext:value-type="float">
            <text:p>16181</text:p>
          </table:table-cell>
          <table:table-cell table:style-name="ce49" office:value-type="string" calcext:value-type="string">
            <text:p>Segund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Guilherme Simeao Casati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7" office:value-type="string" calcext:value-type="string">
            <text:p>39991GO</text:p>
          </table:table-cell>
          <table:table-cell table:style-name="ce41" office:value-type="string" calcext:value-type="string">
            <text:p>N/A</text:p>
          </table:table-cell>
          <table:table-cell table:style-name="ce49" office:value-type="string" calcext:value-type="string">
            <text:p>Sex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Gustavo De Sa Vasconcelos Bicalho 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7" office:value-type="string" calcext:value-type="string">
            <text:p>21775GO</text:p>
          </table:table-cell>
          <table:table-cell table:style-name="ce41" office:value-type="float" office:value="17432" calcext:value-type="float">
            <text:p>17432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1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Henrique Batista Fonseca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2811GO</text:p>
          </table:table-cell>
          <table:table-cell table:style-name="ce45" office:value-type="float" office:value="16191" calcext:value-type="float">
            <text:p>16191</text:p>
          </table:table-cell>
          <table:table-cell table:style-name="ce49" office:value-type="string" calcext:value-type="string">
            <text:p>Seg A Qu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8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Higor Rodrigues De Lim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5293DF-P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Jaime Tadashi Naito 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22772GO</text:p>
          </table:table-cell>
          <table:table-cell table:style-name="ce38" office:value-type="float" office:value="21011" calcext:value-type="float">
            <text:p>21011</text:p>
          </table:table-cell>
          <table:table-cell table:style-name="ce49" office:value-type="string" calcext:value-type="string">
            <text:p>Domingo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Jacqueline De Almeida Freitas </text:p>
          </table:table-cell>
          <table:table-cell table:style-name="ce21" office:value-type="string" calcext:value-type="string">
            <text:p>Pediatra</text:p>
          </table:table-cell>
          <table:table-cell table:style-name="ce24" office:value-type="string" calcext:value-type="string">
            <text:p>Alcon/Centro Cirurgic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<text:s/>28901GO</text:p>
          </table:table-cell>
          <table:table-cell table:style-name="ce45" office:value-type="float" office:value="24086" calcext:value-type="float">
            <text:p>24086</text:p>
          </table:table-cell>
          <table:table-cell table:style-name="ce49" office:value-type="string" calcext:value-type="string">
            <text:p>Qua A Sab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Jairim Cesar Novais Junior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Enfermaria/Hospitalista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17" office:value-type="string" calcext:value-type="string">
            <text:p>32847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a A Seg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Jessica De Carvalho Antunes Barreir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4605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inta-Feira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Jessica Resende Magalha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1088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xt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Juliano Terra Hochmuller Silveira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1246GO</text:p>
          </table:table-cell>
          <table:table-cell table:style-name="ce45" office:value-type="float" office:value="20626" calcext:value-type="float">
            <text:p>20626</text:p>
          </table:table-cell>
          <table:table-cell table:style-name="ce49" office:value-type="string" calcext:value-type="string">
            <text:p>Qua A Dom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João Vitor Pereira Luz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Enfermaria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8989GO</text:p>
          </table:table-cell>
          <table:table-cell table:style-name="ce33" office:value-type="string" calcext:value-type="string">
            <text:p>N/A</text:p>
          </table:table-cell>
          <table:table-cell table:style-name="ce49" office:value-type="string" calcext:value-type="string">
            <text:p>Segund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Joao Guilherme Silva Oliveira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9954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0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Karine Panuce De Oliveira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5890GO </text:p>
          </table:table-cell>
          <table:table-cell table:style-name="ce33" office:value-type="string" calcext:value-type="string">
            <text:p>N/A</text:p>
          </table:table-cell>
          <table:table-cell table:style-name="ce49" office:value-type="string" calcext:value-type="string">
            <text:p>Ter E Sex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8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Kalandra Carolini Maciel Schwerz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Enfermaria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5980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Juniel Coelho Ramo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0899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Qui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2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Karolayne Coelho Navarro 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8191GO</text:p>
          </table:table-cell>
          <table:table-cell table:style-name="ce45" office:value-type="float" office:value="24993" calcext:value-type="float">
            <text:p>24993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5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Julian Reis Da Silva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8424GO</text:p>
          </table:table-cell>
          <table:table-cell table:style-name="ce38" office:value-type="float" office:value="26312" calcext:value-type="float">
            <text:p>26312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4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Karolina Nogueira Moura </text:p>
          </table:table-cell>
          <table:table-cell table:style-name="ce21" office:value-type="string" calcext:value-type="string">
            <text:p>Pediatra</text:p>
          </table:table-cell>
          <table:table-cell table:style-name="ce24" office:value-type="string" calcext:value-type="string">
            <text:p>Alcon/Centro Cirurgic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6103GO</text:p>
          </table:table-cell>
          <table:table-cell table:style-name="ce45" office:value-type="float" office:value="7499" calcext:value-type="float">
            <text:p>7499</text:p>
          </table:table-cell>
          <table:table-cell table:style-name="ce49" office:value-type="string" calcext:value-type="string">
            <text:p>Terç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Lucas Xavier De Barros </text:p>
          </table:table-cell>
          <table:table-cell table:style-name="ce21" office:value-type="string" calcext:value-type="string">
            <text:p>Pediatra</text:p>
          </table:table-cell>
          <table:table-cell table:style-name="ce24" office:value-type="string" calcext:value-type="string">
            <text:p>Alcon/Centro Cirurgic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553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1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Ludmila Castro Alves Teixeir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8835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3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Luiz Felipe Gontijo Ribeiro Caetano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3328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Dom A Seg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3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Marcus Vinicius Cordeiro Costa </text:p>
          </table:table-cell>
          <table:table-cell table:style-name="ce21" office:value-type="string" calcext:value-type="string">
            <text:p>Anestesista</text:p>
          </table:table-cell>
          <table:table-cell table:style-name="ce24" office:value-type="string" calcext:value-type="string">
            <text:p>Centro Cirurgic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3605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x, Sab E Dom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8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Marcelo Victor Moura Passos </text:p>
          </table:table-cell>
          <table:table-cell table:style-name="ce21" office:value-type="string" calcext:value-type="string">
            <text:p>Anestesista</text:p>
          </table:table-cell>
          <table:table-cell table:style-name="ce24" office:value-type="string" calcext:value-type="string">
            <text:p>Centro Cirurgic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1717DF - P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ab E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Marcelo Coutinho Santiago </text:p>
          </table:table-cell>
          <table:table-cell table:style-name="ce21" office:value-type="string" calcext:value-type="string">
            <text:p>Anestesista</text:p>
          </table:table-cell>
          <table:table-cell table:style-name="ce24" office:value-type="string" calcext:value-type="string">
            <text:p>Centro Cirurgic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8195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i E Sex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Luis Felipe Coelho Alves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3044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x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Luiz Felipe Peres Cantuaria Marqu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8547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i E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Maria Luiza De Castro Cerutti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7941GO </text:p>
          </table:table-cell>
          <table:table-cell table:style-name="ce47" office:value-type="float" office:value="25296" calcext:value-type="float">
            <text:p>25296</text:p>
          </table:table-cell>
          <table:table-cell table:style-name="ce49" office:value-type="string" calcext:value-type="string">
            <text:p>Dom A Qui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5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Marcos Junio Alv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/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3407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Ter E Sex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Mariana Dourado Da Costa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4432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Domingo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Pedro Lopes Fernandes Filho </text:p>
          </table:table-cell>
          <table:table-cell table:style-name="ce21" office:value-type="string" calcext:value-type="string">
            <text:p>Intensivista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0560GO</text:p>
          </table:table-cell>
          <table:table-cell table:style-name="ce38" office:value-type="float" office:value="21796" calcext:value-type="float">
            <text:p>21796</text:p>
          </table:table-cell>
          <table:table-cell table:style-name="ce49" office:value-type="string" calcext:value-type="string">
            <text:p>Seg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Oliver Sampaio Vilanova </text:p>
          </table:table-cell>
          <table:table-cell table:style-name="ce21" office:value-type="string" calcext:value-type="string">
            <text:p>Intensivista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19141GO</text:p>
          </table:table-cell>
          <table:table-cell table:style-name="ce45" office:value-type="float" office:value="16310" calcext:value-type="float">
            <text:p>16310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Rafaela Magalhaes Costa Vale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6011GO</text:p>
          </table:table-cell>
          <table:table-cell table:style-name="ce33" office:value-type="string" calcext:value-type="string">
            <text:p>N/A</text:p>
          </table:table-cell>
          <table:table-cell table:style-name="ce49" office:value-type="string" calcext:value-type="string">
            <text:p>Qui A Seg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Rita De Cassia Oliveira Saldanha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8" office:value-type="string" calcext:value-type="string">
            <text:p>30730GO</text:p>
          </table:table-cell>
          <table:table-cell table:style-name="ce33" office:value-type="string" calcext:value-type="string">
            <text:p>N/A</text:p>
          </table:table-cell>
          <table:table-cell table:style-name="ce49" office:value-type="string" calcext:value-type="string">
            <text:p>Qui A Ter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Ruanner Ronann Marques Duraes </text:p>
          </table:table-cell>
          <table:table-cell table:style-name="ce21" office:value-type="string" calcext:value-type="string">
            <text:p>Anestesista</text:p>
          </table:table-cell>
          <table:table-cell table:style-name="ce24" office:value-type="string" calcext:value-type="string">
            <text:p>Centro Cirurgic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18203GO </text:p>
          </table:table-cell>
          <table:table-cell table:style-name="ce45" office:value-type="float" office:value="13431" calcext:value-type="float">
            <text:p>13431</text:p>
          </table:table-cell>
          <table:table-cell table:style-name="ce49" office:value-type="string" calcext:value-type="string">
            <text:p>Seg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3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Saleh Issan Issa De Almeida Sahori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/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9" office:value-type="string" calcext:value-type="string">
            <text:p>28977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Ter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4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Samila Correa Dos Santo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9" office:value-type="string" calcext:value-type="string">
            <text:p>30955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Thiago Florencio De Barro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8" office:value-type="string" calcext:value-type="string">
            <text:p>CRM</text:p>
          </table:table-cell>
          <table:table-cell table:style-name="ce40" office:value-type="string" calcext:value-type="string">
            <text:p>39057GO</text:p>
          </table:table-cell>
          <table:table-cell table:style-name="ce48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Vinicius Celente Lorca </text:p>
          </table:table-cell>
          <table:table-cell table:style-name="ce21" office:value-type="string" calcext:value-type="string">
            <text:p>Vascular </text:p>
          </table:table-cell>
          <table:table-cell table:style-name="ce24" office:value-type="string" calcext:value-type="string">
            <text:p>Centro Cirurgico E Ambulatóri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16204/GO</text:p>
          </table:table-cell>
          <table:table-cell table:style-name="ce33" office:value-type="string" calcext:value-type="string">
            <text:p>13641 /17384</text:p>
          </table:table-cell>
          <table:table-cell table:style-name="ce49" office:value-type="string" calcext:value-type="string">
            <text:p>Seg E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Transfides De Sousa Lemos Junior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Sala Vermelha </text:p>
          </table:table-cell>
          <table:table-cell table:style-name="ce27" office:value-type="string" calcext:value-type="string">
            <text:p>PF</text:p>
          </table:table-cell>
          <table:table-cell table:style-name="ce29" office:value-type="string" calcext:value-type="string">
            <text:p>CRM</text:p>
          </table:table-cell>
          <table:table-cell table:style-name="ce37" office:value-type="string" calcext:value-type="string">
            <text:p>24024GO</text:p>
          </table:table-cell>
          <table:table-cell table:style-name="ce41" office:value-type="string" calcext:value-type="string">
            <text:p>N/A</text:p>
          </table:table-cell>
          <table:table-cell table:style-name="ce49" office:value-type="string" calcext:value-type="string">
            <text:p>Seg E Qui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Leticia Furtado Alv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/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6146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ab A Dom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Luan Marra Gom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2755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ab A Dom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Leticia Ribeiro Prevedello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8" office:value-type="string" calcext:value-type="string">
            <text:p>37682GO</text:p>
          </table:table-cell>
          <table:table-cell table:style-name="ce41" office:value-type="string" calcext:value-type="string">
            <text:p>N/A</text:p>
          </table:table-cell>
          <table:table-cell table:style-name="ce49" office:value-type="string" calcext:value-type="string">
            <text:p>Sabado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9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Leonardo Silva Vieira Filho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Enfermaria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7" office:value-type="string" calcext:value-type="string">
            <text:p>33727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abado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Wanderson Sant'Ana De Almeida </text:p>
          </table:table-cell>
          <table:table-cell table:style-name="ce21" office:value-type="string" calcext:value-type="string">
            <text:p>Infectologista </text:p>
          </table:table-cell>
          <table:table-cell table:style-name="ce24" office:value-type="string" calcext:value-type="string">
            <text:p>CCIH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2" office:value-type="string" calcext:value-type="string">
            <text:p>26196GO</text:p>
          </table:table-cell>
          <table:table-cell table:style-name="ce45" office:value-type="float" office:value="18768" calcext:value-type="float">
            <text:p>18768</text:p>
          </table:table-cell>
          <table:table-cell table:style-name="ce49" office:value-type="string" calcext:value-type="string">
            <text:p>Seg A Qu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5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Vinicius Vasconcelos De Paul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8993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ab E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Vivian Dos Santos Evangelist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7163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xt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Vitoria Maritzzi Costa Mendonça 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5" office:value-type="string" calcext:value-type="string">
            <text:p> 32117DF-P</text:p>
          </table:table-cell>
          <table:table-cell table:style-name="ce41" office:value-type="string" calcext:value-type="string">
            <text:p>N/A</text:p>
          </table:table-cell>
          <table:table-cell table:style-name="ce49" office:value-type="string" calcext:value-type="string">
            <text:p>Sabado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Vinicius De Melo Marqu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Enfermaria/Hospitalista/Saude Mental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6557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Leonardo Lopes De Amorim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1" office:value-type="string" calcext:value-type="string">
            <text:p>36630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Ter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Leila Patricia Barreto Guimaraes </text:p>
          </table:table-cell>
          <table:table-cell table:style-name="ce21" office:value-type="string" calcext:value-type="string">
            <text:p>Pediatra</text:p>
          </table:table-cell>
          <table:table-cell table:style-name="ce24" office:value-type="string" calcext:value-type="string">
            <text:p>Alcon/Centro Cirurgic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9" office:value-type="string" calcext:value-type="string">
            <text:p>38235GO </text:p>
          </table:table-cell>
          <table:table-cell table:style-name="ce45" office:value-type="float" office:value="18934" calcext:value-type="float">
            <text:p>18934</text:p>
          </table:table-cell>
          <table:table-cell table:style-name="ce49" office:value-type="string" calcext:value-type="string">
            <text:p>Segund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8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Debora De Sousa Rodrigu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8861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a E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Keile Miranda Santo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Enfermaria/Hospitalista/Saude Mental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3982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ab A Ter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Wilson Huang 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17177GO</text:p>
          </table:table-cell>
          <table:table-cell table:style-name="ce45" office:value-type="float" office:value="12311" calcext:value-type="float">
            <text:p>12311</text:p>
          </table:table-cell>
          <table:table-cell table:style-name="ce49" office:value-type="string" calcext:value-type="string">
            <text:p>Ter A Sab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Wladimir Querubino Ferreira 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17" office:value-type="string" calcext:value-type="string">
            <text:p>10897GO </text:p>
          </table:table-cell>
          <table:table-cell table:style-name="ce23" office:value-type="float" office:value="5561" calcext:value-type="float">
            <text:p>5561</text:p>
          </table:table-cell>
          <table:table-cell table:style-name="ce49" office:value-type="string" calcext:value-type="string">
            <text:p>Dom E Qu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Giovanna Lucilla Ramos Griebeler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Enfermaria/Hospitalista/Saude Mental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5867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Geovanna Moraes Pir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41" office:value-type="string" calcext:value-type="string">
            <text:p>34620GO</text:p>
          </table:table-cell>
          <table:table-cell table:style-name="ce41" office:value-type="string" calcext:value-type="string">
            <text:p>N/A</text:p>
          </table:table-cell>
          <table:table-cell table:style-name="ce49" office:value-type="string" calcext:value-type="string">
            <text:p>Segund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Gabriella Nunes Prado</text:p>
          </table:table-cell>
          <table:table-cell table:style-name="ce21" office:value-type="string" calcext:value-type="string">
            <text:p>Cardiologista</text:p>
          </table:table-cell>
          <table:table-cell table:style-name="ce24" office:value-type="string" calcext:value-type="string">
            <text:p>Ambulatori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4380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Terç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Isadora Araujo Fagundes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9235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xt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Isadora Reigo De Castro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 Enfermari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5" office:value-type="string" calcext:value-type="string">
            <text:p>35948GO</text:p>
          </table:table-cell>
          <table:table-cell table:style-name="ce41" office:value-type="string" calcext:value-type="string">
            <text:p>N/A</text:p>
          </table:table-cell>
          <table:table-cell table:style-name="ce49" office:value-type="string" calcext:value-type="string">
            <text:p>Ter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8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Isabelly Sousa Dia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/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7777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Isabella Godoy Gomes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7" office:value-type="string" calcext:value-type="string">
            <text:p>24238GO</text:p>
          </table:table-cell>
          <table:table-cell table:style-name="ce41" office:value-type="string" calcext:value-type="string">
            <text:p>N/A</text:p>
          </table:table-cell>
          <table:table-cell table:style-name="ce49" office:value-type="string" calcext:value-type="string">
            <text:p>Seg A Qu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Luana Holanda Costa Araujo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 Enfermari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3428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Celio De Faria Junior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9" office:value-type="string" calcext:value-type="string">
            <text:p>36236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abado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Laura Gonçalves De Mendonç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17" office:value-type="string" calcext:value-type="string">
            <text:p>38811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i A Sab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Larissa Mendonça Ferreira</text:p>
          </table:table-cell>
          <table:table-cell table:style-name="ce21" office:value-type="string" calcext:value-type="string">
            <text:p>Anestesista</text:p>
          </table:table-cell>
          <table:table-cell table:style-name="ce24" office:value-type="string" calcext:value-type="string">
            <text:p>Centro Cirurgic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26562GO</text:p>
          </table:table-cell>
          <table:table-cell table:style-name="ce45" office:value-type="float" office:value="3902" calcext:value-type="float">
            <text:p>3902</text:p>
          </table:table-cell>
          <table:table-cell table:style-name="ce49" office:value-type="string" calcext:value-type="string">
            <text:p>Dom A Qui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5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Bruna Luiza Oliveira Lim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 Enfermaria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<text:s/>34590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Isabel Cristina De Oliveira P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Enfermaria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17" office:value-type="string" calcext:value-type="string">
            <text:p>35232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i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Francisco Leandro Pereira De Almeida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42" office:value-type="string" calcext:value-type="string">
            <text:p>35566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x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8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Fernanda Gomes De Oliveira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17" office:value-type="string" calcext:value-type="string">
            <text:p>28591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Sab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9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Carla Rodrigues Dos Santos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17" office:value-type="string" calcext:value-type="string">
            <text:p>40315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0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Larissa Batista De Sá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17" office:value-type="string" calcext:value-type="string">
            <text:p>29101DF</text:p>
          </table:table-cell>
          <table:table-cell table:style-name="ce38" office:value-type="float" office:value="26816" calcext:value-type="float">
            <text:p>26816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7" office:value-type="string" calcext:value-type="string">
            <text:p>Luis Paulo De Sousa Oliveira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17841GO</text:p>
          </table:table-cell>
          <table:table-cell table:style-name="ce45" office:value-type="float" office:value="14294" calcext:value-type="float">
            <text:p>14294</text:p>
          </table:table-cell>
          <table:table-cell table:style-name="ce49" office:value-type="string" calcext:value-type="string">
            <text:p>Seg A Qui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8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Rudy Alves Costa </text:p>
          </table:table-cell>
          <table:table-cell table:style-name="ce21" office:value-type="string" calcext:value-type="string">
            <text:p>Ortopedista</text:p>
          </table:table-cell>
          <table:table-cell table:style-name="ce24" office:value-type="string" calcext:value-type="string">
            <text:p>Pronto Socorro/Enfermaria/Centro Cirurgico/Ambulatorio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5096GO </text:p>
          </table:table-cell>
          <table:table-cell table:style-name="ce45" office:value-type="float" office:value="17944" calcext:value-type="float">
            <text:p>17944</text:p>
          </table:table-cell>
          <table:table-cell table:style-name="ce49" office:value-type="string" calcext:value-type="string">
            <text:p>Seg, Qui E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Eduardo Teodoro Lima </text:p>
          </table:table-cell>
          <table:table-cell table:style-name="ce21" office:value-type="string" calcext:value-type="string">
            <text:p>Anestesista</text:p>
          </table:table-cell>
          <table:table-cell table:style-name="ce24" office:value-type="string" calcext:value-type="string">
            <text:p>Centro Cirurgic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1" office:value-type="string" calcext:value-type="string">
            <text:p>33385DF - P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ab E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9" office:value-type="string" calcext:value-type="string">
            <text:p>Eduardo Resende Sousa E Silva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7" office:value-type="string" calcext:value-type="string">
            <text:p>26416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i E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Wesley Cristian Ferreir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2" office:value-type="string" calcext:value-type="string">
            <text:p>37351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Wanessa Cândida De Paula </text:p>
          </table:table-cell>
          <table:table-cell table:style-name="ce21" office:value-type="string" calcext:value-type="string">
            <text:p>Pediatra</text:p>
          </table:table-cell>
          <table:table-cell table:style-name="ce24" office:value-type="string" calcext:value-type="string">
            <text:p>Alcon/Centro Cirurgic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8239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ab A Seg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Gabriel Barros De Lacerda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28354GO </text:p>
          </table:table-cell>
          <table:table-cell table:style-name="ce45" office:value-type="float" office:value="20371" calcext:value-type="float">
            <text:p>20371</text:p>
          </table:table-cell>
          <table:table-cell table:style-name="ce49" office:value-type="string" calcext:value-type="string">
            <text:p>Ter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6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Italo Corino Alv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Enfermaria/Uti/Sala Vermelha </text:p>
          </table:table-cell>
          <table:table-cell table:style-name="ce27" office:value-type="string" calcext:value-type="string">
            <text:p>PF</text:p>
          </table:table-cell>
          <table:table-cell table:style-name="ce28" office:value-type="string" calcext:value-type="string">
            <text:p>CRM</text:p>
          </table:table-cell>
          <table:table-cell table:style-name="ce28" office:value-type="string" calcext:value-type="string">
            <text:p>35868GO</text:p>
          </table:table-cell>
          <table:table-cell table:style-name="ce48" office:value-type="string" calcext:value-type="string">
            <text:p>N/A</text:p>
          </table:table-cell>
          <table:table-cell table:style-name="ce49" office:value-type="string" calcext:value-type="string">
            <text:p>Sex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Mariana Rocha Francisco </text:p>
          </table:table-cell>
          <table:table-cell table:style-name="ce21" office:value-type="string" calcext:value-type="string">
            <text:p>Ginecologista </text:p>
          </table:table-cell>
          <table:table-cell table:style-name="ce24" office:value-type="string" calcext:value-type="string">
            <text:p>Ambulatorio </text:p>
          </table:table-cell>
          <table:table-cell table:style-name="ce27" office:value-type="string" calcext:value-type="string">
            <text:p>PF</text:p>
          </table:table-cell>
          <table:table-cell table:style-name="ce29" office:value-type="string" calcext:value-type="string">
            <text:p>CRM</text:p>
          </table:table-cell>
          <table:table-cell table:style-name="ce29" office:value-type="string" calcext:value-type="string">
            <text:p>18435GO </text:p>
          </table:table-cell>
          <table:table-cell table:style-name="ce41" office:value-type="float" office:value="9146" calcext:value-type="float">
            <text:p>9146</text:p>
          </table:table-cell>
          <table:table-cell table:style-name="ce49" office:value-type="string" calcext:value-type="string">
            <text:p>Terç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Mateus Castro De Monteiro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8846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Terça-Feir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Maycon Fran Soares Lemos Roch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0689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Sex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48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Nathalia Fernandes Dos Santos Ferita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8804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Monique Flores Costa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/Saude Mental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8824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Qui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Monica Alves Flor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Sala Vermelha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7710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Nathalia Vieira Tavares 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3371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6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Rubenrhaone Alberto Paulino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UTI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4" office:value-type="string" calcext:value-type="string">
            <text:p>36846GO 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24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Taminy Faria De Medeiros</text:p>
          </table:table-cell>
          <table:table-cell table:style-name="ce21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9" office:value-type="string" calcext:value-type="string">
            <text:p>35853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E Qu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72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Clara De Freitas Gobbi </text:p>
          </table:table-cell>
          <table:table-cell table:style-name="ce21" office:value-type="string" calcext:value-type="string">
            <text:p>Obstetra </text:p>
          </table:table-cell>
          <table:table-cell table:style-name="ce24" office:value-type="string" calcext:value-type="string">
            <text:p>Centro Cirurgico/Alcon/Pronto Socorro 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9" office:value-type="string" calcext:value-type="string">
            <text:p>34993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Seg E Qua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36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Danilo Fossalussa Minari </text:p>
          </table:table-cell>
          <table:table-cell table:style-name="ce21" office:value-type="string" calcext:value-type="string">
            <text:p>Cirurgia Geral</text:p>
          </table:table-cell>
          <table:table-cell table:style-name="ce24" office:value-type="string" calcext:value-type="string">
            <text:p>Centro Cirurgico/Pronto Socorro/Enfermaria <text:s/>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22" office:value-type="string" calcext:value-type="string">
            <text:p>19143GO </text:p>
          </table:table-cell>
          <table:table-cell table:style-name="ce45" office:value-type="float" office:value="13013" calcext:value-type="float">
            <text:p>13013</text:p>
          </table:table-cell>
          <table:table-cell table:style-name="ce49" office:value-type="string" calcext:value-type="string">
            <text:p>Seg A Dom 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120HRS</text:p>
          </table:table-cell>
        </table:table-row>
        <table:table-row table:style-name="ro1">
          <table:table-cell table:style-name="ce10" office:value-type="string" calcext:value-type="string">
            <text:p>HEF</text:p>
          </table:table-cell>
          <table:table-cell table:style-name="ce18" office:value-type="string" calcext:value-type="string">
            <text:p>Maria Eduarda De Azeredo Amaral </text:p>
          </table:table-cell>
          <table:table-cell table:style-name="ce22" office:value-type="string" calcext:value-type="string">
            <text:p>Clinico Geral</text:p>
          </table:table-cell>
          <table:table-cell table:style-name="ce24" office:value-type="string" calcext:value-type="string">
            <text:p>Pronto Socorro</text:p>
          </table:table-cell>
          <table:table-cell table:style-name="ce27" office:value-type="string" calcext:value-type="string">
            <text:p>PF</text:p>
          </table:table-cell>
          <table:table-cell table:style-name="ce24" office:value-type="string" calcext:value-type="string">
            <text:p>CRM</text:p>
          </table:table-cell>
          <table:table-cell table:style-name="ce33" office:value-type="string" calcext:value-type="string">
            <text:p>38863GO</text:p>
          </table:table-cell>
          <table:table-cell table:style-name="ce45" office:value-type="string" calcext:value-type="string">
            <text:p>N/A</text:p>
          </table:table-cell>
          <table:table-cell table:style-name="ce49" office:value-type="string" calcext:value-type="string">
            <text:p>Dom A Qua</text:p>
          </table:table-cell>
          <table:table-cell table:style-name="ce50" office:value-type="string" calcext:value-type="string">
            <text:p>Horário Misto</text:p>
          </table:table-cell>
          <table:table-cell table:style-name="ce51" office:value-type="string" calcext:value-type="string">
            <text:p>90HRS</text:p>
          </table:table-cell>
        </table:table-row>
        <calcext:conditional-formats>
          <calcext:conditional-format calcext:target-range-address="Planilha1.G290:Planilha1.G290">
            <calcext:color-scale>
              <calcext:color-scale-entry calcext:value="0" calcext:type="minimum" calcext:color="#f8696b"/>
              <calcext:color-scale-entry calcext:value="50" calcext:type="percentile" calcext:color="#fcfcff"/>
              <calcext:color-scale-entry calcext:value="0" calcext:type="maximum" calcext:color="#63be7b"/>
            </calcext:color-scale>
          </calcext:conditional-format>
          <calcext:conditional-format calcext:target-range-address="Planilha1.B395:Planilha1.B395">
            <calcext:condition calcext:apply-style-name="ConditionalStyle_2" calcext:value="duplicate" calcext:base-cell-address="Planilha1.B395"/>
          </calcext:conditional-format>
          <calcext:conditional-format calcext:target-range-address="Planilha1.G305:Planilha1.G305">
            <calcext:color-scale>
              <calcext:color-scale-entry calcext:value="0" calcext:type="minimum" calcext:color="#f8696b"/>
              <calcext:color-scale-entry calcext:value="50" calcext:type="percentile" calcext:color="#fcfcff"/>
              <calcext:color-scale-entry calcext:value="0" calcext:type="maximum" calcext:color="#63be7b"/>
            </calcext:color-scale>
          </calcext:conditional-format>
          <calcext:conditional-format calcext:target-range-address="Planilha1.G403:Planilha1.G410 Planilha1.G359:Planilha1.G359 Planilha1.G377:Planilha1.G378 Planilha1.G354:Planilha1.G356 Planilha1.G351:Planilha1.G352 Planilha1.G363:Planilha1.G364 Planilha1.G381:Planilha1.G383 Planilha1.G301:Planilha1.G303 Planilha1.G289:Planilha1.G289 Planilha1.G291:Planilha1.G291 Planilha1.G368:Planilha1.G370 Planilha1.G372:Planilha1.G373 Planilha1.G385:Planilha1.G386 Planilha1.G306:Planilha1.G316 Planilha1.G328:Planilha1.G349 Planilha1.G319:Planilha1.G324 Planilha1.G326:Planilha1.G326 Planilha1.E293:Planilha1.F293 Planilha1.G392:Planilha1.G401 Planilha1.C289:Planilha1.C411 Planilha1.D289:Planilha1.F292 Planilha1.D294:Planilha1.F411">
            <calcext:color-scale>
              <calcext:color-scale-entry calcext:value="0" calcext:type="minimum" calcext:color="#f8696b"/>
              <calcext:color-scale-entry calcext:value="50" calcext:type="percentile" calcext:color="#fcfcff"/>
              <calcext:color-scale-entry calcext:value="0" calcext:type="maximum" calcext:color="#63be7b"/>
            </calcext:color-scale>
          </calcext:conditional-format>
          <calcext:conditional-format calcext:target-range-address="Planilha1.B396:Planilha1.B411 Planilha1.B354:Planilha1.B391 Planilha1.B393:Planilha1.B394">
            <calcext:condition calcext:apply-style-name="ConditionalStyle_1" calcext:value="duplicate" calcext:base-cell-address="Planilha1.B354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írgula_20_2" style:display-name="Vírgula 2" style:family="table-cell" style:parent-style-name="Default" style:data-style-name="N131"/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0:33:40.766879100</meta:creation-date>
    <dc:date>2026-09-01T10:34:07.464103200</dc:date>
    <meta:editing-duration>PT26S</meta:editing-duration>
    <meta:editing-cycles>1</meta:editing-cycles>
    <meta:document-statistic meta:table-count="1" meta:cell-count="4461" meta:object-count="1"/>
    <meta:generator>LibreOffice/26.2.5.2$Windows_X86_64 LibreOffice_project/cd7284b4cbbfeb507e630c1aac019f4157393acb</meta:generator>
  </office:meta>
</office:document-meta>
</file>