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A100000090EFF9C13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664cm"/>
    </style:style>
    <style:style style:name="co2" style:family="table-column">
      <style:table-column-properties fo:break-before="auto" style:column-width="12.167cm"/>
    </style:style>
    <style:style style:name="co3" style:family="table-column">
      <style:table-column-properties fo:break-before="auto" style:column-width="12.809cm"/>
    </style:style>
    <style:style style:name="co4" style:family="table-column">
      <style:table-column-properties fo:break-before="auto" style:column-width="9.761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45cm" fo:break-before="page" style:use-optimal-row-height="true"/>
    </style:style>
    <style:style style:name="ta1" style:family="table" style:master-page-name="PageStyle_5f_Plan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fo:background-color="#c6ef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0505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none" fo:background-color="#c6efc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c6ef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Normal_20_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Normal_20_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50505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Normal_20_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Normal_20_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Normal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fo:border-bottom="none" fo:background-color="#c6efc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fo:border-bottom="none" fo:background-color="#c6efc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Normal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50505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f497d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Normal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Normal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Plan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6"/>
        <table:table-column table:style-name="co2" table:default-cell-style-name="ce10"/>
        <table:table-column table:style-name="co2" table:default-cell-style-name="ce16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6"/>
        <table:table-column table:style-name="co2" table:number-columns-repeated="16374"/>
        <table:table-row table:style-name="ro1">
          <table:table-cell>
            <draw:custom-shape draw:z-index="2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AutoShape 1" draw:style-name="gr1" draw:text-style-name="P1" svg:width="2.482cm" svg:height="0.65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AutoShape 1" draw:style-name="gr1" draw:text-style-name="P1" svg:width="2.482cm" svg:height="0.65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AutoShape 1" draw:style-name="gr1" draw:text-style-name="P1" svg:width="2.482cm" svg:height="0.757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AutoShape 1" draw:style-name="gr1" draw:text-style-name="P1" svg:width="2.482cm" svg:height="0.757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AutoShape 1" draw:style-name="gr1" draw:text-style-name="P1" svg:width="2.482cm" svg:height="0.757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AutoShape 1" draw:style-name="gr1" draw:text-style-name="P1" svg:width="2.482cm" svg:height="0.757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AutoShape 1" draw:style-name="gr1" draw:text-style-name="P1" svg:width="2.482cm" svg:height="0.65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AutoShape 1" draw:style-name="gr1" draw:text-style-name="P1" svg:width="2.482cm" svg:height="0.65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AutoShape 1" draw:style-name="gr1" draw:text-style-name="P1" svg:width="2.482cm" svg:height="0.757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AutoShape 1" draw:style-name="gr1" draw:text-style-name="P1" svg:width="2.482cm" svg:height="0.757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AutoShape 1" draw:style-name="gr1" draw:text-style-name="P1" svg:width="2.482cm" svg:height="0.70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AutoShape 1" draw:style-name="gr1" draw:text-style-name="P1" svg:width="2.482cm" svg:height="0.75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AutoShape 1" draw:style-name="gr1" draw:text-style-name="P1" svg:width="2.482cm" svg:height="0.75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AutoShape 1" draw:style-name="gr1" draw:text-style-name="P1" svg:width="2.482cm" svg:height="0.75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AutoShape 1" draw:style-name="gr1" draw:text-style-name="P1" svg:width="2.482cm" svg:height="0.75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AutoShape 1" draw:style-name="gr1" draw:text-style-name="P1" svg:width="2.482cm" svg:height="0.75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AutoShape 1" draw:style-name="gr1" draw:text-style-name="P1" svg:width="2.482cm" svg:height="0.756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AutoShape 1" draw:style-name="gr1" draw:text-style-name="P1" svg:width="2.482cm" svg:height="0.70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AutoShape 1" draw:style-name="gr1" draw:text-style-name="P1" svg:width="2.482cm" svg:height="0.71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AutoShape 1" draw:style-name="gr1" draw:text-style-name="P1" svg:width="2.293cm" svg:height="0.665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AutoShape 1" draw:style-name="gr1" draw:text-style-name="P1" svg:width="2.293cm" svg:height="0.665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AutoShape 1" draw:style-name="gr1" draw:text-style-name="P1" svg:width="2.293cm" svg:height="0.76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AutoShape 1" draw:style-name="gr1" draw:text-style-name="P1" svg:width="2.293cm" svg:height="0.76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AutoShape 1" draw:style-name="gr1" draw:text-style-name="P1" svg:width="2.293cm" svg:height="0.76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AutoShape 1" draw:style-name="gr1" draw:text-style-name="P1" svg:width="2.293cm" svg:height="0.76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AutoShape 1" draw:style-name="gr1" draw:text-style-name="P1" svg:width="2.293cm" svg:height="0.665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AutoShape 1" draw:style-name="gr1" draw:text-style-name="P1" svg:width="2.293cm" svg:height="0.665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AutoShape 1" draw:style-name="gr1" draw:text-style-name="P1" svg:width="2.293cm" svg:height="0.76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AutoShape 1" draw:style-name="gr1" draw:text-style-name="P1" svg:width="2.293cm" svg:height="0.769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AutoShape 1" draw:style-name="gr1" draw:text-style-name="P1" svg:width="2.293cm" svg:height="0.71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AutoShape 1" draw:style-name="gr1" draw:text-style-name="P1" svg:width="2.293cm" svg:height="0.723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frame draw:z-index="150" draw:name="image1.png 1" draw:style-name="gr2" draw:text-style-name="P1" svg:width="2.38cm" svg:height="2.137cm" svg:x="0.503cm" svg:y="0.003cm">
              <draw:image xlink:href="Pictures/10000001000000A100000090EFF9C13F.png" xlink:type="simple" xlink:show="embed" xlink:actuate="onLoad" draw:mime-type="image/png">
                <text:p/>
              </draw:image>
            </draw:frame>
          </table:table-cell>
          <table:table-cell table:style-name="ce8" office:value-type="string" calcext:value-type="string">
            <text:p>Escalas De Trabalho Dos Principais Serviços Ofertados</text:p>
            <draw:custom-shape draw:z-index="0" draw:name="AutoShape 1" draw:style-name="gr1" draw:text-style-name="P1" svg:width="1.572cm" svg:height="0.958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AutoShape 1" draw:style-name="gr1" draw:text-style-name="P1" svg:width="1.572cm" svg:height="0.958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AutoShape 1" draw:style-name="gr1" draw:text-style-name="P1" svg:width="1.572cm" svg:height="0.958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AutoShape 1" draw:style-name="gr1" draw:text-style-name="P1" svg:width="1.572cm" svg:height="0.958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AutoShape 1" draw:style-name="gr1" draw:text-style-name="P1" svg:width="1.572cm" svg:height="0.958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AutoShape 1" draw:style-name="gr1" draw:text-style-name="P1" svg:width="1.572cm" svg:height="0.958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AutoShape 1" draw:style-name="gr1" draw:text-style-name="P1" svg:width="1.572cm" svg:height="0.95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AutoShape 1" draw:style-name="gr1" draw:text-style-name="P1" svg:width="1.572cm" svg:height="0.95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AutoShape 1" draw:style-name="gr1" draw:text-style-name="P1" svg:width="1.572cm" svg:height="0.95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AutoShape 1" draw:style-name="gr1" draw:text-style-name="P1" svg:width="1.572cm" svg:height="0.95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AutoShape 1" draw:style-name="gr1" draw:text-style-name="P1" svg:width="1.572cm" svg:height="0.95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AutoShape 1" draw:style-name="gr1" draw:text-style-name="P1" svg:width="1.572cm" svg:height="0.95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AutoShape 1" draw:style-name="gr1" draw:text-style-name="P1" svg:width="1.572cm" svg:height="0.9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AutoShape 1" draw:style-name="gr1" draw:text-style-name="P1" svg:width="1.572cm" svg:height="0.9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AutoShape 1" draw:style-name="gr1" draw:text-style-name="P1" svg:width="1.572cm" svg:height="0.9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AutoShape 1" draw:style-name="gr1" draw:text-style-name="P1" svg:width="1.572cm" svg:height="0.9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AutoShape 1" draw:style-name="gr1" draw:text-style-name="P1" svg:width="1.572cm" svg:height="0.9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AutoShape 1" draw:style-name="gr1" draw:text-style-name="P1" svg:width="1.572cm" svg:height="0.97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6"/>
          <table:table-cell table:style-name="ce16"/>
          <table:table-cell table:style-name="ce10" table:number-columns-repeated="16375"/>
        </table:table-row>
        <table:table-row table:style-name="ro1">
          <table:table-cell/>
          <table:table-cell table:style-name="ce9" office:value-type="string" calcext:value-type="string">
            <text:p>Escala Equipe Médica</text:p>
          </table:table-cell>
          <table:table-cell table:number-columns-repeated="6"/>
          <table:table-cell table:style-name="ce16"/>
          <table:table-cell table:style-name="ce10" table:number-columns-repeated="16375"/>
        </table:table-row>
        <table:table-row table:style-name="ro1">
          <table:table-cell/>
          <table:table-cell table:style-name="ce9" office:value-type="string" calcext:value-type="string">
            <text:p>Mês: SETEMBRO</text:p>
          </table:table-cell>
          <table:table-cell table:number-columns-repeated="6"/>
          <table:table-cell table:style-name="ce16"/>
          <table:table-cell table:style-name="ce10" table:number-columns-repeated="16375"/>
        </table:table-row>
        <table:table-row table:style-name="ro1">
          <table:table-cell/>
          <table:table-cell table:style-name="ce9" office:value-type="string" calcext:value-type="string">
            <text:p>Ano: 2026</text:p>
          </table:table-cell>
          <table:table-cell table:number-columns-repeated="6"/>
          <table:table-cell table:style-name="ce16"/>
          <table:table-cell table:style-name="ce10" table:number-columns-repeated="16375"/>
        </table:table-row>
        <table:table-row table:style-name="ro1">
          <table:table-cell/>
          <table:table-cell table:style-name="ce10"/>
          <table:table-cell table:number-columns-repeated="6"/>
          <table:table-cell table:style-name="ce16"/>
          <table:table-cell table:style-name="ce10" table:number-columns-repeated="16375"/>
        </table:table-row>
        <table:table-row table:style-name="ro1">
          <table:table-cell table:style-name="ce2" office:value-type="string" calcext:value-type="string">
            <text:p>Nome da Unidade</text:p>
          </table:table-cell>
          <table:table-cell table:style-name="ce2" office:value-type="string" calcext:value-type="string">
            <text:p>Nome do Profissional</text:p>
          </table:table-cell>
          <table:table-cell table:style-name="ce2" office:value-type="string" calcext:value-type="string">
            <text:p>Vínculo Empregatício</text:p>
          </table:table-cell>
          <table:table-cell table:style-name="ce2" office:value-type="string" calcext:value-type="string">
            <text:p>Especialidade</text:p>
          </table:table-cell>
          <table:table-cell table:style-name="ce2" office:value-type="string" calcext:value-type="string">
            <text:p>Local (Posto de Trabalho)</text:p>
          </table:table-cell>
          <table:table-cell table:style-name="ce2" office:value-type="string" calcext:value-type="string">
            <text:p>CRM</text:p>
          </table:table-cell>
          <table:table-cell table:style-name="ce2" office:value-type="string" calcext:value-type="string">
            <text:p>RQE</text:p>
          </table:table-cell>
          <table:table-cell table:style-name="ce2" office:value-type="string" calcext:value-type="string">
            <text:p>DIA</text:p>
          </table:table-cell>
          <table:table-cell table:style-name="ce7" office:value-type="string" calcext:value-type="string">
            <text:p>Horário de Atendimento</text:p>
          </table:table-cell>
          <table:table-cell table:style-name="ce1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Adriana Chaveiro De Andrade Brito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2640" calcext:value-type="float">
            <text:p>22640</text:p>
          </table:table-cell>
          <table:table-cell table:style-name="ce3" office:value-type="string" calcext:value-type="string">
            <text:p> 1782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driana Pereira Miguel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torrinopediatr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float" office:value="17185" calcext:value-type="float">
            <text:p>17185</text:p>
          </table:table-cell>
          <table:table-cell table:style-name="ce3" office:value-type="float" office:value="11444" calcext:value-type="float">
            <text:p>11444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exandre Costa Albin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string" calcext:value-type="string">
            <text:p> 17774</text:p>
          </table:table-cell>
          <table:table-cell table:style-name="ce3" office:value-type="float" office:value="10440" calcext:value-type="float">
            <text:p>1044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ice Eliane Almeida Morai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Sala Vermelha</text:p>
          </table:table-cell>
          <table:table-cell table:style-name="ce45" office:value-type="string" calcext:value-type="string">
            <text:p> 5215</text:p>
          </table:table-cell>
          <table:table-cell table:style-name="ce3" office:value-type="float" office:value="989" calcext:value-type="float">
            <text:p>98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ice Eliane Almeida Morai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Uti respiratoria</text:p>
          </table:table-cell>
          <table:table-cell table:style-name="ce3" office:value-type="string" calcext:value-type="string">
            <text:p> 5215</text:p>
          </table:table-cell>
          <table:table-cell table:style-name="ce3" office:value-type="float" office:value="989" calcext:value-type="float">
            <text:p>989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ice Eliane Almeida Morai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3" office:value-type="float" office:value="5215" calcext:value-type="float">
            <text:p>5215</text:p>
          </table:table-cell>
          <table:table-cell table:style-name="ce45" office:value-type="float" office:value="989" calcext:value-type="float">
            <text:p>98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Alice Leite Mesquit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45" office:value-type="float" office:value="25378" calcext:value-type="float">
            <text:p>25378</text:p>
          </table:table-cell>
          <table:table-cell table:style-name="ce3" office:value-type="float" office:value="16984" calcext:value-type="float">
            <text:p>1698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ine Cardoso Marciano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0203" calcext:value-type="float">
            <text:p>20203</text:p>
          </table:table-cell>
          <table:table-cell table:style-name="ce3" office:value-type="float" office:value="19235" calcext:value-type="float">
            <text:p>19235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Aline Cardoso Marcian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 </text:p>
          </table:table-cell>
          <table:table-cell table:style-name="ce3" office:value-type="float" office:value="20203" calcext:value-type="float">
            <text:p>20203</text:p>
          </table:table-cell>
          <table:table-cell table:style-name="ce3" office:value-type="float" office:value="19235" calcext:value-type="float">
            <text:p>19235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 table:style-name="ce10" table:number-columns-repeated="16375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ine Soares Velasc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 </text:p>
          </table:table-cell>
          <table:table-cell table:style-name="ce3" office:value-type="float" office:value="16836" calcext:value-type="float">
            <text:p>16836</text:p>
          </table:table-cell>
          <table:table-cell table:style-name="ce45" office:value-type="float" office:value="11740" calcext:value-type="float">
            <text:p>11740</text:p>
          </table:table-cell>
          <table:table-cell table:style-name="ce45" office:value-type="string" calcext:value-type="string">
            <text:p>Plantao de 06 horas</text:p>
          </table:table-cell>
          <table:table-cell table:style-name="ce26" office:value-type="string" calcext:value-type="string">
            <text:p>13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Aline Soares Velasco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16836" calcext:value-type="float">
            <text:p>16836</text:p>
          </table:table-cell>
          <table:table-cell table:style-name="ce3" office:value-type="float" office:value="11740" calcext:value-type="float">
            <text:p>11740</text:p>
          </table:table-cell>
          <table:table-cell table:style-name="ce64" office:value-type="string" calcext:value-type="string">
            <text:p>Plantao de 06 horas</text:p>
          </table:table-cell>
          <table:table-cell table:style-name="ce65" office:value-type="string" calcext:value-type="string">
            <text:p>13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llana Karen Dias Lin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37821" calcext:value-type="float">
            <text:p>37821</text:p>
          </table:table-cell>
          <table:table-cell table:style-name="ce3" office:value-type="float" office:value="20579" calcext:value-type="float">
            <text:p>20579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mabile Jordane De Lima Valeriane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6667" calcext:value-type="float">
            <text:p>26667</text:p>
          </table:table-cell>
          <table:table-cell table:style-name="ce3" office:value-type="float" office:value="18571" calcext:value-type="float">
            <text:p>18571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manda Camargo Pantaleao Cardoso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UTI</text:p>
          </table:table-cell>
          <table:table-cell table:style-name="ce3" office:value-type="float" office:value="11023" calcext:value-type="float">
            <text:p>11023</text:p>
          </table:table-cell>
          <table:table-cell table:style-name="ce3" office:value-type="float" office:value="6560" calcext:value-type="float">
            <text:p>656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Amanda Camargo Pantaleao Cardos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B</text:p>
          </table:table-cell>
          <table:table-cell table:style-name="ce3" office:value-type="float" office:value="11023" calcext:value-type="float">
            <text:p>11023</text:p>
          </table:table-cell>
          <table:table-cell table:style-name="ce3" office:value-type="float" office:value="6560" calcext:value-type="float">
            <text:p>6560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Amilson Marçal Ferreira Borg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26" office:value-type="string" calcext:value-type="string">
            <text:p>Cirurgia Eletiva</text:p>
          </table:table-cell>
          <table:table-cell table:style-name="ce3" office:value-type="float" office:value="12901" calcext:value-type="float">
            <text:p>12901</text:p>
          </table:table-cell>
          <table:table-cell table:style-name="ce3" office:value-type="float" office:value="9230" calcext:value-type="float">
            <text:p>9230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Amélia Barros Pettersen 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Diarista/ambulatório</text:p>
          </table:table-cell>
          <table:table-cell table:number-columns-repeated="2" table:style-name="ce3" office:value-type="float" office:value="16206" calcext:value-type="float">
            <text:p>16206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Carolina Ferreira De Azevedo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3337" calcext:value-type="float">
            <text:p>23337</text:p>
          </table:table-cell>
          <table:table-cell table:style-name="ce3" office:value-type="float" office:value="15737" calcext:value-type="float">
            <text:p>15737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h as 19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Carolina Lemes David Portes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Infectologista Pediatra</text:p>
          </table:table-cell>
          <table:table-cell table:style-name="ce26" office:value-type="string" calcext:value-type="string">
            <text:p>Ambulatorio</text:p>
          </table:table-cell>
          <table:table-cell table:style-name="ce45" office:value-type="float" office:value="12895" calcext:value-type="float">
            <text:p>12895</text:p>
          </table:table-cell>
          <table:table-cell table:style-name="ce45" office:value-type="float" office:value="10203" calcext:value-type="float">
            <text:p>10203</text:p>
          </table:table-cell>
          <table:table-cell table:style-name="ce45" office:value-type="string" calcext:value-type="string">
            <text:p>4 horas quarta-feira</text:p>
          </table:table-cell>
          <table:table-cell table:style-name="ce26" office:value-type="string" calcext:value-type="string">
            <text:p>13:00 ás 17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Carolina Oliveira Menez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Diarista</text:p>
          </table:table-cell>
          <table:table-cell table:style-name="ce3" office:value-type="float" office:value="25602" calcext:value-type="float">
            <text:p>25602</text:p>
          </table:table-cell>
          <table:table-cell table:style-name="ce3" office:value-type="float" office:value="13625" calcext:value-type="float">
            <text:p>13625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3" office:value-type="string" calcext:value-type="string">
            <text:p>Ana Cláudia Rosa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/Sala Vermelha</text:p>
          </table:table-cell>
          <table:table-cell table:style-name="ce3" office:value-type="float" office:value="18387" calcext:value-type="float">
            <text:p>18387</text:p>
          </table:table-cell>
          <table:table-cell table:style-name="ce3" office:value-type="float" office:value="9369" calcext:value-type="float">
            <text:p>9369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Ana Luiza Nunes Drumond De Freita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Endocrinopediatra</text:p>
          </table:table-cell>
          <table:table-cell table:style-name="ce26" office:value-type="string" calcext:value-type="string">
            <text:p>Ambulatorio</text:p>
          </table:table-cell>
          <table:table-cell table:style-name="ce45" office:value-type="float" office:value="24182" calcext:value-type="float">
            <text:p>24182</text:p>
          </table:table-cell>
          <table:table-cell table:style-name="ce3" office:value-type="float" office:value="18959" calcext:value-type="float">
            <text:p>18959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Mateus Simoes Teixeira E Silv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Nefr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13695" calcext:value-type="float">
            <text:p>13695</text:p>
          </table:table-cell>
          <table:table-cell table:style-name="ce3" office:value-type="float" office:value="9577" calcext:value-type="float">
            <text:p>9577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Mateus Simoes Teixeira E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Nefr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13695" calcext:value-type="float">
            <text:p>13695</text:p>
          </table:table-cell>
          <table:table-cell table:style-name="ce3" office:value-type="float" office:value="9577" calcext:value-type="float">
            <text:p>9577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Paula Ligoski Dal Ast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Gastropediatra</text:p>
          </table:table-cell>
          <table:table-cell table:style-name="ce31" office:value-type="string" calcext:value-type="string">
            <text:p>Ambulatorio/Diarista</text:p>
          </table:table-cell>
          <table:table-cell table:style-name="ce3" office:value-type="float" office:value="20409" calcext:value-type="float">
            <text:p>20409</text:p>
          </table:table-cell>
          <table:table-cell table:style-name="ce3" office:value-type="float" office:value="13872" calcext:value-type="float">
            <text:p>13872</text:p>
          </table:table-cell>
          <table:table-cell table:style-name="ce45" office:value-type="string" calcext:value-type="string">
            <text:p>Plantão de 4 horas</text:p>
          </table:table-cell>
          <table:table-cell table:style-name="ce26" office:value-type="string" calcext:value-type="string">
            <text:p>08:00h às 12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Ana Paula Vecchi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a Reumatologista</text:p>
          </table:table-cell>
          <table:table-cell table:style-name="ce40" office:value-type="string" calcext:value-type="string">
            <text:p>Ambulatorio</text:p>
          </table:table-cell>
          <table:table-cell table:style-name="ce3" office:value-type="float" office:value="9137" calcext:value-type="float">
            <text:p>9137</text:p>
          </table:table-cell>
          <table:table-cell table:style-name="ce3" office:value-type="float" office:value="9408" calcext:value-type="float">
            <text:p>9408</text:p>
          </table:table-cell>
          <table:table-cell table:style-name="ce64" office:value-type="string" calcext:value-type="string">
            <text:p>Plantao de 04 horas</text:p>
          </table:table-cell>
          <table:table-cell table:style-name="ce65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Ana Paula Vecchi</text:p>
          </table:table-cell>
          <table:table-cell table:style-name="ce11" office:value-type="string" calcext:value-type="string">
            <text:p>SES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9137" calcext:value-type="float">
            <text:p>9137</text:p>
          </table:table-cell>
          <table:table-cell table:style-name="ce3" office:value-type="float" office:value="9408" calcext:value-type="float">
            <text:p>9408</text:p>
          </table:table-cell>
          <table:table-cell table:style-name="ce64" office:value-type="string" calcext:value-type="string">
            <text:p>Plantao de 05:30 horas</text:p>
          </table:table-cell>
          <table:table-cell table:style-name="ce65" office:value-type="string" calcext:value-type="string">
            <text:p>Livre 08:00 | 13:30 - 5:30 h Diurno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 Paula Viana De Siqu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1 A</text:p>
          </table:table-cell>
          <table:table-cell table:style-name="ce45" office:value-type="float" office:value="17491" calcext:value-type="float">
            <text:p>17491</text:p>
          </table:table-cell>
          <table:table-cell table:style-name="ce45" office:value-type="float" office:value="17147" calcext:value-type="float">
            <text:p>1714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alice Almeida Andrade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 </text:p>
          </table:table-cell>
          <table:table-cell table:style-name="ce3" office:value-type="string" calcext:value-type="string">
            <text:p> 19773</text:p>
          </table:table-cell>
          <table:table-cell table:style-name="ce3" office:value-type="float" office:value="14217" calcext:value-type="float">
            <text:p>1421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dre Elias Abreu Passo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19937" calcext:value-type="float">
            <text:p>19937</text:p>
          </table:table-cell>
          <table:table-cell table:style-name="ce3" office:value-type="float" office:value="15771" calcext:value-type="float">
            <text:p>15771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dre Luiz Batista Da Cost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26" office:value-type="string" calcext:value-type="string">
            <text:p>Cirurgia Pediatrica/Ambulatorio</text:p>
          </table:table-cell>
          <table:table-cell table:style-name="ce3" office:value-type="float" office:value="4136" calcext:value-type="float">
            <text:p>4136</text:p>
          </table:table-cell>
          <table:table-cell table:style-name="ce45" office:value-type="float" office:value="1037" calcext:value-type="float">
            <text:p>1037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gela Nascimento Da Silva Mor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1 A/ A2</text:p>
          </table:table-cell>
          <table:table-cell table:style-name="ce3" office:value-type="float" office:value="17581" calcext:value-type="float">
            <text:p>17581</text:p>
          </table:table-cell>
          <table:table-cell table:style-name="ce3" office:value-type="float" office:value="11974" calcext:value-type="float">
            <text:p>11974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13:00h às 1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na Karolyna Rosa Machado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46" office:value-type="float" office:value="23633" calcext:value-type="float">
            <text:p>23633</text:p>
          </table:table-cell>
          <table:table-cell table:style-name="ce46" office:value-type="float" office:value="17000" calcext:value-type="float">
            <text:p>1700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tonio Fernando De Mendonc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3428" calcext:value-type="float">
            <text:p>3428</text:p>
          </table:table-cell>
          <table:table-cell table:style-name="ce45" office:value-type="float" office:value="1621" calcext:value-type="float">
            <text:p>1621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tônio Fernando De Mendonç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45" office:value-type="float" office:value="3428" calcext:value-type="float">
            <text:p>3428</text:p>
          </table:table-cell>
          <table:table-cell table:style-name="ce45" office:value-type="float" office:value="1621" calcext:value-type="float">
            <text:p>162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ntonio Fernando Sousa E Silva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4356" calcext:value-type="float">
            <text:p>24356</text:p>
          </table:table-cell>
          <table:table-cell table:style-name="ce3" office:value-type="float" office:value="19178" calcext:value-type="float">
            <text:p>1917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racely Rosa De Oliveira</text:p>
          </table:table-cell>
          <table:table-cell table:style-name="ce11" office:value-type="string" calcext:value-type="string">
            <text:p>SES</text:p>
          </table:table-cell>
          <table:table-cell table:style-name="ce24" office:value-type="string" calcext:value-type="string">
            <text:p>Medico Dermatologist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6543" calcext:value-type="float">
            <text:p>6543</text:p>
          </table:table-cell>
          <table:table-cell table:style-name="ce3" office:value-type="float" office:value="7152" calcext:value-type="float">
            <text:p>7152</text:p>
          </table:table-cell>
          <table:table-cell table:style-name="ce45" office:value-type="string" calcext:value-type="string">
            <text:p>Plantao de 06 horas</text:p>
          </table:table-cell>
          <table:table-cell table:style-name="ce26" office:value-type="string" calcext:value-type="string">
            <text:p>13:00 ás 17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racely Rosa De Oliveira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Uti</text:p>
          </table:table-cell>
          <table:table-cell table:style-name="ce3" office:value-type="float" office:value="6543" calcext:value-type="float">
            <text:p>6543</text:p>
          </table:table-cell>
          <table:table-cell table:style-name="ce3" office:value-type="float" office:value="7152" calcext:value-type="float">
            <text:p>715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19:00 ás 07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Augusto Cesar Machado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1178" calcext:value-type="float">
            <text:p>21178</text:p>
          </table:table-cell>
          <table:table-cell table:style-name="ce3" office:value-type="float" office:value="10772" calcext:value-type="float">
            <text:p>1077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Augusto Cesar Machad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Respiratoria</text:p>
          </table:table-cell>
          <table:table-cell table:style-name="ce29" office:value-type="float" office:value="21178" calcext:value-type="float">
            <text:p>21178</text:p>
          </table:table-cell>
          <table:table-cell table:style-name="ce60" office:value-type="float" office:value="10772" calcext:value-type="float">
            <text:p>1077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alduino Henrique Lin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1 A</text:p>
          </table:table-cell>
          <table:table-cell table:style-name="ce45" office:value-type="float" office:value="17327" calcext:value-type="float">
            <text:p>17327</text:p>
          </table:table-cell>
          <table:table-cell table:style-name="ce3" office:value-type="float" office:value="18490" calcext:value-type="float">
            <text:p>1849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arbara Maria Biage Teix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A2</text:p>
          </table:table-cell>
          <table:table-cell table:style-name="ce45" office:value-type="float" office:value="20263" calcext:value-type="float">
            <text:p>20263</text:p>
          </table:table-cell>
          <table:table-cell table:style-name="ce45" office:value-type="float" office:value="12442" calcext:value-type="float">
            <text:p>1244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árbara Maria Biage Teix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0263" calcext:value-type="float">
            <text:p>20263</text:p>
          </table:table-cell>
          <table:table-cell table:style-name="ce3" office:value-type="string" calcext:value-type="string">
            <text:p> 1244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ianca Bomfim Da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45" office:value-type="float" office:value="34182" calcext:value-type="float">
            <text:p>34182</text:p>
          </table:table-cell>
          <table:table-cell table:style-name="ce3" office:value-type="float" office:value="18665" calcext:value-type="float">
            <text:p>1866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reno Ricardo Gomes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25067" calcext:value-type="float">
            <text:p>25067</text:p>
          </table:table-cell>
          <table:table-cell table:style-name="ce45" office:value-type="float" office:value="18391" calcext:value-type="float">
            <text:p>1839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runa Eugenia Horbylon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0296" calcext:value-type="float">
            <text:p>20296</text:p>
          </table:table-cell>
          <table:table-cell table:style-name="ce3" office:value-type="float" office:value="16914" calcext:value-type="float">
            <text:p>16914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Bruna Eugenia Horbylon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20296" calcext:value-type="float">
            <text:p>20296</text:p>
          </table:table-cell>
          <table:table-cell table:style-name="ce3" office:value-type="float" office:value="16914" calcext:value-type="float">
            <text:p>1691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Bruna Eugenia Horbylon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296" calcext:value-type="float">
            <text:p>2296</text:p>
          </table:table-cell>
          <table:table-cell table:style-name="ce3" office:value-type="float" office:value="8073" calcext:value-type="float">
            <text:p>8073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runa Eugenia Horbylon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2296" calcext:value-type="float">
            <text:p>2296</text:p>
          </table:table-cell>
          <table:table-cell table:style-name="ce3" office:value-type="float" office:value="8073" calcext:value-type="float">
            <text:p>8073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runa Queiroz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24561" calcext:value-type="float">
            <text:p>24561</text:p>
          </table:table-cell>
          <table:table-cell table:style-name="ce45" office:value-type="float" office:value="18608" calcext:value-type="float">
            <text:p>1860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Bruna Queiroz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4561" calcext:value-type="float">
            <text:p>24561</text:p>
          </table:table-cell>
          <table:table-cell table:style-name="ce3" office:value-type="float" office:value="18608" calcext:value-type="float">
            <text:p>18608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runa Scardua Rabel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45" office:value-type="float" office:value="23047" calcext:value-type="float">
            <text:p>23047</text:p>
          </table:table-cell>
          <table:table-cell table:style-name="ce3" office:value-type="float" office:value="14748" calcext:value-type="float">
            <text:p>1474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Bruna Yana De Carvalho Lin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a oftalmologist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25496" calcext:value-type="float">
            <text:p>25496</text:p>
          </table:table-cell>
          <table:table-cell table:style-name="ce3" office:value-type="float" office:value="16928" calcext:value-type="float">
            <text:p>16928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Caio Castro Mendanha Barros 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3747" calcext:value-type="float">
            <text:p>23747</text:p>
          </table:table-cell>
          <table:table-cell table:style-name="ce3" office:value-type="float" office:value="15731" calcext:value-type="float">
            <text:p>15731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airo Batista Resende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45" office:value-type="float" office:value="31156" calcext:value-type="float">
            <text:p>31156</text:p>
          </table:table-cell>
          <table:table-cell table:style-name="ce45" office:value-type="float" office:value="21277" calcext:value-type="float">
            <text:p>2127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amila Chavier De Oliveira 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Gastropediatra</text:p>
          </table:table-cell>
          <table:table-cell table:style-name="ce31" office:value-type="string" calcext:value-type="string">
            <text:p>Ambulatorio/Diarista</text:p>
          </table:table-cell>
          <table:table-cell table:style-name="ce3" office:value-type="float" office:value="22066" calcext:value-type="float">
            <text:p>22066</text:p>
          </table:table-cell>
          <table:table-cell table:style-name="ce3" office:value-type="float" office:value="19641" calcext:value-type="float">
            <text:p>19641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 ou 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aroline Cunha Fernandes Carvalho Pessoa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5073" calcext:value-type="float">
            <text:p>25073</text:p>
          </table:table-cell>
          <table:table-cell table:style-name="ce3" office:value-type="float" office:value="18616" calcext:value-type="float">
            <text:p>1861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aroline Mendes Santo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3656" calcext:value-type="float">
            <text:p>23656</text:p>
          </table:table-cell>
          <table:table-cell table:style-name="ce3" office:value-type="float" office:value="17858" calcext:value-type="float">
            <text:p>1785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aroline Quilice Naccarato</text:p>
          </table:table-cell>
          <table:table-cell table:style-name="ce11" office:value-type="string" calcext:value-type="string">
            <text:p>CLT</text:p>
          </table:table-cell>
          <table:table-cell table:style-name="ce24" office:value-type="string" calcext:value-type="string">
            <text:p>Medico Endocrin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21626" calcext:value-type="float">
            <text:p>21626</text:p>
          </table:table-cell>
          <table:table-cell table:style-name="ce3" office:value-type="float" office:value="21627" calcext:value-type="float">
            <text:p>21627</text:p>
          </table:table-cell>
          <table:table-cell table:style-name="ce45" office:value-type="string" calcext:value-type="string">
            <text:p>Plantão de 06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Celio Gomes Da Silva Neto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number-columns-repeated="2" table:style-name="ce3" office:value-type="float" office:value="18186" calcext:value-type="float">
            <text:p>18186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hristiano Soares De Carmarg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10370" calcext:value-type="float">
            <text:p>10370</text:p>
          </table:table-cell>
          <table:table-cell table:style-name="ce3" office:value-type="float" office:value="5994" calcext:value-type="float">
            <text:p>599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Cyanna Nunes Da Rocha Dias 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23900" calcext:value-type="float">
            <text:p>23900</text:p>
          </table:table-cell>
          <table:table-cell table:style-name="ce3" office:value-type="float" office:value="15956" calcext:value-type="float">
            <text:p>15956</text:p>
          </table:table-cell>
          <table:table-cell table:style-name="ce45" office:value-type="string" calcext:value-type="string">
            <text:p>Plantao de 8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aniel Alves Da Silva</text:p>
          </table:table-cell>
          <table:table-cell table:style-name="ce11" office:value-type="string" calcext:value-type="string">
            <text:p>SES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3933" calcext:value-type="float">
            <text:p>3933</text:p>
          </table:table-cell>
          <table:table-cell table:style-name="ce3" office:value-type="float" office:value="2548" calcext:value-type="float">
            <text:p>2548</text:p>
          </table:table-cell>
          <table:table-cell table:style-name="ce3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aniel Barusco Duran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31865" calcext:value-type="float">
            <text:p>31865</text:p>
          </table:table-cell>
          <table:table-cell table:style-name="ce3" office:value-type="float" office:value="17414" calcext:value-type="float">
            <text:p>1741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aniela Carioli Sanch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ardiologist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29735" calcext:value-type="float">
            <text:p>29735</text:p>
          </table:table-cell>
          <table:table-cell table:style-name="ce3" office:value-type="float" office:value="16071" calcext:value-type="float">
            <text:p>16071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Apartir da 08:00 Conforme demanda do hospital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arlo Peres Dos Santos Filh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8021" calcext:value-type="float">
            <text:p>8021</text:p>
          </table:table-cell>
          <table:table-cell table:style-name="ce3" office:value-type="float" office:value="20463" calcext:value-type="float">
            <text:p>2046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ébora Alves De Oliveira Aguiar</text:p>
          </table:table-cell>
          <table:table-cell table:style-name="ce24" office:value-type="string" calcext:value-type="string">
            <text:p>CLT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20229" calcext:value-type="float">
            <text:p>20229</text:p>
          </table:table-cell>
          <table:table-cell table:style-name="ce3" office:value-type="float" office:value="14715" calcext:value-type="float">
            <text:p>1471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3" office:value-type="string" calcext:value-type="string">
            <text:p>Denis Ferreira De Borba 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18629" calcext:value-type="float">
            <text:p>18629</text:p>
          </table:table-cell>
          <table:table-cell table:style-name="ce3" office:value-type="float" office:value="12432" calcext:value-type="float">
            <text:p>12432</text:p>
          </table:table-cell>
          <table:table-cell table:style-name="ce64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enise Mendonça Borges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Neurologista</text:p>
          </table:table-cell>
          <table:table-cell table:style-name="ce31" office:value-type="string" calcext:value-type="string">
            <text:p>Ambulatório/parecer</text:p>
          </table:table-cell>
          <table:table-cell table:style-name="ce3" office:value-type="float" office:value="22230" calcext:value-type="float">
            <text:p>22230</text:p>
          </table:table-cell>
          <table:table-cell table:style-name="ce3" office:value-type="float" office:value="15686" calcext:value-type="float">
            <text:p>15686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Diego Brandão Siqu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17623" calcext:value-type="float">
            <text:p>17623</text:p>
          </table:table-cell>
          <table:table-cell table:style-name="ce3" office:value-type="float" office:value="15986" calcext:value-type="float">
            <text:p>15986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Eduardo Marzola Grandini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7285" calcext:value-type="float">
            <text:p>27285</text:p>
          </table:table-cell>
          <table:table-cell table:style-name="ce3" office:value-type="float" office:value="15001" calcext:value-type="float">
            <text:p>15001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Eduardo Moreira Alves Ne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Neurologist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15741" calcext:value-type="float">
            <text:p>15741</text:p>
          </table:table-cell>
          <table:table-cell table:style-name="ce3" office:value-type="float" office:value="11829" calcext:value-type="float">
            <text:p>11829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Elenilson De Godoy Alves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/Sala Vermelha</text:p>
          </table:table-cell>
          <table:table-cell table:style-name="ce3" office:value-type="float" office:value="3675" calcext:value-type="float">
            <text:p>3675</text:p>
          </table:table-cell>
          <table:table-cell table:style-name="ce3" office:value-type="float" office:value="2079" calcext:value-type="float">
            <text:p>207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Eriberto Clemente Net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</text:p>
          </table:table-cell>
          <table:table-cell table:style-name="ce3" office:value-type="float" office:value="8470" calcext:value-type="float">
            <text:p>8470</text:p>
          </table:table-cell>
          <table:table-cell table:style-name="ce3" office:value-type="float" office:value="3835" calcext:value-type="float">
            <text:p>383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Erika Fukushma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Gastropediatr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float" office:value="10220" calcext:value-type="float">
            <text:p>10220</text:p>
          </table:table-cell>
          <table:table-cell table:style-name="ce3" office:value-type="float" office:value="9399" calcext:value-type="float">
            <text:p>9399</text:p>
          </table:table-cell>
          <table:table-cell table:style-name="ce45" office:value-type="string" calcext:value-type="string">
            <text:p>Plantao de 05 horas</text:p>
          </table:table-cell>
          <table:table-cell table:style-name="ce26" office:value-type="string" calcext:value-type="string">
            <text:p>07:00h as 12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Everaldo Tavares De Brito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5576" calcext:value-type="float">
            <text:p>25576</text:p>
          </table:table-cell>
          <table:table-cell table:style-name="ce3" office:value-type="string" calcext:value-type="string">
            <text:p> 21124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Everton Sousa De Pont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B</text:p>
          </table:table-cell>
          <table:table-cell table:style-name="ce3" office:value-type="float" office:value="20224" calcext:value-type="float">
            <text:p>20224</text:p>
          </table:table-cell>
          <table:table-cell table:style-name="ce3" office:value-type="float" office:value="14201" calcext:value-type="float">
            <text:p>14201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Everton Sousa De Pontes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o Intensivista</text:p>
          </table:table-cell>
          <table:table-cell table:style-name="ce31" office:value-type="string" calcext:value-type="string">
            <text:p>UTI Respiratoria</text:p>
          </table:table-cell>
          <table:table-cell table:style-name="ce3" office:value-type="float" office:value="20224" calcext:value-type="float">
            <text:p>20224</text:p>
          </table:table-cell>
          <table:table-cell table:style-name="ce3" office:value-type="float" office:value="14201" calcext:value-type="float">
            <text:p>14201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 ás 19:00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abiana Fernandes Toledo 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17993" calcext:value-type="float">
            <text:p>17993</text:p>
          </table:table-cell>
          <table:table-cell table:style-name="ce45" office:value-type="float" office:value="11135" calcext:value-type="float">
            <text:p>1113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austo Carlos Dorninger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A2</text:p>
          </table:table-cell>
          <table:table-cell table:style-name="ce45" office:value-type="float" office:value="28738" calcext:value-type="float">
            <text:p>28738</text:p>
          </table:table-cell>
          <table:table-cell table:style-name="ce3" office:value-type="float" office:value="15366" calcext:value-type="float">
            <text:p>1536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austo Carlos Dorninger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Sala Vermelha</text:p>
          </table:table-cell>
          <table:table-cell table:style-name="ce3" office:value-type="float" office:value="28738" calcext:value-type="float">
            <text:p>28738</text:p>
          </table:table-cell>
          <table:table-cell table:style-name="ce3" office:value-type="float" office:value="15366" calcext:value-type="float">
            <text:p>1536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ernanda Nunes Bretas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Respiratoria</text:p>
          </table:table-cell>
          <table:table-cell table:style-name="ce3" office:value-type="float" office:value="17144" calcext:value-type="float">
            <text:p>17144</text:p>
          </table:table-cell>
          <table:table-cell table:style-name="ce3" office:value-type="float" office:value="16133" calcext:value-type="float">
            <text:p>1613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ernanda Pires Muniz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1882" calcext:value-type="float">
            <text:p>21882</text:p>
          </table:table-cell>
          <table:table-cell table:style-name="ce3" office:value-type="float" office:value="11384" calcext:value-type="float">
            <text:p>1138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ernando Martins Dos Santos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Cirugião Vascular</text:p>
          </table:table-cell>
          <table:table-cell table:style-name="ce3" office:value-type="float" office:value="6374" calcext:value-type="float">
            <text:p>6374</text:p>
          </table:table-cell>
          <table:table-cell table:style-name="ce3" office:value-type="float" office:value="2423" calcext:value-type="float">
            <text:p>2423</text:p>
          </table:table-cell>
          <table:table-cell table:style-name="ce45" office:value-type="string" calcext:value-type="string">
            <text:p>Plantao de 06 horas</text:p>
          </table:table-cell>
          <table:table-cell table:style-name="ce31" office:value-type="string" calcext:value-type="string">
            <text:p>07:00 ás 17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Flavia Santos Silva Oliveira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0231" calcext:value-type="float">
            <text:p>20231</text:p>
          </table:table-cell>
          <table:table-cell table:style-name="ce3" office:value-type="float" office:value="18196" calcext:value-type="float">
            <text:p>18196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Flávio Antônio Toledo Sônego 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16546" calcext:value-type="float">
            <text:p>16546</text:p>
          </table:table-cell>
          <table:table-cell table:style-name="ce3" office:value-type="float" office:value="12334" calcext:value-type="float">
            <text:p>12334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Francisco De Sousa M. A. Junior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45" office:value-type="float" office:value="27819" calcext:value-type="float">
            <text:p>27819</text:p>
          </table:table-cell>
          <table:table-cell table:style-name="ce3" office:value-type="float" office:value="21477" calcext:value-type="float">
            <text:p>2147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abriel Ricardo De Melo Dourad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7827" calcext:value-type="float">
            <text:p>27827</text:p>
          </table:table-cell>
          <table:table-cell table:style-name="ce3" office:value-type="float" office:value="14981" calcext:value-type="float">
            <text:p>14981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abriela Borges Caria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36826" calcext:value-type="float">
            <text:p>36826</text:p>
          </table:table-cell>
          <table:table-cell table:style-name="ce3" office:value-type="float" office:value="19848" calcext:value-type="float">
            <text:p>1984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abriela Da Silva Teixeira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9240" calcext:value-type="float">
            <text:p>29240</text:p>
          </table:table-cell>
          <table:table-cell table:style-name="ce3" office:value-type="float" office:value="20123" calcext:value-type="float">
            <text:p>20123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Gabriela De Souza Castro Vieir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3" office:value-type="float" office:value="20757" calcext:value-type="float">
            <text:p>20757</text:p>
          </table:table-cell>
          <table:table-cell table:style-name="ce3" office:value-type="float" office:value="17885" calcext:value-type="float">
            <text:p>17885</text:p>
          </table:table-cell>
          <table:table-cell table:style-name="ce45" office:value-type="string" calcext:value-type="string">
            <text:p>Plantão de 06 horas</text:p>
          </table:table-cell>
          <table:table-cell table:style-name="ce26" office:value-type="string" calcext:value-type="string">
            <text:p>07:00 ás 17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abriela Lanusse Sousa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Gastropediatra</text:p>
          </table:table-cell>
          <table:table-cell table:style-name="ce31" office:value-type="string" calcext:value-type="string">
            <text:p>Ambulatorio/Diarista</text:p>
          </table:table-cell>
          <table:table-cell table:style-name="ce3" office:value-type="float" office:value="25410" calcext:value-type="float">
            <text:p>25410</text:p>
          </table:table-cell>
          <table:table-cell table:style-name="ce3" office:value-type="float" office:value="19752" calcext:value-type="float">
            <text:p>19752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 ou 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Gabrielly Gomes Dos Santos 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45" office:value-type="float" office:value="26756" calcext:value-type="float">
            <text:p>26756</text:p>
          </table:table-cell>
          <table:table-cell table:style-name="ce3" office:value-type="float" office:value="18214" calcext:value-type="float">
            <text:p>1821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<text:s/>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abrielly Medeiros De Souz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triagem</text:p>
          </table:table-cell>
          <table:table-cell table:style-name="ce3" office:value-type="float" office:value="27348" calcext:value-type="float">
            <text:p>27348</text:p>
          </table:table-cell>
          <table:table-cell table:style-name="ce3" office:value-type="float" office:value="20085" calcext:value-type="float">
            <text:p>20085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eorthon Lacerda Dantas Sobrinh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13816" calcext:value-type="float">
            <text:p>13816</text:p>
          </table:table-cell>
          <table:table-cell table:style-name="ce3" office:value-type="float" office:value="8633" calcext:value-type="float">
            <text:p>863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Geovanny Martins R. Mota </text:p>
          </table:table-cell>
          <table:table-cell table:style-name="ce25" office:value-type="string" calcext:value-type="string">
            <text:p>Pessoa Juridica</text:p>
          </table:table-cell>
          <table:table-cell table:style-name="ce31" office:value-type="string" calcext:value-type="string">
            <text:p>Medico Anestesiologista</text:p>
          </table:table-cell>
          <table:table-cell table:style-name="ce11" office:value-type="string" calcext:value-type="string">
            <text:p>Centro Cirurgico </text:p>
          </table:table-cell>
          <table:table-cell table:style-name="ce3" office:value-type="float" office:value="26585" calcext:value-type="float">
            <text:p>26585</text:p>
          </table:table-cell>
          <table:table-cell table:style-name="ce3" office:value-type="float" office:value="18351" calcext:value-type="float">
            <text:p>18351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eovanny Martins Ribeiro Mot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45" office:value-type="float" office:value="26585" calcext:value-type="float">
            <text:p>26585</text:p>
          </table:table-cell>
          <table:table-cell table:style-name="ce3" office:value-type="float" office:value="18351" calcext:value-type="float">
            <text:p>1835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lenys Argentina Perez Tejed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UTI</text:p>
          </table:table-cell>
          <table:table-cell table:style-name="ce3" office:value-type="float" office:value="37697" calcext:value-type="float">
            <text:p>37697</text:p>
          </table:table-cell>
          <table:table-cell table:style-name="ce3" office:value-type="float" office:value="20554" calcext:value-type="float">
            <text:p>20554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recia Quinta Ribeiro De Souza</text:p>
          </table:table-cell>
          <table:table-cell table:style-name="ce24" office:value-type="string" calcext:value-type="string">
            <text:p>Medica do trabalho</text:p>
          </table:table-cell>
          <table:table-cell table:style-name="ce24" office:value-type="string" calcext:value-type="string">
            <text:p>SESMT</text:p>
          </table:table-cell>
          <table:table-cell table:style-name="ce31" office:value-type="string" calcext:value-type="string">
            <text:p>CLT</text:p>
          </table:table-cell>
          <table:table-cell table:style-name="ce3" office:value-type="float" office:value="11619" calcext:value-type="float">
            <text:p>11619</text:p>
          </table:table-cell>
          <table:table-cell table:style-name="ce3" office:value-type="float" office:value="10719" calcext:value-type="float">
            <text:p>10719</text:p>
          </table:table-cell>
          <table:table-cell table:style-name="ce45" office:value-type="string" calcext:value-type="string">
            <text:p>Administrativo</text:p>
          </table:table-cell>
          <table:table-cell table:style-name="ce26" office:value-type="string" calcext:value-type="string">
            <text:p>13:00|15:30|15:45|18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reyce Mara Rodrigues De Medeiro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45" office:value-type="float" office:value="18373" calcext:value-type="float">
            <text:p>18373</text:p>
          </table:table-cell>
          <table:table-cell table:style-name="ce3" office:value-type="float" office:value="11458" calcext:value-type="float">
            <text:p>1145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Guilherme Rocha Leao Cardoso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6605" calcext:value-type="float">
            <text:p>26605</text:p>
          </table:table-cell>
          <table:table-cell table:style-name="ce3" office:value-type="float" office:value="19818" calcext:value-type="float">
            <text:p>19818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uilherme Silva Augus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3" office:value-type="float" office:value="25806" calcext:value-type="float">
            <text:p>25806</text:p>
          </table:table-cell>
          <table:table-cell table:style-name="ce3" office:value-type="float" office:value="20672" calcext:value-type="float">
            <text:p>2067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Gustavo Henrique Pereira Da Silva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5517" calcext:value-type="float">
            <text:p>25517</text:p>
          </table:table-cell>
          <table:table-cell table:style-name="ce3" office:value-type="string" calcext:value-type="string">
            <text:p> 20124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Gustavo Vieira Ramos Ferreir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string" calcext:value-type="string">
            <text:p> 29642</text:p>
          </table:table-cell>
          <table:table-cell table:style-name="ce3" office:value-type="string" calcext:value-type="string">
            <text:p> 1577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Helio Lage Costa</text:p>
          </table:table-cell>
          <table:table-cell table:style-name="ce11" office:value-type="string" calcext:value-type="string">
            <text:p>CLT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12207" calcext:value-type="float">
            <text:p>12207</text:p>
          </table:table-cell>
          <table:table-cell table:style-name="ce3" office:value-type="float" office:value="6760" calcext:value-type="float">
            <text:p>6760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Hellen Paula Santos De Oliv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</text:p>
          </table:table-cell>
          <table:table-cell table:style-name="ce3" office:value-type="float" office:value="19897" calcext:value-type="float">
            <text:p>19897</text:p>
          </table:table-cell>
          <table:table-cell table:style-name="ce3" office:value-type="float" office:value="12070" calcext:value-type="float">
            <text:p>12070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Heloisa Gouveia Machado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Arlergia/Imunologia</text:p>
          </table:table-cell>
          <table:table-cell table:style-name="ce31" office:value-type="string" calcext:value-type="string">
            <text:p>Ambulatorio</text:p>
          </table:table-cell>
          <table:table-cell table:style-name="ce45" office:value-type="float" office:value="25584" calcext:value-type="float">
            <text:p>25584</text:p>
          </table:table-cell>
          <table:table-cell table:style-name="ce3" office:value-type="float" office:value="20563" calcext:value-type="float">
            <text:p>20563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Hugo Leonardo Nicesio Arantes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10733" calcext:value-type="float">
            <text:p>10733</text:p>
          </table:table-cell>
          <table:table-cell table:style-name="ce3" office:value-type="float" office:value="8704" calcext:value-type="float">
            <text:p>870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Humberto Barbosa De Souza Filh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Ambulatorio</text:p>
          </table:table-cell>
          <table:table-cell table:style-name="ce3" office:value-type="float" office:value="11332" calcext:value-type="float">
            <text:p>11332</text:p>
          </table:table-cell>
          <table:table-cell table:style-name="ce3" office:value-type="float" office:value="7546" calcext:value-type="float">
            <text:p>7546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naja De Figueiredo Martins Escaria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45" office:value-type="float" office:value="17653" calcext:value-type="float">
            <text:p>17653</text:p>
          </table:table-cell>
          <table:table-cell table:style-name="ce45" office:value-type="float" office:value="17829" calcext:value-type="float">
            <text:p>1782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rene Ribeiro Machado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6698" calcext:value-type="float">
            <text:p>6698</text:p>
          </table:table-cell>
          <table:table-cell table:style-name="ce45" office:value-type="float" office:value="1983" calcext:value-type="float">
            <text:p>198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07:00h às 13:00h/13:00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rene Ribeiro Machad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45" office:value-type="float" office:value="6698" calcext:value-type="float">
            <text:p>6698</text:p>
          </table:table-cell>
          <table:table-cell table:style-name="ce3" office:value-type="float" office:value="1983" calcext:value-type="float">
            <text:p>198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Irene Ribeiro Machado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6698" calcext:value-type="float">
            <text:p>6698</text:p>
          </table:table-cell>
          <table:table-cell table:style-name="ce3" office:value-type="float" office:value="1983" calcext:value-type="float">
            <text:p>198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sabella Luanna De Oliveira Martin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8636" calcext:value-type="float">
            <text:p>28636</text:p>
          </table:table-cell>
          <table:table-cell table:style-name="ce3" office:value-type="float" office:value="20154" calcext:value-type="float">
            <text:p>2015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zabella Cristina M. Barbosa Batist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23791" calcext:value-type="float">
            <text:p>23791</text:p>
          </table:table-cell>
          <table:table-cell table:style-name="ce45" office:value-type="float" office:value="16226" calcext:value-type="float">
            <text:p>1622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zabella Neves Araúj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12486" calcext:value-type="float">
            <text:p>12486</text:p>
          </table:table-cell>
          <table:table-cell table:style-name="ce3" office:value-type="float" office:value="11998" calcext:value-type="float">
            <text:p>11998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Izaura Costa Rodrigues Emidi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A2</text:p>
          </table:table-cell>
          <table:table-cell table:style-name="ce3" office:value-type="float" office:value="20577" calcext:value-type="float">
            <text:p>20577</text:p>
          </table:table-cell>
          <table:table-cell table:style-name="ce3" office:value-type="float" office:value="11108" calcext:value-type="float">
            <text:p>1110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Jackson Lima Azeved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19520" calcext:value-type="float">
            <text:p>19520</text:p>
          </table:table-cell>
          <table:table-cell table:style-name="ce3" office:value-type="float" office:value="11785" calcext:value-type="float">
            <text:p>11785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James Nogueira Piment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Respiratoria</text:p>
          </table:table-cell>
          <table:table-cell table:style-name="ce3" office:value-type="float" office:value="10062" calcext:value-type="float">
            <text:p>10062</text:p>
          </table:table-cell>
          <table:table-cell table:style-name="ce3" office:value-type="float" office:value="1565" calcext:value-type="float">
            <text:p>1565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<text:s/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anaina Soares Vieira Borghetti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9706" calcext:value-type="float">
            <text:p>9706</text:p>
          </table:table-cell>
          <table:table-cell table:style-name="ce3" office:value-type="float" office:value="9964" calcext:value-type="float">
            <text:p>996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aqueline Mendonça Gondim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23421" calcext:value-type="float">
            <text:p>23421</text:p>
          </table:table-cell>
          <table:table-cell table:style-name="ce3" office:value-type="float" office:value="17835" calcext:value-type="float">
            <text:p>17835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Jeania Christielis Damasceno De Souz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Neurologista</text:p>
          </table:table-cell>
          <table:table-cell table:style-name="ce26" office:value-type="string" calcext:value-type="string">
            <text:p>Parecer</text:p>
          </table:table-cell>
          <table:table-cell table:style-name="ce3" office:value-type="float" office:value="1383" calcext:value-type="float">
            <text:p>1383</text:p>
          </table:table-cell>
          <table:table-cell table:style-name="ce45" office:value-type="float" office:value="13530" calcext:value-type="float">
            <text:p>13530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oaquim Mota Vargas</text:p>
          </table:table-cell>
          <table:table-cell table:style-name="ce11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5528" calcext:value-type="float">
            <text:p>5528</text:p>
          </table:table-cell>
          <table:table-cell table:style-name="ce3" office:value-type="float" office:value="414" calcext:value-type="float">
            <text:p>414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Jordana Carla Cabral E Silv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0932" calcext:value-type="float">
            <text:p>20932</text:p>
          </table:table-cell>
          <table:table-cell table:style-name="ce3" office:value-type="float" office:value="17860" calcext:value-type="float">
            <text:p>1786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Jose Ferreira Silva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Ambulatorio</text:p>
          </table:table-cell>
          <table:table-cell table:style-name="ce3" office:value-type="float" office:value="5280" calcext:value-type="float">
            <text:p>5280</text:p>
          </table:table-cell>
          <table:table-cell table:style-name="ce3" office:value-type="float" office:value="504" calcext:value-type="float">
            <text:p>504</text:p>
          </table:table-cell>
          <table:table-cell table:style-name="ce64" office:value-type="string" calcext:value-type="string">
            <text:p>Plantao de 04 horas</text:p>
          </table:table-cell>
          <table:table-cell table:style-name="ce65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ose Joaquim Gomide Ne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/CC</text:p>
          </table:table-cell>
          <table:table-cell table:style-name="ce3" office:value-type="float" office:value="6024" calcext:value-type="float">
            <text:p>6024</text:p>
          </table:table-cell>
          <table:table-cell table:style-name="ce3" office:value-type="float" office:value="1722" calcext:value-type="float">
            <text:p>172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oseany Camargo Silva Berquo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3" office:value-type="float" office:value="16590" calcext:value-type="float">
            <text:p>16590</text:p>
          </table:table-cell>
          <table:table-cell table:style-name="ce3" office:value-type="float" office:value="13767" calcext:value-type="float">
            <text:p>1376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oyce Martins Costa</text:p>
          </table:table-cell>
          <table:table-cell table:style-name="ce11" office:value-type="string" calcext:value-type="string">
            <text:p>CLT</text:p>
          </table:table-cell>
          <table:table-cell table:style-name="ce11" office:value-type="string" calcext:value-type="string">
            <text:p>Medico Hebiatra</text:p>
          </table:table-cell>
          <table:table-cell table:style-name="ce31" office:value-type="string" calcext:value-type="string">
            <text:p>SEMAMB - Servico Medico Ambulatorio</text:p>
          </table:table-cell>
          <table:table-cell table:style-name="ce3" office:value-type="float" office:value="19137" calcext:value-type="float">
            <text:p>19137</text:p>
          </table:table-cell>
          <table:table-cell table:style-name="ce3" office:value-type="float" office:value="17578" calcext:value-type="float">
            <text:p>17578</text:p>
          </table:table-cell>
          <table:table-cell table:style-name="ce3" office:value-type="string" calcext:value-type="string">
            <text:p>Plantao de 6 horas</text:p>
          </table:table-cell>
          <table:table-cell table:style-name="ce31" office:value-type="string" calcext:value-type="string">
            <text:p>07:00 ÁS 13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uciane Feitosa Lisboa Cerdeira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UTI Respiratoria</text:p>
          </table:table-cell>
          <table:table-cell table:style-name="ce3" office:value-type="float" office:value="37186" calcext:value-type="float">
            <text:p>37186</text:p>
          </table:table-cell>
          <table:table-cell table:style-name="ce3" office:value-type="float" office:value="20497" calcext:value-type="float">
            <text:p>20497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Juliana Bosi Pereira Cardos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45" office:value-type="float" office:value="8951" calcext:value-type="float">
            <text:p>8951</text:p>
          </table:table-cell>
          <table:table-cell table:style-name="ce3" office:value-type="float" office:value="4889" calcext:value-type="float">
            <text:p>4889</text:p>
          </table:table-cell>
          <table:table-cell table:style-name="ce45" office:value-type="string" calcext:value-type="string">
            <text:p>Plantao de 06 horas</text:p>
          </table:table-cell>
          <table:table-cell table:style-name="ce26" office:value-type="string" calcext:value-type="string">
            <text:p>07:00h às 13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Juliana Queiroz Xavier</text:p>
          </table:table-cell>
          <table:table-cell table:style-name="ce11" office:value-type="string" calcext:value-type="string">
            <text:p>CLT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23754" calcext:value-type="float">
            <text:p>23754</text:p>
          </table:table-cell>
          <table:table-cell table:style-name="ce3" office:value-type="float" office:value="15963" calcext:value-type="float">
            <text:p>15963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Kamilla De Oliveira E Silva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4592" calcext:value-type="float">
            <text:p>24592</text:p>
          </table:table-cell>
          <table:table-cell table:style-name="ce3" office:value-type="float" office:value="20678" calcext:value-type="float">
            <text:p>2067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Karine Rebellato Muniz Lamounier</text:p>
          </table:table-cell>
          <table:table-cell table:style-name="ce26" office:value-type="string" calcext:value-type="string">
            <text:p>CLT</text:p>
          </table:table-cell>
          <table:table-cell table:style-name="ce24" office:value-type="string" calcext:value-type="string">
            <text:p>Medico Ginecologista</text:p>
          </table:table-cell>
          <table:table-cell table:style-name="ce24" office:value-type="string" calcext:value-type="string">
            <text:p>Ambulatorio</text:p>
          </table:table-cell>
          <table:table-cell table:style-name="ce45" office:value-type="float" office:value="26710" calcext:value-type="float">
            <text:p>26710</text:p>
          </table:table-cell>
          <table:table-cell table:style-name="ce45" office:value-type="float" office:value="18505" calcext:value-type="float">
            <text:p>18505</text:p>
          </table:table-cell>
          <table:table-cell table:style-name="ce45" office:value-type="string" calcext:value-type="string">
            <text:p>Plantao de 06 horas</text:p>
          </table:table-cell>
          <table:table-cell table:style-name="ce26" office:value-type="string" calcext:value-type="string">
            <text:p>07:00h às 13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Kevin Da Silva Souz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string" calcext:value-type="string">
            <text:p> 23797</text:p>
          </table:table-cell>
          <table:table-cell table:style-name="ce45" office:value-type="float" office:value="18290" calcext:value-type="float">
            <text:p>18290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4" office:value-type="string" calcext:value-type="string">
            <text:p>Lara Louise Guimaraes Silveira</text:p>
          </table:table-cell>
          <table:table-cell table:style-name="ce24" office:value-type="string" calcext:value-type="string">
            <text:p>CLT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45" office:value-type="float" office:value="23841" calcext:value-type="float">
            <text:p>23841</text:p>
          </table:table-cell>
          <table:table-cell table:style-name="ce3" office:value-type="float" office:value="17201" calcext:value-type="float">
            <text:p>17201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arissa Araujo Garcia De Paul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A2</text:p>
          </table:table-cell>
          <table:table-cell table:style-name="ce3" office:value-type="float" office:value="16574" calcext:value-type="float">
            <text:p>16574</text:p>
          </table:table-cell>
          <table:table-cell table:style-name="ce45" office:value-type="float" office:value="15586" calcext:value-type="float">
            <text:p>1558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arissa De Carvalho Silva 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45" office:value-type="float" office:value="17932" calcext:value-type="float">
            <text:p>17932</text:p>
          </table:table-cell>
          <table:table-cell table:style-name="ce3" office:value-type="float" office:value="11944" calcext:value-type="float">
            <text:p>1194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Larissa Martins Bezerra</text:p>
          </table:table-cell>
          <table:table-cell table:style-name="ce11" office:value-type="string" calcext:value-type="string">
            <text:p>SES</text:p>
          </table:table-cell>
          <table:table-cell table:style-name="ce25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8053" calcext:value-type="float">
            <text:p>8053</text:p>
          </table:table-cell>
          <table:table-cell table:style-name="ce3" office:value-type="float" office:value="4208" calcext:value-type="float">
            <text:p>4208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asaro Barbosa De Faria Ne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Respiratoria</text:p>
          </table:table-cell>
          <table:table-cell table:style-name="ce3" office:value-type="float" office:value="15426" calcext:value-type="float">
            <text:p>15426</text:p>
          </table:table-cell>
          <table:table-cell table:style-name="ce3" office:value-type="float" office:value="7808" calcext:value-type="float">
            <text:p>780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<text:s/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aura Maia Guzowski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36990" calcext:value-type="float">
            <text:p>36990</text:p>
          </table:table-cell>
          <table:table-cell table:style-name="ce3" office:value-type="float" office:value="20296" calcext:value-type="float">
            <text:p>2029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Laura Pires Lage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29529" calcext:value-type="float">
            <text:p>29529</text:p>
          </table:table-cell>
          <table:table-cell table:style-name="ce3" office:value-type="float" office:value="16138" calcext:value-type="float">
            <text:p>1613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auro Cesar Brito Rezende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4361" calcext:value-type="float">
            <text:p>24361</text:p>
          </table:table-cell>
          <table:table-cell table:style-name="ce3" office:value-type="float" office:value="15761" calcext:value-type="float">
            <text:p>15761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Lecia Benaia Goncalves Abreu Urani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3" office:value-type="float" office:value="20343" calcext:value-type="float">
            <text:p>20343</text:p>
          </table:table-cell>
          <table:table-cell table:style-name="ce45" office:value-type="float" office:value="17878" calcext:value-type="float">
            <text:p>1787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Leonardo Faria Ribeir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1 B / A2</text:p>
          </table:table-cell>
          <table:table-cell table:style-name="ce3" office:value-type="float" office:value="10947" calcext:value-type="float">
            <text:p>10947</text:p>
          </table:table-cell>
          <table:table-cell table:style-name="ce3" office:value-type="float" office:value="10762" calcext:value-type="float">
            <text:p>1076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Leonardo Faria Ribeiro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</text:p>
          </table:table-cell>
          <table:table-cell table:style-name="ce45" office:value-type="float" office:value="10947" calcext:value-type="float">
            <text:p>10947</text:p>
          </table:table-cell>
          <table:table-cell table:style-name="ce3" office:value-type="float" office:value="10762" calcext:value-type="float">
            <text:p>1076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Liana De Medeiros Machado Brag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UTI</text:p>
          </table:table-cell>
          <table:table-cell table:style-name="ce45" office:value-type="float" office:value="13181" calcext:value-type="float">
            <text:p>13181</text:p>
          </table:table-cell>
          <table:table-cell table:style-name="ce3" office:value-type="float" office:value="13361" calcext:value-type="float">
            <text:p>1336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ilian Santiago Vilel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3" office:value-type="float" office:value="38269" calcext:value-type="float">
            <text:p>38269</text:p>
          </table:table-cell>
          <table:table-cell table:style-name="ce3" office:value-type="float" office:value="20829" calcext:value-type="float">
            <text:p>2082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Lorena Andrade Lamounier Jatene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Otorrinopediatra</text:p>
          </table:table-cell>
          <table:table-cell table:style-name="ce31" office:value-type="string" calcext:value-type="string">
            <text:p>CC/Ambulatorio</text:p>
          </table:table-cell>
          <table:table-cell table:style-name="ce3" office:value-type="float" office:value="20151" calcext:value-type="float">
            <text:p>20151</text:p>
          </table:table-cell>
          <table:table-cell table:style-name="ce3" office:value-type="float" office:value="13711" calcext:value-type="float">
            <text:p>13711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orena Cassia De Carvalho Oliv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torrin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16794" calcext:value-type="float">
            <text:p>16794</text:p>
          </table:table-cell>
          <table:table-cell table:style-name="ce3" office:value-type="float" office:value="11736" calcext:value-type="float">
            <text:p>11736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orena Metran Chaves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neumopediatr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float" office:value="22876" calcext:value-type="float">
            <text:p>22876</text:p>
          </table:table-cell>
          <table:table-cell table:style-name="ce45" office:value-type="float" office:value="18164" calcext:value-type="float">
            <text:p>18164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ana Kratka De Sous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1 B</text:p>
          </table:table-cell>
          <table:table-cell table:style-name="ce45" office:value-type="float" office:value="17067" calcext:value-type="float">
            <text:p>17067</text:p>
          </table:table-cell>
          <table:table-cell table:style-name="ce3" office:value-type="float" office:value="15865" calcext:value-type="float">
            <text:p>15865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3:00h ás 1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cas Aguiar Oliveir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3" office:value-type="float" office:value="24810" calcext:value-type="float">
            <text:p>24810</text:p>
          </table:table-cell>
          <table:table-cell table:style-name="ce45" office:value-type="float" office:value="17531" calcext:value-type="float">
            <text:p>1753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cas Bernardes Freitas Vaz Dos Santos</text:p>
          </table:table-cell>
          <table:table-cell table:style-name="ce24" office:value-type="string" calcext:value-type="string">
            <text:p>CLT</text:p>
          </table:table-cell>
          <table:table-cell table:style-name="ce31" office:value-type="string" calcext:value-type="string">
            <text:p>Medico Hematologist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21339" calcext:value-type="float">
            <text:p>21339</text:p>
          </table:table-cell>
          <table:table-cell table:style-name="ce3" office:value-type="float" office:value="1300541" calcext:value-type="float">
            <text:p>1300541</text:p>
          </table:table-cell>
          <table:table-cell table:style-name="ce45" office:value-type="string" calcext:value-type="string">
            <text:p>40 horas semanal</text:p>
          </table:table-cell>
          <table:table-cell table:style-name="ce26" office:value-type="string" calcext:value-type="string">
            <text:p><text:s/>13:00 às 19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cas Bernardes Freitas Vaz Dos Santos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1339" calcext:value-type="float">
            <text:p>21339</text:p>
          </table:table-cell>
          <table:table-cell table:style-name="ce3" office:value-type="float" office:value="19442" calcext:value-type="float">
            <text:p>1944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cas Jayme Leã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39543" calcext:value-type="float">
            <text:p>39543</text:p>
          </table:table-cell>
          <table:table-cell table:style-name="ce45" office:value-type="float" office:value="20983" calcext:value-type="float">
            <text:p>2098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Lucas Rassi Garcia 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4611" calcext:value-type="float">
            <text:p>24611</text:p>
          </table:table-cell>
          <table:table-cell table:style-name="ce3" office:value-type="float" office:value="16889" calcext:value-type="float">
            <text:p>16889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cas Rocha Alvareng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Gastropediatra</text:p>
          </table:table-cell>
          <table:table-cell table:style-name="ce31" office:value-type="string" calcext:value-type="string">
            <text:p>Ambulatorio/Diarista</text:p>
          </table:table-cell>
          <table:table-cell table:style-name="ce3" office:value-type="float" office:value="19755" calcext:value-type="float">
            <text:p>19755</text:p>
          </table:table-cell>
          <table:table-cell table:style-name="ce3" office:value-type="float" office:value="14523" calcext:value-type="float">
            <text:p>14523</text:p>
          </table:table-cell>
          <table:table-cell table:style-name="ce45" office:value-type="string" calcext:value-type="string">
            <text:p>Plantão de 4 horas</text:p>
          </table:table-cell>
          <table:table-cell table:style-name="ce26" office:value-type="string" calcext:value-type="string">
            <text:p>08:00h às 12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ciana Ferreira De Oliveir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a do trabalho</text:p>
          </table:table-cell>
          <table:table-cell table:style-name="ce26" office:value-type="string" calcext:value-type="string">
            <text:p>Sesmet</text:p>
          </table:table-cell>
          <table:table-cell table:style-name="ce45" office:value-type="string" calcext:value-type="string">
            <text:p> 14403</text:p>
          </table:table-cell>
          <table:table-cell table:style-name="ce45" office:value-type="float" office:value="10657" calcext:value-type="float">
            <text:p>10657</text:p>
          </table:table-cell>
          <table:table-cell table:style-name="ce45" office:value-type="string" calcext:value-type="string">
            <text:p>Administrativo</text:p>
          </table:table-cell>
          <table:table-cell table:style-name="ce26" office:value-type="string" calcext:value-type="string">
            <text:p>13:00|15:30|15:45|18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3" office:value-type="string" calcext:value-type="string">
            <text:p>Ludmilla Guilarducci Laureano</text:p>
          </table:table-cell>
          <table:table-cell table:style-name="ce11" office:value-type="string" calcext:value-type="string">
            <text:p>CLT</text:p>
          </table:table-cell>
          <table:table-cell table:style-name="ce31" office:value-type="string" calcext:value-type="string">
            <text:p>Medico Infectologista Pediatra</text:p>
          </table:table-cell>
          <table:table-cell table:style-name="ce11" office:value-type="string" calcext:value-type="string">
            <text:p>Scrias/ambulatório</text:p>
          </table:table-cell>
          <table:table-cell table:style-name="ce47" office:value-type="float" office:value="23857" calcext:value-type="float">
            <text:p>23.857</text:p>
          </table:table-cell>
          <table:table-cell table:style-name="ce3" office:value-type="float" office:value="18207" calcext:value-type="float">
            <text:p>18207</text:p>
          </table:table-cell>
          <table:table-cell table:style-name="ce45" office:value-type="string" calcext:value-type="string">
            <text:p>Plantão de 5 horas</text:p>
          </table:table-cell>
          <table:table-cell table:style-name="ce26" office:value-type="string" calcext:value-type="string">
            <text:p>Livre 08:00 | 13:00 - 5h Diurno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han Chaveiro Martins</text:p>
          </table:table-cell>
          <table:table-cell table:style-name="ce11" office:value-type="string" calcext:value-type="string">
            <text:p>CLT</text:p>
          </table:table-cell>
          <table:table-cell table:style-name="ce24" office:value-type="string" calcext:value-type="string">
            <text:p>Medico regulador</text:p>
          </table:table-cell>
          <table:table-cell table:style-name="ce31" office:value-type="string" calcext:value-type="string">
            <text:p>Nir</text:p>
          </table:table-cell>
          <table:table-cell table:style-name="ce3" office:value-type="float" office:value="18080" calcext:value-type="float">
            <text:p>18080</text:p>
          </table:table-cell>
          <table:table-cell table:style-name="ce3" office:value-type="string" calcext:value-type="string">
            <text:p>N/A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8:00|12:00 - Seg. a Sex - Sáb. Dom Folga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iz Fernando Jardim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/CC/Ambulatorio</text:p>
          </table:table-cell>
          <table:table-cell table:style-name="ce3" office:value-type="float" office:value="7494" calcext:value-type="float">
            <text:p>7494</text:p>
          </table:table-cell>
          <table:table-cell table:style-name="ce3" office:value-type="float" office:value="2529" calcext:value-type="float">
            <text:p>2529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as 07:00h/13:00h as 18:00h/07:00h as 12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iz Fernando Jardim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float" office:value="7494" calcext:value-type="float">
            <text:p>7494</text:p>
          </table:table-cell>
          <table:table-cell table:style-name="ce3" office:value-type="float" office:value="2529" calcext:value-type="float">
            <text:p>2529</text:p>
          </table:table-cell>
          <table:table-cell table:style-name="ce45" office:value-type="string" calcext:value-type="string">
            <text:p>Plantao de 05 horas</text:p>
          </table:table-cell>
          <table:table-cell table:style-name="ce26" office:value-type="string" calcext:value-type="string">
            <text:p>07:00h as 12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Luiza Landim Alve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8359" calcext:value-type="float">
            <text:p>28359</text:p>
          </table:table-cell>
          <table:table-cell table:style-name="ce3" office:value-type="string" calcext:value-type="string">
            <text:p> 2008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iana Agnes Barcelos De Sous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20732" calcext:value-type="float">
            <text:p>20732</text:p>
          </table:table-cell>
          <table:table-cell table:style-name="ce3" office:value-type="float" office:value="19207" calcext:value-type="float">
            <text:p>1920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noel Neto Pereira Pereira Santos De Oliv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26652" calcext:value-type="float">
            <text:p>26652</text:p>
          </table:table-cell>
          <table:table-cell table:style-name="ce45" office:value-type="float" office:value="20010" calcext:value-type="float">
            <text:p>2001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Marcella De Paula Prudente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31800" calcext:value-type="float">
            <text:p>31800</text:p>
          </table:table-cell>
          <table:table-cell table:style-name="ce3" office:value-type="float" office:value="17132" calcext:value-type="float">
            <text:p>1713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celo De Oliveira Ros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26" office:value-type="string" calcext:value-type="string">
            <text:p>Ambulatorio</text:p>
          </table:table-cell>
          <table:table-cell table:style-name="ce45" office:value-type="float" office:value="6839" calcext:value-type="float">
            <text:p>6839</text:p>
          </table:table-cell>
          <table:table-cell table:style-name="ce3" office:value-type="float" office:value="3629" calcext:value-type="float">
            <text:p>3629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celo Pereira Borge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14062" calcext:value-type="float">
            <text:p>14062</text:p>
          </table:table-cell>
          <table:table-cell table:style-name="ce3" office:value-type="float" office:value="17830" calcext:value-type="float">
            <text:p>17830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Marcelo Rodrigues Suguri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47" office:value-type="float" office:value="17877" calcext:value-type="float">
            <text:p>17.877</text:p>
          </table:table-cell>
          <table:table-cell table:style-name="ce3" office:value-type="float" office:value="16235" calcext:value-type="float">
            <text:p>16235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/13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Marcelo Spicacci Barbos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9166" calcext:value-type="float">
            <text:p>9166</text:p>
          </table:table-cell>
          <table:table-cell table:style-name="ce45" office:value-type="float" office:value="6228" calcext:value-type="float">
            <text:p>622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cia Cortijo De Campos Martini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Uti Pediatrica 1 A/ A2</text:p>
          </table:table-cell>
          <table:table-cell table:style-name="ce3" office:value-type="float" office:value="13412" calcext:value-type="float">
            <text:p>13412</text:p>
          </table:table-cell>
          <table:table-cell table:style-name="ce3" office:value-type="float" office:value="8124" calcext:value-type="float">
            <text:p>812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ciano Sousa Nobreg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/Not.Sobreaviso</text:p>
          </table:table-cell>
          <table:table-cell table:style-name="ce3" office:value-type="float" office:value="6306" calcext:value-type="float">
            <text:p>6306</text:p>
          </table:table-cell>
          <table:table-cell table:style-name="ce3" office:value-type="float" office:value="2001" calcext:value-type="float">
            <text:p>200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essa Byannca Couto Nova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25948" calcext:value-type="float">
            <text:p>25948</text:p>
          </table:table-cell>
          <table:table-cell table:style-name="ce45" office:value-type="float" office:value="21389" calcext:value-type="float">
            <text:p>2138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 Carolina Padovani Guer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3" office:value-type="float" office:value="26302" calcext:value-type="float">
            <text:p>26302</text:p>
          </table:table-cell>
          <table:table-cell table:style-name="ce45" office:value-type="float" office:value="21181" calcext:value-type="float">
            <text:p>2118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 Clara Fernandes Pereira Cruvinel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Gastropediatra</text:p>
          </table:table-cell>
          <table:table-cell table:style-name="ce31" office:value-type="string" calcext:value-type="string">
            <text:p>Ambulatorio/Diarista</text:p>
          </table:table-cell>
          <table:table-cell table:style-name="ce3" office:value-type="float" office:value="16963" calcext:value-type="float">
            <text:p>16963</text:p>
          </table:table-cell>
          <table:table-cell table:style-name="ce3" office:value-type="float" office:value="13016" calcext:value-type="float">
            <text:p>13016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 ou 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 Elisa Oliveira Castro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6056" calcext:value-type="float">
            <text:p>6056</text:p>
          </table:table-cell>
          <table:table-cell table:style-name="ce3" office:value-type="float" office:value="1365" calcext:value-type="float">
            <text:p>1365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 Jose Carvalho Souz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Pediatrica A2</text:p>
          </table:table-cell>
          <table:table-cell table:style-name="ce3" office:value-type="float" office:value="24388" calcext:value-type="float">
            <text:p>24388</text:p>
          </table:table-cell>
          <table:table-cell table:style-name="ce3" office:value-type="string" calcext:value-type="string">
            <text:p> 1280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Maria Teresinha Nazarena Dos Anjos Carrijo</text:p>
          </table:table-cell>
          <table:table-cell table:style-name="ce11" office:value-type="string" calcext:value-type="string">
            <text:p>SES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2312" calcext:value-type="float">
            <text:p>2312</text:p>
          </table:table-cell>
          <table:table-cell table:style-name="ce3" office:value-type="float" office:value="965" calcext:value-type="float">
            <text:p>965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na Di Paula Rodrigue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Gastropediatra</text:p>
          </table:table-cell>
          <table:table-cell table:style-name="ce31" office:value-type="string" calcext:value-type="string">
            <text:p>Ambulatorio/Enfermaria</text:p>
          </table:table-cell>
          <table:table-cell table:style-name="ce3" office:value-type="float" office:value="13541" calcext:value-type="float">
            <text:p>13541</text:p>
          </table:table-cell>
          <table:table-cell table:style-name="ce3" office:value-type="float" office:value="10514" calcext:value-type="float">
            <text:p>10514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na Gomes Bertelli</text:p>
          </table:table-cell>
          <table:table-cell table:style-name="ce11" office:value-type="string" calcext:value-type="string">
            <text:p>CLT</text:p>
          </table:table-cell>
          <table:table-cell table:style-name="ce24" office:value-type="string" calcext:value-type="string">
            <text:p>Medico regulador</text:p>
          </table:table-cell>
          <table:table-cell table:style-name="ce31" office:value-type="string" calcext:value-type="string">
            <text:p>Nir</text:p>
          </table:table-cell>
          <table:table-cell table:style-name="ce3" office:value-type="float" office:value="20392" calcext:value-type="float">
            <text:p>20392</text:p>
          </table:table-cell>
          <table:table-cell table:style-name="ce3" office:value-type="string" calcext:value-type="string">
            <text:p>N/A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8:00|12:00 - Seg. a Sex - Sáb. Dom Folga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na Moreira De Deu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torrinopediatra</text:p>
          </table:table-cell>
          <table:table-cell table:style-name="ce26" office:value-type="string" calcext:value-type="string">
            <text:p>Ambulatorio</text:p>
          </table:table-cell>
          <table:table-cell table:style-name="ce45" office:value-type="float" office:value="17075" calcext:value-type="float">
            <text:p>17075</text:p>
          </table:table-cell>
          <table:table-cell table:style-name="ce3" office:value-type="float" office:value="11175" calcext:value-type="float">
            <text:p>11175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Licença Maternidade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ane Martins Ferr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3" office:value-type="float" office:value="18392" calcext:value-type="float">
            <text:p>18392</text:p>
          </table:table-cell>
          <table:table-cell table:style-name="ce3" office:value-type="float" office:value="17180" calcext:value-type="float">
            <text:p>1718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rise Helena Cardoso Tofoli</text:p>
          </table:table-cell>
          <table:table-cell table:style-name="ce24" office:value-type="string" calcext:value-type="string">
            <text:p>SES</text:p>
          </table:table-cell>
          <table:table-cell table:style-name="ce24" office:value-type="string" calcext:value-type="string">
            <text:p>Medico Gastropediatra</text:p>
          </table:table-cell>
          <table:table-cell table:style-name="ce26" office:value-type="string" calcext:value-type="string">
            <text:p>Ambulatorio</text:p>
          </table:table-cell>
          <table:table-cell table:style-name="ce46" office:value-type="float" office:value="10623" calcext:value-type="float">
            <text:p>10623</text:p>
          </table:table-cell>
          <table:table-cell table:style-name="ce46" office:value-type="float" office:value="8824" calcext:value-type="float">
            <text:p>882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07:00h às 13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theus Leonardo Sliachticas Pinheir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31547" calcext:value-type="float">
            <text:p>31547</text:p>
          </table:table-cell>
          <table:table-cell table:style-name="ce3" office:value-type="float" office:value="21145" calcext:value-type="float">
            <text:p>21145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theus Silva Freire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31" office:value-type="string" calcext:value-type="string">
            <text:p>CC</text:p>
          </table:table-cell>
          <table:table-cell table:style-name="ce3" office:value-type="float" office:value="20058" calcext:value-type="float">
            <text:p>20058</text:p>
          </table:table-cell>
          <table:table-cell table:style-name="ce3" office:value-type="float" office:value="12932" calcext:value-type="float">
            <text:p>1293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as 12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Matteus Di Vilela Rebouças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5036" calcext:value-type="float">
            <text:p>25036</text:p>
          </table:table-cell>
          <table:table-cell table:style-name="ce3" office:value-type="float" office:value="18308" calcext:value-type="float">
            <text:p>1830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yana De Pina Lob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Diarista</text:p>
          </table:table-cell>
          <table:table-cell table:style-name="ce45" office:value-type="float" office:value="22613" calcext:value-type="float">
            <text:p>22613</text:p>
          </table:table-cell>
          <table:table-cell table:style-name="ce3" office:value-type="float" office:value="17222" calcext:value-type="float">
            <text:p>17222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Mayara Moreira De Deu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Otorrin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20354" calcext:value-type="float">
            <text:p>20354</text:p>
          </table:table-cell>
          <table:table-cell table:style-name="ce3" office:value-type="float" office:value="14424" calcext:value-type="float">
            <text:p>14424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Licença Maternidade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ayra Figueiredo Vieir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45" office:value-type="float" office:value="32761" calcext:value-type="float">
            <text:p>32761</text:p>
          </table:table-cell>
          <table:table-cell table:style-name="ce3" office:value-type="float" office:value="17782" calcext:value-type="float">
            <text:p>1778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icaele Ferreira Da Silva Saad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</text:p>
          </table:table-cell>
          <table:table-cell table:style-name="ce3" office:value-type="float" office:value="27863" calcext:value-type="float">
            <text:p>27863</text:p>
          </table:table-cell>
          <table:table-cell table:style-name="ce3" office:value-type="float" office:value="15114" calcext:value-type="float">
            <text:p>15114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ICHELLE VIEIRA DE JESUS FARI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25712" calcext:value-type="float">
            <text:p>25712</text:p>
          </table:table-cell>
          <table:table-cell table:style-name="ce3" office:value-type="float" office:value="13716" calcext:value-type="float">
            <text:p>13716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irley Galvão Per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5532" calcext:value-type="float">
            <text:p>25532</text:p>
          </table:table-cell>
          <table:table-cell table:style-name="ce3" office:value-type="float" office:value="18273" calcext:value-type="float">
            <text:p>18273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irna De Sous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ardiologista</text:p>
          </table:table-cell>
          <table:table-cell table:style-name="ce31" office:value-type="string" calcext:value-type="string">
            <text:p>Ambulatorio/ Parecer </text:p>
          </table:table-cell>
          <table:table-cell table:style-name="ce3" office:value-type="float" office:value="9066" calcext:value-type="float">
            <text:p>9066</text:p>
          </table:table-cell>
          <table:table-cell table:style-name="ce3" office:value-type="float" office:value="8825" calcext:value-type="float">
            <text:p>882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Conforme demanda do hospital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urilo Ávila Cecilio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Pediatra Intensivista</text:p>
          </table:table-cell>
          <table:table-cell table:style-name="ce31" office:value-type="string" calcext:value-type="string">
            <text:p>UTI Respiratoria</text:p>
          </table:table-cell>
          <table:table-cell table:style-name="ce3" office:value-type="float" office:value="20062" calcext:value-type="float">
            <text:p>20062</text:p>
          </table:table-cell>
          <table:table-cell table:style-name="ce3" office:value-type="string" calcext:value-type="string">
            <text:p> 20750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Murilo Gomes De Aza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16096" calcext:value-type="float">
            <text:p>16096</text:p>
          </table:table-cell>
          <table:table-cell table:style-name="ce45" office:value-type="float" office:value="10148" calcext:value-type="float">
            <text:p>1014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Osvaldo De Carvalho Ne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22685" calcext:value-type="float">
            <text:p>22685</text:p>
          </table:table-cell>
          <table:table-cell table:style-name="ce45" office:value-type="float" office:value="14718" calcext:value-type="float">
            <text:p>1471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Oxana Gaião Dos Rei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25532" calcext:value-type="float">
            <text:p>25532</text:p>
          </table:table-cell>
          <table:table-cell table:style-name="ce3" office:value-type="float" office:value="18273" calcext:value-type="float">
            <text:p>18273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Pablo Jaime Dos Santo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Nefropediatr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string" calcext:value-type="string">
            <text:p> 17546</text:p>
          </table:table-cell>
          <table:table-cell table:style-name="ce45" office:value-type="float" office:value="13857" calcext:value-type="float">
            <text:p>13857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blo Santiago De Freitas Fernand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47" office:value-type="float" office:value="20141" calcext:value-type="float">
            <text:p>20.141</text:p>
          </table:table-cell>
          <table:table-cell table:style-name="ce3" office:value-type="float" office:value="17835" calcext:value-type="float">
            <text:p>17835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mela Brito Seb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1 A/ B</text:p>
          </table:table-cell>
          <table:table-cell table:style-name="ce3" office:value-type="float" office:value="22972" calcext:value-type="float">
            <text:p>22972</text:p>
          </table:table-cell>
          <table:table-cell table:style-name="ce3" office:value-type="float" office:value="11688" calcext:value-type="float">
            <text:p>1168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mela Brito Seb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Sala Vermelha</text:p>
          </table:table-cell>
          <table:table-cell table:style-name="ce3" office:value-type="float" office:value="22972" calcext:value-type="float">
            <text:p>22972</text:p>
          </table:table-cell>
          <table:table-cell table:style-name="ce45" office:value-type="float" office:value="11688" calcext:value-type="float">
            <text:p>1168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Patricia Dos Santos Oliv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Gastropediatra</text:p>
          </table:table-cell>
          <table:table-cell table:style-name="ce26" office:value-type="string" calcext:value-type="string">
            <text:p>Ambulatorio/Enfermaria</text:p>
          </table:table-cell>
          <table:table-cell table:style-name="ce45" office:value-type="float" office:value="20135" calcext:value-type="float">
            <text:p>20135</text:p>
          </table:table-cell>
          <table:table-cell table:style-name="ce3" office:value-type="float" office:value="14065" calcext:value-type="float">
            <text:p>14065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8:00h às 12:00h Licença maternidade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a Alves Ferreira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4072" calcext:value-type="float">
            <text:p>24072</text:p>
          </table:table-cell>
          <table:table-cell table:style-name="ce3" office:value-type="float" office:value="20675" calcext:value-type="float">
            <text:p>2067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a Carvalho De Morae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Nefr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14131" calcext:value-type="float">
            <text:p>14131</text:p>
          </table:table-cell>
          <table:table-cell table:style-name="ce3" office:value-type="float" office:value="11336" calcext:value-type="float">
            <text:p>11336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a Regina Ribeiro Novaes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B</text:p>
          </table:table-cell>
          <table:table-cell table:style-name="ce3" office:value-type="float" office:value="22039" calcext:value-type="float">
            <text:p>22039</text:p>
          </table:table-cell>
          <table:table-cell table:style-name="ce3" office:value-type="float" office:value="17760" calcext:value-type="float">
            <text:p>1776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a Roriz De Leite Medeiro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Sala Vermelha</text:p>
          </table:table-cell>
          <table:table-cell table:style-name="ce3" office:value-type="float" office:value="27218" calcext:value-type="float">
            <text:p>27218</text:p>
          </table:table-cell>
          <table:table-cell table:style-name="ce45" office:value-type="float" office:value="19201" calcext:value-type="float">
            <text:p>1920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a Santana Marr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a Reumatologist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25451" calcext:value-type="float">
            <text:p>25451</text:p>
          </table:table-cell>
          <table:table-cell table:style-name="ce3" office:value-type="float" office:value="19730" calcext:value-type="float">
            <text:p>19730</text:p>
          </table:table-cell>
          <table:table-cell table:style-name="ce45" office:value-type="string" calcext:value-type="string">
            <text:p>Plantao de 8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a Souza Mot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20883" calcext:value-type="float">
            <text:p>20883</text:p>
          </table:table-cell>
          <table:table-cell table:style-name="ce3" office:value-type="float" office:value="15003" calcext:value-type="float">
            <text:p>1500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o Cezar Haddad De Amorim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Diarista</text:p>
          </table:table-cell>
          <table:table-cell table:style-name="ce3" office:value-type="float" office:value="30659" calcext:value-type="float">
            <text:p>30659</text:p>
          </table:table-cell>
          <table:table-cell table:style-name="ce3" office:value-type="float" office:value="16550" calcext:value-type="float">
            <text:p>16550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aulo Tadeu Machad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5495" calcext:value-type="float">
            <text:p>5495</text:p>
          </table:table-cell>
          <table:table-cell table:style-name="ce3" office:value-type="float" office:value="2347" calcext:value-type="float">
            <text:p>2347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Paulo Tadeu Machad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26" office:value-type="string" calcext:value-type="string">
            <text:p>C.C</text:p>
          </table:table-cell>
          <table:table-cell table:style-name="ce45" office:value-type="float" office:value="5495" calcext:value-type="float">
            <text:p>5495</text:p>
          </table:table-cell>
          <table:table-cell table:style-name="ce45" office:value-type="float" office:value="2347" calcext:value-type="float">
            <text:p>2347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Pedro Carrijo Cost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Neurologista</text:p>
          </table:table-cell>
          <table:table-cell table:style-name="ce31" office:value-type="string" calcext:value-type="string">
            <text:p>Ambulatorio/Parecer</text:p>
          </table:table-cell>
          <table:table-cell table:style-name="ce3" office:value-type="float" office:value="24662" calcext:value-type="float">
            <text:p>24662</text:p>
          </table:table-cell>
          <table:table-cell table:style-name="ce3" office:value-type="float" office:value="21199" calcext:value-type="float">
            <text:p>2119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Philipe Alves Do Nascimen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</text:p>
          </table:table-cell>
          <table:table-cell table:style-name="ce45" office:value-type="float" office:value="25044" calcext:value-type="float">
            <text:p>25044</text:p>
          </table:table-cell>
          <table:table-cell table:style-name="ce45" office:value-type="string" calcext:value-type="string">
            <text:p> 1990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hilipe Alves Do Nasciment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 </text:p>
          </table:table-cell>
          <table:table-cell table:style-name="ce3" office:value-type="float" office:value="25044" calcext:value-type="float">
            <text:p>25044</text:p>
          </table:table-cell>
          <table:table-cell table:style-name="ce45" office:value-type="string" calcext:value-type="string">
            <text:p> 19900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riscila De Oliveira Lopes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17281" calcext:value-type="float">
            <text:p>17281</text:p>
          </table:table-cell>
          <table:table-cell table:style-name="ce3" office:value-type="float" office:value="11934" calcext:value-type="float">
            <text:p>11934</text:p>
          </table:table-cell>
          <table:table-cell table:style-name="ce3" office:value-type="string" calcext:value-type="string">
            <text:p>Plantao de 06 horas</text:p>
          </table:table-cell>
          <table:table-cell table:style-name="ce31" office:value-type="string" calcext:value-type="string">
            <text:p>13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Priscilla Resende De Camargo</text:p>
          </table:table-cell>
          <table:table-cell table:style-name="ce11" office:value-type="string" calcext:value-type="string">
            <text:p>CLT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Enfermaria/Preceptoria</text:p>
          </table:table-cell>
          <table:table-cell table:style-name="ce3" office:value-type="float" office:value="16533" calcext:value-type="float">
            <text:p>16533</text:p>
          </table:table-cell>
          <table:table-cell table:style-name="ce3" office:value-type="float" office:value="16192" calcext:value-type="float">
            <text:p>16192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Afastada/férias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aissa Moreira Ponce Larceda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Pronto Socorro/enfermaria</text:p>
          </table:table-cell>
          <table:table-cell table:style-name="ce3" office:value-type="float" office:value="29257" calcext:value-type="float">
            <text:p>29257</text:p>
          </table:table-cell>
          <table:table-cell table:style-name="ce3" office:value-type="float" office:value="20172" calcext:value-type="float">
            <text:p>2017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Raissa Vilela Pimentel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rlergia/Imunologi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20872" calcext:value-type="float">
            <text:p>20872</text:p>
          </table:table-cell>
          <table:table-cell table:style-name="ce3" office:value-type="float" office:value="17511" calcext:value-type="float">
            <text:p>17511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amillo Salles Net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Ambulatorio</text:p>
          </table:table-cell>
          <table:table-cell table:style-name="ce3" office:value-type="float" office:value="6094" calcext:value-type="float">
            <text:p>6094</text:p>
          </table:table-cell>
          <table:table-cell table:style-name="ce3" office:value-type="float" office:value="488" calcext:value-type="float">
            <text:p>488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14:00h às 18:00h ou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Raphael Steckelberg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Neurologista</text:p>
          </table:table-cell>
          <table:table-cell table:style-name="ce26" office:value-type="string" calcext:value-type="string">
            <text:p>Ambulatorio/Parecer</text:p>
          </table:table-cell>
          <table:table-cell table:style-name="ce45" office:value-type="float" office:value="12586" calcext:value-type="float">
            <text:p>12586</text:p>
          </table:table-cell>
          <table:table-cell table:style-name="ce45" office:value-type="float" office:value="8984" calcext:value-type="float">
            <text:p>8984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5:00h às 19:00h/1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Rayza Gaspar Dos Santos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Otorrinopediatra</text:p>
          </table:table-cell>
          <table:table-cell table:style-name="ce31" office:value-type="string" calcext:value-type="string">
            <text:p>CC/Ambulatorio</text:p>
          </table:table-cell>
          <table:table-cell table:style-name="ce3" office:value-type="float" office:value="20346" calcext:value-type="float">
            <text:p>20346</text:p>
          </table:table-cell>
          <table:table-cell table:style-name="ce3" office:value-type="float" office:value="13968" calcext:value-type="float">
            <text:p>13968</text:p>
          </table:table-cell>
          <table:table-cell table:style-name="ce64" office:value-type="string" calcext:value-type="string">
            <text:p>Plantao de 04 horas</text:p>
          </table:table-cell>
          <table:table-cell table:style-name="ce65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enan Correia Arcanj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45" office:value-type="float" office:value="22950" calcext:value-type="float">
            <text:p>22950</text:p>
          </table:table-cell>
          <table:table-cell table:style-name="ce45" office:value-type="float" office:value="15962" calcext:value-type="float">
            <text:p>1596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enan De Macedo Carvalh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string" calcext:value-type="string">
            <text:p> 1338</text:p>
          </table:table-cell>
          <table:table-cell table:style-name="ce3" office:value-type="float" office:value="16336" calcext:value-type="float">
            <text:p>16336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Renata Abreu Ped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15152" calcext:value-type="float">
            <text:p>15152</text:p>
          </table:table-cell>
          <table:table-cell table:style-name="ce3" office:value-type="string" calcext:value-type="string">
            <text:p>9798/1192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as 12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haissa Moreira Ponce Lacerda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Pediatra</text:p>
          </table:table-cell>
          <table:table-cell table:style-name="ce31" office:value-type="string" calcext:value-type="string">
            <text:p>Enfermaria </text:p>
          </table:table-cell>
          <table:table-cell table:style-name="ce3" office:value-type="float" office:value="29257" calcext:value-type="float">
            <text:p>29257</text:p>
          </table:table-cell>
          <table:table-cell table:style-name="ce3" office:value-type="float" office:value="20172" calcext:value-type="float">
            <text:p>2017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  <draw:custom-shape draw:z-index="195" draw:name="AutoShape 1" draw:style-name="gr1" draw:text-style-name="P1" svg:width="0.763cm" svg:height="0.791cm" svg:x="2.341cm" svg:y="0cm">
              <svg:desc>data:image/png;base64,iVBORw0KGgoAAAANSUhEUgAABkAAAAGmCAYAAAAktki2AAAQAElEQVR4Aez9CYAc13kf+v6/U9XL7DsGGAwIEDswAEgA3EUS4/jZiRMvcXxHiRw7luMYimVBFkgKJO3kqfESWxJFibQUKzHv80tyX3KTa2a7eVluchMbEKld5iIKpEhC3AkSy2AGmH2663zvO0PK4jrTM9PT08u/cA6qurrq1Dm/6qnlnFoc2FGAAhSgAAUoQAEKUIACFKAABShQ6wIsHwUoQAEKUIACFKg7ATaA1N0qZ4EpQAEKUACgAQUoQAEKUIACFKAABShAAQpQgAK1L8AS1rsAG0Dq/RfA8lOAAhSgAAUoQAEKUIAC9SHAUlKAAhSgAAUoQAEKUKDOBNgAUmcrnMWlAAXeEOD/FKAABShAAQpQgAIUoAAFKEABCtS+AEtIAQrUtwAbQOp7/bP0FKAABShAAQpQgAL1I8CSUoACFKAABShAAQpQgAIUqCsBNoDU1epmYX8kwCEKUIACFKAABShAAQpQgAIUoAAFal+AJaQABShAgXoWYANIPa99lp0CFKAABShAgfoSYGkpQAEKUIACFKAABShAAQpQgAJ1JFC3DSB1tI5ZVApQgAIUoAAFKEABClCAAhSgQN0KsOAUoAAFKEABCtSvABtA6nfds+QUoAAFKFB/AiwxBShAAQpQgAIUoAAFKEABClCAArUvwBK+KcAGkDch2KMABShAAQpQgAIUoAAFKECBWhRgmShAAQpQgAIUoAAF6lWADSD1uuZZbgpQoD4FWGoKUIACFKAABShAAQpQgAIUoAAFal+AJaQABeYE2AAyx8D/KEABClCAAhSgAAUoQIFaFWC5KEABClCAAhSgAAUoQIH6FGADSH2ud5a6fgVYcgpQgAIUoAAFKEABClCAAhSgAAVqX4AlpAAFKEABE2ADiCEwUIACFKAABShAAQrUsgDLRgEKUIACFKAABShAAQpQgAL1KMAGkHpb6ywvBShAAQpQgAIUoAAFKEABClCAArUvwBJSgAIUoAAFKAA2gPBHQAEKUIACFKBAzQuwgBSgAAUoQAEKUIACFKAABShAAQrUvsA7S8gGkHeK8DMFKEABClCAAhSgAAUoQAEKUKD6BVgCClCAAhSgAAUoUPcCbACp+58AAShAAQrUgwDLSAEKUIACFKAABShAAQpQgAIUoEDtC7CEFHi7ABtA3u7BTxSgAAUoQAEKUIACFKAABWpDgKWgAAUoQAEKUIACFKBAnQuwAaTOfwAsPgXqRYDlpAAFKEABClCAAhSgAAUoQAEKUKD2BVhCClCAAm8VYAPIWzU4TAEKUIACFKAABShAgdoRYEkoQAEKUIACFKAABShAAQrUtQAbQOp69ddT4VlWClCAAhSgAAUoQAEKUIACFKAABWpfgCWkAAUoQAEK/EiADSA/suAQBShAAQpQgAIUqC0BloYCFKAABShAAQpQgAIUoAAFKFDHAnXTAFLH65hFpwAFKEABClCAAhSgAAUoQAEK1I0AC0oBClCAAhSgAAV+KMAGkB9KsE8BClCAAhSoPQGWiAIUoAAFKEABClCAAhSgAAUoQIHaF2AJ30eADSDvA8PRFKAABShAAQpQgAIUoAAFKFCNAswzBShAAQpQgAIUoAAF3hBgA8gbDvyfAhSgQG0KsFQUoAAFKEABClCAAhSgAAUoQAEK1L4AS0gBCrynABtA3pOFIylAAQpQgAIUoAAFKECBahVgvilAAQpQgAIUoAAFKEABCgQBNoAEBUYK1K4AS0YBClCAAhSgAAUoQAEKUIACFKBA7QuwhBSgAAUo8B4CbAB5DxSOogAFKEABClCAAhSoZgHmnQIUoAAFKEABClCAAhSgAAUoALABpNZ/BSwfBShAAQpQgAIUoAAFKEABClCAArUvwBJSgAIUoAAFKPAuATaAvIuEIyhAAQpQgAIUqHYB5p8CFKAABShAAQpQgAIUoAAFKECB2hdYqIRsAFlIiN9TgAIUoAAFKEABClCAAhSgAAUqX4A5pAAFKEABClCAAhR4hwAbQN4Bwo8UoAAFKFALAiwDBShAAQpQgAIUoAAFKEABClCAArUvwBJSYH4BNoDM78NvKUABClCAAhSgAAUoQAEKVIcAc0kBClCAAhSgAAUoQAEKvE2ADSBv4+AHClCgVgRYDgpQgAIUoAAFKEABClCAAhSgAAVqX4AlpAAFKDCfABtA5tPhdxSgAAUoQAEKUIACFKgeAeaUAhSgAAUoQAEKUIACFKAABd4iwAaQt2BwsJYEWBYKUIACFKAABShAAQpQgAIUoAAFal+AJaQABShAAQq8vwAbQN7fht9QgAIUoAAFKECB6hJgbilAAQpQgAIUoAAFKEABClCAAhT4c4GabQD58xJygAIUoAAFKEABClCAAhSgAAUoQIGaFWDBKEABClCAAhSgwPsJsAHk/WQ4ngIUoAAFKFB9AswxBShAAQpQgAIUoAAFKEABClCAArUvwBIWKcAGkCKhOBkFKEABClCAAhSgAAUoQAEKVKIA80QBClCAAhSgAAUoQIH3FmADyHu7cCwFKECB6hRgrilAAQpQgAIUoAAFKEABClCAAhSofQGWkAIUKEqADSBFMXEiClCAAhSgAAUoQAEKUKBSBZgvClCAAhSgAAUoQAEKUIAC7yXABpD3UuE4ClSvAHNOAQpQgAIUoAAFKEABClCAAhSgQO0LsIQUoAAFKFCEABtAikDiJBSgAAUoQAEKUIAClSzAvFGAAhSgAAUoQAEKUIACFKAABd4twAaQd5tU9xjmngIUoAAFKEABClCAAhSgAAUoQIHaF2AJKUABClCAAhRYUIANIAsScQIKUIACFKAABSpdgPmjAAUoQAEKUIACFKAABShAAQpQoPYFFltCNoAsVozTU4ACFKAABShAAQpQgAIUoAAFVl+AOaAABShAAQpQgAIUWECADSALAPFrClCAAhSoBgHmkQIUoAAFKEABClCAAhSgAAUoQIHaF2AJKbA4ATaALM6LU1OAAhSgAAUoQAEKUIACFKgMAeaCAhSgAAUoQAEKUIACFJhXgA0g8/LwSwpQoFoEmE8KUIACFKAABShAAQpQgAIUoAAFal+AJaQABSiwGAE2gCxGi9NSgAIUoAAFKEABClCgcgSYEwpQgAIUoAAFKEABClCAAhSYR4ANIPPg8KtqEmBeKUABClCAAhSgAAUoQAEKUIACFKh9AZaQAhSgAAUoULwAG0CKt+KUFKAABShAAQpQoLIEmBsKUIACFKAABShAAQpQgAIUoAAF3legZhpA3reE/IICFKAABShAAQpQgAIUoAAFKECBmhFgQShAAQpQgAIUoECxAmwAKVaK01GAAhSgAAUqT4A5ogAFKEABClCAAhSgAAUoQAEKUKD2BVjCJQqwAWSJcJyNAhSgAAUoQAEKUIACFKAABVZDgMukAAUoQAEKUIACFKBAcQJsACnOiVNRgAIUqEwB5ooCFKAABShAAQpQgAIUoAAFKECB2hdgCSlAgSUJsAFkSWyciQIUoAAFKEABClCAAhQos4Agl3MYGopw+HAKR45kNuU+nO0/erShL3e4sSf30ebuY8daQgzD88UwTYhhmjBvSGNTLpcNaeIP/zBly4kthnMlKXMZuTgKUKBcAkNDUfi7773jjqawLQj9sE2xv/0YqvzbL9d64HIoQAEKUIACKywQDupXeBFMngIUWEEBJk0BClCAAhSgAAXqQSA0fgjOnIn6OjoyHR1obEmnWyYmGtunU/mOqalsN6YzaxEV1s3FQrwO88UfTmfzhHmngM6JiYn25ubm1vbXXmvqOXcua6ixNbaE8yVWhBoGAwVqTWDTwEAq/N1PZ7EGE7bNsP7kbFtb9+RkA44fj2qtvCxPTQiwEBSgAAUosASBcEC/hNk4CwUoQAEKUIACFKAABVZLgMutIoHQcOHCFdXhLovOI0daW+7+za41v/1bvZ3HjvS3/87tG9vuOrq555Mf39Z17BO7Ou48urfntz9xdfexo9d03X3H9Z133nZTx91Hb+m+++it3ZOXD3V1Nh2a6mg5FLnmQ6koGSy4zCAkNegQWx+HoDII4JAm8eB8MUwzN63gkLN5JY1DBVcYTOvMYDQzNlhoaTzUOX1psGvLxkPdd91xqOfO22+1eHPIT5flq/t3jl7Tc9dt+zt++459nXceHei6+/adPXcd3RrK0n7XJzZ13nbbhu5jH+vrveOONa25o52duSOtofzI5dLWqBIqVgXsKECB1REYGorC3+NIYXxdIU4OREkyqFHqUCHvb/GF6HrL1I7WS5darc9AAQpQgAIUoEANCLABpNpXIvNPAQpQgAIUoAAFKECBShXI5eTgmTNRuKJ6ui3VIQ3R+lSS2Vbw7iq41PVRQQ9FKj/u4/inEEU/70Q+5L38Kpx8BPAfF8EdovLb6uXvq9P/p0L+vojeDcUxcXKbTf9bKvg4HH7TQ/6uQg+r4iNFRZs2zBPmDWmEtARyFKqfFPF3AfI7lgdbpn7KC/6+2nIFuEPV/5Ym8hs27tck8b8M5z5o8/ycV/dToSyRjw4hwk2Q1MFCjD2pGb8NM+n+yVSqq216ugkDAylrBAnnYZYc2FGAAmUW6O/vT0+mCl3297vXQT5o25jfsL/vj6jIr6nD31JX+IlUSnstW5X3N2qZYqAABShAAQpQYHECbnGTV+jU4VnA4TnAH/5wFuHZvUePNoBx8QZfPJKZe55y8AR4sIc676yGAbnBGLmhNHL2t8W/qcX/TQWzYBeu9szlYqscqf2/q7D9eKO8WW6HuS9ayd8A057n9xW2O0fetk+v8x0ai78iAnPb+6F07x13NLUePdrZ88lPru248+NXhLsgOu++fXf7nbdd1XXX7df2TI3d9EJ7862Q/CCm8oPiokMiMigQixi0I077jENQG4YOAjgkkEMKDGLubg4J09lntc+w73CrALco8AFAbgRwAyDXQ3GdxWsAHFxUVFxj812HkMZcWhrSvMmWcbPFW2H5AfSQxUFrXHkzf2rDGLT5Qt6s/+Zn+Dc+Cw6JwyE/V0Zv88SHRP2gSMEOrGYGO6fGDnVvWX9Lx92fuKnr2NHr3ryTZE/33zu2Y80nj2wJjuHukea7j/R03HlnW1/ucONbjtHBjgIUWJ7AaDbb7F1mq1McgOq1ltq1sG2BYG74BlU5YA2cm1tuv71r7r1ANgEDBWpGwH7gCOemc+dsPM/nOcU85xShPuOd8YfnGaGeKNTD5uzQJhwTht9VzfyRsCCVKLDcPNVGA8iZM1F7Y2NTU1tbW+PoaEdjKs+4WIO2VEfzxUxbZ1+mYevwcHjxo53zLffnxfmrWuD4YNQ7viHTNt3d1DRrf1uL/U1x+rntUNNEY3vLzPmW7vp5lnDccv58C7fF3A9xX7x6v4Gw3WluRmvYp8OOkap6X8TMV7DAqTgcI0xjek0q47YUXH5/pO4WD/wlq1D8BSfyK4D/TS96GyLcCZFPquDjqvrrEP1FK9jPW/xLIvgxbciUxwAAEABJREFUQG+x4dCAsc+Gd9h0G+3zWhvusH6TxbQdmDqIWM8+lT9YvahGVkGagaAZkA7LSLg6fIN93mLDuyxeDbGGGMHNVj4rE35SBD9tDTW/YN/9Tfvu1wAcEcjtNv4uFXeXU7kdTn7TQ/+28/5vaJL8nI/in4jE3ZJI6mDs3S5E0xun881d4VyHf88myECBEghkMNsl8NdbUiF2Wv+HIW0DnSK60Ynbk8rq9pZm26PaSAYK1IzA8eNRD5AN56jhmJHH7Pm583Y6FOcQfjPhHWzhGDCca4Q6I4Q6RPtd2fGf1MzfCQtScwKuFkrU2tfUEjXEO1KZ6PpsRm7JSGqQcZEGs/nB1Iy/zs9mN482NHT1X7qUqYXfBsuwdIGec7uz09K+NpLMzlTibuDf1CL/pt7cDmUlfVM6ia5O4umNHVNnQiXO0ldKFczZPDPcFjWm98xtizU+tHK/m6WtD+aHbnXxG4iyH0hrvD+aiDbPVZpWwbaDWaxAgaGhaFMulw13IIS7O8J7LbqP/daO8M6Lrt85el337IYPxJq9NXKpQQ8/aJWFh7y4Q5i760EGZe5uDhkEMCiKW63h42aEuywEBwDstbjT4lZVXAnIFQDWW7RGBemCoh2ANTSgwRpB0jYcQUSsv3pBRCwPkWUg5Cdr/bBPb7V+aKSxuiSsteFQhlCWTRBssc/bLe62su+zMh2wcdcpcJOV6RYzOQSRQzZsRmJeMCdvljIYHMUsHdyg02hQvB+MMnKoq7Pxls67P3Fj9123H+y48+jesD7a7rjjSlsf68PdIt3HjrVsDXd/5XI1cY4HdhQotUBuKN121290qGCD/ZHsseTD32iL9X8YIhuw7Q56IdjnPPZmdboDb/xNiX3HQIGqF+gcHm70k6MbMgU7Z4syN2bePG9lP8V6xIV+Cy5zKBNl597BFkvjITcVH5pN9RzqbIoPtU2P3tp+7LZbO+68/ebOu++40Y5NrgvHK+G9buGYpevYJ3Z1333b9jWf/OSWcEzZeexYfzi+bLn77q7OH70nbZ6nZlT9nx4LsMoCtt9f5RyUYPGpyfB8Tv1x5/C3RPAbTvBxxkUaeHxcIL8c+cLNPlXYdCmbbSzBqmESVSyg7ekWh9QuePmJCPJh/k0t8m/qze2QOvl1SPzz4t11Pkm/9Qoz1GIX+1Sfc/KzAtsWO/cx96YD++B+ib+Fsv0G7O/vMCBD3rkb06lUF9hRYAkCmwYGUhMTE+3A7BVJVLg6kugQnPtZUf/LSOSI97hDRW4TJ79hv7lfskX8nFUY/jhCIwd0j1X4W8OGhoaBJgVSELHJwA4IDm7OROcaeboBbLC4QyH77cubzO7HBfozIvJB9fqrgPuYCm4H5E6B3ObVf8Q5/GJi6yNyyV9A3l0f+/QujZL1Y5lM29zd3GBHAQq8U6BtursphdRmJH63fbdZgF7rZyy+M3TY3+EBr3IgUVkz9zeVy9nk75yMnylQfQLaKO22f9nvBT+jil9zPEYv2zF61VvD/5YAn7Bjv9tE9Q6IHBPFnaJyl9UZ3e1iuduJ2md/O+xYEaIf8V5+1Yl8CCK/AI+f9pG3+iU3CFe4MRxfpvzMDkzFG8J7mf78qRlqRz1gR4HSCrjSJrc6qQmkyU4OwgHMVYBcY/F6Rlm0gai/SoEr1KM9I1NpsKtrgYJHxkXohmCz7X6uxlyFhiz6d7VS81VLunYwcADATuv3xS4OV4zax9oNtj1uEcF2iByE4Drwd8O/Gf4Gyv4bUOhBQAfsb3BD3hV4QQPYvY+A4M27PNruuquj+9ixvnBVXsdv37EnXLU3Nj1+cxIlhxzcoIg7BNVBzN3dAevroFXQ3yoIdzPgWoHsQ9jXAZvtt9dvw2sgaAck/P7CMaUDu7cKiH2ILJrNnFGbwo65gHAXyQb70hyx3b4fEJGrrSL2OoHcBMitVicwaOMOzfXhDolzh6yCYdCAB0UxmI/9oYsN6VvD1Zfdv/2JA513Hh1Y8/c+uaXz2JH+H94lgrnnvs/dJSJgR4H6EBD73bts3NSuGoe/q30iWGdFb7IYW3xnaLAR/fYHst3i1rGmpvW94+NhnI1moEB1C0R2Tuoha+1vYLuI7EeVHKszn5VSF4MbbF3caMctH1DVD9g28marL7rFjlUOheMQAIM27pAdDw7a9zYsc8OwY0g7RxkM4234kNhnseNLERwKfefSh5KocKhrevTWjrvu+EDXsaPXtX/yE1d3HfvErrZP2nHM79y2oeeTH10bjln5bjSwW4KAHSsvYa5KnMXOwioxW1WVJ9uCiYrCe5V8yj5VVe6ZWQpUpkC9bZtcolZJFrYfP4yVuV6YKwrUvIDtz+FrvpR1WMDSFXloyG1qapq7yyPlZ7bYwd+1iUt+0ql+6I2r9vwddqJwxCrXf9W263/VFjxoG/b9UGwBpMti1saHSnywK4uArQ6kBGixpVnFrWyzQ4wDVpFwKwQ/JaIftIqGX7eJfkscjon629XLrzuHDyaFwl8EohvCO0U0Sta34lLzbiBGLieWFgMFal/AfuvhN19IsAYO11mBr1VFp/XfO6iGbVvW/r7Wwsk1eZ8/kHeu470n5lgKVKGA2F+A7TiqMOfMciUJiITjCPslaSQiYbuZsuzZtjMcq4gdK2KdNY5stHHbIdgDkYN2LHmTbVsH7RjyL1oMx5cfsmPNX7PxR+zs5U4gutuJv8O2vb9pxzC/YvP8grPjUy3oBxKXuiqF/OapqWx3eP8I341msgxFC7iip6zkCZ1T2BmA/RGpxUrOaWXnzTZbbzhWdjbfyB3/p0AVCYS/rSrK7rKzauVVqyGzDfKyk2ICFKDAMgTsbxFRxD/FZRDWyKxzd3r0Hz3a0HL3b3Z13PnxK7ruvn1n9/b+/WNr229KkBzyDoc0XIUHCSekg3Y8Hfq3WIX6DWaw32J4X8cm66+zGCoBw5XQMexs1z4zlEdAbDGhciFj/RY79ZmrWLDhULGw1foDEBywP/gbbR98q0Vbj2KNVnJIbb2Kc2/czQM9lJrGoXPT4zd1TV66JjyXu+eTH98W7hAJv4/eO+5oQi4XW3oMFKgZgT4ge2ZsbJ34ZAtUdljBwt9No/XfO7yxbYvtS/s7030S4SoXz67hO3ZMZNUCF0wBClSogOCNbWaoXw4xViAcq9ixojRj7r1uYttS9Fr+bXOMDdbfBAkX1CAcX+61acIFHdcLcLMdgx7Cm+9IE3GHEI5hoINOcEgkOuTDe+dc6pCbSd3a3dV0U/fvHHvzWOaT28Ix7tq7j/T05D7abMcyaYshP2BHgSDAH0NQYKQABShAAQpQgALVIMA8UmCxAkNDrr+/Pz3ViM6Uj3ZE4j4A1Z9XL38bcB9HhI9B3S8J9K+o6I124mmVg3aiqggnrzxXWKz36k8vAljFrYQ7RdZDsdtGhIasvyQiH7RKib+jcJ+wBpLb1LmPOOAXfRz/FKLohvD7mI6T3h6cy9pvxJJZ/cIwBxQohcDs7GhbnNa9XtzVto0LDblWMWdbv4UTb7W/oV3292AVdK5/vLm5de59IAvPxykoQAEKUGBpApFtd8PjCbutf6UlsdeOX26EyE/Y8M8D8su2Hf+YHc/cpipHNUl+w8H9YiLJX4kk9YGCRgMoxOtaL11qBsLxkP3PQAETcBarMjDTFKAABShAAQpQgAIUoMA7BA4fTnXceWdb929/Yl3PXUe3dm9af9VUSm6SAg6JxIesAvAQBIegOKSCW2zuGwT+Kutvt7gBkC4ADRCJIMJKcMOoshDWmbP/0pbv0AjSY+va1iveuEvEa3hH0E3WAHKrrV37DbjwWxiUuXe9xIdiJ7cWZhtu6fx7t18f7g4J7w8J74cJz9yeu/rdahvAjgKrILCkReZyDrlcOkHco4qrBBq2dd2WVspiMXUh4e+o2/6eNqli12wys+Vssw+VajY7AwUoQAEKrIBA2DbbNloaIWi3uAbABsw9ghU7bXt8lQ1fB5UPAHKrbdcHrUFk0I5pBj28DbvBJIkHUym9tXt69Kbuu24/GN4j0v47t29ce/fdPXZM0wI7VgYsZbCrJ4Hww6qn8rKsFKAABShAgWoWYN4pQAEKvL+AqnR0dDQiSqzCOz7g1f2Uj6JfgugRa+z4mM34ISh+wmKoBOy3frOosqHDYOomiHVhnQONVmEQHkex3cpuFQn4i9b/ELz+Xae4DQk+7hx+Mbw/JLwfJuWSK8PV74PHj0dQ+zXZxAwUqAKBeO4q4ETXQ+RqQPYAaLVYbBCbUBQSGoavt23p9dlC9P7vDrGJGShAAQpQoBwCGttSmhTote37Nhu+FpD/h30eso32R+Dkt1Tdb3nRX4dEPx953FqI8gOICus6+zINyOXmtu+o/I45LJEAG0BKBMlkKEABClCAAhSgAAUoUDaBUAmdy8XhOcfhbo/uu2/b3v33bjsI5z/gvN7qNVwF5wdF9BDE3QzI9QD22NneZuuvtdhqw2k7abSefWKoHwGxDkjNNYBBQ8Xueit8uENkLyDXALhZIIegMiiQ8B6RQa/J4KzO3HpqZuLGnrtvvzq8NyT87sLdRsjl0lCIzbeCgUlTYPECbdNnm9KZ5EqB7rIGP9v2aa+lkrW4mGC/bW2zGXY5yF6N0us7jxxpffMKYhvNQAEKUIACqyDgbLuetuU2Wb/LjkL6bGNt23nstnEH7bDkJnW4VexYxr4fhOogvB/0wCGdim7pnLx8XcedR/e0/b07ruy94441b7kzxGZnqEUB+8HUYrFYJgpQgAI1KsBiUYACFKAABYLA8eNR9+RkAybidUmCA3ZC99Pey2HR5AhEf8VO+H4GYo0eKlfaiV94FJKdFyLEMDcjBd5PwEE1Zb+ZDkC2KfRGqzz+K6L4JQAft4aQ31LIL8+9N0TdQSTTG1txqRkPDtl8/H2ZEUMFCWSSuBOIrrVf5nXWSBcefRXqP2QJWWywedarYKs1Lm9DOt3fmcmEcTaagQIUoMAKCjDpJQnYhj627X6zHc/02T5gnwh+TD2GbPzfcRJ9Qhw+5kT+elQo/HjB+b1zd4aE7braln5JS+RMlS4QDgAqPY/MHwUoQAEKUIACFKAABepbYGgo2pTLZVuPHu1su+OOK7tnR/d5l78RcXSrhPc3qA5aJfUhO8G7yU749tsJ3w4A661vFdkIV8jZOZ+NqdLAbJdNIPxOIluaVe6Gu0OkHyLh0RJX2bgbLd6q4a4ixaA1lAy62N3qZvzNnY9vuLbzrqO7O48d6e/56EebYb9XACEtsKNA2QXevDtO47hPRfbZDzFcERzu4rDBJeUmPGqlxeZcbwnshdNdaECrfWagAAUoQIHKFHC2vQ7Hv2Hb3auKKy2bu+Fx0I5fPgDIIYUdO8MdssaQQ17lVjTFN3XfedvB7mPHdnQdPfqju/1yOdado/o7rsTqX4csQX0JsLQUoAAFKEABCtShwKaBgdTExER7KoWtkUv+glf3IRH5DQ85LGroAokAABAASURBVIKfBuQggHXW+GEV1wgV2PaRgQIlE7Cf2dzvqhVzdxXhOoX8DBS/4hB9TLz+XYj8NbjU9dIU9W4aaEpZI4gr2dKZEAUWIdCDc9lwd5xVaG2xiq4dNusVFhstLi8oOiF6nTj7/XvXaYlZ/Zr9z0CBlRNgyhSgQGkFwrGJNYzMXeSxA4JbFPgFUf01wH3MO/frcPmfRcpdKw3R+vbGxiacOROVNgtMbTUEwopfjeVymRSgAAUoQAEKUIACFChSoA4nGxqK+g4fblx795Ge8L6FyzPj+5Mo+QDEDYrIoCgOWbwZitDwscOE+iyGq9xS1ncWGShQSgGxxMLvKvPmXUXr7fN2iFxtv8ObVCX8Hg8JcFAR91281NGIgQFWGBgSQ/kFdNK1qot2CnQPIP0Awt0fYdtog8sIgiabe7P9Dexykbuy+Y47enDkSMbGMVCAAhSgQDUICMK/cHzSIEA3FBst27tt7EER/YCNOwTIIMQPiosOSSb+QFdX64Hwrr2eT35ybfexYy3I5WKwqzqBcBBbdZmu6wyz8BSgAAUoQAEKUIACNS/Q19GRmW5u7kp8eld434Ko/i0Bwt0ef9NO0m6xuMUQQoNHOJ63r+wTAwXKLaAaKhEy9gPssUXvtf5V6rDeNboWa5FjBYGhMJRZwFrjEkl12e/wOkCuk3DXBkrWWSOKtMLJehXZF8fY3dzcvLKPwipZ1pkQBShAAQrMIxBBQyO39imw36b7y6r669Yo8puA/xXv8dMFl9+P9Ezf3Dv4bAKG6hIIJ0zVlWPmlgIUoAAFKECBuhNggSlQ8wJDb7zjo+X227t77jq6daqrcb9L6QcS+EE7IRsE9BYzuEGh+6y/0cZ12glauPLY6pxtDAMFVkNAJPz+QkNHEwRr7DfZC3GtsdfM7ORkaBxZjVxxmfUqcORIpvm3P94dOdkIj932e9yqguYScoT6kwxU1tgP/6pI/L4MZruQGwwv27VRJVwSk6IABShAgXIKhO27NXIjXFy0DiLbIDgg0A9Acav1Bx3coC/Et6jz13fceXRv++23bwzv5kMuly5nRutlWaUuZ1jBpU6T6VGAAhSgAAUoQAEKUIACixAI7/gYnx3tiNPJDq/up8S7X7aKu18TkQ9aMtdZ3GAxvN/DegwUqGABUat3ruD8VVfWmNtFCLSk0y0pZLerlz0QF7aZHTZ7qNCyXimDtluF2NVQPZDA9/aOb8jg+GBUyiUwLQpQgAIUqAiBcOy9ARLetac/56AfFvjDzrlfjGK9JZXxW1pmzrfY/kAqIrfMxPsKsAHkfWn4BQUoQAEKVI4Ac0IBClCgxgTUmjdyubgzd6S1/Xdu3zg2eWmf9+4mp24Q8IMiuBmQ0PAxACC8byE8ZmUFKvIsdQYKlFhAooJK47iWOFkmR4H3ExAMDUVZ5zoi9XOPYgO01ybOWlyJhokGCNZbbddWB2xNUj3ruyeva7BlMVCAAhSgQEkEKiaRcOwdjsH7ILLDDmwOWrzZGjzCsfohleiWGJkb2+++/er2uz6xqfXo0U7wjpCKWXlvzYjtr9/6kcMUoAAFKEABClCAAhSgwIoLHD8ezT1DeCreYHXFh9S5D9rJ1K/Zcv+GnWBdb/0NFlmhZgh1HVh4ClBgYYGhIdff358uON9r29FrVPSAzRTu/rDeioRQj5JSSI94OegL2O8LhfYVWRITpQAFKECBShJIWWZs/yLboPhx8fiQU3zEQX8lghtMpbC15fz5FgDWRg52FSTgKigvzAoFKECB9xXgFxSgAAUoQIEaEJBNuVy294471nRNjm5TN3utQG61U6RDInqLOAkNH3usnLzjwxAYKEABChQj0DPQ0zCTwXpRv82mt6j91hDSaMMrFcQSjlTRqYI94nSfS8uasH0Pd6LYdwwUoMAyBTg7BSpUINxVmAW0y7b/V1rcZ/EmqDtk+Q0XNN0SN6du6Ljjt/Z2HjvSH+70xuHDodHEvmZYTQE2gKymPpdNAQpQgAIUoAAFKFAvAoJcTiYmJtqTtB+QyP1FwP1tiPyKAoMAtkLRbP23Bg5TgAIUoMACAslkc3sC2W+NyAcU0mvb0ozNsuJ1HSJoEehOCPZaBdiGsH0P73OyZTNQgAIUoEAdCAgQ2z6n2fYFm6y4g9b/6w7u77iU+xAQ3YCpeENnX4Z3dBvOage32hng8ilQnACnogAFKEABClCAAlUo8Md/HPXlco09n/xkb8f4yB4v/gYU/K2quNVK8wEF9guwyU6eOgGkLTJQgAIUoEAxArmc23rkSMbp7BpR2Wez7IVoJ0QiiNim1casbMjYtrsbkE3w2J2kk83DMzNNYFcCASZBAQpQoCoEnMCO3wXtAKwRRGw/hBuhMijOHXKQm2U6uqb77tu2t9x+ezfvFMSqdW7VlswFU4ACFKAABShAAQrML8Bvq16g78knM5P5sZ7E+atc5IYg/sMq7metYNdZ7BFobH2xyEABClCAAosQ2Do8nBpvbm6Fi9cDGh4fuBOQ8Ox1lK0TCdtva3TR66wR5LpsVOgs27K5IApQgAIUqDABTQHSZnEbgL/kBb8IuF/2qj8Tp90O3iloKqsUqqYBZJV8uFgKUIACFKAABShAAQosTkBV+nKHG7t+5+j6memxASn4GwV+UEUOQeR6CHZbglZhh3ClcDgeF/vMQAEKUIACbwoU0zvXFTflkd+sTneJk002T481hGSsX+7QCpWdotirPuEz38utz+VRgAIUqByByPZDc+8IsSxtFeAAIB8QuENOk0Ef+xvGZ0d3h3OEvlyuEbkczwNQni5Al2dJXAoFKEABClCAAosV4PQUoEC1CVjjB44fj6amst1IcJ1Cf0bE/RJE/ioUu6w47RZTFhkoQAEKUGAZAplpdMLrdVC9TtV3W1LyZrReWUMDRPsg2JJ42cZnvpfVngujAAUoUMkCoTFknWXwoMW/AfV/23v3V8M5QrhD/OCZM5E1goR9l309F/jfCgm4FUqXyVKAAhSgAAUoQAEKUKB+BIaGov6jRxt6jh3rbZ+6PCAS36jALQK16MPjrnaKIFTQ2YkQovqBYUkpsBQBzkOBeQRyubj72LEWFay3Rua9NqU1Lkur9VerEik8yrDFGrnXO+heiOzEZMNq5scoGChAAQpQoAIEwv6hGbBGcmCP5eeGcG6gKrfGCW56sbNlX+fkZF/Yp1lDSJjWJmFYCQE2gKyEKtOkAAUoUCoBpkMBClCAAlUh0N/fn54COn1U2BMJhqyx45cE8hOW+QFgrmIO7ChAAQpQYPkC3ZOTDRol632CrSIanrPeb6k2WFzlIB2WgWsEuNZLocsqs2wQIdpoBgpQgAJFCHCSGheYOycYEMFPqOqvWGE/JC5/LaLCurBvs88MKyTABpAVgmWyFKAABShAAQpQgAJ1IHDkSKb57iM9E2lsRQbXCeRWBW6FItz1YRVz0mMKq/FMelts9QbmnAIUoMD7CWg+34oE4a66vbatDe9TCndbVMCjBbXZ8rzZ4q4IblPT7EgPch/O2GcGClCAAhSgQBCwfcLcucE2OFyr0Ftt5CHr3+hRGOg8dqS/L3e40caJRYYSCrgSpsWkKECB0gswRQpQgAIUoAAFKliguRmtsU/vEic/bhVxv2iNHz9vZyw7LcttFiugQs5ywUABClCgdgTEp9EJ8dcCci3EhlExXdjmt9m+oN/ytyeVxDuaZ1paKiZ3zEg1CDCPFKBAfQjEtq9otn3YFivuX4aXD4nozwHRDZNjqR4MDYX6erHvGEokEEBLlBSToQAFKEABClCAAhSgQCkEKjoNQS7nwrN62+46ujmt8f5I9APi9RaIhLs+dlvuuy1mLPJY2xAYKEABCpRE4I077rojYBMguyHYbP0mVE4XtvkZiK6xWqurIujeLFIdVpFlWbbcVk4+mRMKUIACFFhdgbC/SFsjSCcg2xQ4qJCbxblbnMvc0LGxb6D3jjt6NuVy2Tf3IWC3PIEAvrwUOPfKCjB1ClCAAhSgAAUoQIHKEcjlrNYNMTDTF8ncXR//i2XupyEuNH6Ehg+r92JFl5kwUIACFCipQEtXuiWF7E5V2Wdb2Q2WeLvFcNeF9SopSLsC+wE5mHhZs2lgIGUVWMXVvYAdBShAAQrUm4AIwt2CO61B5Mclkr8ZpeJfSGLsnpiYaJ/bh9QbyAqUlzvhFUBlkhSgAAUoQAEKLE+Ac1Og4gRyObf1yJFM7/h49/npywMaxTeI6i0icqPldQDQfus3WhSLDBSgAAUoUDoBsQaEKDOjnU79XhVrAAHWWPJZi5HFygqKBqvEWi+iW53FielL/T0DPQ2VlUnmhgIUoAAFKkggI4JuiGyxc4rrVHGr1+TWQpxcMzY5emXr0aOdyOXSFZTfkmdlpRNkA8hKCzN9ClCAAhSgAAUoQIGqF9g6PJya7Eq3+FSyQ4GfF+//OiDXAwhXIYeGDxtkoAAFKLAsAc78XgJDQ27TQFMqge9R1QPWsHC1TRbu/rBeRYZQz5JWSGikOZiIuzqZbK7k/FYkIjNFAQpQoP4ENAVImzWC7ILIX3OKv+Edbkll3JbWS5eawW7JAmHHvOSZOSMFKEABClBgZQSYKgUoQIEKEcjl4t477mg635bpm57Efq9ysypuVpEDgFwBwE5SYCcrNsRAAQpQgAIlF+jduDE7Mt3R5yBbRbDVFrDeYuXeUSEI/yKrwOq0fO4Vj6uczq4JdxEil3M2joECFKAABd4mwA9vCoR9R7i7scc+74biBqfuFojemEm7PZ3HjvX3Hz1aufs/y3SlBu58K3XNMF8UoAAFKEABClCAAqsu0Ds+npmOk964kFyNSH/BMvTzFnfhjauz2PABdiUVYGIUoMC7BAqZpD0Wd7VqaHhGr02QgapVEtlQJQdFq1Ve2f5C98LJ+nAXYbibsJKzzLxRgAIUoEBFCFh7PyJrTu+1eAtUfi4R/DSQ3DCZSnVVRA6rLBNsAKmyFcbsUqBeBFhOClCAAhSgwKoK5IbSbXf9RsdsGlfa2ce1CtziVG8EdMBij8VwdVa0qnnkwilAAQrUskC4WyKXSyeJrLFt8FUC3Wfb3lDxE0NEKr7ogjQE3QLZaP2dM5N+87k4bqr4fDODFFgFAS6SAhR4m4DYJ2cxPPZqo76x/7tJxN8skj/Yc9fRrR133tkW3o9l04Rprccwn0DAnO97fkcBClCAAhSgAAUoQIG6E2ib7m6Cy1wp6m90In9NID+lKldAkTGMlTqGtqQZKEABClDgTYG4ZeZ8i6jrE2+NHyq7odL65nfV0BPLpKioNdrItRC5NpNBeCyWjWagAAUoQAEKFCdgO5MWmzK8h/CQ7Uv+F6/upxAlGzYNDKSsEYTnJYazUCDSQkL8fpUEuFgKUIACFKAABSiwCgJHjmRacrd3x2jc6hJ3vShuhtdrLSfbIWiDSAQRsc8MFKAABSiwggJt09NNGZe+UkR3qpNNgPZA5hqhV3CpJU/8ymWmAAAQAElEQVRaLMU2BXarw15IvK4n99Fm5HKxjWf4cwEOUIACFKDAPAIZ25l02xnIVtsXXm/7xVvE6w3jE6O7125d24nDh1O2X3HzzF/3XxGn7n8CBKAABShAAQpQoGIEmJFVF2jpSrfEM36Xit4iIn/FMnRIBWusb+cdVvVmAwwUoAAFKLDyApk46VQf7pzAdaLaBdsor/xSV2QJ4YW1G0Rlm4ffjAlrBMG57IosiYlSgAIUoEANC0jYd6xTxQEH/9cQuZ+dzUdb2xsbm3DmTFTDBV920Sq2AWTZJWMCFKAABShAAQpQgAIUKFJgU+7D2TW//Vu98UyyI4KEOz9ushaPq2z2jRbDM9vtow0xUIACFKBAyQXelmAuF4e7JDQp9EFlnzV+7LbvWy1Wa0hZxkP+16vXPYp4h86mw+NMbDQDBShAAQpQoGiBGJBmCNYrZL9CP4CUu1FSsrerqWnN1iNHMrwTBO/ZsQHkPVk4kgIUoAAFKLAqAlwoBSiwSgKTs21tiXd7nbpBBX4S1ggCaBfYUYACFKBAWQV6wt0R05m1Hm4zRLfZwjdYbLRY5UE7IXKdj3CdT6SzygvD7FOAAhSgwPIFlppCaFhvB2QXVP+qRPg5ZHTHeHNz69bh4fAd2L1dgA0gb/fgJwpQgAIUoAAFKECBOhLY9OadH6puO6zRQ6E3QrHHGj/6AYTHlliPgQIUWFkBpk6BHwmEuyNUox2qGIBK2Ba32be1UKHTLMBWK9Muhbui9ejRTuRyaSsbAwUoQAEKUGAxApFNHB6HtUZE9grEzl/kprxOXzXcKL2bcrkshobCNDYZQxBgA0hQYKQABShQKQLMBwUoQAEKlFXgh3d+eJVbrdHjL9gJxAHLQIdFBgpQgAIUWAWBcHeEF3+tQK+z7XLnKmRhpRZpjR3aYeW6QsTvTqWwtfXSpeaVWhjTpQAFqkCAWaTA8gQiKMKjerdYMj9j8edEop0TExPtmwYGUvaZ4U0BNoC8CcEeBShAAQpQgAIUoEAdCRw5kmm+++6efBJvww/v/Ai3kQPrAIQrqqzHUC4BLocCFKBAuBui7a67OiDYAJFdgIQKnWbUTheuxm2AoNca2/epkz0NGbRbuUO9jIAdBShAAQpQYHECYf8RGjq6bN+yG3ZOY/GmJMK+0fwY7wTBj7oA9aNPHKIABVZbgMunAAUoQAEKUKAMAs3Nza2x5gec6AcAGRQI7/wAOwpQgAKrJ9A2Pd2UimZCo8cuUb0Cb7yHKb16OVqpJWuHle2gCK4pSNRjNVaxNYLISi2N6Va0ADNHAQpQYPkCqtbALlnbt2yynclfFkl+1il2js+OdvBOkDd42QDyhgP/pwAFKEABClCAAhRYNYEyLjiXS7fc/Ztd6WRmi0h4vApuhOguywHv/DAEBgpQgAKrICDWAOCymOnQRPYIZJ/lYa3FBotWqWP/11SQBohsgMd2a+jZ/NrUxbV9OGMVVzVVSBaGAhSgAAXKJSAitqgYkA4odtv+5Xrr3+STaN+lqYtrth45kgn7WdRxxwaQSlv5zA8FKEABClCAAhSgwIoJtMycb0klmW1W+XS9eP0LEFxjJwi19Iz5FbNjwhSgAAVWRCCXk4NnzkQFj25Ar53bLgMdK7Ksykg0PLPdGkHQq9Cr4OI9s7ONbZWRNeaCAhSgAAWqViDcCSLIQLBRFD8loj/tNN422ZVu2To8HB6VVbVFW27G3XIT4PwUoAAFKEABClBguQKcnwIrLnD4cKrzyJHWSFIbxOk1cLhBBLuhWG/LbrDIQAEKUIACqyDQd+ZM9vnm5rW2Td4MuO2WhSssNlqs1RDqYUJFVJeq7nOKvcms70IuF0NVarXQLBcFKEABCqywgEjYh8S2lA4g3OEu10Lk+tnpZM9og3bBzodsXxP2QTbJ6oZyL70uC11uZC6PAhSgAAUoQAEKUGB1BTozmQZpiNZHBbkKKj8u6m+yE4Ou1c0Vl04BCtS5AItvArONjW0aYa+KXG3b5bVQhEbpGnz0lRX2bUHbrKpqQIGrnIt7uycnG3D8eB2U+20I/EABClCAAqUWCHeCAFlLdqOI/pT38pcTja/s6OhoxJkzdbmfYQOI/RoYKEABClBgtQW4fApQgAIrJDA0FPUfPdrgmlNrvch+ONwAwR6rYNsASC1fYQx2FKAABSpaIJdz4WrUpDHucqEBBNhr+Q0N0+HuiDqoq5CsQtYKdLM1/OxI/PTGjqkzTWbAQAEKUKDGBVi8FRUQEUs/tn1Lpwp2i5PrRNy1Lkl2trS0tL15F0iYxiarj1AHBxX1sSJZSgpQgAIUoAAFKECBdwv09/enp1OpjsTrDifyF22KH7PYC5G6Oui3MjNUogDzRIF6FjhzJursyzQ4n6xV4CprCNhjlTX19C6MsCOKFdIDcde4VHRQpbGjnn8SLDsFKEABCpRUIIai2VLcbOc+f0md/8ko1vW7gdgaQerqXMgZAgMFKECBVRdgBihAAQpQgAIlFVAVO7CPpxrR6V1+j4hcq9CrraJpsy2HV9gaAgMFKECB1RQIjR9I4g1WKbPNamGutO3zWkDCIztQJ50VG9Y2j3aI7rHy74tEe8NdixgaisCOAjUswKJRgAJlEQj1/mlbUrcI9orDdZFg/9nJ0S2dw8OhYcS+qo8QIOqjpCwlBShAAQpQgAIUoED9CBw/HvUAWS3IRsD9pCh+Aip9AoRKJakQCGaDAhSgQN0K+Hy6Qwp6wDbIByHosX5sGNaz/+sphKtzBVuguksT2TCdyneEuxfriYBlpQAFKECBFRWwRhDtsP3MDtvJ/iQgPxbF8RoA9hF10bEBpC5WczUUknmkAAUoQAEKUIACpRNox2gzpi+Hq4r3C/xBS3mnHeGHR6uE418btDEMFKAABShQfoGhoWhTLpeN8r5XvdunqnvgER79VK/b5zQUndZQf4WtjF2JprZccq7Jhms4sGgUoAAFKFBGgXABWANE1ioQ3ol4naaxq+vo0b65uw7LmJHVWlQ4wFitZXO5FKAABShAAQpQoL4FWPqVEpB4xq1JFD8G6E8AciWAJgjCwT/YUYACFKDA6glsGhhIjc+OdiBy/bZd3g2Vbdavq0dxvKe+SIeIXCtOrs2ktfM9p+FIClCAAhSgwNIFGmzW9YDs8YpbJCsHw7sSUQddxTSA1IE1i0gBClCAAhSgAAUosMIC4Sqm7mMfW6ded1mF2jUqstcW2W3DKevz2NcQGChAAQqspsDw2FhzkkRb4P1uAa6w7XOo7E+vZp4qZNktENkhVjEFwfrO3JFWHD4c9l0Vkj1mgwIUoAAFqlwgPGqyxcqwwRrcr1HItV4Km9o/8Yn2Wt/f8CTQ1joDBShAAQpQYJUEuFgKUKDEAuHZ6UilDsLJTQKEx1712iIyFhkoQAEKUKACBMLdDQK9zrISYmj8sEEGEwhX5q6D081esRUz6f7OvkwYZ18xUIACFKBADQhUShHarKF9AKrXOZF9SGFTe2NjU6VkbiXywQaQlVBlmhSgAAUoQAEKUIAC5RXI5eLuY8daNIo2eO+usQP6aywD6y2Gg/lwtZMNMlCAApUhwFzUpcCb22kkWC+QPRDZYQ7hSlTrMZhA2Fe1QIMP9kpoxM/H9DEYBgpQgAIUKKlAuDhsjQq2eei1UeSujhvcmq1HjmSQy9VkW0FNFgrsKEABClSLAPNJAQpQgAIlEeienGxAeqYPGu2C+msRKteANrCjAAUoQIGKEAjbaY2S9d7JFohutkyts8g7HAzh7UE6oHINvL/WF8A7ZN6Ow08UqG4B5p4CFSQgim5rbL8Z0EGvunm8Ga1bh4dr8tGLbACpoB8es0IBClCAAhSgAAUosEgBVUEuFxfcbJdP4r12AH9QINsslTUWMxYZKlCAWaIABepPQFP5Viv1ToHfY9vqPhsOdzeEux5skOEtAk3mYw1EshOIrmi5+ze7bD/Hd6S8BYiDFKAABShQEoEmBTZBw12Hsn/Gy47XmxH21YIa69gAUmMrlMWpOgFmmAIUoAAFKECB5QgcPx71ANmURv3idVDV3WwH8d3LSZLzUoACFKBAyQXEF8LdDHN36F1rqfPOBkN476ApQMIdjP1wOpBCanvLzPnQWAR2VS/AAlCAAhSoJAGxlo4YIuvs/OnHHKLBtI/XWKO7jUaIqJWODSC1siZZDgpQgAIUoAAFKFA1AqXLaMfUVJOMj2z20L0qsldEt9jhenPplsCUKEABClBgWQK5XLrl7t+0Bg+9Aiq7LK1wd0OT9RneWyACNAvRNU51H+D2ZDXdYRVSof5G3nsWjqUABShAAQosWiDsU8K+pd3On3bb3PvFuR2dk5N9/UePZu1zzYRQyJopTFUWhJmmAAUoQAEKUIACFFiyQMpPdvvY3aSCW6zCqN8SaoCqVR7ZEAMFKEABCqy6QLh7IdzFABcNWGbCdrrd+imL9RcWVWJpt/3ZAXgcTLx0W81UbI0gsqgkODEFKEABClBgYYHwmMVOFdmiihuc+P3TqVTHwrNVzxRsAKmedcWcUoACFKAABWpGgAWhwLIF/vBwqj33iXafSl3hgf1WI7TXYpelG27jtkEbYqBAaQXUkrOfGxLrFyzmbcSs9actTr0ZJ60f4hQUMzY88+Y0eRtOrDLTPtoQAwXqQyC8o8k1RI3W4OH2OIS7GbTXih6uKmVDtUEsEBoh2CDQbU5082tTU2v7gGC3wGz8mgIUoAAFKLAogbBPbhDFOlE94MUfBPJ9fbnDjfjjofDdohJ7r4lXexwbQFZ7DXD5FKAABShAAQpQgAKLFmh/rbEJ0+5K9ToAyE4AGyw2WmSgwEoIhIaLEEPjR2j0CA0e1tChY7awUaukvAjosA3/MNpnXLIZxqwhZNzGh+nzKsJGEMOo41BfRc/lZPepU3FhNumxgh+0BsADELHGEPvEsLDA3N2MYg0e0quQq4Bk7+zsaNvCM3IKClCAAhSgwJIEwj4mXFR20DvZMplP9fQ92ZFZUkoVNhMbQCpshTA7FKAABepDgKWkAAUosEQBqwVCbjDWiaQrUuy1j/shc40fbZYiH6liCAzvElAbk1gMDRcT1h+xeNbiqxZftC+fs/4zFp8U6Hft9/SIDX8bkK/bdw9b/Io1bpy0eMK+O2HTnABgn2HDcsIaNcJni3LCGjtO/jAKxL7HSbE+gBOWjn2WN6YDTkJg3+Eh++5rgH7T5vuODT8qIQ/Akzbuaft8WgTPW/8liyG/ZwW4YMOXLE7Y8IxVKicWLXkbw0CBChLow5nsmSvWrHOim8XrdsvaBijYUG0QRQUR+xNHbNN2KWSvg+5NZuMu5HKx/c2H7+wrBgpQgALVIMA8VoWAIAPBGsvrVhG92iXpXbOzjW227676fY6zQjFQgAIUoAAFKEABClCgOgSOD0a94xsyzqXXqegHLNM3iCI8+soGGSjwLgG1MWpnbXk7eRu338o5+2wNHvKE9b8FyFfg9X+o4j+JlRP8gwAAEABJREFUyL8B8C+sYvGPrP9lhd5nM34WTv6hOPl/WcPEP3DehgWf9iqf9eI/p+I+j0R/H0i+hEi/ZPO+EZ37otcwv/u8pfN5m/Ye+73+nlP8A3F6XByO27T/UFQ+De8/L4ovquo/gdf/j/X/peX3Qcv4f4Tgv1ne/tSGv2r5t0YZPA7B0wJ90fJ43saN2ecZ5Z0lxsFQaQKzk+n2OE7v8xBrqJZeQLL2u6+JR2mgnJ2g1Sqi9qhgn3O+t3tysgHHj9OxnOuAy6IABShQRwJ23Nmt6m4WwS2FxK3Bg0PWBm9HnFVswAaQKl55zDoFqlmAeacABeYRsNov+7ZgBx6zIdrw3HPk2QcdsLCBQGbtYDUvKokkif2E7JdTQ6F78rqGQqptg9X3hsde7RJgoxWv0SJDfQp4K3Ye0EkowmOnzliDwwv2+Wnrf9e++479Rr5mfwhfsdO2k9a3KCegPtyBcUK9P2kneCecwj7rCYU7YQ0OJxP4E7OSPxFnpk9cTL908kK69eSFz9x/8vxnP/+V85++76GRz37+4ZFP3//Vi5++9+sX7/nCN4Y//fvfHP7d+741fM+b8dP3fjOMn/v+s1/4Wph2xOYL81/49H0nL/zu50/szbadSI2Mnczn5YTO4mSshRPeJ5Y3y58tPxIbb32IP+EQhsN4nLBK0BNqn61sJ2zYyoOT9jf/kIp8zcZ9W1Ues/4pi8+o4nlAX7Hhs1CMApiwvnnB27BaZKBA6QVUw7s/4kRSXfYjC4/S2GsL6bQYQ0Ssz7A4gaxCegV+szWgbvOSv6ITw9zvLc6QU6+yQA0uXq1MYV8a3gk2a8MztRitkLOqCMcNBagmVsZQZhttQww1K2A76haBboe6vU6wtevx/rX9tx3NVnOBXTVnnnmnAAUoQAEK1KSAiB1c6rSVbcIqrsbsoJNRQYMiDezkJFzlPmXtaLOiGk5S7KdUOyGR6Q6v8UFArrWD87UAMlbmyPrVEJjH0gvY9hJTgJyH6LO2zfwzq+D/U6tk/T/t7PxfKPw/UZHP2/jPOZUv2Pgve9X/r/1m/q0rFP5r4qM/gct/FYi/E826U/kZ/wM0FF7OFOLz4+O4fB5rbFs8UEAup7BELJYmiOiJT30qOTMyMnO5rW28AbioE8lZRNMv5/M4HUtySsU/iiT5RuKir0Tw/yPy7r9Y/v+9h/vXzkX/FJAvq+ILXvBZ9fJZkbny/QGAf2Zl/mP77j/Z8J9Y/xtm8j288Sit8zZuQoFQYWM9+8RAgVILHD8ehbsUrNKk135ke+23t9sW0WqRYWkCItAYKt2AHBTIfj+W7gA7ClBgNQVs8xYaBuycTTBu+9qaPFcBZAzh4gnYsZZgxgrN4wcDqYMQHivcptArRPSAqtszE8dt1VxuV82ZZ96rWYB5pwAFKECB9xXQuYPo01B8x05yH7aT3hOMSgMUZwDIVxV41A5Wn/firRENtdH98VDUlzvc6Fx6nSC6CpB9CscrilE3XTjhHrfSnrfK1PD4p+/b8KP2W/+Gqj4ExUlATljFv20r5IQHTjr4E4mNK+jkyY6JwkPnG1q+NvyZz3979LNfeHz4nvufOv+5Lz576d57nx/57BdfunDPPWfO3nvvucv33XfxYu5Ll214Al/60ow1fBQsWnK2BJS4sz9SPPhgYunPvnLffVPnv/zl8ZHPPnAp5OH1T3/p/IXfu/+1i/d86ZXR3/38i2c/c99z5z/3uWeHP/3574/83r3fO/97n3sslOXiZ7/w9dHTrzx8cdZ/ZRbTJxNNTnrbVniHEwpnFrAoJ2Dj1KL1T1pD0UmBPgwgNIyE9508acOnLYb3jIR3o1y24XAlq7c+AwUWLdCJ4cZwlwJUtongSvs77bVEqvrKUcv/agaxhTuItJvlHjjsjVKFNZtyH85iaKhKLgCwEjBQoKYErOEDavtMeVq8flNsH1vD8aStupO2/Tlp23Qb1q/YRulh6NxxhJ2v4nH73o4l5Fnrv2jxNQjCXblTNhzuHLFZbYihmgScZTZj63mNNX5cJYqrCinttmPWtMXwnX1dXaEqM11dxMwtBShAAQpQYJECgnOA/IkdKf5v6uUP1OkXGGvEoAzrEiLhCvd/lah/qKFh+gJqpOt7siMzNZXtVvWbrEh7ANlmlbktYFcvAtNW0NcheNJOuB+C6n+A+j+C918Ulfug+ge+kPzvdnLzn5JYTkbiH83PuB9kC9HZS9kLE6e7uvJ2wqaWRq0FtUYUj1demR3L9IyFO1cw418s+NmnInV/lhTkISf638zn33qVfw4P2z64e+3v6B5F8kUb/0eG8qCZ/jcIrFFEwrtRXrG/rdAIEh55UWteLE8ZBMLdCQLZLyIHoNItQGyLtZ79z7AMAbV9nmxT1QHA9U/OtrVtGmgKV+kuI03OSgEKLE1ALtv27Smb9797kT+q2XO1cKep18/5RO/x6j4jCT6t3v0eEnzWwd3nwvvLFP+bbe//jR07/FfzsIYSCRdXnLbPwxanITaXfcFQlQJt1rC3TxUHJNH1bdPTTVaKsE+3XnUFt1rZ5XIpQAEKUIACFHhfgQmBvGAHjI+rxN+6+On7v85Ig2J/A+Gq8JHP3vdEuKr9TO6Byff9lVXZF8l4a7PTeJuo7BHVTXYw3iVAusqKwewuLBDu9AiPaAqNd7YdxCkIvqXQh1RgJ9V6UkVPKLxFOZHy8Vdazl386vA993175N7f/+6FT3/hmXDHRLh74vJ9912cu5Mj9+CsNX54W7RarMUQGkHm7iQJ5R29//7R8XAHyT33nBn9/OdfPP+Z+06HO17euPPFnBpavtY4674SJfmTmrgTHu6Eqpinm7tTBOFumhAhDwHyTQChUcQqMuQVQKwyA7yiE+zeU2BoKNqUy2WjFNaoyD6F7oFIu03rLIpFhuUJ2D5Pbd8nVwCys5DoluGZplAZBXYUoECZBQQzEFxQ+OeS2D1S7HF61U332S98beRz91u87+HRhpaHLzz/8lfWPv/SSZmYPuESnBCNT8D7E7BjMzt3tWMJnAzDdlxxEgjHFnhIgW/Y58egGu4QedWOM0YBTFtMLDJUtkDW1t9aO/faYutvVxqzm9oxWpXvoHKV7czcUYACFKAABWpKoPjCRDZp5FlZYAwMFAgCBVfogsj1dnJ1PQTh0VdhNGNtCdg5FmY03AUneMpOoENjxx8D/h/BufsEyf8Kjz9OouhPIp9/PLyro2Vm5tILExPhToUwb21prExp1BqD9JVXXpltapocxezsKwVJnQKibySa/E+rxPh34v3/28P9viruFeBLgPuXEPmvgH4TgmfwRiPIDERYcQF2bxXYNDCQmpiYaIdPNtjvZQC8Uw8r1HVaBeJ1QHRtthBxf7hCyEyWAvMKqB2tzE0QTtrmBmr5P7XCzR0/hLtOnxwYKJxfs2Y6HIPpxMTZfDTzfHiPGiJ8Kym4P3VJ8v9TJ/8CkX5JgC/YvP/IKs//uSXyX2zb9W07fnjexo1YDMdv1qvpUO2FE1uHEQQ9sPMw+9Vfl5mWqtzvsAGk2n+KzD8FKEABClCAAhSoZYHDh1Ptn/hEuyLqn6tQE2yz4jZbZKhuATsPRqhAn7ST4XMQ/EBFHgfk66J4yD6fgMiJyLkTajF7Yeyrw6fPfOfiZ+87dekf3vv8+c99+fXwro7T4T0d4T0aYLcIAYWZvZD7Z9MXv/Sly+Of/vT5i/fc88qlz9z3XLhT5MLn7n9k5LmXvp4dGXvI+9mT6v1JS/uE/f1ZDMN6UhVfs/UWHnHxlH33Et5oFAlXc3pYp0ksOtls58z2YS7wv3oQGJ6ZaUpcstn+dnfayr/CfjNdVu60RYbSCrRCsNOJ7FFEfd3HjrVYw2Zc2kUwNQpQgALvEgjHbqEhxNs2pxCOwcL7yy595h+PnL333nPDv3vfq+Hdahfu+f2nR37v3u/a52+1ZNsejpLopFd/QtSO6RQnRfWk7SMetsS+ZUs4ZdGOIxAaRGZtmKGyBGxVIbQdtDuH3epxlVfX1/PRjzbbb6Cq9juhEJVFy9xQgAIUqGUBlo0CFKAABRYl0N7Y2ISM2yii20Ww0WbusZixyFDdAh6QcOVfeKRSeMTSf7fK0n8OwT/2Kv8rIv0/Eu9PRH72qWxqfPjMyMiMVdrbPGBXDoEHH/TBvDEfD+ejmWfh/DftxPH/8uL/lYr/AzsB/qIX+SPLyr+zdfaw9Z+xOGrrsAC1Jiz7wFB/AtnCRKc4XAORa6z0HRYZVkagwZJdr4otXrAZhcK67snJMM5GM1CAAhUlUOeZeeHUqXxTU9Mo8ngBef/tSKP/LN7/c4X/Jw7ygAL/h4p8DcBzEIxDbctmHxgqTqDRVk04D9vuoZulqam359y5bMXlcp4MuXm+41cUoAAFKEABClCAAhRYTQGRjG8V6C6I7lHBWstMk8WquuLI8lv34c0T2oJBjFkl+SvWf9L637T+V2y9hjsKTkaKk3FGHu5aP/vti//gvlOjn7n/hdc//aXzZ8K7bB58MNwtYufJNgdDOQTm7hJ55b77psY+/QfDw79736vhXSIjv/f7T1w8/eq3NO8fdnl8BXAnROWkrcuvCPCQZexx+1s9V3Ayk25sDOvMRjHUvEAuF4e7EDSO+uyPdI/9HnZaRVZLzZd79QoY9oEtZrwezg0gg+2IZ3ln5OqtDy6ZAhR4PwE7fnshl5sO7ycbvs+OJT73uWfPf+7+xzLZyW8kmfxDKnpCoRblKwh3l4o8ZkmFd8DxjhCDqKCQsry0ze13BLs1KmxDU1NV7XecFYCBAhQonwCXRAEKUIACFKBAcQKCXE7Uu06BHMRcBK8oRpV2IlYZrtNWMXpGFd+wStJ/J6r/xGnhn1jjyL9DhK/ls/75ls6ZS6cvdoU7Q6q0oDWf7dAw4kcnJyckil6NXP6JCP5/uMT/a8B/2av7l7Zen/STfuwMUKh5DRZwTmDu7oOosM4DmwXYCpH1VpHFOxLmdFb0vw6BXuMV1/hEOld0SUx8qQKcjwIUeA+BM7tHZhpk+kIh457yqv+3i/z/7gX/GIJ/BuArFp+zOGGRobIEOmDnZHP7HcnbMKqmYwNI1awqZpQCFKAABShAAQpUq8AS8n3kSLplbKxTYtcvgu2AbrIKtXD3xxIS4yxlF1BVW2aoAB8D5BWFPgm4b6jgK7Y+TzqHkxrjoZ6G1751saHtqYu/+4WXR3P3j57++JdmrOHLg10lCygeeCB/4Z57xs793u+fPfuZ+547/8KrTzRnR7+RTuRRV4he62xrm8SpU9boVcnFYN5KJzDZAq874GUPFKHxo9XSDleLWo9hBQWaAdkCkV0QbGi7664O237ynStgRwEKVLzABx9Mwh2+Y7nPXwjvILtwxcTjmvFfS7wdH8KfFMVDtl0L7wh5ys4Bzlt5pizyuMIQVjnYfke3wrmdiF1fZ+5IKw4fror9PRtAyv3L4fIoQAEKUIACFKAABRYUaI3jpk3I/aoAABAASURBVLQUtojHTpt4HSCsUEMVdRLu+MCMnby+Zo0f3wTk31v/AYH/Ixcn/y2adacaJnHxSQwUrMIuNJaAXRULPPigf+HURP5sc/NMiOGZ33xnSxWvz8VlXbykOrzDNeJw0GatqitCLb8rG1Y2dWvs0C5RvQIiO1N+Zkvb9DQvFFhZc6ZOAQqshMBrfcnouskJzPgXk0LhT73zfyxe/xlU/70t7hQEF60/a5FhdQXCexh7VHWjV2zFVLyhsy9TFXd8sgFkdX84XDoFKEABClCgLgRYSAosVsBltBWpeKcIBmzeHovhgJvHrgZR4WHmzSv1Tlv/2wo8JE5OJvBfmfazXx3OdPzZ+X/w+6fP3nvvufB+CWv8CHd72GQVXipmbyGB8GisxNZnaNAqWONHuEqT63UhtWr/PjeUbrvrN9qtYmoD4HZCZYsVqdkiQ3kEIluMVTzpWqso3KciuwXTbTZOLDJQgAIUqB6BXM7jIw/kR++/f/TSvf/o+Wxm8vEEydfU46RCwrvGvqmqT1uBXrc4bZFhdQTCO6iaBNIrit0i2C75uOW9slJp43gSWWlrhPmhAAUoQAEKUIAC9S6gKnCpdlV/lVWs7QMkVOiAXTUI6GXL5SmF/nc4+acK/0+lUPjvSSH+3mQ+NYJPfSqBiNo0DBSoB4GaLmPbdHdTCqnNULdDVK+wRs8uK3DaIkM5BUTaReQABAdjRF0YGgr1PFLOLHBZFKAABUopMPeOkIbpCxFmvquFwr+B4l/Ydu6/2nbucVvOqEWGVRXQdlv81Sruai0gDKPSu7BjrPQ8Mn8UoAAFKFD1AiwABShAgSIFcrl06223dUii6+1EZ4sqQqVaY5Fzc7JyC6gmgE7aYs9aPGXxGwp5SMSdLHh9uC0z+mcXnj9zevzee8/hvvumwMYPI2KgQE0IiCDTphoP2J/1PvvQa6VqsBjuSrAeQ9kEPJpsX7nRWjy2e+im7m3r12zK5TJlWz4XRAEKUOBdAssc8eY7Qs5/7stnR5o7nxSf/6ZTeQiQhwF8B6rPQjAKoGDDan2GcgoomkV1s9nvEInWVcO7QFw5fbgsClCAAhSgAAUoQAEKzCcQnl8uDfEmcX6bTbfWKnTCbdUpG2aoRAHBjGXrgsXHVfWPrf9PHQr/J5z/ZrYQnQ3vhcCDD4bHXNlXdRhYZArUpoCEuwzicLcBcI1Ar7EK+M7aLGoVlEoQGp3Cuz/WWQXPVeplYHJ2hHdOgh0FKFADAopcTrPhLmLvHpXE/18C+dcW/7Ptd1608s1A5t47Z4MMZRRIAxLu+uz36rdgJt1f6e8Csf0j2FGAAhRYcQEugAIUoAAFKFCMgNPJFuf9Dpt2p53YdFs/XMXKY1aDqLAwZfl5DZCnRNw3oHrSw51wSfz15mznqeHfve/Vs/feO2GNHwkAtchAAQrUiEC4u6B7/fo14W4DK9J2hWy0Pu/UM4RVCg6ClALdtt/ca/29icYd1kgVWX7EIgMFyi7ABVKghAIa3ht3/nOfe13GZ77vEvcNFf2KNb5/XaHfs+WctzhjkRfcGEJZgljDu6DBdjA9IrLDjge2usmGin4HmAM7ClCAAhSgAAUoQAEKVIpAlG510AGrMt9jWWq1WM2hNvOuavVrGFGVR+yk5z9b+8a/VOf+Q8HNPtXU1DT6wqlT+dosOEtFAQoEganx8VZNu91ONTz6aq2Na7QYKtutx7CKAm1WGbVXIPt8wff09/enrRGEdT6ruEK4aApQoLQC59esmdaJibOFQvQYnPwbVfwHOw592mJ4Bx2PP1H2zvY7OhApBjRKKvq8jTvDsv826nWBLDcFKEABClCAAhSYRyCXi3tyH212Bd9rtetbrQInPM88PNJjnpn4VRkFPCCzFoch8n1roPqWNX485BM8LIXoWxd/796nxj/9pfMv5HLTb971AXYUoEDNCYRHX0WFlHZqhL0qste21+FOvZSVlHULhrCqQbVBRdfZOtnsItkyFsd9PT094b0sq5AtLpICFKDACgjkcoXzX/7y+KXm5ldndcYaQfBVQL5qx6aPAXjdYrhDOdx9bIMMZRAI52qbzX+bgzW8Hz3aYA3vURmWu+hF8CBl0WScgQIUoAAFKEABChQpwMmKFujBuSymM2sVeoXN1AdoeK5s2oYZKkJACpaNCYunLf5HW0//yk50/nscF74b7vqwEx+rc7NvGChAgdoVGBpyfR0dmcRjjaheLYJ9EPBdE5Wzxh0UGQHW2Db66ljyV/mODNdP5awf5oQCFCidQGEs0zMWF+Jn4fU/QuU/KHAKkGEAsxYZyiOQtcWshfqNKlg/mSp0zd19aCMrLZStAaTSCs78UIACFKAABShAAQpUjoDMppo8sEmcbhFouKI4XLVakVcQob66glVwjluD1BmoPmYnlw97wVd8PPvNVHb86XO/9/tn5+76qC8TlpYCdSnQM9DTMN7Z1Oec36Iim1XRB0XYVr/LgyNWQUBEIBL2m52i2KfO7UsK0o0/PJxCLse6n1VYJVwkBSiwQgK5nLft2uz5pqYLsY9OFYBvCvA1hX/clnjW4rRF3gliCCscYku/GZAe9XIlJHXFpWw2PBYTldZxJ1hpa4T5oQAFKECBWhJgWShAgSIF1LsWm3QnIBYRhsGuAgQE4QQynEg+arl5EJH+G0ny321M5c+f2T0yY+MYKECBOhHw+UxbStw+qFwtqmus2GmLrFMwhAoLrRDstnW014mua3+tsQnrzoSGkQrLJrNDAQpQYJkCn/pUcra5ecbn8aK1dvwX2yH9JyjCO0EuWcp5i+UO9bq8VkB22b5np8vnbRgV19lvo+LyxAxRgAIUoAAFKEABCtSLgKogl4vVox3AVlVsgUqzDTOsrsCsncRchOJ5hX7b4kN2Yvm11Mz5Jy42PvH6mdwDk/jggzZqdTPJpVeqAPNVUwLh7oHDh1PhbgJV3SuQPYB0AAiV6mJ9hsoSyADSA2CTiGzHlNvY/pQ1goAdBShAgRoTEFE7jyiMvfTSSOPFcWv4SL4t0G9aKZ+wGB6HFRpBvA0zrKCAQprt+GCbHRBsFym0vfkeEPu4ggtdZNJsAFkkGCenAAUosCgBTkwBClCAAvMLHD8eWS1N1jt0ArLJKt03WJNIRd46jXrqBONW3NO2Ph5Gov/Wef9f0OBfPNv88gw+dYINH4bDQIG6EThzJmpvbGxykLWQ0Pihu6zsFXmFp+WLARDAokinNWIfdOIPalwIDVZgRwEKrLAAk18dgQcf9GdGRmaiwuzLPpb/qmIR+pxtCScsQzxuNYSVDLbTaRLBldYIsiWO0L5poClljSBuJZe52LQrKjOLzTynpwAFKEABClCAAhSoboGec+eyMjHRayco660kvVZZ0y6qKRtmWB2B8Firc7YenrHFf1O8PuxT0bcvNHY8O5q7/xJyJwq2rtS+mzfwSwpQoHYEOjo6GqUxvsIqOLYLdJNVcKyBaqZ2SliTJbHVhTYr2YBTtzdy6d7+o0cbrEIq3LVjoxkoQAEK1JSA4sEHk7OX/YgWUk8p9NsQ+bbtq562g9ZL1rdeTZW3wgqjaQPuhGCdZWz95cuNPX0dHRV1nMAGEFszDBRYQQEmTQEKUIACFKDAfAJNTc0F57eKyjZA26zGxkHEevPNxO9WUOASIN+zdXDCKjn/S4Lk4cZUy3nkcgpbQRYZKECBOhNQmekQTQ5C9BpV7bYNNLfT1fEbaLJsboZgZyR6xWSq0NXf35+2cQwrJ8CUKUCB1RTo60tGRkYmJSk8D9X/puL+b8vOayqS2OdwLGsfGVZAIJy8RQJp88BWl05v8V2ZsA9agUUtLUm3tNk4FwUoQAEKUIACFKAABd5PYBHjo0KzRLoVotYAghaIyCLm5qSlElDMQHHOzgyfsXaObwr0686nvjvy2S++dCaXm7TF2Ff2PwMFKFA/AkNDUbhrwHm3Fl72WcEHxCo3uJ02ieoIobGjwzbeGyxaI0h6cyFb4Du2qmPdMZcUoMBSBHI5jwceyDfm42HnU9/z0G/bmUV4H8hLtu8Kx7NLSZXzLCwgNomDoEXgtoZGkKkoU1H7Gwd2KyvA1ClAAQpQgAIUoAAF3l/AaTO8blPFNohU1IHy+2e6Jr+5ZKV6QkS+Aof/iST+TjafH7FxDBSgQJ0KhLsFpoBOOGyAYKcxbLZYUVd0Wn4qK1RmbjpU5KAKDhaQ6qjMLDJXFKAABUon8Morr8yG41gHOe3VnxTRr9p+7ELplsCU3kegxZy3i7htzudb3meaVRntVmWpXCgFKEABClCAAjUtwMJRYEGBN68s9h6dgPQLZB0UDWBXboHwzo/zIngWTubu/BD4Jy/cc8+ZV+67b6rcmeHyKECByhEYzRaak7TfAtVdAmsEAULlebiroHIyyZwUI9AClR22Hgegvq/72LEW5HJxMTNyGgpQgAJVKfDgg0k4jk009VoUySOAfAeKFwCEi3tmrc9QYoG55N44l1uvkCuivOvYlPtwtlLePcUGkLk1xP8oQAEKUIACFKAABcopEK4sDs8j94h6FeixZYeXtaasz1Begcu2uCdV8VWo/CnE/1lzuj2cHNpoBgpQYJECNTV5FqkOh+gaETloBQuNH9ZjqEKBBoj2qegWD7cZ6Zm+7snJhiosB7NMAQpQYFECl7LZiXyS+YGo+y5EvmszP2dxwiLDygikoegUr71etGdytq1t00BTRZzfsQFkZVY4U6UABShQ5wIsPgUoQIH5BazWvUEQ99lB8gZA2gFkLPLY1BDKE2QWkBEInrfGj2/DydcRJU9d+L37X3shl5sGOwpQoH4Fcrl47i4B9X0CDCDcPQBU1KMs6nflLKnk4W4PW3/SZ9v8ASTRDkvFPtv/DBSgAAVKIlChieRys5c+85mRAgrh7o8/s/1ZaAQZttwWoHYEbAMMJRWILLUGhXQArl/zsm50tD1r41Y98CRz1VcBM0ABClCAAhSgAAXqTyBulCYv0WaBbga0uf4EVr3EExB93k4EH1GHP4Xz326YxMVVz1W1Z4D5p0ANCMzdHRAV1nlgs20nQuyzYvGOAUOo8tABlWs85KCXfEeVl4XZpwAFKFC0QOzTwxIVvqGiD9t5xys24xREEuszrICAiDaLYHM414uapCLeHcYGkBVY0UySAhQAaEABClCAAhSYT0C8NDnxV9rB8ZUCVMSB8Xz5rZnvFOFkb9JO/l5Tj0ch+Iaqf3L4d+97NTwruWbKyYJQgALLEJhsgdcdUDcASGj8CHcLhLsIwK6qBaxCSufe6YLI9bfd9RsdyA2lq7pEzHzFCDAjFKhkgQvPPz/ZHF96EeKfsnw+qdBwR8iEDTOsiIA0QmSTODvXs3O+FVnEIhNlA8giwTg5BShAAQpQgAIUoMDyBUTRpIqNUNloqTVarIVQ+WUQzFgmw63/T6vI/ywU3MOpy7MXbBwDBShAgTkBL6kO73ANxCLAOwXmVGrivzeezQ5sQIL3sR5aAAAQAElEQVSdcJkr26a7eQFCTaxaFoICFJhX4MEH/QunJvJJvvA61H/dzj++oUA4Hp53Nn65VAG1fYtusnONjWLnfEtNpZTzsQGklJpM6y0CHKQABShAAQpQgALvITA0FPUfPdqgXttFsA5Oe2yq8P4P6zGsmIBacxNQsPRHFDhl/W9LKv7upWuvfeH8H/wBr4AzEAYK1L1Abig9d1dA5PqtcmiXAFvMhI8oNIQaCW88m13RC+jeOHG7BZk2qNqqXm4JOT8FKECBihZQPPhgIoV4JEH0hMA/brk9Y3HcYsEiQ2kFspZcr+1f+hS+besXj2SQyzkbt2phVRe+aqXmgilAAQpQgAIUoMBKCDDNBQX6+/vTk6lCl3eyRhWdUITKNT5aZUG5ZU4gc885nrHGj5et4ut/QNyf5AvudQwNeYjY6GWmz9kpQIGqFwh3A6Rc5kok2Gk14husQJ0W+YgkQ6ilYOu2QwQHbF9wTYyoyyoFnVVS2ehaKiXLQgEKUODdAqOTkxOY8S8ict+3w98f2BSvW5y2yFBagZQl12axywu6xy5m2rZ2DodxNmp1woo1gKxOcbhUClCAAhSgAAUoQIFKFhjLZLKJS/cKfB8ELZbXULnGY1KDWOEwYa0cz5v5487JI0mm8PTYpuHLsLO/FV4uk6cABapDwOrEM22auN1WG77XmkV7LdvhxefhrgEbnD/w2yoSEDRCsNFaPLar9Zu+/e0eHD+eqaISMKsUoAAFlibwwAP50fvvH5VC8ort507ZsfEzltCYRYbSCoRzO9uvSJtovHZ2KukdfrUx3BVS2qUsIrWQoUVMzkkpQAEKUIACFJhHgF9RgAILCMQzM42xxwYoNohq4wKT8+tSCSguiOIh9e5E3uuLo+smJ/BaX1Kq5JkOBShQ1QKCoSEXJ+i0SvGDVjl+wCqFOqq6RMz8fAKx7YObPbBOVQdSUX5n88xwuCBhvnn4HQUoQIGaEYh8agRevuNUv2OFGrG41MD55hWQRoVeETvZEEUzq3rexwaQeVcUv6QABShAAQpQgAIUKKWAy6ABzveLSD/EhauLS5k803qHgFVizipkGA7Pqcgj4vS7UbZwAR95II9czuq/3jEDP1JgSQKcqaoFch/ONG3r69ZINlrjx9xdAdZf1YqKqvas/MyHeqC0CLotq3sjdQNZpDpsnxDGWxuYjWWgAAUoUMMC0eXL476A01bEp2x/96r1L1nMW2QoqYA2iOh6VemPvKzqeV/YwZW0aEyMAhSgQF0LsPAUoAAFKDCvQEGtAUTdeijW24SreiBsy6+DIOG2/mfU43GV5ClkZl+5eGZmqg4KziJSgAJFCjTPtLSk1O1UyB4F1tn2udlmjS0y1LSAtFlrx1W2zvd7uK7dQGyNIDaqpgvNwlGgtAJMrSoFzoyMzGTHx4d9LC9B5FkrxEsWJy0ylFYgnOuth5O+fDgHLG3ai0rNLWpqTkwBClCAAhSgAAUoQIGlCYRHrESi0gTx6yyJtYBmrc+wMgLh7o681WRdsGiNH/IIvH/5Yu5Ll/HAA/lSL5LpUYACVSkgVuHtGqJse+Rlj5Vgr22Xe6zPdzMZQh2EBivjehHZ4lQ3nxkbW9cHcL9sKAwUoECNCzz4YHLmgQcmo0TP2fHxU1baZ4C5i4bArqQCWSjW+cT3ibjGcMxhqdupif1f5sAGkDKDc3E1L8ACUoACFKAABSjwXgJDQ27TQFNKnDYLpAeCLpssY5FhZQQSM56C6hlrcPpGDP/tuKFwcWUWxVQpQIGqFMjlJFz1nyTarYKrBbgKkDawqw8B1cgKGvbDa7zK1XEs+2YnJ9ttHEPxApySAhSoYoFICpdE8ISKfBfQ8BisKi5NRWY9a7nqFZG1Amk6eOZMZI0gYuPKHtgAUnZyLpACFKAABShAAQrUmsDC5QmNHxMTje3q0GkV86GCrdHmiiwyrIzApCpehOhTmsjTbROFl89jzeTKLIqpUoAC1SgQrvYPV/07LWwW6FYrAx9NaAh1E6xGysoaW+wU8fsUujeRfJdVTsXWeL4qFVSWFwYKUIACZRNwmZmJxCfPO+9PQ3HOFjxhsWCRoTQCYR/TYscYHeq185muVKslG8ZZr7yBDSCl9mZ6FKAABShAAQpQgALvEhhFexap9Fqo9FnFfKNNEI5DWcFiECsRVBDu9vi2eX8zSbuzp7u68lappSuxLKZJAQpUp8Ds7GhbnNa9HhLu/FhjpchYxTcbpg2i6FATE2obILtVdJ+LZE335GQDjh/n7wDsKECBWhc4s3tkpqFh+oLAvQLgZTtQPmv9GYsMpREI53qiikaIrkv59NpODIe7QkqT+iJSCSeei5ick1KAAhSgAAUoQIF3C3AMBRYSSE2ksomfu/2516YNzx0PB8Q2yFBigXDV2oQoXhPB40kaT0hcGLHGD2/LsfM6+5+BAhSobwG1JtJcLk4Qd6lir4jsM5BOizHsg/UZ6ksgo9BegW6yfcdWxWx/5/BwY30RsLQUoEBdCnzwweRM7oHJxOGCbQd/YNvAF80h3AViPYb5BBbxnVjjR4M6XSuRrE0hwwaQReBxUgpQgAIUoAAFKECBKhLIp31GVNaoR6+CL1ldwVUXrlo7D8ULqvp9RP750XWTEyu4PCZNgXoWqM6yHz8ehav8HXyvhsYP1QErSJtFhvoUEAEiQLq8x37R6GptFL4LBOwoQIG6EXA6BpGn4fB9CMbqptxlKqiqZKGyVrxfOzs1ywaQMrlzMRSgAAUoUHIBJkgBClBgfoE4X8h60V5YFCAz/9T8dhkC44CctpO3J8Xry6O5+0fxkQfyYEcBClDgTYFwdX+4yl8UW0X9lQrpta+4XTaEOg22W4ZTRWj0GNBI90aS6tl65EgGuRyfGgJ2FKDAuwVqa0ySpMcTO35Wj9PwuATVxKLWVilXrzQiyAi014vrjVzMBpDVWxVcMgUoQAEKUIACFKDASgoUJMpKuPJHda0tZ1UOfG259RBGIP476uQ7TlMj9VDgVS0jF06BahRoTbWJxFepytWAdAkQARCwq2sB+wG0WNxuCLuhvm+8Ga1bh4dT9pmBAhSgQE0LXMpmJ7ykX7BzleesoCO2Rwx3VIfHx9pHhmULKMK53xpRrEm8rsoFF27ZhWACFKAABQAQgQIUoAAFKPC+AgqJnMuKYA1Eemy6VTnwteXWcgjv/hgH9HV4eSrx/lmnylv4a3mNs2wUWKxALufCVf1u1vcodK/FAX3jqv9QL2B134tNkNPXlIAgDUG3qG60fcmOvLpN5+K4qabKyMKUTIAJUaCmBHK5/Njp06O2X3wdomesbBdsexgaQWyQYdkCEu4AsXNAlTVOXGgMKfsxh1t2IZgABShAAQpQgAIUoAAF3k/AGj/w4JBLtNBgg102WRcUtdIAYsWpmDBtOXkdkBfE6YvZQnT2bHMzT9zAjgIU+KFAuJp/Mj3TArg+q+DeLcB2EWn+4ffs172A/SSs6k/QCchB0ehAQwbhsVhgRwEKUKDGBRQPPuhtCzgmkHAXSIh8h17pVnpaBd3WqNSdKBowNBTaI6R0yS+cUljgwlNxijoRkHDrc4NAWpLYd7bcfXdX8ZHT1ppVCq7DToyaYZVUAnBbseStgJqdj1Uk0iiSJSfDGSlAAQpUq8BHDsedT65tkkis0k0t2kGvIBxzgF1JBcLdH+Fk7RmFO3v23nsnkMsVSroEJkYBClS1wPmmpsbZVMtGO7LfLg5XWGG67XifDdIGwfDnAgKVVkB2qWBPXmVt3+HDjVZZ9Y79NthRgAIUqDUB9aIT6vV52w6+AAgbQFCyLoaiyRqYWgVJS09PT4Odp5R1v2IVcyUrDBOqegFNA9IBceud91tSbmYHY/0aJMBm+y30QsIBMPjsVyy5C9vZjLV8ZNT7sm7gl5xjzkgBChQvwCkXFOhtbU0n49rlEgnPmQ8VbbZJXHA2TrB4gcsKPOEFT4gklxY/O+egAAVqXSCLmQ4kOGjlPKiKLuuH41Rukw2C4W0CTbY/2WhjtjvoFdPNzV19HR1h/22jGChAAQrUrkBWkgmJ8IIIrAEEbABBybpwrGG7FM06uI4km+3oO3PG6qBLlv6CCYUDngUnKmYCTlMTAo2wAxyL+1TkRvEyyFi/BoBcD2CnAL3Wz1pkWJKAxEC46hktsYRhsKPAggJ20ulUNeV8nIm9b+g/epSxDg3Cc9qRy1X9sdp0HKdTmVSXCroVq/PSuwX/6Kp7Am/Zn7Hjt2HzfcZBTqOQHrdxDBSgAAXeEBgaisKxRF60V53uAWQ3FG0A7FAfS+o4Uw0LCFL2ywiPvuqHyE4XY2vS2spHpdXwKmfRKECBNwSSTDIlilft4PplGxPepVeAnZjbMMPyBUQVGTtf6YpT6JxsbGQDyPJNmcISBVptvt0WBy3+vP2Rf4hR69bAzoZ+Foob7Lew2WKTRYalCYSNeicEnV5cGF5aKpyrUgVWJF/29xeJ10Y4bfUiHZOpVBdjfRlMNdpBYVe6JTyvfUV+ZGVMNJ21Uwl1Pfa7DpFXkJbePm+NH5chclbC+z+S6NULjY1TpV8MU6QABapVoL+/Pz2ZKnRFXjbAYbtVPmyysjRZZKDAfAIdHnINIhxMXL5jvgn5HQUoQIFaEDiPNdPqU2dV5TUVhDuqZyCSvKVsHFyGgAgy4tCdROjOtMdlrR9zy8g3Z609gVApESonwgHxTiveHkbUsYHusAqVfvsNhIPdsm6YbJk1ExSIbMeZtcakBuUjsGpmvZahIM1wbisSuVakcLNzySHG+jKQAg7NzOpVY12ZcIVuGX5yK7eI/JjPuES71KPLTia4Pyk1tWBKIWeg+mLk9NyFe+4ZQ47v/ig1M9N7pwA/V5NAIVtodhpvUdVdUPRD0G4xBXYUmF+gRRAazGQ3XGpd97FjLbZ/ieefhd9SgAIUqGKBXC650Ng4IaojojhvJblocdYiQykEVNJQ1+k8OvOT5b1AmA0gpViBTIMCFKhfgWJLbnvQYifldBQwgR6rzDwE0V+0BrSPKHCEsZ4M/BFb7x+zSqqf99N+vf0eqjqkUj5lv+d2QNpEhBVuKHk35kSftlSfEZcKt+rbIAMFKECBHwkUkOqAk4MqEt7/ES5u+tGXHKLA+wtkAV1n+/DN3vnNSM/0dU9ONrz/5PyGAnUgwCLWuoBaQ6+qaHj/x8u2DXzF4lStF7ps5ZPwiEVtV0F7yuXLemGcK1shuSAKUIACFKAABYoVCI+lCHfj7bUZrLJCr7cDL0bUiYPiOkCuhcdOTTQ8nhLV3HmfSkFcu0A7rBKlrAe61exWZN7VGsrG7CztWfX+WfjZsr37o8j8cTIKUGA1BXK5eO6qfavEVmAAcNstOy0WGShQjEC426PZJrRGEPv9aIq/H8NgoAAFal5AY4E1eugZK2mINmxDDMsXsAYQUe1Q+I4k9qnlJ1h8Cq74STklBSjwHgIcRQEKUIACFCitgNhhobV4yqqdXgAAEABJREFUwXrinNVZlTb5cqeWSCGtkHDFcQd4B0gp+dUS8xYv2wH96VQ6dVpmU2wAMRAGClDgDYG5q/ULhXU+wWbbp4TYZ980WGSgwGIEOgQ46L1e46Xu3wWyGDdOSwEKVKlA4gvT6vV1qLwOyDTYlUZANa2Cdti5YZJ3Zb0wzs6XwI4CFKAABShAAQpQoMIE1BpC8hWWpx9lp/ihSCQd7v6QuYNdLeuBbvG5rMopCxCMmesF8z3j48nzZ5ubZ6qyJMw0BSiwMgLxbDMibIfIbsCts4W0WAxX9VuPgQJFCzRbJeAWm3qn/Y7623OfaMcfHi7rlbu2bAYKUIACZRPIR81TEHcG4T17ABtAUKpO0rY/6YCiPYq0rPsRNoAsdx1yfgpQgAIUoAAFKECB9xZQFS+JNXr4NoW02URlPdC15dVymLaTh9etgK8mEUbPY800PvWpxD4zUIACFJgT8Bp1eKcHBAiP0+yYG8n/lidQn3Pbfly7RLFBnO7AtLuy/bXG8LjW+tRgqSlAgZoXaMlkphSpVwB9BYLJmi9w+QoYzgXnzgt9wdm+xXTLtGw2gJQJmouhAAUoQAEK1JIAy0KBBQVyOYcHPhI7jTNwYhUl2mjzRBYZSiMwCcWr6u3ELK9jyOUKEKueKk3aTIUCFKhmgcOHU+2f+EQ71PdbMXZBdItV4oR3OdhHBgosWiDsuxsU2qvAHoHsRj4KFzXIolPiDBSgAAWqQOAMMBs3NFx0DhfgMWHH3OHGfF8FWV+xLJYo4XAXarPtPFrCUwIwNBTaJexjiVKfJ5mwoHm+5lcUoAAFKEABClCAAhRYkoDr/kF7VsSHho+spZC2yGNPQyhN0Cmr0HwJkJeSVMQr08COAmURqIqFtDc2NiHjNorHdhG5wjLdbZU3GeszUGDJAlZD1SFeDwr8QSTaaQ3vNgohLjlNzkgBClCgIgU+9ankfHj0lZdx28pdtjyGRpDE+gzLE3B2PJI104ZEfHbTQFPqzUaQ5aVaxNw8CS0CiZNQgAIUoMA7BfiZAhSgwPwCm/BCLDreJIomO9ANFW/O5mBFiSGUJsikOLwsEV7OzIg1hpQmVaZCAQpUv4Brci0Ct0tF9iiwFpBGiG0twI4CSxew31KTitto+/TtkZeNzePj3ThyJFzcsPREOScFKFAlAnWWTbEzmFyu4AVTULloJzAjEMzWmcJKFNfOB9XOETUr4hpHphsaMIBwl+FKLOttadqC3/aZHyhAAQpQgAIUoAAFKLBsgQk0xkDckihaIbBh+3/ZqTKBPxcQTHrgJfH6sm+e5B0gfw6zwgNMngJVIKDqOsJV+lZhc9Ai3/1RBeusGrJovyXbl6s1rsk6QAdSkuxoSadbqiHvzCMFKECBpQh49dMQPacWoZhZShqc5x0CYq1LIil4bXWaaulDh+1b3jHNCnx0K5Amk6QABepAgEWkAAUoQAEKzCcwO60phQsVIy2qCC+8m29yfle8gFdgFh5jzuNcflovnD9T4AlZ8X6ckgK1K5DLpVvu/s0uqL9CoDtsW7HJCttokYECpRBw1giShqBHI9kTRW4gm/LtULXRpUieaVSyAPNGgXoUiNTP2hbugu1PL9i2j8fbpfoRvHFuaA3qUcs0MmwAKZUr06EABShAAQpQgAIUKK9Ag8QxIoS7P1qtZiQu79JXbGmrnrCdgBUAGbOTsFF4XB6dnJxAX18CdhSgQN0LtMycb0klmW3wshtO1okgNEKn6h6GAKUVELSJ6lVe9WovUdfg8eMRG0FKS8zUKECByhDIp1OzgI6IuIsQ2HBl5KsGchGbZyuctuZnfFmOU3gHSA38alanCFwqBShAAQpQgAIUeH+BgkQxNA7v/2gCJAa7kghYY9KMxQsqOIfIjeOBB/LI5XxJEmciFKBA9QqoSkOhsd0aPvY40b1WkB6LGYs85zcEhuUKvGV+RaN96heRLU79pifyl3r7b7sta+MYKEABCtSUQKzJrMCNWCPIKBR5sCuVQDg3bEISNc9dNFeqVOdJhwdD8+DwKwpQgAIUoAAFKPA2AX4oWsAX0pEX3yiijVANB7lFz8sJ5xWYsm9ftZOwV+dezGgfGChAgToXsMaPwePHoyRd6LJt7gHT2G/biA7rMxQroKq2r9JiJ6/r6VQjK3+DVQj2Wuv7Xk0wMNvgW20cAwUoQIGaEohnojxURkUxivAIWvuPoQQCdm5oe90msXNFX8iEfUoJEp0/iSU3gMyfLL+lAAUoQAEKUIACFKhnAZ9KIjtZaICiATJXWVLPHKUs+0y4+8MJzqXCixlLmTLTogAFqlIgXH3/PUyucQVsskr8bRBsAGzba/+VKtRkOm80eoRHCIbHCr4MkVesnJMWGeYTEBH7OrbYZb+3fdbfmxSkE0NDoRIrfGejGChAAQpUv8B0PJEXVxj1glFrIc9Xf4kqowQqEsGhwUcWU4Ww71jxjLkVXwIXQAEKUIACFKgdAZaEAhQoUiCT+EjswFacawDsIBfsSiIgmJW5ZxHrSD4SnoiVBJWJUKC6BfJtUYvOFnapcwNW+7wGOtf4UZYKheqWg4cgvNT2NVH3NbP7BqAXq7xM5cx+G0T2CtxViUQ9mwYGUtYIwjomsKMABWpFIFtoms3PFkZEcdH2EbO1Uq7VLodZOlHJOi9Zb+eM5cgPd07lUOYyKEABClCAAhSgQJ0JJCIxVBpV1RpAwIq4Uq1/VTv50mGrtRtOpVyouCtVykyHAvMI8KsKFRDkci6ZzHdoontse7tXIV2W15RFnusbwrzByZSIvGbTPOWBb6jKI4CcBeYaRWyUDTHMJxD27+sUutmp3zIyMbG+p6cnjJtvHn5HAQpQoGoEzjY3532q5bICYxbtGBxh32CDVVOESs3onz8pIJ2kynKeyIOiSv0pMF8UoEBlCjBXFKAABShQlIAmPlJBAwThZallObAtKmNVPpEqrNFDznsk52enIhuu8gIx+xSgwNIFcjnZOjycSiLpFuAqUYTHEbUtPcE6m1Nx2bap37NSfx1OviVOw/ArgF62cXmLDPML2M8OKfuvRyPZH0XJ1Ulz1D7/LPyWAlUmwOzWt8Du3UlLJjOlKpO2j521lo/w2ETr1TfL8ksvc+eJ4WkBPk6i5ae3cApsAFnYiFNQgAIUoAAFKEABCixSwMdxOJhtEJUGqxwJw4tMgZO/h4CKYMZ7XJSCv9g0OxuuRHuPyUo/iilSgAKVJ9A7Pt5woalpnUO02SrwN6voOrxx113lZbaScqQaKq8KlqVhi99T6KOx5J9LJHnJhp+ByPMQTNh3DPML2O4doU6p3f7bY5Pu9ZLqwuHDqXBnkn1moAAFKFDdAkNDfjswG0U6rYIZ2+jlYTuK6i5UJeReI8tFg3ptDBfN2fCKB9tPrfgyuAAK1JIAy0IBClCAAhSgQBEC4WB27qAWaFBIOMgtYi5OMo+A2ndWayczgBuJGrtGX2lr4xXKhsJAgXoVSJxri2V2n20YroIivPsjYxY8xzeEeYNIAui0NXKcm7vrwxeeTE+5yyLRCCB/BtVHANiw/c9QjEArFDshOuBEezs6Ohpx5kyt7PeLKT+noQAFalVARE986lNJotGsAFNWzBkIbB9iQwzLENAY0EbbbzT68NjkZaRU7Kw8OCpWitNRgAIUoAAFKECBuhVYfMFj7yM7UWiwg9sQWRGyeMJ3zhGeOTwrgimDnTi/e/cU7ITsnRPxMwUoUAcCquHdH3Ei+S5V7BXoXit1J8Qam0Vs02ufGOYTmILIKwp9zipeXljb+Po5a1Ce8RN+zCu+bzOeskaQc9afssiKLkOYN6hmrIW+R1Q22o9vq2C2v7MvY/v+eefilxSgAAWqQ8AaQRxmC1ZZH/YJIXK/sNw1p3a8AjQIJJuClKVtoiwLWa5LRc3PzFCAAhSgAAUoQAEKLCigUbi1WbNWORcqQdgAsqDY/BNY5VJilpPwOpFIIY+hIW8VeDZ6/vn4LQUoUIMCx49HPUDWqayxjYA1fshuK2WrRYZiBASjCvmuKB6LpDD8JAYKyOV0dHJyAjP+RVX/rEJegeAiAD5qcCFTsU5tny/oVJGrnejVOiV8FwjYUYACtSIgGhcEMgFoiGwAWe6KdXOPT8yqSNZHPlpucsXMzwaQYpQ4DQUoQAEKUKDOBVh8CixaQOYObDMiSANzw9ZjWKqAAAWrjBu3OOESyUOs6m6piXE+ClCgqgW6Jycb/MxYvzjZItBNCu21AoXHX1mPYR4Bb9/l1euwwD+RRO57U4mOWuNHGK944IH86P33X9Io9aptY5+2RufnFXwXiJktHMR2SqrtUAwoZG8kqR4cOZIxW7fwzJyCAhSgQGULiEsSVZ0UyKTtHwqVndvS5G5FU1FECmRsn5Exz7LsJ8qykBVFY+IUoAAFKEABClCAAhUnoLCqOZEUoGwAKc3aKQgwDrgxUeWJV2lMmQoFFhKoyO99qtAu3l+t8PsB6RIgAiBgt5BAuGp30om8bpUupwop+f74Olx+x0zqJBkxzEdN9BGB8F0g7wB6v49m1Wyu2+373Yn6vpaudAuGh+04wMYwUIACFKhigQLigu0TJhTWKK4a9iVVXJqKyLoTWAOIRfW8A6Qi1ggzQQEKUIACQYCRAhSgwCIFvBM7SYgBZ1FkkXNz8ncKKArWmDQWYuIk/86v+ZkCFKgDgVzOIZdLRwm6VWSPbWMHVBEeNRQubOR2Fgt2kzbFy2b2A0Hy0jiaL+DjX3rXI640VRizCpmnzfdJhZ61eSYs2jbY/meYTyAj0C4Vt0HEbc/k/aa2pqbG+WbgdxSgQKUKMF9vFZAZ9ZrINFQtChtA3oqzhGE7YAkNIGnzzCgkHMMsIZXFzVKWhSwuS5yaAhSgAAUoQAEKUKDaBd48mA1XfloDiPKYc7krVJCHyridKIw75R0gy+Usen5OSIHKEojbpqebCk7WArrbKhC2i6C5srJY0bkZheIxEf9YhGjEGpMUBmnxbeHimZkpNBRettqZ02b8ghmfswlmLDIsJCDWqXYa60Ek7kAWMx0LzcLvKUABClS6gO0LvMVZhQv7Al/p+a30/NnO11lMQ5CyvitHfsuykHIUhMugAAVWVoCpU4ACFKAABRYl4Pybd4CoNYDY4e2iZubE7xaQBCKTIpiSyCXv/p5jKECBWhdox2ijuOmN1gi6DZArVNFtjaIZsFtIwFsFS7jT4wIE3/PqnpyU7CWbyUbb/+8MDzyQv5j70mUU/Bn76vuq8gPrj1tkKEZA0epUdqnonrxob//Row0YGoqKmZXTVI4Ac0IBCvxIQNLq1cmsiOZtP8IGkB/RLHXI2pMQ2044ho/C8FLTKXo+NoAUTcUJKUABClCAAhSgAAWKFBAtwI4z9Y0DW9ipAqqyq6RM28mWzqq6WVG14UrKGvNCAQqURWAa7VaxvB+qB1TQKYCDiJRl2VW8EKtgKQAypqqvm933Z13m2bHx8QUbNCTGqKh/zLjb+/0AABAASURBVOZ/FJBRsCtWoEmhm2zi7ZGXDZOpQld/f3/aPjNQgAIUqEoBUfUCn1cRa0wXHocvfy06SyK2Y5gYzmjtw0qHsMCVXgbTrwkBFoICFKAABShAAQoULxBHdooAq5wDwlWfUvycnPK9BdQrMGunCDN25sUTr/dG4lgK1KZALue2fvFIxiqT18DLHigGbKPaZhUH1qvNIpeyVAKZsMqrFyHumUTkpfFMZhhfeve7P961zEJ6HHn3LLx/CvCvARoaTawx5V1T1uCIZRRJkIKg3X6n/bbf2hlJenMhW+Cj2sCOAhSoVoFw7O1V8taInrd9AY/Dl7siVcOTAiJRiWLvZLnJFTM/G0CKUeI0FKAABShAAQrUpwBLvRQBQS4nVukRjjPDEW04qA1xKWlxnh8JhGeKzTjvZwTKE68fuXCIAjUvsLVzODV2MdOGyPVBsBNONlvlMiuUi1zz1vgxajuhR63/CCK5aPso20WZ4ALzX2hsnEIcv+acPm9TP2+Th0aQaeszFCfQoSIHVXCwgBTfBVKcGaeiAAUqUaAQbv7weduXWAOI7REqMY/VlCexTjWCRa20O0CqyZF5pQAFKEABClCAAhRYRYFTpwRzV/OInSdYdd0qZqVWFm21dV5FZ8VZVO9rpVwsBwUosLDAuYtxU2EGV0J1h21UN1jVS6fNtaKPFLL0ayEkgEzb9vO8V3xPpPCUJpOXARO0/xYMuVzhwj33jMHra7Y3e8rSeRaQMbArVqAFKjvsdzsgXtb25D7abI1PcbEzczoKUIAClSIgmYwXdQVVTdQ2apWSr6rOh4hArIlcLZahIOHKvDIshougAAUoQAEKVKUAM00BClCgIgQE8AKZtaaPvCjvAKmIlcJMUKBMAtlC3GH1LQcFOAgor6Qv2l3y5nUJgldV5Ok88s9dyl6YKHr2NyeMfGpEvTwiikdsPfBdIG+6FNFrsMqtPms42uydv1IKTb09OJctYj5OQgEKUGC1BN5zuVKIbTciCcSi2t7gPafiyEoWYANIJa8d5o0CFKAABShAAQpQgAJzAmp1SJqIk0RSsQ3PjeR/FFghASZbEQJ//MdRXy7XmE+wFqJ77A9/FyAtYFecgOqkNYC8AMWzSAqvXvrMPx5B7sHZ4mb+0VRRc/N4kpLT1gD1FMS9ammGu0isceVH03DoPQXC3R4tEKyDyi7N57djoomPbntPKo6kAAUqW2DKNv1eEf6J/V/ZmWXu3kOADSDvgcJRFKAABf5cgAMUoAAFKECBShKQ0BBSSRliXihAgZUS6Hvyycxkfqwn8oWNUNlmy9lgsdEiQzECDiM22aMe+qhkojBsHxcfzuzePdOYajmfwL0E+NOWwsuAWm2YDTEUI9BhXge9uANe8jZczCychgKrJMDFUoACNSnABpCaXK0sFAUoQAEKUIACFKBAbQmICuAFzuqPUooV7pg8BSiw+gLJ+HhzlNet9ge/C+rXW47aLKYsMswnoEjs60kozsLjlEKe8hN+6e/u+OAHkzO53GQs/nVL9xQg3wdcuAsE7IoSCHd9bLUpdyF2fZ25XCsOH+bv2EAYKECBKhIQZ7sT0SrKMbP6FgE2gLwFg4MUeA8BjqIABShAAQpQgAIVICDqVZKkYNV58SxPvipgjTALFFhpgcTlO6y+5YCKHIBI+0ovr2bSF8xYWYZV5SV1eAYz/sXRyclFv/vD0nhbmJbsiEbyiK2LRwDlu0DepjPvhwwgPQJsFHVbMTW1obOvrwGV2TFXFKAABd4lIHGsSTgSB7wIG0HeBVQFI9gAUgUriVmkAAUoQAEKUIAC5RXg0ihAAQpQYNUEcrm4+9ixFrjUOhW3SyDh8Vctq5af6ltwaOx4DqJPQ/Hq6P33j+KBB/LLLUZXJjPh1D+vqk8r8IqlFx6rteh3ith89RbCu0CazGytQgcg+Z2YHG6tNwSWlwIUoAAFVk+ADSAL2fN7ClCAAhSgAAUoQAEKrLqAVYOKRlEMh0JaVj07zAAFKLBiAt2Tkw2ICus8/GaobgZ0nS0sa5GhGAHVUWukeEy8PCazWNydGnj/7oVTp/LN6fYREWeNH2qNK/q8TR0aW6zHsJCANYC023o5IMB+jTO8o2khMH5PAQpUjIAWChKJC7d+ONuO2WasYrLGjBQpwAaQIqE4GQUoQAEKUKCeBFhWClCg0gT0jZMueKepPE+8Km31MD8UKKVAPNtsyW23ho/d1g+NH+FzuIrePjLMI1Cw7yZU5HXbYj6pEZ7RtsLS3/1hib0tPPhg8kIuN12IcM7Wzfcg8qR9H94FYnX7NsQwr4DtuJotbjasneKT/ra77upALpeedyZ+SQEKUKBSBNQLVG0zVikZKm0+aj01NoDU+hpm+ShAAQpQgAIUoAAFakdAhSdetbM2WZLKE6iIHHmNOrzioP2xH7QM8Up5QygyzFhL8TmLLzrvfoDM7CsXz8xMFTlv8ZMVJkYTh0cU+ojNdNGi1ekjRBtkmEcgZd91WA1ivzUe7Uwhv7lterrJxjFQgAIUoAAFVlSADSArysvEKUABClSrAPNNAQpQgAKVJWANHyKxikaaL1i9aGXljrmhAAVKIHD4cKrjzjvbIFgPkZ2AbAHQbJGhOIFxdTgNJ08B/szF3Jcul+LdH+9c9KVs74TX/IvWHv2sffeSxQsW+S4QQ1ggRPZ9VkTWWEXUHhXsligf3gXCfZrBMFBgdQW49PkEtJCytnVxtu1yTsFt1nxYxX+nxU+6/Clt3S0/EaZAAQpQgAIUoAAFKEABCqycgJ0hhGcOp5xGKRXhMfxKUTNdCqyiQEdHRyOS6Y3i/TZRvcKy0gVFxvoMRQloeN/Ho07wqGtMjRQ1y9ImKoxlesYildeg+pQCz1os3aO2lpanqplLVdrNa78q9iPRTuRyoTIxxKopAzNKAQrUmUAqsd2ypmzblVIBj8Ox7M4o7QhHRSEWl53cwglwpS1sxCkoUJcCLDQFKEABClBgyQIDAwrnFVYzZGlY3/5nWJaA1QxZnZ6kFZpRCRegLSs5zkwBClSggMT5VomjHYAbsGqBXstiIwThqnmwm1egYPubcZvCGiTwFPL508BE+GyjViDkct4q7WcTzZ8X4AlATln1zSUA3qJaZJhHwPZjTaqyUaDbYsGG5pnhLhw5kp5nFn5VBgEuggIUeH+BDOzg21kDiCA8ys82/e8/Lb8pWkDh5vabRc+wnAnZALIcPc5LAQpQgAIUoAAFKPBOAbWKIbUzA29fzLWCWL9aKoQsqxUbnCFmPEIjCO8Aqdi1xIxRYKkCViOs6jpE9IAlsR8ifPeHQRQXdNqmC40fzwv8C2gqvHYea8I4G71yQRp01AOPi+pjtpRhBRLrW8/+Z3hfAQFiQFtsgnXqZXfap7a1NDfzUW8GwkABClSmgMaxKKLYYW775Sozl1WVK7WdpYeKig+nOCufd660lTeu0iUw2xSgAAUoQAEKUGDpAoVwpzjgLQVWCBlCCUJklWwZO0XIpAEew5cAlElQoGIEcrl0y29/rBPq++3PezugV1rky6GLXkEyppBnRfAUvL52PvflcWuILxQ9+xInnHvBekPhZY3ktApetGqc85bUjMUqDGXNshPAdmXosd/5Xucw0FAYb4etxLLmggujAAUoUKSAzsBZjX0qRMD2NmC3TAHbbSJRaKEw99SAZaZWxOw8eSoCiZNQgAIUoAAFKFAnAixmqQRU4tD4IQWr5GADSGlUnZ0pZMRpRr2PSpMkU6EABSpBoPXSpea0xptte7nTKoStEQTh7o/wmA2wK0pg1OweVeBRFyO8BwRl6fr6ktAIopCzUP2erbunrBKf7wIpHr/d6hGvVtUDSeQ68eCQMz9blcUnwCkpQAEKlENA40Ss5Ta2po/Ylse6dENYZggXyc2Kat72nWF4mcktPPv7rrSFZ+UUFKAABShAAQpQgAIUeB8BH+rrEa7ADVHfZyqOLl4gErgG77XRRzEbQMCOArUj4DLaCo12idc9VpG+xkqWtVjWv3NbXjWGPASXrfIkPP7q+4VC9AOZTY2XrSC5nMcDD+SdJMNWKfaEijWCiIzY8kNljlqfYX6BRlt3GwC3VRFt6n5s/ZpNx3OZ+WfhtxSgAAXKL6CJj1R9RhVhG8W69GWuAttBqnV5QGYFsUcZOq60MiBzERSgAAUoUDUCzCgFKFAiAYF6aGgAkXBwW5YD2xJlvTKTsbMDqyhqgbhmFQlXn1VmPpkrClBgcQKqkoLrEGB/iFBpX1wCdTy1YAqKV22b+ANrc3/RWo3OnW1uLvsjqOKZaLSAzOMCecwaQS4owr7PclbHq6aooqtGNl2DAGusYmqvFtzuqfHxVhvHQAEKUKBcAkUtx/u5u68bVJBVRdh2FTUfJ3pvAdvuexGZNU9rAAlPDXjv6Uo51vYzpUyOaVGAAhSgAAUoQAEKUMAEnFcRWOPH3K3NVh9k4xiWLqBI2cwtAt8SoRDbMAMFSijApFZF4MiRTPNvf7xbBRsgsk2dXAFB46rkpRoXqgh3ezxjWX8yjuLXz95770Q53v1hy3tbOPvii9Md2eyZROU5UTxv+77XrMF6+m0T8cO7BUSsDgyxQrvsIGGPxb2FlHZiaChULobv3j0Px1CAAhRYBQGN4sgaPhpsG99oW66wjVqFXNTUIhMrzYxAZ6HqbXjFAxtAVpyYC6AABapKgJmlAAUoQIGSCNgBrbfKjFlLzBpBynNljy2rlkNsFWrNgDQr7wABOwrUgkBLOt2SQrTdKlUGVHUdFPY3jrgWylamMoyY2yORl0eiZLp87/54Z+EefNC/cOpUPtLkvAoet/X4BOBWLz/vzF/Ff9Y227/theg+7/PdmwaaUtYI4io+28xgbQiwFBQoQiD2PhKRRggabHI2gBjCMoOHyoyqTAvABpBlYnJ2ClCAAhSgAAUoQIFVEhDn5q7ssUaQGctCWQ5sbTm1HOxkS5rsxKvZF1wauVyoHLJzhtIUmalQgAJlFrCz/oYG1xZpNGDbSav8RbflIG0x/G1bj2EegdCwfsm+f9VqpJ5OdPa5eDoOd4PYqFUJigcfTJymRiBijR+wqBctJwWo2uq1IYZ5BCQLyDoRXOnUXTk63b62d+NGGwd2FKAABSpCQKMoskbaRtugN1qGIosMyxEQJCI6LSLTb54zLie1oublwVVRTJyojgRYVApQgAIUoAAFSiEwq9boYQe1wLQlFxpDrMewDIFwVXiTVaY1O9UMzpyJrBGEDSDLAOWsFFg1AVXB8eNRooXw6J/9orgaAN/9gaK7Sas0eRGQ04ni5cZ8PPzKK6+EOw6xml2q6dJlTfJPier3oDhvccYaRLj/W2ilqIbKxAwgayBuj/09DCTpQrneBQJ2FKAABRYSUElihTQKtMmmDcfk1mNYsoCBKjAFwVQhKZRlP8kGkCWvLc5IAQpQgAIUoAAFakWg9OUoOJeoamj8mLLUy3Jga8up5eCs8SNlJwtOZ2OoAAAQAElEQVQNiWhzR0dH41wjSC2XmGWjQK0K3HZbthEX1mgBmwBstQqAfuuHq0qtx7CwgI7Z9vBpm+5UnIrOvnLffVPhDgz7vKrhDPqmuyb1rIe8YNvq52y9vmoZCvtA6zG8r4BIaMwPFYod1jS4B9YI4jXqAN8F8r5k/IICFCibgCCXc5HXlG2oGgDJAgiNttZjWLqAJrYfn9ZEeQfI0hGXOSdnpwAFKEABClCAAhRYtoDMXc2jk6qYssgGkGWLWgJiHSQdiXT4ZKKzt7U1PC7HvmCgAAWqSaC5LWpJzaZ3wbnw+Ks1lvcGqwhghYpBFBdkxBoYHlWRR6eSeHnv2ihugcVNlcvp6a6uvHO4IJDHFXgCkPCoLrArRkDbBBhwwF4P39PX0ZGxRhD7WMy8nIYCFKDACgjkcrJ1eDjlxdkxt4bGj4wthdslQ1hWUHjbR06JyJRLorKcJ3KlLWuNcWYKUIACFKBAbQiwFBQotYBzLrGKjKm5KCjLgW2py1CJ6Sk0o+K7U5lU13Qc28lYJeaSeaIABd5HYO5K0uxkviNWDAB+j0C7bNoYVgtgfYb5BBR5KEZtv/KqVZw846TwQlcmM4HK6RS5nJ/Ou9Ek0u9Ztp6wbfaw9cM7S7z1GeYVmLuyeq0qrnSqW8Y7m/p6Bnoa5p2FX1KAAhRYSYEzZ6LhxpmsiG+0fU9o/IhtcTZo/1d5WNXsC+bOEy0PU+LyZTlPZAOIaTNQgAIUoAAFKEABCpRWQCKXqGAKgklLuSwHtracmg92xpWByprEy5qUmw5XotV8mVlACqygQHmTzr1xJWkSSbdV8l4lir2AtpU3E1W9tAkRPK/AM/B4tTndPvLCqVOhcaGiCjXe3Hx5Fv77lqnvWX5ftz73g4ZQRLBdHFJm1q2Q/bHXq5PJiO/GKQKOk1CAAisj0N/UFEfa3gTvmm27lLKlhO1UiDbIsHQBTSAyFc4VZ2PeAbJ0R85JAQpQgAKLFODkFKAABUorEKkWnMikiE5ZyolFhhIIqEgakC7n0V2QyIbBjgIUqBKBPiB7IZ1eGyk2CXQzIDZq7qp3sCtCQPSyTfV9gZxKOT33Qi43XQnv/rA8vT186lMzk1ffdM5F8Yv2xWmLL1sMjSDWY5hHQOy7cJFuu/23B87t8ZLqwuHDKeRyNsq+ZaAABUokwGSKEZhOpWKNklYIWqGatnnCdsp6DMsRUJUkvCtSVKetGaQsd0hyJ7KcNcZ5KUABClCAAhSgAAXeU2Am3AHiMaUWAWUDyHsqLX6kKNIWOxXSkZoNzyNefBqc4y0CHKRAGQXyExOtLuV32Yn/Hltsj8WMVahE1mdYSMBqSgQyouof00Lh8akZVM67P/COzlr+MTTk80n+okIftX2gRVRuflFxXSsgOyA64CJZ09mXacCZM/w7ATsKUKDcAjPRRFqRdITjboiEO0DKnYWaXJ4IEhFr+lA/7aLZspwnsgGkJn9KLBQFFi/AOShAAQpQgAKlFHD52USdn4STSUAKYFciAc1apVCviPYWXCFbokSZDAUosLICgqGhKIm9NV5ir1WiWAOIdNoiYxsW6zPMLzALcRc99BXzejZK44XOthHbt8w/06p+axtpL7OXbB94yot+D4LzCsxanspypastp3qDasasegRyhSS6FTPp/rlGkOotUUXmnJmiAAUWFsgWGlPqo/AovvC4SjaALExW5BSaKHQqityk4yOwijTjZBSgAAUoQAEKUIACFScQDmadx5SqWiVVxd4BUnFuRWSowaZZD2i/U4Rh+8hAAQpUtMDQkOvr6Mh4uB4Hd5XldZ/FUJliPYYFBQTjts17DnDfh8erjelLl144NZFfcL5VnmBs3I3np+U0vDwFxeuAjCnACwKwQCfWqUbw6FKHq5ziKp2SUAG5wIz8mgIUoEBpBZJ0Yo0e3vbX0gbeAVJCXCk427dbI8hErElZ9ou8A6SEq6+6k2LuKUABClCAAhSgQOkE5g5mnYRKqwlAynJgi7roJDx/uNMq0brh0Lopl8uGK8vrougsJAWqVKBnoKdhvLOpz0E329/ulQpZa0XhHVyGUFRQXLaKpych/lQy9+6Pf1aZ7/54Z2G+9KWZsXvvHdYoflkVzwj0BQFsn/jOCVfjc4UvM7SBCNqgGFDBnsi7buRyaYusw6rwVcfsUaCWBJLZKA1Ih23DO6Fqw2BXAgHbF9q5oZ0nio5NacGGS5DoAklw57EAEL+mAAUoQAEKUKCGBVi0FROYzkR5UbkMyGUFynJgi3roVCNArOJUWhTSNTEx0b5pYCAFdhSgQMUK+Hymzf5I91rlyVV20t8l0Ngya4P2P8OCAioyqtDHvOijyGIU1dSJ7QkTd1Ej92cqeESBkWrK/mrm1f5AWixuh9fdSZxa23rpUrPlJ/ztWI+BAhSgwMoLxCJpZ8fbAu2CIrPyS6yPJdj+MG+ml8TL5XRWynJHp/shLfsUoAAFKEABClCAAhQolUDq3GxhZkbH4HFZFGU5sC1V3is6HRGrD0JsFanNFtfmXdI7OjpqDSIVnWtmjgL1KaB2ip/Lxb6AToXsEdU99nfbYRjhPDz8Ldvg6oQqWeqsVThdNLdXFDjtp+SlUbRPVkne/zyb2jBzWb1/ylb49yyesy+mLSYWGeYXCFdbd9skV4j321xDfEU7RhvtMwMFKECBsgi4WDMQ7VGRHggbQEqErlBr9FAZF+fHmjBZKFG68ybj5v2WX1KAAhSgAAVqW4ClowAFVkjg/ORkIfF+DBJZ1LxV+ln91QotrA6TFRGrBJIrYk02xumCDdchAotMgUoXOH486sG5rBPrAQNWebLTYkulZ7ti8qcYt4qnZxXyVKTy2uW2tnHLW1kqSmw5JQujeHVSMfWCqj5jlWivWMLhLhBeGGAQCwRrL7K/GEGnCPY7LezHNPguELCjAAWWIbCoWZNCkrUNUa9AewHJgN1yBdQSUPPM238TvjA2+QI2lWW/zgYQk2f4c4FwFUq4GiUcWF6yseHAjPGN25Tr0SH8BibsdzBj0VtkWIKA7SxVVBNRSeB82NgvIRXOQgEKUKAKBTZtKjRkMlbpE553LrMQ2w5a7U8VlqRCsyyNItioIhvFpdgAUqFrqXKzxZyVQ6B7crJBC6n1Kn6LqP29QnpsuaxAMYQigtpxtJ2PyCk7lv5eIcIF5HKzFqvvvCT34Oylz/zjUVW8KvDP2AnB8xbDOXcRDHU/iUDQCuhueNkTeVmz9YtHMvY7YF1W3f80CECBFRTI5RyOHMkI0GTb7nYoWqGaWsEl1kvS3kxnFTqtSWFqTeNY2eobudOol59YceUMV6GM2qSvW3wJos8z1rMBXraN0nk7OB+z30P4bVivBsPKF8lO0mTW6vzCMw5teOUXyCVQgAIUqBABf2F0dDqK3KSdNExbtH2JcDtYspWjTWa6UVU25lWaSpYsE6IABUom4FOFdl+IrrYt336I8N0fxcvaKQi8tYBchMpjPkoek0IczlOLT6HyplTRwogm+qg1hj1qFUDVXp7yCSuaIdhicSci1zd2MdO2tXOYFZHlWwO1tSSWhgLFCAwPp1rSMy2Ab7MdUjjOTttsrEM3hGWGRBXh3HDCCWaexEDBGrSNeJmpFjE7V14RSHUzidiPUPASVL9rB5tfsx/lSUbUr4HXbwLyfTvQDA1i02C3VIGC/U2NK2RMNC4sNRHOV3cC4bdijY86bCUPz4o+a31GoF4MzongHBSjziXWaGBrvxpDLufxh39Y8ElhBs62gcCElSv8tquxNJWY56zto9dZXJ+CtG3KfTiLoaGo2IxyOgpQYAUFwpWjhw+nIo26RGSPnVsNANpuSwzn32J9hvkFZu3rYdsPvmyt5qc1LS+NbB6ZtHFVHVQaxzSOv2+FOGU/gnBMEyqBEvvMML9A2n4LnWa2wc6rdthRxZXnLsahQnL+ufgtBShAgSUKdDc0pNNId3txPSJosOPtyKJthpaYIGf7oUDeHC+H6CU1Y40ftpu3LfwPv13BfjgAW8HkmXRVCahehtdT9kP8n5LgQa/yz+sgsozvs54V7t/a7/dronjO+uFRWNZjWKyAAjMqckGgw4mTmcXOz+nrVmDKSv6qxWdsm3zKKk2eYNT6MRA8YYeBtt7lBZW4ure/IupinRWvl+y3PGrbxLz9rhlKIxCuRLMKIelNNFkzOdvWtmmgKVWapJkKBSiwLIEzZ6L2xsamxBfWwvvdVmOy3dJrschQhIDtK8YsnrZjn+9HPjk7um5yAq/1VX1DwciINeIk0cuqctpDXjKKC7Zv5PmBQRQZ2u1vab/9TR3ITsQdRc7zzsn4mQIUoMCCApH3DYjc+kiw3iZusMhQCgFF3vaBoxZHkqS8F/qxAaQUK7Bm0pBpiJyzg83nnEanRj/7hccZ69dAJXnKDjDDY7BG7DcRrsKqmV96OQtiholAp+xva9IVClV/4lZOu/peloxZ+U/b7+Y71gj5MCAnGOvIQHESIicl3JE5Yw0HWImufGkmGs16hxEVjELA/QlK1kWWUoM66UDk+tVHfaNoz9o4BgpQYJUFOjo6GiUjGwTYCsgVqtoDVb77A0V1duqByzblkyLue4nLXMBHHsi/eZWoja7i8MAD+ZHPfvYSIrwKr09D8QMrDd8FYghFhvAukF027UDBJb39R4828M5H02CgAAVKLjCj2gCJ19m+u8/OxxtKvoB6TdDOBcXpCOy80MVRWc8L2QBSrz+6ecptB+h2rD7PBPyKAhRYpIBtatWq/hY5FyevZwG9ZKV/3E6O/6d6/U/w/t8x1plBkvz7pCAPNba0nLffQlUHpzprJw4XraInRN4BUuK1aQ1lzXbgtjUR2eIm080lTp7JUYACSxDQuNDuIPthUQWd9jdqH8V6YDe/QGj8MDKMCPTxRP13bfJwTGS9EoUKSMYlM6NO9BEVecSyM2qRoTiBRoVstIqzbZHHhslUoau/vz9d3KycigIUoEDxAnFUyNpOe63NsVYFWeszlEYgD8WoHRGNRIV8Wc8LHdhRgAIUoAAFKFBpAtNQOesT/7yX9NPD99z/VKkj06t809HPf/7FM7lc1T/zPCq4uQNdBUbsD62sV/rY8uohtECxzRpCtkkaNmynaWBHAQqsikAu57YeOZKJ875HRfYAOiCQNojIquSn6hY697jY0PD/klf9gTboy7Xw7o93r4bGMah/Bt4/ZfvG8L7F8LhLviPr3VDvHJOyEW0W1ydOd0SS3lzIFtjwbyAMFKBACQXU9uAuaoRon0LWAVITDSCogM6OhsK54Ag8RvPpVBguW67YAFI2ai6IAhSgAAUosAiB8HAbXtO2CDBOWqkCeTeTF5FRqwi8pEC+UvNZxfkKlT/bIbJDtdCGBx90sBO3Ki4Ps06BlRRY0bS3Dg+nJrvSLYD0CTQ8qmerbfvsM9gVJaBjCnnatmenYnGv18q7P95Z9AuNjVNA5oyL5TkBXlDgrE3Dd4EYQpGhyJY4rwAAEABJREFUw44rDlgjyIEkyrYXOQ8nowAFKLCwQDiGPn48Kqg0AdIPAd8BgtJ1qsiLYtSOkUbi/ExZzwvZAAJ2FKAABepRgGWmAAUoUB6BVCQzHn5YIBb5DpCSq6tmAV0D9RuQYH3TY1/txvFf5bsGSg7NBCmwsMD5pqbG2WlshNNtdoK/AYpOm4uXMxjCgkGtWgS4JPBPOtXvJRFq590f7yx8Lle4cM89Y6rymn31fQFOW5/vAjGEooKg2abbbnF3ISms7b3jjibkcrF9ZqAABd5XgF8UJXD8eKpterpF4btU0W3zWCOrcj9uECUKs+pk2BqwL84kGd4BUiJUJkMBClCAAhSgAAUosMoCs2mZiSDnFWoRvMK19OvDWSVrRiBdIrojnei2lrGuUDlU+iXVQoosAwVWUiAutHtgv77x7o92iMhKLq5m0rbGDwU8BBcN7HHv4+/icr7m3v3xzvXlCm5UET1q40MMj4m0QYYFBRQN9ltZL6pbnMjG6SzW9I6PZxacjxNQgAIUWECgc3g4G3u/VsSts0nDHZzh0Xu2a7JPDKUQmBHFhQjufCaKynpe6EqRe6ZBAQpUnwBzTAEKUIACFCiHQCMmZwtaGLbK+QtWWREOdK2eqxxLrpNliAhEImtg6oDK7khSOxtTvtVKLxYZKECBcggMDUWbcrlsnGCN1ePvgc49/ir8HZZj6dW/DJEZETkP6Eveux/YxuuVi11dk9VfsAVK0DQxHqFwGiJPQRDuBhmzOfguEENYIKSgsL8vCRWUOyOvWzWdZ8P/Amj8mgIUWFggbnEN6vIbnGCDbZebbI5Qb267JRtiWI5AOP/zBjlt/12MkRlpn5riHSDLEeW8FKAABShAAQpQgAKVI3AGfbPpJD3sPS6qyLTlLBwAh2iDZQ81vEBpE+heFd2bOG1HLmfnGHbqVsMlZtEoUCkCmwYGUuOjox2qvh9w2yFypeUtVJxYj2FhAbWKfw2PgnoyFj03946MT30qWXi+6p7iPNZMIzvzusC/YBX6z1tpQiPIlPUZihEQtKvXA6LY712mvZhZOA0FKECB+QTEuyancqWqcj8+H9Tiv1ObJa+CSSS41Dw+fvl0V1fexpUthJassi2MC6okAeaFAhSgAAUoQAEKlEEgl0vONjdPwctlAS4DGq7qrfmKrTLIvnMRDSrSLypbNJENzTPDXThyhM8sfqcSP1NgBQSGZ2aafMZdadu47QK1RhCEylj+/aGIzmqZADdqUz4pHqcKeVy0BtyCNSKFyhIbXcMhlyucz315HIl/XQRPKeRZK+0KvQvEUq61oGgRuK1v3HHl13UfO9Zivx2+CwTsKECBJQmoirqoWZ1uEpFNgPBCBpSsC40dl+H1EqJk/PSXvjRr22tfstSLSMgVMQ0noQAFKEABClCAArUhwFKshoDaAa6dT7hpKC5YBf15y8SMRYbSCsTm22x1ievg3K60S21raW7mI0FKa8zUKPCeAlmd7hBgf4jWyNthE9mg/c8wv4BtsFQksQrsEats+q5XfQL52n/3xztRXIxRn8jj1nj2mH03apGhOIEsoOsguNJ7vxnpmb7uycmG4mblVBSgAAXeImCNH4PHj0eaaKvAbbJj6o22fWkEu1IJhHO/c3By1hUQhrVUCS+YzpsTuDf77FGAAhSgAAUoQAEKUGClBNSrn4bgrIqes5OKcOC7Usuq13TDcX3ajLvthG2vS/yerFXKWuNTGM/K2Hr9VbDcKyswNBT1Hz3akKisgchuO5vfCUh4aSoqravI/IjMiDWMW95e9qrPa2Py6sWZmbp7BJTMpsYT539gv6Gnbf/4unmMWSxYZJhfINzt0Wxm6+B1N5JoG+JZNvzPb8ZvKUCB9xDYdPxXM0/OjnQlDmtVsRaCTpssbZGhNALhQrhz4vWcj6Pp0iS5uFTCCdHi5uDUFKAABShAgeoVYM4pQIFVEoh9PK0er1tFxet2UlF3FVxlZG8346sVsj/x0r0biK0RhA0gZVwBXFT9CPT396enU6kO26att4bHrVbyKyzyilFDKDKMqeAZQJ6KEj138Yw1fvT11d0jEs82N89kC9FZ5/EiBHwXCBbZKdpF5Wr1erUWEB4/B3YUoAAF3hQoqjc809RUUNls25Ittl+yY2lN2YzOIkNpBGbM9Zzt487FhdlVuRCOK7M0K5KpUIACFKAABShAAQrMI5Ckk2kn+rpVzFucu/V5nqn51TIEGuzkIryDYLsItp6ZHu3rHR9vWEZ6nLUmBFiIlRC45FxTovkt8NgJhTWCoM2WEypNrMewgIBCcVkgTwr8qSTthvHAA3lrsC3rM8EXyGN5vs7lCmfvvXdCnb4u0CetMc0ahXS8PAuvgaUImiC6BSI7Ebu+ztyRVhw+zL/DGli1LAIFyiUQuWyzeLdN4bfbNjjsyyNbtlhkKImATtv+7awCZ5N0zDtASmLKRChAAQrMJ8DvKEABClBgVQRSM24GkZyFk7N2NjG9Kpmoj4VGVqkYGjzW2UnGwQiyv5BJeEVsfax7lrLMAlnnOkTkoAgO2qI7LDIUJ2CbJ9tSASO2P3hcNfU4Ltffuz/eSRXlJ0fhkkfs9/QIICNgV6xABpAe+y1tFMVWTMUbOvsyYT8IdhQACShQhIAUfCvE77RJd0K11foMJRWQaQhe00hem/Wz0yVNusjEeAdIkVCcjAIUoAAFKEABClBg6QL55plpn+g5UX/WUpmyk4tQAWaDDCUWCMf3KUC6xOEqFXe1JG5teE8BhoYisKMABZYvkMvFvXfc0YS4sNY5DNhJ/Q6LfPdH8bKJTToJ0XFVnbRh+Kamzs5jR/rrOSapxnafYMYrRhFcFHkA3iLD/AKxfd1kBxVrLQ6IczskH/Pv0VAYKECBBQRyubjnox9tdqI9qnKlqF4hKnyU5QJsi/jaNsthP6aTNnA2sXPBxnwDG0AWAchJKbBUAc5HAQpQgAIUoMAqCFwcxky+4M5CXHgE1qSKJFbBY8fCq5CZ+lhkGxQDotjvoZvCewrC+wrqo+gsJQVWVqB3fDwzExesssRdodDNtrT/P3t3AmdHdd+J/vc/de/tVu+bkBACCRCL1C0EtjEGA9JLXl4m85JMMhl5kjeTN8lMhqzYyMYszsxweYkNEgJhK97kSWzHySQeTRIvSRwn47hbAsQOQgsS2qWmtfSu3vveOv/3Py3AGJDUrd7u8qvPOV2369ZyzrfqVp06p5bw+Ks51mcYn8CojdYFkREILvEJv8Jh9EZE0YeKOVrDxw2CxBIR1EEka0YDth8PjUX2keF8AlagqFE75tl4N3iNeEeWQTBQgALnFph76lTpaHn5PEh0qe13FwBSDyBlkWFqBNT2zWPHM4WcTPre9vDeq6mZ9cTm4iY2OsemAAUoQAEKnEuA31GAAhQ4i0B9febSysrTEmu3CLoh6LdGkFAgPssEHDxJgRKbfi6g4bno12Wcv7Z7jg+39IsNZ6AABSYhoKlMRQRZomcel3GxzSpcbR6uQrePDOMUECiq7VjQ5NTfaseFlQK3qqij4DY4fFDhrgYQtinrMYxXwA5u5bYdXa6q11hZ45Kau+6q4btAxqvH8ShwoQL5PZ3UJMujKHul5eJq24fMtWPSHIuR/c8wNQIZc+2Foks8ejrKLhtAOj0rDftuavLDuVCAAhSgAAUoQAEKUOAcAum07gay6qRfgfAekFNWIB4+xxT8avICRowGUX97BH97KnYXYfXqUP4Pwyc/d87hRwL8VFQC3qEGou9TyPsgUgN2ExNQhAbaekCuskqRWy3+NCPeMhDozQAutVgOASviMO4uZdtRnUAWCnA1klhcU1ZWPu6pOSIFKFB0Aj6LGqd6HUIEeDzHFHeCIQXaINIW2Wdr/LB/bU89xYsZz+zCCdB4xuM4FKAABcYlwJEoQAEKUIACZxFQK/R6VT/oIMdVccLGYwOIIUxzqALkGgGuF5Fr6y69dMGCO+6YA3YUoMDEBdLpxNz071QgKxdD3VLRsQp8Xqk/UUkZq9QvA7QewGUWlzDiRwY61vhRBbEqfMCZDcP4BCIbbY5C51lZo0kQLZWSsTsfwW76BDhnCuSlgB3Pw7u8RDAPkGutAeQqABUWGaZSQDFsB7HjNss2LzJk/dAAYr2ZD5aOmV8ol0gBClCAAhSgAAUoUJwCyXD1j9c2y/3rFkNB2Hp5H3I5A0lLXK2dbVwBxYckIe8fKS/ns9ENhYECExWYi1OlGC6Zb7+nxVZ5H+LFNo9SiwwUoECOCIiiRkSs0R83KBK1VrEpYEcBClDgbQLhXV7DpbjIO1mkgsshssC+5gVChjCVQcJ5n+B1iG+LHYamct4TnRcbQCYqxvHPI8CvKUABClCAAhSgwNkFYqdD4nDMKg9bLc5qQfjsqSyobyLLTalA54vo++D0A1oaXVZ7773VfDa6yTBQYCICA+UVVpl6FdQttQbF0PgRrhbluz8mYshxC0wgJ7MTHnu12CrerhK4hVUPfrwW6XQK7ChAAQq8ITD2Lq9sfOZ4jrHGj3A3J4/nb/hMVU8Vg1ZeahVxrSUjY3eATNWsJzwfNoBMmIwTUIACFKAABShAgXcI8N9xC8Tx4GBWskfFyRFABsFuhgSkyhbUaPFGp7ocGL2stra2zP5noAAFxingJVPrxYX3foTIZ4WP042jUWBGBQThzsdqa/BfYA3/V6cGcUX18HBoFJnRZHBhFKBA7grEWakTwQcQIlCbuynN45SpNX8Ag97rMbHoKwZn9bxvyhtA8njVMOkUoAAFKEABClCAAtMsUD9YMlyi5SehchyCHgDhPSCx9RmmV6AEkLl2KnKVh97oIDdEOjx/cTpditWrI7CjAAXOLpBOJxruuacSLhHu+lgKaHhfQ8XZJyieb5hTCuSggB3iUCLAXIE2aeSWCoarLZ02yP4yUIACxSuQTqeq77uvVp1cCo9GqPLdH9OzNWQhEu7+6HGRnMwMa0d7W3ZkehY1vrm68Y3GsShAAQpQgAIUOIcAv6IABcYpsL++PlPR339a4DtF0WGThUaQjPUZZkBABA1WA3Q7BD8ZR9FV/aM9tYsbG8PVsjOwdC6CAvkp0DA4OEej+BKFXqHAZZaLuRatUdH+MlCAAjkpoCo1AtwgXt+XiFGHdNr+RYg5mV4migIUmH6BcDdY0o9cCS/LbG9wOSAXejwHu3MKjNq3XWZ8KkbU3TM4OIAFC2b1gjc2gNgaYaAABShAAQpQgAIUmCGBdNrv37hxRLLaq6ptVkFxAjp2F8gMJaDoF1OukMUKrBDIjT4bNfVleuvH3geSTvPcoOg3j4kCFM34lQK92nK7TIB51i+3mLDIQAEK5KyAlqvIZRC9Cgm3sGKksx533sl3geTs+mLCKDCNAmpV8elViZJEXOeB5eKwApBwVyeP55iGTuzcTnBcoW2Q0T5s2pSxRmijn4ZljXOWPMkZJxRHowAFKHBOAX5JAQpQgAITFEgOKNwhq5pG6JAAABAASURBVFQ8bKckAxOcmKNfuICYecIqcReI4qfg8NM+6y4fex9IWxsfhXXhrpyygAXG3v2heJ/9dt5n2eSzwg2BgQJ5IJCAaqXVe85XL9em4uSVlRWej67LgxWXF0lkIvNL4MFV0bz+S0syGX8xIrnJEv9Bi3UWGaZDQHUQXo+K6pGEd7P67o83s8cGkDcl2KcABShAAQpQgAIUmDEBFRnwTg9Z/5AtlA0ghjBDwdo+4KCosYqh8C6DG61F5EZJZJbOq6qqfeN9IGEcjKfjOBQoaIE77kjWpe+sEokuhsg1ltcrLIarRa3HQAEK5LhAqO8Kd3w0QHwToI0umlNlaeYxzhAYKFBMAnVYXpZJXrQIEi+zMnAo/15m+S+zyDAdAgo7t5ODHjiIONE/HYuY6DzDAWGi03B8ClDg3QIcQgEKUIACFKDABAR8WVm/88kDonrAJrNCsv1lmDkBQbjbo1wgV4joz7gY/yJ28WULamtLrBGE5whgRwGgbkHJHAwlLvXir7QGw0vNpN4qTvjuD4NgoEAeCdQAcoM4uT6ZHZ2qd4GAHQUokD8CcX+JHb/1Qw7RLaK4BJBSO65HYDc9AiL9AuxPeL8f5QNsAJkeZc6VAhSgAAUoQAEKUGBmBC58KV2dnSOZbPYkVF6HogvQQTsRmdWX4114bvJySgdB0twbzH+5Kj6kIjeO1lUurbzsslqk0+HRIXbukpd5Y6IpMCUCkklUinPXOKDRfgzh3R9l9ruJpmTmnAkFKDBTAmW2oEvtN7xEEV1Wgf4GfI7vAjETBgoUvkA6napas6YumfKLRRAeZXmdZbreYgIitluwTwxTKZC1mfVD0CEOr2fd8Kn2tuyIDZv1YGW5WU9DYSSAuaAABShAAQpQgAIUGL9AfX2mb3S0z1sB2SY6bpXwHVZYzokCsqWnmII1gqDG7K+108Cf9+r/75LIL57X31+CBx9kRS/YFbOA16gW3r8fHu+3WpKaYrZg3t8hwH/zSSAcy8q86nwrazQmhvTaiuMIj8LKpzwwrRSgwAUIVPX2ViSTWOIVK1QRLvi53GbDR1kawjSFYZvvCdvXvh7Dd3d3YxALFuTEBW5sALE1w0ABClCAAhSgwIUJcCoKXLBAOu2xceMIIukB9KiIHBNITrwk74LzlJ8ThoqhUkv6PAVW2Dq4RUVuyrq48aLR7nqkV6eQTvOcwYAYikjgjjuSNXfdVSPQSyByDQSX2++joogEmFUKFJJAOIYlrZxRb8e3pgjaOEcT1W8c26SQMsq8UIACbwisXh0tXLNmTqLUzfcO7xPFB+yYvtiO5zUWw8U/b4zI3kQFzjO+ncvpUSszHQaiXmzalLF9rT/PNDPydTgQzMiCuBAKUIACFKAABShAAQq8U0B9tl8V+xViEf3v/J7/z5hAOBmshehSi7+AyP1cRmVJ9XBDObArMWOp4IIokAMCNWVl5UhiscS4GsAlFmstht+I9cYC/1CAAvknUG2VoNdB5DovUf3729oiq5iT/MsGU0wBCpxPYOHChanhZLLWe3+V/e5X2rnGLYCER1+B3fQJKGDndXLAqR5Qn8mp8zo2gEzfeuecKUABChSBALNIAQpQYHICZaVRfxRhP6wRxObUZzFcJWTlZ/vEMJMCb9wJIvNsoSvg9cNQuUXi0uvqTl86L1xFh9Wrwzj2NQMFClvAlbtKcXItBMsgMtdyG+6S4vZvEAwUyGOBORBr0FS9UtVfdqSmZu7C3t6SPM4Pk06BWRDI8UWGu5bvuCM5mMzWe5dpcs59ACJNgF4G1fA+oBzPQN4mL5y7xWZ82spP+73KwayLB3IpN2wAyaW1wbRQgAIUoAAFKECBIhNwvX5AS5IHJPLhDpAeKz2Hl+dZr8ggcie7SUCqILhGIP/KOfwiIm0cAurC1XRgd0aAfwtZQHQkrnUi11uFyfVQ1IAdBShQCAKhEXOOCi6yzDSqG702E0WV9pmBAhQoFIG2tqi2trZMo8TlEPlpUf9TlrX5Ajj7X+wzw/QIhAvYMtb40a1xfDCRiA/VlwywAWR6rDlXClBgNgS4TApQgAIUoMBkBFqrq0dqOoc6JfZtNp82OzPptP6oRYbZEXC22HBF7FxbF8vtROZmjeTWOIUPDCV1cfV9v12L8F4QG4mBAgUnkE6nqtasqYVEC6F6leVvsTWClFufgQIUyH+BcHxLSngMjkgjIMvipK9BuGLc/gG7cQlwJArkpIBa02Y6nZhXVVUricxSEfcBO47fCJFrBKi2vvVyMuWFkqgRy0g7FG2JCMcv7RjqOozFOXU+Fw4AlkYGClCAAhSgAAUoQAEKzIJAOq376+sz2Qg9dmYS7gI5oMj5d4GgCLozV8qqXmnr5ecjkdUayS1JV3L5mfeCFIEAs1h0AtXDw+WpJK6QSK8BZCGAcPdHEuwoQIECEtDwLpDlKnKdd6hbFt5zlU7boa6AssisUKDYBB58MJrX31+STegiF+NfiOrPCNzlViFfDiCUaa3HMI0C/Wa9X73fl8n43hcWLIiRTus0Lm/Cs2YDyITJOMGPC/A/ClCAAhSgAAUoMCkBtQKyV0n0WsH5NajuAzSnXpo3qdzl78ThPCFcKVtrWbjW4k2i7jaN3c2puLSp7p57Fi5Ip8tsuFhkoEBBCEiUqbJK0WudSqNt2Hz3R0GsVWZiagUKYm5zAH+J/cavcFldfGJw/kV8F0hBrFdmohgFFIL/uTqq7OurGXbxUvtt36iCD0GxHNAGIwkXMYQyrX1kmDYBkT4FXlORvVJi53TptLdlqcWcCdwIcmZVMCEUoAAFKEABCuSNABM65QJ+0PdB4ldV8KrN/LRFhtwQEKskClfOzbcTyZWWpF+Mxf0cXPbmwb6+uVi9OpxP2Cj2DQMF8llAbe+T1Rp1WGFn7Cvsv3D3Rz7niGmnAAXeS0DVjmlSahWkF+nYy5FTS0fn+Kr3GpXDKECBHBfYvNot2F1b4pKZRRH0Z+z4/bP22w4X7oRjeGj8yPEMFETy1Nz74LAnESX2+KSd0+VgtsIJy6SSxYkpQAEKUIACFKAABSgwWYG66upBF6eOiddDInLS5tdnMWuRYXYFQuNGOGeosGQsVsEKOL1FBLe5pH6odtGCxos+9bGLFq5ZM8caQ6xSycZioEC+CaTTqcpPfapOIrdQFFdBdJFlIdzhZD2GtwvwMwXyXkAkHNcSUNRbbLJKu6ZYE7Xgu0DyftUyA0UkEH6vduy+6OUFDSPDlY0JRDfByc0CWWEKF1kstchyqSFMc8jY/E871RNmfzjSxOsNnfGQDcu5EE5mci5RTBAFKEABClAgxwWYPApQYIoFDu/alSkvL+/RCMdFcQSqbbaInCxAW7qKNghQaZm/xiqNfkIg/y5KRP8mRtQ0VIa6hQsXpuw7BgrknUAVeitSGFwi6pda4hcAEq4GT4IdBShQuAKCKgGaBHqdR1y/pLMzaY0gNqhws8ycUaCABBJVvb0VmThxFQQ/D5FfEJFllr/w6NaU9ac6cH7vLTBog4+p4pDGeqKiv//0/vr60Chig3MrsAEkt9YHU0MBClCAAhSgAAWKU2Dz5vhwOj0cxdoB6Gsi2G8QfBeIIeRYKBGgAZArbT190ENWKtxKjeVDw3MSSxvuuWfB2LtBwpV5NhLYFZhAYWbHDWuVbcfLBNJkOZxrscQiz5UNgYECBSugOkdFL7Zj2eWRYnFHlZ+/AG3hqvGCzTIzRoG8F0inE/Puvru8ZrhnQbJEr4fDLfYb/jAUK6CYb/mbYzGyyDAzAuFcbZ9C90aa7dy/ceOINST7mVn0xJbCQt3EvDg2BShAgTMC/EsBClCAAtMiIJrqtVLzDoXstAX0WmTISQFNAlIt0KXi/b8W4P/1Pv55lcyN4d0g729ri+wEyAaDHQVyXUCScLWicr2oXg9BeG442FGAAgUv4KzC1Bo7Za6quy7pSxpHR8uqCz7XzOCFCXCqnBCY199fMgxcFKmsAKJfsuP2L9rvOLzzI/x2rWyaE8kspkT0KrBTJNrh7BwulzPOBpBcXjtMGwUoQAEKUIACFCgyARUZcKNy0ArTr1k8ZdkfsJi1yJADAm9LQgRouFJ2LlSX2eebRHGrQm5PJHHL4brK62uGey6rSd9Vgy/fkXzbdPxIgdwRSKdTlff/bp2qLhRgiW2/l0GlLHcSyJRQgALTJiAiELFjGWrtU5P3vslrXPvG+6xk2pbLGVOAAhMWWJz+tdKLPvWxeXEqe42L4ptU3G1W9rzZfqi8c3PCmlMyQTg3s3M0PSUi+7IJHLK52v/2N0cDG0BydMUwWTkvwARSgAIUoAAFKDANAh1lZUNIJI4L/GE7qTlqJzfttpgRiwy5KmBnPoCEK++Wi+CnVfXXIfqrkeA2xO7ymuNl5WBHgRwUqBxpr0zGJVep06UKzLMklts+J2F9BgpQoHgEqhS6DCJNERL1ixvLk9YI8s66suLRYE4pkIMCg6PV1VnvVqh3P+1EfkXU/ywgiwGUQjU0ZNpHhhkUGLFy00moHLVztqOlwzh1sqIip8/XuFOfwa2Di6IABShAAQpQgAL5LTADqU+nsx3r1vVpJj6h3r9mBesDUAzMwJK5iMkJlEJwkc3iaut/UBW3K9zKKIvb3JDeVHfvmsaGe35vQcM991QinU7YeAwUmF0BVXGaqkakjdCxd380WONHyhLFc2RDYKBAEQmUAjLfKvMWe+8v7+6vuHjeokU2DOwoQIHZEli9Olq4Zs2ceXfffVH9PXct9ZL8oIi7zX6ntwLyAQBX2zG71voJiIj1GWZWoN/Q90Owx8r7J0+uXz9g5ftwV8jMpmICS2PhbgJYPzYq/6EABShAAQpQgAIUmDYBF2mPE3nZTnS2W+G6Z9oWxBlPtUC4Cq/MTkUX2Yx/Aqq/DIl+HSKrEUUfQGpkQcPg4Bz7joECsydgjR948MEoAV8vkBsAuR5ADdhR4GwCHF7IAqFeLClAgyJankymGuNUtqqQM8y8USDXBRYuXJgaAupi5xvh3L9G7H/VGjz+pf1O7ZittVautI+5nosCTp9qDxQve5WXXdblxXmaAzsKUIACFKAABSgwTgGORoGZEyjrU+f22QnOqwqcsOWGu0By+soiSyMDEM4vknZSVCOKywFZIcAtAl3lEa30WblNkf1guCOk7uMfv7TmrrtqcAffEQJ2Myvw4IMl5QMDDZDEpaK4EoJLLQFlFhkoQIHiE7DDFKzxXmrtw3JVLPex1GH1ahtme4fi82COKTDzAum0C+XB2nvvra75xCcWDSWxXJN6s5UqVwKySoEPWdnyWgAXW5xjkWGGBN6xmHAu1md7xuOquifhM/tRPtD/jnFy8t9wgpKTCWOiKEABClCAAhSgAAWKVyC8C0Ti6HVBfNAqJA7bic9J08jpZ8ta+hjeKaAosUH1FpdZRfPPQt1/UIf/5ET+LcKJbRKLa8r4jhDzYZhBgUr0VaQSuAr6xrs/FOW2+FByKj3eAAAQAElEQVTZab33DBxIAQoUvkA1RButvLHcic5dUFtbYo0grDMr/PXOHOaCQFtbVFtbW4Y4vjSKcLs692/g3K/b7/HfALrcklhvDSChTGkfGWZRYMiWfdzWxSHn9BDKs8fbcdGwDcv5wJ15zq8iJpACFKBALgkwLRSgAAVmSCCdHnsXCCRqg8qrttTXLPZZZMgnAQlX1aIMkLkArhbB+6xB61YPrBLIqijhbpc57paGT971vrn3rVly0ac+Nm/e3XeXI7wnRFXALl8ExCoKx57XXXn//fW19957Wd39n1gWnttdd8+dC2ty604fmTPgqiMfL7NNrMmAGywmLfLc2BAYKFDEAiUKmWeVrYu9yOUDF5VcPLdxLq80L+INglkPAtMUV6+OFqfTpVVr1tTV3HfX4obqsuUioze7yK9U0ZVQvc2W/EHrL7O+/S6tLCljZUqwm1WBcLfHa1ae3wVxbe3pL/Qjnc7OaorGuXAW8sYJxdEoQAEKUIACFKAABWZeIJJsN8Q/bzXhL9jSuy0y5LOAvnFHiGKpZeP/guLfi+J31bnf8Ko/k/VuBRLxPGstKcWDD+bOFfmWWIZzCKxe7RY3NiaHylCX9CPX2O/2Nqu0+CVE0S8C0YeQzJk7fcRO1MVLtlaBFSJ6neWq2iIDBShAAREgErg6KFYksonrfKaE+wewo8DUC4QyQ/9oT20yiSWRRCs1ch8RyG/Zkv6jxZ+AyFUCVFrfejaEIVcEumyFPA/B8wlk8uq8jA0gubIJMR0UyBMBJpMCFKAABSgwkwKJVG1fHLl9orrbKiRaLYaX7mVmMg1c1hQKCCIAZVbL1GAnT1fa5+vt8y2ArgJklVjfC1bGQ30frh/uu6Hhno9dE+4gqL7vvtrF6V8rRXhGtI0IdrMhEBoPEgvuuKOs+r7frm245/cWzLtvzRV1965prL984fv7Bk9/2MfudlufK73oShFZCY8b4WSRrfWa7Jw4ORuJ/rFlfu7OVAX6G9ThUjhcYd9dYpFXeBsCAwUoYEclwOrItEaARoU2+SzqUOR3JHK7oMCkBEK5LZ1O1d15Z9XcT35yfig31N67ZvnAUN8HvXe3enGrVHWVQm9X4MNWHrxBBJdbebDelstHXhlCjoRRS0e37RuPidNXfZw9kBhOhLtBbHB+BNu550dCmUoKUIACFKAABShAgeITaFu2bKQsWdnuIYfhZI+EPjAwwxJc3PQJRNaoVQ6RSyDug4D8glf8poj+HoBfg3M/D0QfSkYjVw6OVlcv6exMWmWUgN1MC4TGD5l76lTpcEVFfRLJKyDJ98ciP+UiWW0NCv8JTj8m0N9VyC/bOv1JqC6H+ItFXQli0ZlO8Hstr7IrVZkcia+BWuWm13k2TpnF0ChnPQYKUIACYwJV9vdaSLTMqVw0FyjFg7wj0UwYKHAhAonKkfZKmRNdEiN7faxWbnD4f7zoHVYy+G0R/Dub6SqLV1vhjnd8GESOhgEIDlj5aU+claNlmURna2traBTJ0eS+O1lsAHm3CYecU4BfUoACFKAABShAgRkU+MhH4rZ0ejCZdMftROkVFd1lBfAeS4G3mBOVqpYOhgsXCOcj4c4Aq3DShYBca/FGnLkK8HYf7gpxbiW8rFK4lT2VyVsaBnvfF94tEZ4ZPe/uuy9quOeeSqTTKYthXjYpw4QFVEMDR2LhmjVzatJ31YR3sdTe+9HLwntZwh0eDfd94n21Q323ZCvn3CZJrASiVbB14y2qYpXYulG4WwHcJOqXC3CFfb4IkAqFT1hD1uz/VlWldNjXOEiTijSJSLi6NAnAWWSgAAXeU6AoB5Yo5CLbly0SJ5frYPclDYODvFOsKDeFc2RarFR6jq8L/qtwZ8cddyRDuaEufWdVeP9Xw6fuurjm9z+xaO4nP3pV7d13NzXcs+YDDcP9t6Q0dTvErZJQnrNyA1SsDKG3QfQmgV4nwGLB2DG5BOxyTUAtQd7+dEOxUwXbvfMnWjdsGMLmzbF9lzfB5U1KmVAKUIACFKBAMQmE4kTsrKxRTJnO4bwyabMuMNKf7ZbYPQ+PZy0x7fbjCL8S69l/DIUkIJaZEMutf6l9uMH6/8JOuv691V9/VD3uUodfh8gvRhKtzDq/HFH24qre3gobL2GR4UIEHnwwClc5D5WhLjnsLg/vYonEfTi8l8U59xFrxPgN5/waJ/5um/3vAvKrKvhZUf2wrZtlgC4AUG7/RxCx1Wb/5VKwjWeV5dFLVK+q11s6r7fk1VhkoAAFKPBOgbATs+OJ1Kvodd5FTR5DfBfIO5X4PyDiIaFuGMXXtbVFdQtK5gxXJ2slG12SdCPXxOreH2V1pU8kfsZF+m/h3G/ab+hjgFjEb0D0F+z/D9v/VwFosPIDGzwMIseDKpAVaLuV9Z7zzj0vWpJX7/5403fCDSBvTsg+BShAAQpQgALTJlCugkU29+VOMx+ov/9jNzHSYOLbwN223dx9U+2n7m6af//9c5d87s4ShKu1bMPKx9AzODiQyWQOq9M9qnrACuLHrSA+nI95YZrPKxAq0FM2Vqhwutj6S+zk6zo7A/uQfb7N4kqrdFgJ1VXWXxWrrEqWutsbRk9/uP6+T9wYtvmxqw/DHQyf/J354X0V8+6+uxxfviM8Piuc/4T522wKNCgEq1dHIb/hyszae++trvzEJxrCs7frfv/jl877L3dfHt6tEp7B3fCpT77Phn2oYfD0bdmh/pU+dqtiyCoRt9JbhEVrBFkFyErzX2mzvhWCDyqwAsDVFi+1aG0nqLTfZAoiYv/nXFj48Y+X7hwcvMh5LBKVKyG4xBLJK7oN4XyB31OgCAXCfiwcK2qg0hiiesd3gRThhnDOLCtKRNEgKpcnsvH19QV7vnb3TaGcUHfvx2+pvf+uD8+9f81tDfevWVlfV7XSjSRXYTSzClZ2sHagVWaxSgUrEe4MFV1p5fRVFm83x5vtuPs+619r0coNWg9IGUQisMt1gSEIXgdkHxDtibLuSPecOQPIwy7s1PMw2UwyBShAAQpQYEYFZnphc0V1pYj8O3X4TcB9lJEGE98G/EcV/mMO/pezmmns6yqpXlLXmZzpjXnKlrdgQRwaQTQbtznBizbf7YCER2GBXVEIiOUynLuM3Rlin0MFfDix/iUHvcNOsO9Sj49b/3ec6q/ELvqXkbjb4mRyRRLJK4ZLhy+qOV5WvgxIIJ0O87JZFGBQO03dvNqhsTwZ8juYTNYjji9NuPiarPM3RDFuibP6k5Do55zIr6j3/9l5WQOHe5z4TzrgTjP8D9a49ItWgfFTgNxkWEttrtZgINbIYX42EHnWZaKoUpFdqtBGS3p4NFep5ZEVL4bBQAEKnFWg0vaHVmHrG52L5s7FKb4L5KxURflFJURt+9D/E5BfQ4Ger2k4l7BygkA/4VTuVZVPWVHjv0L8f7Fywj1W9rLzVPwGVH7Fxvk5Ky/8HwA+CIUdczHf+hX2f8JivgWm94xAjyheVifPw2ePd5SVDeGBB+IzX+XXXyvj5leCmVoKUIACFKBAEQhUWOHxKgE+IIJbobKKkQYT3wawSoBVdmLy/thh/khG5wx21UfI1y6d9ti0KZNMSbv37mWBvGxZOWkx3AWSlwVxSzvDxATERk8BUgVgnsXFtq9cav33Q3GL9W8D1PaXukpEVnq4VaJulUe0KpFNrYyGZOXJwdO31Y703ByeS137qbuvC+8SCXeLVN999+V1v//xS8Pzq+fff+fc6vvuqw3vFlmQvqNsyZ1jd08lrOHE2TLE4nQEGZt/Op2ALS/cuTE3/TsVtffeUV21Zk3d/PvvnxvSVnfPPQtrPvGJRdX3rbkipDuk3/LRNPdTn7w+3P1Sd9/Hb655aeGtdcO1t0cZWSmSXeVcvMqJW+XMxltUi2NOwMrQV9VVCr3dGgRutf9vsgyGxqWl1r8CCO9lwVwoqux/s7emEpg68qhTlTjpayCyTOGbrF9rqU9Y37JknxgoQAEKvLdAicL2f4JFKrhieDDJd4G8t1NxDlUttePnPDs+XhOOnSjQ8zU7UK6yfK4CZCzab2IVFCHebp/D46xusv/fB6DJ4tWiuNz6l9hvpsH6FRbfLDvYR4Y8EogtrUMWT9h6fsnKj6+M+EQn0uksxNayfZFvIRTi8y3NTC8FKECBmRfgEikwswKRLa7MYrUVKENFDSNAgwsx0DG3Shf7lI6Ii/v7xbarvA5lqdpeNxrvVC8vQvWoZSbcBZKxPkNxC7yx35S5VhFhlRFjVx/+JFR+AZBfheC3VeTj6nC3qPuYF/ktib0Nl18au1vExT+B2BpR1L0/i8SyJDJXaBRfMpypqO+vQNXYC3B37QqNIALY3DDFXTotSzo7kw1Hj86pTKUqw7s4MFwyH1HppckkloS7uKDu/XDZm6OE3hap/GRIN0R+0an+ivfxr1u+f8fiGqf4pDUA3aOxhPd13Akn/xEOv2zf/SuI/JT1bzOL91k/OF1iOQnHmhLrF965oTV+rHrwwUjhahW6HBCroNHwaDWwowAFKHAeAbEdfiSKOqsAXJGMEss9wP3HedAK5uvzZ8RBUWKjlQMStovCPFc5cy5RDUFozAiPjgx3k4fygv08wK5wBUYta11WdjpsZcztGcS7+ys6TtuwvA1ho83bxDPhFKAABShAgQIVCMfnULgssfyVWgyFTUaABhM3KLWzk5Q6jZCIxbalvA+H0+mRjpqak178AcvMDquU2KeKfvvMMA0CeTTLN/eboSKi3tJ9idVchasQr7UNfwW83mgNZh8W6O0WV9mwsQjIKhFZKc6tFPtslVsrEa7ihF9l460UL6tGNbkKkllVt3jhqobB0ysb7l9ze+39a26rvfcTt4ZnYtfdf9fN9ffffVP9PWs+GO7CCHeXvDOG4WGcuns+/qG6++++ufb+uz4cpp977ydut/mtrB/uWdVVnliJ+pqVyaSulNitsl/sSucjW7augqXHW7pCGhVYZWmzKDbcourYZw3DQ16Alaq4TWANOoIPArjBYhNEroHiSkAuA3AxIMGpErAKHJEIBmGfCyq8+e4P9fEi87gCogssg+FYYj0GClCAAucUsN0GHAQ1TjQ8Pm+519EG3PHW+6TOOTG/LHCBcMyUsWNn0nJayOdrIW/hnDTcyZGwvEYWxSJDYQv0AbrXyo2vOHEHBlK17Uh/bSSfs+zyOfFMOwVmUICLogAFKEABClAgNwQU6bQmfKJdPZ4U1SdF0JEbSWMqclZArINVZKlV9kOqIJhn/1mFOJoszdZIoLfbsJ8SlZ9TYDUgv2qNCP/ZTv5+TyBrIHIPIvl9a0z8b+rlv9qw3xf4+wT4JNStUfUfs3HuBPzvepHf9k5+860o8lsK/R14/1EbZ42oD8/R/qSI3u9Ff1/V/TcgRPl9RLhXoJ+wNNwpkN+ydPxHCe+DsjTZ8J+D6k8D+AkIbrV4o8XrAL3G5h8q+Ofad1WAhIbPUEkhKPJu7N0ffxHyYwAAEABJREFUbvRahMdfiZqPlJphqLwpchlmnwIUOI/A276W0FC8VLxvcsloXm1tbRna2rgfeZsQP1KAAgUn0KEu2uoj2ToaR9b4kbaiqTWH5HE22QCSxyuPSacABShAAQpQgALTK5Czc9dkeflpn3KvemC7pXK/xZOADIMdBc4mYC0JEAmVVuFKxgo7jauzUedZDI+BWmQV41eGxgT7v9HO8sJ7MMK7RULjyM32/63WmnC7TbPSGhtWiWLsrguEuy7eiDbtKkAsqn33ZoR9hg07E60RY1WYHm/eqWHTnpkOKwUIz9O+FZCbbVh4pvYHANygEGvkwDL7fDUEV4rgcpy5iyOk29Iv4U6OagDlFkPeQuNHOM+zWdqQ4gyCdNqdefeHaxLV5XLmjpcERKQ4SZhrClDgAgVsvypz4eQyawS5UjC6sG5ByZwLnBcnowAFKJDLAuFc6oSVlV6z0tL2RDaxtyaO+yzBajGvQygY53UGZizxXBAFKEABClCAAhSgQM4ItC1bNlKWrGyPFPutRP48IDus0rgX7CgwnQJiHRDOoZIQWKXYWKNDlS2yFmMV7DpXINYogfnAG1EwT4C5Nr6NA2uokEro2HQlNjxh41nP/jJMnUA6Le9va4s8fL1Zr4BIaEQy+6lbBOdU4ALMHgV+JBD20SHWqu1LnLjrdEhqfvQ1P1GAAhQoGIEehb4E1WdjlUOlmUx3a2vraCHkzhVCJpgHClCAAhSgAAWmR4BzpUDOCnzkI3FbOj0IZNqc6ovq/UvWEHLC0jtkMbbIQIHpERhrAxlrBElAkLSFhIaQUvs8B5Ay65dbv+JMhPXHog3DHPsuNHqE52iH6RLA2HzE+gxTKLCwt7fkUE3JPOdlkTWMXmFxgZ3Mz5nCRXBWFKBAcQmIelRDscwqBxsTUUkd3wVSXBsAc0uBghZQtXMntfMqeV3EvaAqLyYzONG6YcMQNm+27/I/92wAyf91yBxQgAIUoAAFKECBohUozSS7vWZfgpNnrBb5IARdhlEQVypZPhgoQIELEBid46vgElZRieWANFilZWikmsi5L9hRgAIUeLuACCqsnHGVDbs2jj3fBWIQDBSgQIEICEYAaRfFAXj/vIviV8rLy3tQQB0LgQW0MpkVClCAAlMvwDlSgAIUyG2B1g0bhrsOnTiuzu1V4CWovGopDo/C8ta3QfaXgQIUKBaBM+/+0ESt7QuaINJkGa+zfmTR6i7tPwYKUIACFyKgWmKFigab9DKBXsF3gZgEQwEKMEtFJmC7NcSAdNuHXSryIlRf60jVnDycTlujCAqmYwNIwaxKZoQCFKAABShAAQoUpYBi82af0ZGTqvJDKH6oqiesEG+FefuvKEmY6UkLcAb5KZBOy5LOzqRHXC+C5RYbIQjvaMnP/DDVFKBA7giIdaqRJajWyhgrXITlyCSr7X8GClCAAvkqEC4Yy1hZ6XWFNqv3LaPRnFNIp9UyFKL1CiOwAaQw1iNzQYFpE+CMKUABClCAAnkgoPP7cbrEpfZaKf4lgewUxVFL96BFBgpQoEgEFqCttKsqeVEkEt79sVhVL4ZXvvujSNY/s0mBaRcIbSBADVx4F4g0RTEakF6dssrCgqlbAzsKUKCYBAYsswfFY4dD9FJmYGRfX0lJnw0rqMYPy4/ttsNfRgpQgAIUoAAFKEABCuSxwP76+kxFf//pSKODKtICwZOWnU6LFxI4DQUokIcC2dE5lYh1qSoaIcJ3f+ThOmSSKZDrAgJUiuq11rjalBVcXD3cUA7sSuR6upk+ClCAAu8UsFaODvX6BFR+6BAf7ps7NzR+ZN85XiH8z1bqQliL05oHzpwCFKAABShAAQrkgUA67fdv3DiSce6UFXBfAtxzUOy3itAOS31BPcPW8sNAAQr8uMCP3v0Ba/xQabTfP9/98eNG/I8C4xDgKOMQKLH9SwMgl1l5Y4lzqUtrh67gnWZgRwEK5I+ADFtaT9o+7DXn3HOxl+1ZTbUjnR616O27gguW14LLEzNEAQpQgAIUoAAFJifAqfNWoLe0dCCD5EEXx9stEy9Y3KOKcDWTfWSgAAUKUiD9o3d/WMXkcstjo0W++8MQGChAgWkQkNChBl6vd3F0vSayNWBHAQpQIG8EtNfKS69Ycp9WkR2IomPd3d0F/ejg8zaAGAYDBShAAQpQgAIUoAAF8kMgnR7tffjh7liyh1TwrBV2nwekFYJ+AFmLDBSgQIEJLABKO6pS8yONFovgcsvexRZLLTJMUICjU4AC4xNQj2oIlqloU2LsXSBpvgtkfHQciwIUmD2BjC261/ZdR+D0OSszWcwe7V67thebNoXv7OvCDHZOWJgZY64oQAEKUIACkxDgpBSgQJ4LlGUSnfCZZ1SlBaKvWnZOWmE/3O5tHxkoQIFCEhgd7akWr42qeh0gcwGUQDWyPgMFKECBaREQQbmoXCmQa2KN51f19lbYghIWGShAgfwTKJYUD9r50DGF7vCQJ1X8SxWpmu5iyDwbQIphLTOPFKAABShAAQpQoMgEWjdsGOpat/F1iXS3FfSfBXS7erQbw4hFb5GBAhR4l0DeDRCsXh15jWoBaVJBE4A6iwmIiPUZKEABCkyLgAIp2+fUQbHQOXelS8mlNT09ZdOyMM6UAhSgwOQEYpt8CJATdk70kvWf8ap7Oj7z+PHD6XRRXCDGBhCwowAFKPAeAhxEAQpQgAKFIKCxT55Uif/Ze/+PVhu63wr9py1jBX2Lt+WPgQLFIbB6tVvcWJ5U+Hqnutx+4432G68ujswzlxSgwCwL2C7HmlqBWmsEWRE5fx3KI+5/ZnmlXPDiOSEFCltgFIIuwL8GuH+yxoCWpE+GC8MKO9dvy53l+W3/8SMFKEABClCAAhSgAAUKSKD74MH+OR1D+53gRSv4P2tZ22XRTgCQharaZ4a3CfAjBfJJYN6iRaU9wzXznZfL7ce82NI+H5BSsKMABSgwMwKiolWALoW6xkSMBqT5LpCZoedSKECBcQh4Kx+N2njtdtazA5BnvPcvL+rsP9RRVjaAIurYAFJEK5tZnZAAR6YABShAAQpQoBAENm/2bd3dI5HDUS/6fTsL+L6dAByxyophiITbwQshl8wDBYpSIE5lqxLimuzkPtz9UW8ISYtikYECFKDARAQueFyBVIjIEpvBUr4LxBQYKECBnBGw8lEWkD6L+8XJ30uk38+60bYXFiyIrbHWvkbRdGwAKZpVzYxSgAIUoAAFKECB8wkU5PeKzZvjU6na7ixGd1sjyLNW2n8OKnsU2ms5Du8DsUH2iYECFMgXAXnz3R/WoNnooI1Q1Friw/mtWJ+BAhSgwIwIWAEiZfuheggWCmSJS+hlfBfIjNBzIRSgwNkFwvlNRoBOQHdB/LMq+hwyyb19JXN7rfEjfG+7r7PPoNC+CQXEQsvT1OSHc6EABShAAQpQgAIUKCSBrBX4+5z6/SL6917wfUBareSfhZ0ZWGSgAAXyRWDs3R+NycijwX6+jSqy1CofK/Ml+UxnDgowSRS4cAGrY7Q9kGqdiFwfRe56lKIG7ChAAQrMnkBse6UhhR5W1e/F3n0vSkaHO8rKhvDAA/HsJWv2luxmb9FcMgUoQAEKUIACuSbA9FCgYAXSaY90erR8NGp3PvmKnRQ8bXl9QQSv2efTfB+IaTBQIE8Ezrz7o2e+d1ikkEWW7PkW+e4PQ2CgAAVmRUAgUgXBMoU2RdC5uPPOEit3sM5tVlYHF0qBIhWw1g7Lebi4qxuqr9rnZzWSZ2I3vKsd5V22T8pCRG34W6FYPnBnXCxrmvmkAAUoQAEKUIACFEBra+toaSbT7bPRqwL9W/X4RztBOG5nAt761iMSBSiQ6wJxNlslsVtmv9lGQbgLBOHdH5M5t831LDN9FKBArgsoKiyJ4V0g18YSXVxZn6pEZ2fYN9lgBgpQgAIzICBj7zccAuSQKv7eykh/67KJfeEueABZi0UbWEgs2lXPjFOAAhR4LwEOowAFKFDgAps3x60bNgyVqp7IZqOXIXgKKi+IyD6InLbcF90zcS3PDBTIFwFBOu00hRpE2hiutAZQazGyaOf59peBAhSgwOwIpKCoA2ShU73KDWNRdXl5GdhRIKcFmLgCEQjnLxnLSxcgu6H6LNRti5zfUVV2qsPKTqMWwzgo1o4NIMW65plvClCAAhSgAAUoUMQCJysqRkqBU06wQ+G+axT/aLFNgdj61rO/DMUjwJzmh0A6LUs6O5Neono7kV0ukEZLeJVFBgpQgAI5ISCCGts3XW+tsjcgkeW7QMCOAhSYAYEYgiFADyn071TluyqZvWWp3t7DuwZCw8gMJCG3F2HlxtxOIFNHAQrMrACXRgEKUIACFCgKgXQ6e3L9+gEpGW6LJH5R1T1pJw3PC7DPTiB4J0hRbATMZL4JLABKO6pS8x10sUIWQ4Tv/pialZiBIOz3TqrikM3yNUYUk8FRO/712zqPLapFhskIKEKj7FKbxbLEaDx3SY6/C8TSyUABCuSvgLekj1rshGK39Z8R6LZkmWyvv0RPHk5/bRibN4d9u31V3IENIMW9/pl7ClCAAhSgAAUoUNQC7bhoGKUjJ5xmtqt331Ho9+0E4nWrAcoajPXsLwMFKJATAqOjPdXiNdz1sVyAeqiG5+vznHayaydcNaoa9nvbIfIDhXyXsVgM9LsQPGGb0HGLGYuhMs16DJMQKIfIYpv+aggu7ispqQ53rtn/DBSgAAWmWiBr+5l+AfbbjP8WTr6jkeytrBvp3d9VH/bpNpghCLCwGBQY3ybAjxSgAAUoQAEKUKCIBNLpbHv6C/2RT7bGzr8IyJNWqfosRPdYBWA3gKz9r9ZnoAAFZk9AsHp15DWqBaRJBU0A7DMi69t5v/1luHABRZ9NvAciT4vqVhVtZiwWA2m2df8MIHsBnLA4bJFhcgJJKzfUOsElArkqm8gsOpVIlE9ulpyaAhSgwI8JxPaf7a/1FBQ7PGSbODyV1JJX6k5nTu3/6MaRYn/nh/n8WGADyI9x8B8KUIACFKAABYpSgJkueoGxd4Jko5MRdLs4/y1R+TsRf8RgRqxSMJxk2EcGClBgVgRWr3YLFy5MeY8GO4FtEmCZpSM8ZsZ6DFMgEF6a+pzT+IdWgfJ0JP4FxuIx8PAvqOpz9rvaY9tSaAyzHsMkBIwS1paotSpYoZAVUh5VT2J+nJQCFKDAOwXC3R09do7yqkK/rYrvIJvYW9Hff3p/Pe/8eCdW+N/Kj6H3o8hPFKAABShAAQpQgAIUKDqB9Jl3gpSM4HUf+xdF/ZNQPA3BLrPoUCA8X9fbZwYKUGCGBeYtWlTaF0XzrYFysZ3oLwbf/TFVayBjMzoN6HFF/JrEo3sqSrqOdnzm8eOMxWMQxalDzsnLXsLz46UX1hpi2wXD5ARCI0hopF0KCN8FAnYUoMAUCWTtmN1v5yivC/QlUTwJL9uAxI6Onp72/Rt558fZnN3ZvuBwClCAAoXUFgwAABAASURBVBSgQBEJMKsUoAAFxgRaW1tHyzKJzmwi2qnefctOML5jjR/7AOmzvp10gB0FKDDDAnEqW5WMsstUtElUG6yClu/+mJp1MGSzOWbxoDUqtZWXD/Yc3jUQriq1QQzFIiBl/adHs9lXrVJttzUwdqtIbL8xO+QVi8C05TM89uoKQK6B4OL+ClTxXSBgR4FcEcjTdOiwJfy4CF70cH+N2H83FWUOdHd3D2LBAt6xbjhnC+5sX3A4BShAAQpQgAIUoAAFik5g8+a4dcOGoYbToydSUeplgXtSRJ4UYLvF41ZBNGgVQzzBALvCEMj5XJx598dIXKtAo4M0AlIDgO/+MIQpCP02j/1W4b03ipIdh9NfG4btA20YQxEJtOOi4ZLy7HFRhMc+vi5AJ8SNFBHBdGU1ZTOudcAlIliS1dRl7eXlZTaMgQIUoMBEBUasHNShiv2APKMqW9XJ0xXlNbtP7D/RhU2bMnznB87Z2b74nN/zSwpQgALFIcBcUoACFKAABd4mEJ6fG56jC5fdq7F+2xo9/tq+3mGxAwJWDBkEAwWmXWD1are4vDwZuUQ9xDXab2+pLTM8VsZ6DFMg0AvRXRDZJX709BTMj7PIR4EHHohDI0jsEh0ius8q2Q4o/EA+ZiUX02yeNQq3wnt/PbLZ0ICbi8ksvjQxxxTIIwHbj4T3M+0VwRZ4/1dO/PcQR8cO79qVwebNPo+yMmtJZQPIrNFzwRSgAAUoQAEKUIACOSuQTvvwHN2OVE17VFa1MxtF26yScCvEPQvIQSi6gLH3glgvfwNTToFcFgjv/uiZXzPfiy5WYLEq5lt6Sy0yTEZANQZ00EzbobIv8v6QpjKs8J6MaT5Pa60eSKezEN8NL6/aNrEXkD6wmyqBKqguhaAx4eK5S+68s8S8WRc3VbqcDwUKVeDM+5js2KxHRbEDim0KeUKRer794Q37u9eu7bXGDzue2zeFajCF+eJOdwoxOau8FmDiKUABClCAAhSgwLsFHghXxmIYPjqEKPqunYv8T0C2QHSfnW6Ex8eAHQUoMD0C4d0fomi0hscmARpsKeGRMjyHNYhJBRm7i61DBK2AP4rSkRPhDoBJzZMT572AxsnTIrLLKup3WWZ6LarFQg0zma9yOFwBkTfeBVLBd4HMpD6XRYF8FLATDhWJbSd80s43nlDFdyLId+ET28oymc58zNJsp5mFx9leA1w+BShAAQpQgAIUmDUBLvi8Am9cGdv78MM9nYmyvR7+OauIfUJUtsFhBwTHAB20+dg5iv1loAAFpkJAsHp15DWqhbgmFTTZTGstRhbtJ2h/GSYhIAMKOSyQ/apysj39hX6k09lJzJCTFoDA3IGBwSgrxwT+oAhOABIei5YBu8kKpKwC88y7QJxclXXDi/gukMmScnoKFKyAt5yNQKTdzi92w+MZr9gqPt42Mup3dq1b19q6YcOQjcMwQQE2gLwJxj4FKEABClCAAhSgAAXOLqBWQagl2UR7rJknEeE7AvytwBpCxk5SrHrDzlTOPjm/oQAFxi2werVbUFtbYg2Oc+2EdblArQFEq8c9PUc8t4DitJnu9Ko7oclwpf+5xy/Eb5mndwmEd19Vjoz0qqg1fuAgxhr4JTTwv2tcDpiwgFhDbo0qVniPFUhkayY8B05AAQoUg4A1OutphYZHEf6N7Y//QmK3JRO7faerq3nn+SS2ACtPTmJqTkoBClCAAhSgQF4LMPEUoMCEBPTk+vUD3Ws/d3RES17xDk+pxxOieNbm8qrFDosjFsPVW9ZjoAAFLkRg7ty5cwaqSy62k9UrFLhcIfMB4bs/MOnOKzAKh044t8c7v8+XjbJCZdKsBTKD9Jl3X0XZZId62Quv+61dn9vHVK1eRZU1Kl0LRWNilO8CmSpWzocChSCgdmy2Ro/waKsDCnlOIFsEfks0os9XVVYePL1hQxfS6dGpyGuxzsPKlMWadeabAhSgAAUoQAEKUIACFybQV1LSl/Ele30kP7QTlr+AyN8osNcqi/jIkAsj5VQUeEvAl5RUJyS1HF6uE2i9AAn70nr2d2pCUc7F9lFZQPqgctLH8UH1I0d68Dqv8Ae7tws41V5R3amCHTacdwgZwhSFcnhcYfO6GoKL+yv4LhCzYKAABcYENByb99q+4Yeq+uex8/8rcrqroqam+/CuXZmxUfhnUgJuUlNzYgpQgAIUyHMBJp8CFKAABS5IIJ0e7Xvooc7yofiA+uxzGmOLVRhtUcXz1ghyUCGdCvBKrQvC5URFLHDm3R9zwrs/fJOINgFSAyCct4r1GSYhIAJr7NBWa7Q95D2O95bO60V6MytWJmFaoJMOZFPuoIjss/yF59APQu0oZ/8wTEogZeWDWifuEhG3JMt3gUwKkxNfqACnyxEBD0U4/nZbevYL5AWoPGnnEVt9MrOtJ1Wz89SnHz91OJ0exubNsY3DMEmBUJCc5Cw4OQUoQAEKUIACFKAABYpToLW1dbQsk+iM1O1wIv/Lif45RJqtksMqjqSvOFXyINdMYm4KvPHuj8hnG1RkmSXyWotVFhmmQkBxGpDdVsGyG0ha40fa2mkRIthR4E2BkxUVI6XDOCUqx2xYKyDtEITHO4LdJAWsVUlVa60R8nrvI74LZJKcnJwCeSugCI0aA5b+g3YU/p5695cQ/RYiPFU6XHoKDzwQQ0Tte4YpEnBTNB/OhgIUyFMBJpsCFKAABShAgUkIbN4ct27YMNReXn7qsq7+nRFkm1fZCsETdt7yos15PyDh6q5wlRffDQJ2FDi7wLxFi0oH6srnW+PHIhvrMoVcZP0SiwyTEbAa13AFv0B7rHH2VfW6J04MW2OIVbtMZr6ctjAF0ulseN+V17hdADuG6WHLaKiosx7DFAiERt2l9ptsTGS1Ael0yuKM1c1NQfo5CwpQ4MIFQmNyu01u+1Y8J4qtKmiRSLc5Tezo+vRjx8L+F3YSYeMwTKEAd7JTiMlZUYACFKAABShAAQrkhcDUJzKd1hcWLIiRjU5CM0/C4W8ULrwb5HsQPWQLHLQYW2SgAAXOIhCnslUulmXqpckqXussJmxU69lfhskIeAhGVKXTZrJnNKmv9ZfU8w41w2A4h4Bme734nRDZCQjfBYIp68ptTldYY+Q1Xv38ypH2Svs/7Ousx0ABChS4wGkFXrU8/m+Lf6qqf6GafU7i6PWOsrIhG8YwTQJsAJkm2PyZLVNKAQpQgAIUoAAFKDAFAop02oertrrXfu6oyyR2CHSbndi0iMcWQJ4DcECBDuuHq7+sx0ABCrwhIPb7cX4kqoWTZRAss+E1FsP5KhtADGJSQWRYVE6a6xGIax1M1bTjgQe4H5oUar5OPP50+9Go33u3D97vtcr60HgWthk//jlwzLMIpGx4rcVLxMlVTpKLqodPhkYRG8RAAQoUmEDW8hPuoDth/V0Wn7FCzVZVvyUh+lTtUHZ795y61o516/qsHBTGtVEYpkMgFCinY76cJwUoQAEKUIACFMhdAaaMAtMsEK7iCldzIcKzKvH/gNOvQ/ADW+xeawQJV15bz/5joAAFgHRalnR2JjWBOic+3P0RGkDCY2KoMzUCp23/8ypEXpU422ONH7F95j5oamwLdi49Na8Pqgwd9c4dAOSkKsKxKzzOEewmLyCCGlHcEKncgER5aPAFOwpQoOAERuxge1KhL1l/s8WviddvAfHTyEYn99fXZ6wMpAWX6xzMkMvBNDFJFKAABShAAQpQgAIUyG+BdDobrubqSla9Pq+0bXvC61MqukVEt1rGnoWM3f5+0j6Hq8Ky1megQNEKLABKO6pS8x10sULC+z/mG0apRYbJCahN7i32enG7BbpbEuiB7YjAjgLnE0hvHu196As91vBxXFXDoxxfh4KPaDmf23i/V4RG3qXw0pQYjecuufPOEqsI5UXK4/XjeBTITQFvB95RS1q39Q9afFkAOwdwzV602fnEttIMdnWt29ga7hq337y3cW00+8swrQLcuU4rL2dOAQpQgAI5KsBkUYACFJgZgXRad6MxG67yskrHbYjxN+FuEBH8FQTbLRHhRYjhsSL2kYECxSkwOtpTLV4bLffLraKgwfpJizxXNYRJBlUgVki3zWd3Jhu9Kj2j4Sp++5eBAuMQsMYyhfaqV2tAwy4ITo9jKo4yPoFy87wcIldBcHF/RUVVuBNufJNyLApQYIICMzK6AllAw3H2oPX/t0D/EnBfj6Lo23YysLs0k+lubW0NDSQzkh4u5EcCLFT+yIKfKEABClCAAhSgAAUoMNUCb70bpOvTjx0rKRvYCZFtdoLUYidGLRA8Zf1XRHEIih6L4fEi4WowsKPA1Avk3BwFq1dHXqNaQJpU0ATAPiOyvlhkmJzAqCF2Qv3rto85Uqp6ov2ii4YnN0tOXWwCsWT71EV7AHnVKvPsOKUxVO0wBnaTE0jBa60TXCLilmTd8KL28vKyyc2SU1OAAjMsEMrsoex+GoIjdszdYXGbqm9RuOY41ifi4ezzHX+4bm//QxvbWzdsGMLmzfEMp5GLMwE2gBgCAwUoUIQCzDIFKEABClBgFgTalnWPlCb7OxMptwOx/o2qft2qkb5pNUk/tBOmI5akAWsE4YmRQTAUgcDq1W5xY2PSezTYiSnf/THFq9z2K/0W94vI3lh958mKipGx939M8XI4u8IW6C+p7xuN4n0quldVOiEIdy36ws71DOXOfpxWDqi1xt8Vth9cgUSW7wKZLnrOlwLTIxDK7OHRgMes/P6E7Rg3x95/xUf4BjTzJDI43DM4GB53Oz1L51zHLWDlzHGPyxEpQAEKUIACFKAABShAgckIfGRz3JbeNHgyvf5U57rHX40x/JyT+Ak4abYKkBYRPK2QXYC0Agi30Gen8kpbmycDBXJGYN6iRaXd/f0XR2Pv/tDFEOG7P6Z27Zy22e2xSpk9yEoP0umsGasNY6DA+AUeeGBkMFXTDvGtGLvCWU5AhHcSjV/wfGNWAbrUfqeNiaw28F0g5+Pi9xSYVQFvSw+NwOHRkkfs804ItgHSopBmEb8lO+S39aRqXule+7ljPY8/3oNNm8IdImA3uwJsAJldfy599gS4ZApQgAIUoAAFKDDrAr2lHQMZZA7GGm8VyJ+ql69Yg8e3VPUZS9xxqxQZhki4usz+ZaBAYQnEqWxVMoVlKtIkigbb9vnuj6laxbYTEaAXgl3OIirj3qmaNedTZAJiv84HHogFUbeH7rb4KoDQuGa9vAm5nNBya/y4EpBroH5BfwX4LhCwo0DOClhjhp6G6iFLYYv1/ycgXxLvvxrD/7OV6V/rD/vHdFphhXiLDDkiwAaQHFkRTAYFKEABClCAAhSYfgEuIecE0ptHex/+YnfPw48f6Thw9OVhdU95YIsgPDsYW6DyDBRW2fTWHSF24gUbJedywgRRYCICb737Q1UbHbTRJg6PfuG7Pwxi0kFh+wnpFegJce5QJCWtDZ1xeETHpGcfOQIhAAAQAElEQVTNGRSpgDWCWFt8LzTaDTiLCA1q4VgUKvmKFGXKsp2yOdVa5dwlIliSVbmsvTzLd4EYCgMFckAga2kId2SfsMaOffb5Jag8qZBmBcJdH1tGkHqyo6z6xd6HNxzqe+jzndi4MdwhYl/b2Aw5I2D72JxJy8wmhEujAAUoQAEKUIACFKBA7ggoNm/2A+XlPVnvdlml5fetmeOPncdXBPI3wNgdIa9DECoxeUdI7qw3puRCBFaHd3+UJyP4eqtQaITIUptNlUWGqRAQDNpsjqnIQc34kxX9/af319dbo4gNLdbAfE9aIBpNnPYSvyrQ3Qrtttq9cCyy3qRnzRmYgEHWWFzh4VYgG4UGYRvKQAEKzLJAKHcfh2K7lcf/zsrj31DRL/so+kacdT/MuJK9/XaMRTqtls4QrceQiwJsAMnFtcI0UYACFKAABaZJgLOlAAVyWkDtBGq4f/36Ux0lVfsv7+l/wWf1CVUNd4K0qCDcav80BDssF4et32X9YYuhEsp6DBTIGYGwTQ7bNjoAJ4ORkxFXkgjDxhK4oLGxpCdTP8+LLLLagsW2jfPdH2MyU/an3ypp9sHL3shpx/5wNWo6Ha7Wn7IFcEbFJ3DyyJHh8q6BE4A/CkirKDoBjFpkmAoBQaVVsi6FusZEooTvApkKU86DAuMVsIKIjRru9hiw/kn7LR5QlZet/7RAtmDsjg9t9i7a4of16Z5Pr9veu379ob6HHurM9Ts+wG5MgA0gYwz8QwEKUIACFKAABShAgRwSSKf1hQUL4jlAV8K7Hc67fxCVP4a4LwLyTQDNdlJ2AEAPAF7ZbQgMOSUQtsluq09oF0UH4uzpRGc2VCyMJTIzMFAlWSyDR5MADTYwPAJmOs9NbRFFFXrVYadEutNlI76roahW/TRmdvNm39bdPRKr67Tf7WvWKL9PFdbYNo3LLKZZKyqswfgKazi+FhreBVLBd4EU0/pnXmdXQCRcpDECaDsg4UKjf4Tq1yH6Ra/6VTh8SzT5HOLoWM/g4ADESjdgl08CLGTm09piWilAAQpMWoAzoAAFKECBPBFQpNO+dcOGoZPr159qf+SR/Z2llS+MYPRJjXWLnXg1K6TZ8vKkAC9Y/1WLr1ujSI8Co9a3ng1hoMD0CoS7CqzCAOF9AMdtUfttw9tuFQhPW+PHVkCeiz2OSAI9VfX14Upxse3aecnUQnyTQpsA1FqMLNqmbH8ZJiMQGpkGzP+UeNmX9T68pNX+n8wsOS0F3hIIj2qMBclu275etQbMvRCwge0tnkl/SNmxu84q6S4RcUuy8fCi9vLysknPlTMocgFm/x0CVkyxvRck3KXaZcfLVot7bZyXIHjK+i3Q8B4+1xypb05K6RN1g5kXOh96dE/HunVt3WvX9mLTpnCRh43KkE8Ctm/Np+QyrRSgAAUoQAEKUIACFChKgdAgov39OJ2JRvbFGreokz8D3JesBvpPIPI3UH1GIYetAqVfYSd3VrtclFLvlWkOmy4BqwTQUAF6zBZgDXH6D4B8XRVfdKJftO1yc9a7XRWpmu7Du3ZlrPFDlnR2Jr1Kg52ILhdIIwC++8MQpiiM2M++3fYBrSK+tSSbaD9ZUREaqKZo9pwNBQAdGTmdVbfLft87Bei1Y48dcigzVQKGWWMNyNfbsX0Fslm+C2SqYDkfCpwRsJ/Y2J3TPVA5AMHTNuA7UP918boREn1RnftrZPy2TAaH+Q6tM2iF8NfKnYWQDeaBAhQYrwDHowAFKEABClAgbwU0PGe476HPd/Y8/Pjh7s+sf8WVVjwdxdFWFTQDrllEt4jgCQDP2UlduCskVEx32//DFsPt/dZjoMCEBbI2xYBVEnRY37YpOXO1JPA0xp6NjWaBNiuk2cVxi4t0a0VpzdNdDz26O7zT5nA6PYzNm+MFQGlHVWq+NY4stnEXA7jY4hyLDFMjMCAqhxTY5yU6dXL9+gFrdMpOzaw5FwqcEeiJ46HY+1avGra144BYIwisMRTspkagCg7XWmxMuHjukjvvLLHfsbvQWXM6ChSlgKodChGOf+EuyHYrEx8xhz0WX7Jm3G327RYbpQUizZFFH/mWjAw/0VlS8ZyVXV7teuyxYz2PP97Dd2ihYDruRAtmVTIjFKAABShAAQpQgAJnESjYwe3AMMrLjyeQfcWJ/554/YZ6+SOrBP2Sndj9tcUnLfMHLYZGEFZQGQTDBQmMWGXBKZtyr9UoPGXb1Xeh8lUV29bg/shOKsNdSN+FzzyTiUYOvXXHh03w9jA62lNt22gjxDWJanj3R9K+F4sMUyNw2ipNd4pzFn14LNnUzJVzocDbBerrM32jo31R5E7aj/egiByFYPDto/DzpATKbf96uc3hanO9uL+C7wIxCwYKTExAJLYJhq3M0m6/o92AbIHot+DwVYj7rAIbvfd/7rx+X8W/hHj4WG9pR7howL5CiGBXWAJWVi2sDDE35xPg9xSgAAUoQAEKUIACBSOQTmfb0+n+U5/57Mn2hzfs7yirfjnp5anYxS3WCDJ2Rb6GK/NVt9oJ4DaruH4Z0H2W/zb7vwfhGchAOEkEu6IWCNtAeFRSnymcsm0jXCn5mtUAbLf/w+MhwvYTtqkWF+7ygGv2cbYlIdmtFaUdT7c//NhLHQ899lrXuo2tvQ9/sfvNOz5s2jeDYPXqyGtUCy9NKmiCSHi0i7MRxCLD5AS8TR7WXwc89lqlzj6fTfHl1IbCMA0C6bQPdyM6jTsBZ42i4ZgiYd8xDQsryllaw7DWOnFn3gXi+C6QotwKmOlzC1iB1kYId3gMARIu8jkB4DCAsbs8FOHRVrJVIC1W5rDysLe+lV3gWkYxvLV7TuXTPes2bG8PZefPPH68e+2mXqQ3j9r0Nqn9ZSg4gVDgLLhMMUMUoAAFKEABClDgxwT4DwWKReCBB+KTFRUj4dn/Ce92eNF/8irfcA5fUMXnxclXjeLvLT4vCqvk1l5AeGcIirg7U4kQtoHwLo/XAdkJxRPWcPZdayz7hlf9rEAfFXFf8pH8hYvdPyHKvoio9EhZqrf38K6BMC3O2a1e7RYuXJjyHg3OGj8EWGbj890fhjBFwdaBnrb1dkJFD+iIHuvu7uYV+VOEy9m8t0Akpb32W95ptYU7bF9hx5L3Ho9DJyxgrBDbNdfafvh622+uQCIbGownPCNOQIGCFRCJ7ZgXGv7Di8wP24/mZYiER1p9y/ZHf2L5/pw4fdT6n0esm+Mo+uco47Yjjo71lcztwwMPxDa+7b5sDIbCFHhHrtgA8g4Q/ksBClCAAhSgAAUoQIG8FRBRpNPZ8Ox/i6d6H95wsGftY9trLs4+nSx1WyNxzbAokGY762sRIDwSYBsEL1qe91jfGkUQ7gA4bd+HK+G8DbeP9pchHwXCugvr0CrIMWCVBVZRIG0qOGQVBHvty+0QeQaQ8N6YLda37UIt2vYh0uwQNyf8SHPlie4nOvcfeb77M+t3nnrkkQMdY1dLru09nP7a2Ls9cJ5u3qJFpX1RZn4EXawWAZkPoNQiw5QIyKCtx2PW+HHIx3qi5/HHe7FpU1jnmJLZcyYUeA8BV1IykI30kIPsh9hxA7aPAbLvMSoHTVzADs8IjcRLoWhMZLXBju0pi27is+IUFMgjAWv5s9SG/ciw7VdCWTS8e6zNhh2GhrvNsNM+v6DANivLbLXfR4ueKdNa2cW3qPoW76JmK/O21M7PPNH58KPPda3dsKv3D9cfan/kkRPda9f22u9oFKG8bDNiKB4B7jyLZ10zpxSgAAWKWYB5pwAFKFDUAvu76jOVdSO9mTg6Auefg+jfORd91fqftxPKjYbz3+3ztwCxSnANJ5etEPQrxh6PZT2wy08BtZUX27ocEOAkRMLjz16wCoMf2udvW//PLH7eOTzmRD8rzn3Fhv9VnJAfROJfyCBzsLx8sOfwwEAGmzeHhpQLUoiz2SonqaU2caOlo94aX5L2meeihjAlQfS0rcfdgNutJYlwJb6t9imZM2dCgbMKtC1bNlKWrGyH+Fbb/o7ZzuaUjRyuyLYewxQIlNs8rgDkGq9+fuVIeyWAhEUGChSugEhsZYTQ+NFt+5XXLaN7LT5vsVkgf2f9v1TBl60/dneq7Xc2+jj+Uyu7fNur/jCKEy8jjo5V1o30hrKvjcdAgTEBN/Y33/94L/bDENgWbxHsLlBAbTeiMMcLnJ6TUYAC7y0Qflvv/U3BDg07khALNoPMGAXySsB+jSr2J68SzcROtUA67fd/dONIuPKt89MbXg/va2j/zCMv1/Rnny4pdVsV0qLizlw9B2m2xbeIosUK2eEl6i/Y/7ss7reT0lZVhKvx+hQYtWGhUtw+2ieGmRQI5t7+hHVgDVXSaQs/bjHcwbMfAqsMx0uAPCOQN66QRLM1drUo/Ni6tRXX4hLarHMSzUhVbm0vqd7W8ZlHXux66NHd4UrJcJfHmfd5vHWXhy0OE+3G3v2hKdQg0kZLV3j0VS2AyKJYZJiMgNqvEcja3x6bzR7r7/FDyncxGAbDDAh85CNxWzo96OHaFdgvIodsqQMWGaZGIGWzCfvLS0SwJNKSy2rQU2bDGCiQuwLhuKQa2z4hlE+GLKF9UPTY/6HseML+t0YNPWr/H7QyyT77f7d93m7jWCOHbrO+lUlhZRU0W5nBGj3QbMe2FiAM02YvUXM2ipozpdLSWVr9RNfaR5/peeTxlzsfenRPz8OPH37zLo9Q5kU6bUUdm5KBAiZQGA0glhH7kbAAHRwmGW1fJfBONJOh5yQtOXmOCcxWctQO27O17Flbrtr+w4rpKMa8gx0Fck9Aw28yJKsk/GGkwI8J7K+vz5R1jvahZLQ1yrjt4RnJEPkrUfljr/KYVzxmW9BXFPgmBN9XxdM2gz0WQ2X7gA2P7bP17C/DTAoE84ydA/UDYutCQyWCNVTJlrH1JPgrOPmqnflvVPhHvMp6G+9LPo7/3Il8N05ISyT+pUxccqCsKtPZDgyPPQ8bU9ytXu0Wl5cnbfkNTqVJFI22hCqLDFMhIBJ+fyNW6uqwDWLPaJTd11fZadvEVMyc86DA+ATE+V7B2J2DOwAJdyCB3dQJ2IlVtUCus1bjFbannqJ3gRROVeBZpfnFbAgownFJMPJG+eTMxRmC0Di6x8qT2wF9FmcuzPiBjfx3CiuvQL9hdZFfUsijFtdG6tYJ3GdF/H/3zv2lc/jbGL5ZNPlcdtTvLUmUH+8LZddduzK2PAU7CoxDoCD2egodsAPuYSjCC7hetFbE5xl1AgawcS2K7LQDayvge0eiKDOO7YejFLBAwtuhRdUOWHJIVHfwNzWR39TbxhW8DOA1dTieTSWG7XNBh4SMPfv3kACvQPCyFWQYVWlAg1naBsSWKy/D4TUR6Yq8H03GsS/onRAz9y6B8w5Ip/3+jRtHutIbT4er5sKV/+EOgI6HH32x++DRbUBqi50wtKhEzQqxk0+Eu0Lss575rHgCkGcAvGQxH4m9ggAAEABJREFU3HWwH9Cj9tkq5cXKEQhXo4fjX9bKEmrDGX5cIJiE32V43vWo2Q3a171y5i4bM8QxG+GgDXvNYng02UtQPGvDnrT+FrF1otAW+43bOhGLalGarVa8xUe+OSqNWkpLB7Z0P7z+yfAc7O71n32l46HHXuv59KNHztzh8XB368c3DCGdzkJsqbaQqQ6jqZQTJzEEp73AzjWsolTfVlbiZzsXu0AP6HOAPhPKW7Z7PzRw/Yc78MBX+Qiiqd6IOb9zCvhsqt+7aB+sUVUF4RF7tk1b/QJ/2+Zwgb/tt9tBX7P9Z7jgwGnWzrbOuTbO/2V2VEbs/N7aveWQHUd2hf0Ho1qZmfHt24FtSaFc9+O/Z8COOSFKKPc9bcefbQI8afEJDe+Ug7QAoSwizQJttu9bdOx/bYbomWEiY+UUte8lRI8WB9cca6I5IyXNVXMqW9oPHn2y86H1z1g55cXuz6zf2RHKLQ8/frhj3bq2vkcf7WhPp/thZVds3hyDHQXGKWDnM+McM4dHG42jdm8/GDvY/g9R/LGKfpFxIgYwL4vAX8DJNpHUkWrvC+3W1RzegnM1aWV9kZO9LlY7QOHP+JuayG/qR+N61a97yHe9youSyHbn6tqeqnRpNnvK9sP/WxV/DnVftwqPrzIKDRwNZuN3YL/rr4UoKn+r3u9Tkb7WgYGsDWOgwHgE1E4sfXd39yDixPFsiX8VcfS0c/gHH8ffdB5f8cg+qqLrPLDRTnL/RET+l1XSfB+QrQJYRb3us0aPNgA99v0wRHiiind1dshEcLFKa7XGImm3CoEjELwaDO13+6R9/oFCv2uW3zTHP7E5bDT/9VCsteGPOq9f9t7/Dyf63TjrfghbT3HK7cBo6mhpb6a7bVn3CKapccPSMq4Qi57w6v/B8vQn6vFl227s/ONH5SX+f2EWUPmSbUBf9uq+E2uiFatX+9le1+PaIDhSQQmcOU5ExwD3jHgfns9vv2+rX5jdehlLw4X9rnJtf2S/82/A6z+JuF1aEU/6DhtNDp629bRbvP6zOvfN2Sijcpny1Vw3gNWt2gFlkzWKfEnljd8z/Jcg8nlv5T4FHtdwx4bqIyJ4CNBPA/EfOMUfqMpD4TtIvNEqnTdZXcjXVWIrw7hvuWz2e3FCfmDjPiGafC7h3Y4MkgdTAwMn+0pK+g6Huzom8c6xgtq5MjNTKmDb4pTOb1ZmNm90tK/EpfaqZp/JxqNbY2thZJTm8RuojZtqRoRnM6X+QGlPT1dra+vorKxMLjRnBDp6eoZ9SeaES/o9Pjv6zPi3p4lse4U/rhWgn4o02q5IHe5BTbiqM2fW8XQkJPJW1RJHO33ktvostnhxzYw04DYwS9sAtDnyrgWiL2RHcfziOXOGsGBBPB2/fc6zYAUUmzZlOtat6+tLP9rRtW5da/vDG/Z3r//czo51G17onlP3VGnXwJbIj7R4FzWrxi3Ooiha7OS3BVYmtxPgcCFFuAJwC6DhbpFtEDyvwHZg7D0Vr1klfrjD4Yh932rDwl0P7dYPFw302bBw7Byx/7MWvUWb1P7ObghpCGnJ2odRS0p4xnU/IL0QdAFot4qDE4C02v9HzCM8+mG/NWDsBbDLpgl5f8Hy9ox9fkqswcgqGMxHmvGGGQD7rM1OvZn6FhVp9rB9yZhzojmWZEtnT/+WrrWPPWXr4vnutRt2hCske9evP9Rl66k/vf5UeN9L64YNQ/jILF4h2dioZSUlsQxrl2TcK9k42hprdkts+WSU5kkbjPgtTpNPqCR39FdU9EBsawM7CsywgB0nbH9zes6wt/1d8rkYKdu2Qx3DFGzj3Fc0Z0WfyiajV0SyR+tQHY6Jk1rBcwcSg5E1mGac7gR0m+f5WjMNrHzxzu0gdi227Y3dmRHHmZa3jlcOzS7yzSMubs7ISLO333uypKp5fml1c2dpTXP72ke3dK999IkuK590PvTZZzoefvSFnrWPbe/+zOd2dj706J72Rz63L9xt3L32c0etfNl2cv36U70PP9zd/oUv9COdHsWZuzp0Uhs5J6bAewi49xiWd4PCs4sr+vtPz5kz3FGK0lOl2ejkuyKHnccke7I02d95GtX9bd3dI7bT8Xm3ITDBUytglWRdbSNDZane3rLKTDt/Uxe2XynJJtpLM5nu3tLSAVtBofLGeoUbTlZUjJQCpxBHxxBFR6zPGNOB28EsbQMj/kgmkzkcrt4/XV3dvxvI2okFTygKdxc80znTsD2FcmNpJtltv/NjiWxiZ+z9tkj0B6LRtz3CXQnyFUR43ME94p1bp9ANFr8E9X9qG+NmVf+3UP0nq4TZAsXTNuwlhbxqw0KjwesKdNh3py1z1sgg4Thqg2xMGzBL4czydeyujWFLmzXSSHjUlzV44BhUDli6dlseX7LvnoFiKwQ/sM//AMi3beLN9vkbXvAVUXxO1K1XxTon0Tof+w0APu9c9FWv+k14/x0XZ/8pVr81Ev9CNos9sONrWSbT2R3uzLGymo2f2yGd1nCu1jM4OFDa398ZrvBMDcTnOS+5sDJXMZZVSxKJoipnTmhj58gzLaCtra2j4bynNGt1C6x/mdr93DBOVaRquseujp/kmg375MqRkd6wzwzv/7LjCs/XeL727m0gio6VxInj7zxulyUr2+cMomsg1dvbVzK3L5RH2pYtG9nN84xJ/jI5+XQLFEQDiJ18+fDs4rb0pkFrPRxgXH9BBsHPLNniOt2/unyZfzrtw1Wfh9NfGw7bBn9XF/a7Cm5jV1+GqxmCab6s/wtNZzqdDXnuXru2lzE3DLgeinc99Dz+eE/P44/3dKxb1zd2fD+zD9IL/XlzOgq8h0B4TFYcjnNhX2P7/1Nd6za2nnx4w0Hb7vaO3ZXw8KMvdP3ho890lFY8kRqVLaOSac4qWpxHs4O3KM2KELUZ1heVFmsgaFH7bP1msf6Zz2LfazNsWgBbFNhq8Qn7/JTFp234s9Z/zhobnrf4on22Bgi8FVXkZRF5xYbvEGB7+F9Vw3u63hoHijDdC9YP87D56TOWhm02/pN6ZnnhLo0W+97SCEsPxtJn47zVt/EsP2G4s++dfZYWa+AYy4/lucWJNod+FMWWl2RzPJJtKRv1W5rMp3vdhqfCezraP/PIy11rN+zqWPfZvace2Xhg7CrJzzx+vO/RRzuCc/AOZTT7XXvkfqdj6dy0KdO2adNguMIzRNtWLuh8hdO9uzw6tj2k06Njzrm/PTCFhSywefPY8YC/03f/TqfC5HA6PQwznvQmlD7z7q+QpvD+r3BcYSze84VzrXsry/WFY3aIYXsJsS2dHjxz3PnasB13RsfKIx/5SGyfQ5lEJ719cgaTFuAM3lvAvfdgDqUABShAAQpQgAIUoAAFKDAFAiKKBx6Iw12C/f04XVI6ciITjRxKSLwLmnlBEvJknM3+0BoHvi8afRuq37Sz6D8Vp1+B189D/AYvbq1T+bSI+//g8Adw8mlrwFgHkUdF9bOWyo0Wv6AqX7bp/xgqX7VxfhShX7ez8j+3cSzqN6zRYuw9VW+NA/0T++6/C2STzfdLiPULHu6z6vUxCNbZfB+Clz8E5A/E0uAgf+hV1qq4RxHpRnj/ZQf8iTr5M1v+ZrF8OMT/EJ5zHWdlK3zmGc34lxLI7s64kgMYLWkLV0qHOyPCVdPNDzwQIziB3RQJcDYUoAAFKEABClCAAhQYE7By+liffyhAAQpQoCAFmCkKUIACFKBADgiEyv10OouNG0fa01/o7334i90nHtrY3rHuj9q6Pv3Ysd71f3So/eEN+zvWrdsb7n4Iz4vu+MzjL3au2/Bs10OPb+t+6JEnw3OlOx56pKXz+g81d80fbY402TyK4RbxiWbNoCWGb87GmbE7LnycbfF4Wxy7cyTbAnHNgGuOxDd7+/zWOC5qhiaaIfrG865dcxSebx1HzbHvb5nT3dfS1dPX3Fla0dzx8PqWkJbutY8+0fXQ+m2dn97wbMe6Dc+3P/zYS92fWf9K19pw98a6ve2Wn/Cc655HHz0S7ozpePzx4yHP4VnXls++sSsoN23KjF3RK6I5sJaYBApQgAIUoAAF8lqAiacABd5LwL3XQA6jAAUoQAEKUIACFKAABSiQcwKhoWD1ao+u+kxHWdlQeP50eXl5T3i/RHjvVkl59jjmZI8hKj2C+G2x1B/KlLh9mZJ4XwbJg5kUDmPsmd9vjhMd06Gh1/HG867LKivbw/PW+0ZH+7q7MRjedYLwzo10WgGEaD0GClCAAhSgAAUoQAEKUCDXBdgAkutriOmjwCQFODkFKEABClCAAhQoKIHQCJJOe4Q7StLp0cPp9HDbpjPvAmxPf6H/vZ5p3pN+vOd0ekNXiOEOjPD/O5973bVx4+lwZ0Z41nV4xvVhm2+4Y2Xs+dbhuethmWz8KKhNiZmhAAUoUGgCzA8FKEABCrxbgA0g7zbhEApQgAIUoAAFKECB/BZg6ilAAQpQgAIUoAAFKEABClCAAmADSMFvBMwgBShAAQpQgAIUoAAFKEABClCAAoUvwBxSgAIUoAAFKPBOATaAvFOE/1OAAhSgAAUokP8CzAEFKEABClCAAhSgAAUoQAEKUIAChS9wnhyyAeQ8QPyaAhSgAAUoQAEKUIACFKAABSiQDwJMIwUoQAEKUIACFKDAjwuwAeTHPfgfBShAAQoUhgBzQQEKUIACFKAABShAAQpQgAIUoEDhCzCHFDinABtAzsnDLylAAQpQgAIUoAAFKEABCuSLANNJAQpQgAIUoAAFKEABCrxdgA0gb9fgZwpQoHAEmBMKUIACFKAABShAAQpQgAIUoAAFCl+AOaQABShwDgE2gJwDh19RgAIUoAAFKEABClAgnwSYVgpQgAIUoAAFKEABClCAAhT4kQAbQH5kwU+FJcDcUIACFKAABShAAQpQgAIUoAAFKFD4AswhBShAAQpQ4KwCbAA5Kw2/oAAFKEABClCAAvkmwPRSgAIUoAAFKEABClCAAhSgAAUo8KZA4TaAvJlD9ilAAQpQgAIUoAAFKEABClCAAhQoXAHmjAIUoAAFKEABCpxFgA0gZ4HhYApQgAIUoEA+CjDNFKAABShAAQpQgAIUoAAFKEABChS+AHM4PgE2gIzPiWNRgAIUoAAFKEABClCAAhSgQG4KMFUUoAAFKEABClCAAhR4TwE2gLwnCwdSgAIUyFcBppsCFKAABShAAQpQgAIUoAAFKECBwhdgDilAgfEIsAFkPEochwIUoAAFKEABClCAAhTIXQGmjAIUoAAFKEABClCAAhSgwHsIsAHkPVA4iAL5LMC0U4ACFKAABShAAQpQgAIUoAAFKFD4AswhBShAAQqcX4ANIOc34hgUoAAFKEABClCAArktwNRRgAIUoAAFKEABClCAAhSgAAXeJcAGkHeR5PsApp8CFKAABShAAQpQgAIUoAAFKECBwhdgDilAAQpQgAIUOJ8AG0DOJ8TvKUABClCAAnSWxsYAAANQSURBVBTIfQGmkAIUoAAFKEABClCAAhSgAAUoQIHCF5hgDtkAMkEwjk4BClCAAhSgAAUoQAEKUIACFMgFAaaBAhSgAAUoQAEKUODcAmwAObcPv6UABShAgfwQYCopQAEKUIACFKAABShAAQpQgAIUKHwB5pACExJgA8iEuDgyBShAAQpQgAIUoAAFKECBXBFgOihAAQpQgAIUoAAFKECBcwmwAeRcOvyOAhTIHwGmlAIUoAAFKEABClCAAhSgAAUoQIHCF2AOKUABCkxAgA0gE8DiqBSgAAUoQAEKUIACFMglAaaFAhSgAAUoQAEKUIACFKAABc4uwAaQs9vwm/wSYGopQAEKUIACFKAABShAAQpQgAIUKHwB5pACFKAABSgwbgE2gIybiiNSgAIUoAAFKECBXBNgeihAAQpQgAIUoAAFKEABClCAAhQ4m0DhNICcLYccTgEKUIACFKAABShAAQpQgAIUoEDhCDAnFKAABShAAQpQYJwCbAAZJxRHowAFKEABCuSiANNEAQpQgAIUoAAFKEABClCAAhSgQOELMIcXJsAGkAtz41QUoAAFKEABClCAAhSgAAUoMDsCXCoFKEABClCAAhSgAAXGJcAGkHExcSQKUIACuSrAdFGAAhSgAAUoQAEKUIACFKAABShQ+ALMIQUocCECbAC5EDVOQwEKUIACFKAABShAAQrMngCXTAEKUIACFKAABShAAQpQYBwCbAAZBxJHoUAuCzBtFKAABShAAQpQgAIUoAAFKEABChS+AHNIAQpQgAITF2ADyMTNOAUFKEABClCAAhSgwOwKcOkUoAAFKEABClCAAhSgAAUoQIHzCrAB5LxEuT4C00cBClCAAhSgAAUoQAEKUIACFKBA4QswhxSgAAUoQAEKTFSADSATFeP4FKAABShAAQrMvgBTQAEKUIACFKAABShAAQpQgAIUoEDhC0wyh2wAmSQgJ6cABShAAQpQgAIUoAAFKEABCsyEAJdBAQpQgAIUoAAFKDAxATaATMyLY1OAAhSgQG4IMBUUoAAFKEABClCAAhSgAAUoQAEKFL4Ac0iBSQmwAWRSfJyYAhSgAAUoQAEKUIACFKDATAlwORSgAAUoQAEKUIACFKDARAT+fwAAAP//gOYdcwAAAAZJREFUAwDWTU75Z4S7iwAAAABJRU5ErkJggg==</svg:desc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AutoShape 1" draw:style-name="gr1" draw:text-style-name="P1" svg:width="0.763cm" svg:height="0.791cm" svg:x="2.341cm" svg:y="0cm">
              <svg:desc>data:image/png;base64,iVBORw0KGgoAAAANSUhEUgAABkAAAAGmCAYAAAAktki2AAAQAElEQVR4Aez9CYAc13kf+v6/U9XL7DsGGAwIEDswAEgA3EUS4/jZiRMvcXxHiRw7luMYimVBFkgKJO3kqfESWxJFibQUKzHv80tyX3KTa2a7eVluchMbEKld5iIKpEhC3AkSy2AGmH2663zvO0PK4jrTM9PT08u/cA6qurrq1Dm/6qnlnFoc2FGAAhSgAAUoQAEKUIACFKAABShQ6wIsHwUoQAEKUIACFKg7ATaA1N0qZ4EpQAEKUACgAQUoQAEKUIACFKAABShAAQpQgAK1L8AS1rsAG0Dq/RfA8lOAAhSgAAUoQAEKUIAC9SHAUlKAAhSgAAUoQAEKUKDOBNgAUmcrnMWlAAXeEOD/FKAABShAAQpQgAIUoAAFKEABCtS+AEtIAQrUtwAbQOp7/bP0FKAABShAAQpQgAL1I8CSUoACFKAABShAAQpQgAIUqCsBNoDU1epmYX8kwCEKUIACFKAABShAAQpQgAIUoAAFal+AJaQABShAgXoWYANIPa99lp0CFKAABShAgfoSYGkpQAEKUIACFKAABShAAQpQgAJ1JFC3DSB1tI5ZVApQgAIUoAAFKEABClCAAhSgQN0KsOAUoAAFKEABCtSvABtA6nfds+QUoAAFKFB/AiwxBShAAQpQgAIUoAAFKEABClCAArUvwBK+KcAGkDch2KMABShAAQpQgAIUoAAFKECBWhRgmShAAQpQgAIUoAAF6lWADSD1uuZZbgpQoD4FWGoKUIACFKAABShAAQpQgAIUoAAFal+AJaQABeYE2AAyx8D/KEABClCAAhSgAAUoQIFaFWC5KEABClCAAhSgAAUoQIH6FGADSH2ud5a6fgVYcgpQgAIUoAAFKEABClCAAhSgAAVqX4AlpAAFKEABE2ADiCEwUIACFKAABShAAQrUsgDLRgEKUIACFKAABShAAQpQgAL1KMAGkHpb6ywvBShAAQpQgAIUoAAFKEABClCAArUvwBJSgAIUoAAFKAA2gPBHQAEKUIACFKBAzQuwgBSgAAUoQAEKUIACFKAABShAAQrUvsA7S8gGkHeK8DMFKEABClCAAhSgAAUoQAEKUKD6BVgCClCAAhSgAAUoUPcCbACp+58AAShAAQrUgwDLSAEKUIACFKAABShAAQpQgAIUoEDtC7CEFHi7ABtA3u7BTxSgAAUoQAEKUIACFKAABWpDgKWgAAUoQAEKUIACFKBAnQuwAaTOfwAsPgXqRYDlpAAFKEABClCAAhSgAAUoQAEKUKD2BVhCClCAAm8VYAPIWzU4TAEKUIACFKAABShAgdoRYEkoQAEKUIACFKAABShAAQrUtQAbQOp69ddT4VlWClCAAhSgAAUoQAEKUIACFKAABWpfgCWkAAUoQAEK/EiADSA/suAQBShAAQpQgAIUqC0BloYCFKAABShAAQpQgAIUoAAFKFDHAnXTAFLH65hFpwAFKEABClCAAhSgAAUoQAEK1I0AC0oBClCAAhSgAAV+KMAGkB9KsE8BClCAAhSoPQGWiAIUoAAFKEABClCAAhSgAAUoQIHaF2AJ30eADSDvA8PRFKAABShAAQpQgAIUoAAFKFCNAswzBShAAQpQgAIUoAAF3hBgA8gbDvyfAhSgQG0KsFQUoAAFKEABClCAAhSgAAUoQAEK1L4AS0gBCrynABtA3pOFIylAAQpQgAIUoAAFKECBahVgvilAAQpQgAIUoAAFKEABCgQBNoAEBUYK1K4AS0YBClCAAhSgAAUoQAEKUIACFKBA7QuwhBSgAAUo8B4CbAB5DxSOogAFKEABClCAAhSoZgHmnQIUoAAFKEABClCAAhSgAAUoALABpNZ/BSwfBShAAQpQgAIUoAAFKEABClCAArUvwBJSgAIUoAAFKPAuATaAvIuEIyhAAQpQgAIUqHYB5p8CFKAABShAAQpQgAIUoAAFKECB2hdYqIRsAFlIiN9TgAIUoAAFKEABClCAAhSgAAUqX4A5pAAFKEABClCAAhR4hwAbQN4Bwo8UoAAFKFALAiwDBShAAQpQgAIUoAAFKEABClCAArUvwBJSYH4BNoDM78NvKUABClCAAhSgAAUoQAEKVIcAc0kBClCAAhSgAAUoQAEKvE2ADSBv4+AHClCgVgRYDgpQgAIUoAAFKEABClCAAhSgAAVqX4AlpAAFKDCfABtA5tPhdxSgAAUoQAEKUIACFKgeAeaUAhSgAAUoQAEKUIACFKAABd4iwAaQt2BwsJYEWBYKUIACFKAABShAAQpQgAIUoAAFal+AJaQABShAAQq8vwAbQN7fht9QgAIUoAAFKECB6hJgbilAAQpQgAIUoAAFKEABClCAAhT4c4GabQD58xJygAIUoAAFKEABClCAAhSgAAUoQIGaFWDBKEABClCAAhSgwPsJsAHk/WQ4ngIUoAAFKFB9AswxBShAAQpQgAIUoAAFKEABClCAArUvwBIWKcAGkCKhOBkFKEABClCAAhSgAAUoQAEKVKIA80QBClCAAhSgAAUoQIH3FmADyHu7cCwFKECB6hRgrilAAQpQgAIUoAAFKEABClCAAhSofQGWkAIUKEqADSBFMXEiClCAAhSgAAUoQAEKUKBSBZgvClCAAhSgAAUoQAEKUIAC7yXABpD3UuE4ClSvAHNOAQpQgAIUoAAFKEABClCAAhSgQO0LsIQUoAAFKFCEABtAikDiJBSgAAUoQAEKUIAClSzAvFGAAhSgAAUoQAEKUIACFKAABd4twAaQd5tU9xjmngIUoAAFKEABClCAAhSgAAUoQIHaF2AJKUABClCAAhRYUIANIAsScQIKUIACFKAABSpdgPmjAAUoQAEKUIACFKAABShAAQpQoPYFFltCNoAsVozTU4ACFKAABShAAQpQgAIUoAAFVl+AOaAABShAAQpQgAIUWECADSALAPFrClCAAhSoBgHmkQIUoAAFKEABClCAAhSgAAUoQIHaF2AJKbA4ATaALM6LU1OAAhSgAAUoQAEKUIACFKgMAeaCAhSgAAUoQAEKUIACFJhXgA0g8/LwSwpQoFoEmE8KUIACFKAABShAAQpQgAIUoAAFal+AJaQABSiwGAE2gCxGi9NSgAIUoAAFKEABClCgcgSYEwpQgAIUoAAFKEABClCAAhSYR4ANIPPg8KtqEmBeKUABClCAAhSgAAUoQAEKUIACFKh9AZaQAhSgAAUoULwAG0CKt+KUFKAABShAAQpQoLIEmBsKUIACFKAABShAAQpQgAIUoAAF3legZhpA3reE/IICFKAABShAAQpQgAIUoAAFKECBmhFgQShAAQpQgAIUoECxAmwAKVaK01GAAhSgAAUqT4A5ogAFKEABClCAAhSgAAUoQAEKUKD2BVjCJQqwAWSJcJyNAhSgAAUoQAEKUIACFKAABVZDgMukAAUoQAEKUIACFKBAcQJsACnOiVNRgAIUqEwB5ooCFKAABShAAQpQgAIUoAAFKECB2hdgCSlAgSUJsAFkSWyciQIUoAAFKEABClCAAhQos4Agl3MYGopw+HAKR45kNuU+nO0/erShL3e4sSf30ebuY8daQgzD88UwTYhhmjBvSGNTLpcNaeIP/zBly4kthnMlKXMZuTgKUKBcAkNDUfi7773jjqawLQj9sE2xv/0YqvzbL9d64HIoQAEKUIACKywQDupXeBFMngIUWEEBJk0BClCAAhSgAAXqQSA0fgjOnIn6OjoyHR1obEmnWyYmGtunU/mOqalsN6YzaxEV1s3FQrwO88UfTmfzhHmngM6JiYn25ubm1vbXXmvqOXcua6ixNbaE8yVWhBoGAwVqTWDTwEAq/N1PZ7EGE7bNsP7kbFtb9+RkA44fj2qtvCxPTQiwEBSgAAUosASBcEC/hNk4CwUoQAEKUIACFKAABVZLgMutIoHQcOHCFdXhLovOI0daW+7+za41v/1bvZ3HjvS3/87tG9vuOrq555Mf39Z17BO7Ou48urfntz9xdfexo9d03X3H9Z133nZTx91Hb+m+++it3ZOXD3V1Nh2a6mg5FLnmQ6koGSy4zCAkNegQWx+HoDII4JAm8eB8MUwzN63gkLN5JY1DBVcYTOvMYDQzNlhoaTzUOX1psGvLxkPdd91xqOfO22+1eHPIT5flq/t3jl7Tc9dt+zt++459nXceHei6+/adPXcd3RrK0n7XJzZ13nbbhu5jH+vrveOONa25o52duSOtofzI5dLWqBIqVgXsKECB1REYGorC3+NIYXxdIU4OREkyqFHqUCHvb/GF6HrL1I7WS5darc9AAQpQgAIUoEANCLABpNpXIvNPAQpQgAIUoAAFKECBShXI5eTgmTNRuKJ6ui3VIQ3R+lSS2Vbw7iq41PVRQQ9FKj/u4/inEEU/70Q+5L38Kpx8BPAfF8EdovLb6uXvq9P/p0L+vojeDcUxcXKbTf9bKvg4HH7TQ/6uQg+r4iNFRZs2zBPmDWmEtARyFKqfFPF3AfI7lgdbpn7KC/6+2nIFuEPV/5Ym8hs27tck8b8M5z5o8/ycV/dToSyRjw4hwk2Q1MFCjD2pGb8NM+n+yVSqq216ugkDAylrBAnnYZYc2FGAAmUW6O/vT0+mCl3297vXQT5o25jfsL/vj6jIr6nD31JX+IlUSnstW5X3N2qZYqAABShAAQpQYHECbnGTV+jU4VnA4TnAH/5wFuHZvUePNoBx8QZfPJKZe55y8AR4sIc676yGAbnBGLmhNHL2t8W/qcX/TQWzYBeu9szlYqscqf2/q7D9eKO8WW6HuS9ayd8A057n9xW2O0fetk+v8x0ai78iAnPb+6F07x13NLUePdrZ88lPru248+NXhLsgOu++fXf7nbdd1XXX7df2TI3d9EJ7862Q/CCm8oPiokMiMigQixi0I077jENQG4YOAjgkkEMKDGLubg4J09lntc+w73CrALco8AFAbgRwAyDXQ3GdxWsAHFxUVFxj812HkMZcWhrSvMmWcbPFW2H5AfSQxUFrXHkzf2rDGLT5Qt6s/+Zn+Dc+Cw6JwyE/V0Zv88SHRP2gSMEOrGYGO6fGDnVvWX9Lx92fuKnr2NHr3ryTZE/33zu2Y80nj2wJjuHukea7j/R03HlnW1/ucONbjtHBjgIUWJ7AaDbb7F1mq1McgOq1ltq1sG2BYG74BlU5YA2cm1tuv71r7r1ANgEDBWpGwH7gCOemc+dsPM/nOcU85xShPuOd8YfnGaGeKNTD5uzQJhwTht9VzfyRsCCVKLDcPNVGA8iZM1F7Y2NTU1tbW+PoaEdjKs+4WIO2VEfzxUxbZ1+mYevwcHjxo53zLffnxfmrWuD4YNQ7viHTNt3d1DRrf1uL/U1x+rntUNNEY3vLzPmW7vp5lnDccv58C7fF3A9xX7x6v4Gw3WluRmvYp8OOkap6X8TMV7DAqTgcI0xjek0q47YUXH5/pO4WD/wlq1D8BSfyK4D/TS96GyLcCZFPquDjqvrrEP1FK9jPW/xLIvgxbciUxwAAEABJREFUQG+x4dCAsc+Gd9h0G+3zWhvusH6TxbQdmDqIWM8+lT9YvahGVkGagaAZkA7LSLg6fIN93mLDuyxeDbGGGMHNVj4rE35SBD9tDTW/YN/9Tfvu1wAcEcjtNv4uFXeXU7kdTn7TQ/+28/5vaJL8nI/in4jE3ZJI6mDs3S5E0xun881d4VyHf88myECBEghkMNsl8NdbUiF2Wv+HIW0DnSK60Ynbk8rq9pZm26PaSAYK1IzA8eNRD5AN56jhmJHH7Pm583Y6FOcQfjPhHWzhGDCca4Q6I4Q6RPtd2fGf1MzfCQtScwKuFkrU2tfUEjXEO1KZ6PpsRm7JSGqQcZEGs/nB1Iy/zs9mN482NHT1X7qUqYXfBsuwdIGec7uz09K+NpLMzlTibuDf1CL/pt7cDmUlfVM6ia5O4umNHVNnQiXO0ldKFczZPDPcFjWm98xtizU+tHK/m6WtD+aHbnXxG4iyH0hrvD+aiDbPVZpWwbaDWaxAgaGhaFMulw13IIS7O8J7LbqP/daO8M6Lrt85el337IYPxJq9NXKpQQ8/aJWFh7y4Q5i760EGZe5uDhkEMCiKW63h42aEuywEBwDstbjT4lZVXAnIFQDWW7RGBemCoh2ANTSgwRpB0jYcQUSsv3pBRCwPkWUg5Cdr/bBPb7V+aKSxuiSsteFQhlCWTRBssc/bLe62su+zMh2wcdcpcJOV6RYzOQSRQzZsRmJeMCdvljIYHMUsHdyg02hQvB+MMnKoq7Pxls67P3Fj9123H+y48+jesD7a7rjjSlsf68PdIt3HjrVsDXd/5XI1cY4HdhQotUBuKN121290qGCD/ZHsseTD32iL9X8YIhuw7Q56IdjnPPZmdboDb/xNiX3HQIGqF+gcHm70k6MbMgU7Z4syN2bePG9lP8V6xIV+Cy5zKBNl597BFkvjITcVH5pN9RzqbIoPtU2P3tp+7LZbO+68/ebOu++40Y5NrgvHK+G9buGYpevYJ3Z1333b9jWf/OSWcEzZeexYfzi+bLn77q7OH70nbZ6nZlT9nx4LsMoCtt9f5RyUYPGpyfB8Tv1x5/C3RPAbTvBxxkUaeHxcIL8c+cLNPlXYdCmbbSzBqmESVSyg7ekWh9QuePmJCPJh/k0t8m/qze2QOvl1SPzz4t11Pkm/9Qoz1GIX+1Sfc/KzAtsWO/cx96YD++B+ib+Fsv0G7O/vMCBD3rkb06lUF9hRYAkCmwYGUhMTE+3A7BVJVLg6kugQnPtZUf/LSOSI97hDRW4TJ79hv7lfskX8nFUY/jhCIwd0j1X4W8OGhoaBJgVSELHJwA4IDm7OROcaeboBbLC4QyH77cubzO7HBfozIvJB9fqrgPuYCm4H5E6B3ObVf8Q5/GJi6yNyyV9A3l0f+/QujZL1Y5lM29zd3GBHAQq8U6BtursphdRmJH63fbdZgF7rZyy+M3TY3+EBr3IgUVkz9zeVy9nk75yMnylQfQLaKO22f9nvBT+jil9zPEYv2zF61VvD/5YAn7Bjv9tE9Q6IHBPFnaJyl9UZ3e1iuduJ2md/O+xYEaIf8V5+1Yl8CCK/AI+f9pG3+iU3CFe4MRxfpvzMDkzFG8J7mf78qRlqRz1gR4HSCrjSJrc6qQmkyU4OwgHMVYBcY/F6Rlm0gai/SoEr1KM9I1NpsKtrgYJHxkXohmCz7X6uxlyFhiz6d7VS81VLunYwcADATuv3xS4OV4zax9oNtj1uEcF2iByE4Drwd8O/Gf4Gyv4bUOhBQAfsb3BD3hV4QQPYvY+A4M27PNruuquj+9ixvnBVXsdv37EnXLU3Nj1+cxIlhxzcoIg7BNVBzN3dAevroFXQ3yoIdzPgWoHsQ9jXAZvtt9dvw2sgaAck/P7CMaUDu7cKiH2ILJrNnFGbwo65gHAXyQb70hyx3b4fEJGrrSL2OoHcBMitVicwaOMOzfXhDolzh6yCYdCAB0UxmI/9oYsN6VvD1Zfdv/2JA513Hh1Y8/c+uaXz2JH+H94lgrnnvs/dJSJgR4H6EBD73bts3NSuGoe/q30iWGdFb7IYW3xnaLAR/fYHst3i1rGmpvW94+NhnI1moEB1C0R2Tuoha+1vYLuI7EeVHKszn5VSF4MbbF3caMctH1DVD9g28marL7rFjlUOheMQAIM27pAdDw7a9zYsc8OwY0g7RxkM4234kNhnseNLERwKfefSh5KocKhrevTWjrvu+EDXsaPXtX/yE1d3HfvErrZP2nHM79y2oeeTH10bjln5bjSwW4KAHSsvYa5KnMXOwioxW1WVJ9uCiYrCe5V8yj5VVe6ZWQpUpkC9bZtcolZJFrYfP4yVuV6YKwrUvIDtz+FrvpR1WMDSFXloyG1qapq7yyPlZ7bYwd+1iUt+0ql+6I2r9vwddqJwxCrXf9W263/VFjxoG/b9UGwBpMti1saHSnywK4uArQ6kBGixpVnFrWyzQ4wDVpFwKwQ/JaIftIqGX7eJfkscjon629XLrzuHDyaFwl8EohvCO0U0Sta34lLzbiBGLieWFgMFal/AfuvhN19IsAYO11mBr1VFp/XfO6iGbVvW/r7Wwsk1eZ8/kHeu470n5lgKVKGA2F+A7TiqMOfMciUJiITjCPslaSQiYbuZsuzZtjMcq4gdK2KdNY5stHHbIdgDkYN2LHmTbVsH7RjyL1oMx5cfsmPNX7PxR+zs5U4gutuJv8O2vb9pxzC/YvP8grPjUy3oBxKXuiqF/OapqWx3eP8I341msgxFC7iip6zkCZ1T2BmA/RGpxUrOaWXnzTZbbzhWdjbfyB3/p0AVCYS/rSrK7rKzauVVqyGzDfKyk2ICFKDAMgTsbxFRxD/FZRDWyKxzd3r0Hz3a0HL3b3Z13PnxK7ruvn1n9/b+/WNr229KkBzyDoc0XIUHCSekg3Y8Hfq3WIX6DWaw32J4X8cm66+zGCoBw5XQMexs1z4zlEdAbDGhciFj/RY79ZmrWLDhULGw1foDEBywP/gbbR98q0Vbj2KNVnJIbb2Kc2/czQM9lJrGoXPT4zd1TV66JjyXu+eTH98W7hAJv4/eO+5oQi4XW3oMFKgZgT4ge2ZsbJ34ZAtUdljBwt9No/XfO7yxbYvtS/s7030S4SoXz67hO3ZMZNUCF0wBClSogOCNbWaoXw4xViAcq9ixojRj7r1uYttS9Fr+bXOMDdbfBAkX1CAcX+61acIFHdcLcLMdgx7Cm+9IE3GHEI5hoINOcEgkOuTDe+dc6pCbSd3a3dV0U/fvHHvzWOaT28Ix7tq7j/T05D7abMcyaYshP2BHgSDAH0NQYKQABShAAQpQgALVIMA8UmCxAkNDrr+/Pz3ViM6Uj3ZE4j4A1Z9XL38bcB9HhI9B3S8J9K+o6I124mmVg3aiqggnrzxXWKz36k8vAljFrYQ7RdZDsdtGhIasvyQiH7RKib+jcJ+wBpLb1LmPOOAXfRz/FKLohvD7mI6T3h6cy9pvxJJZ/cIwBxQohcDs7GhbnNa9XtzVto0LDblWMWdbv4UTb7W/oV3292AVdK5/vLm5de59IAvPxykoQAEKUGBpApFtd8PjCbutf6UlsdeOX26EyE/Y8M8D8su2Hf+YHc/cpipHNUl+w8H9YiLJX4kk9YGCRgMoxOtaL11qBsLxkP3PQAETcBarMjDTFKAABShAAQpQgAIUoMA7BA4fTnXceWdb929/Yl3PXUe3dm9af9VUSm6SAg6JxIesAvAQBIegOKSCW2zuGwT+Kutvt7gBkC4ADRCJIMJKcMOoshDWmbP/0pbv0AjSY+va1iveuEvEa3hH0E3WAHKrrV37DbjwWxiUuXe9xIdiJ7cWZhtu6fx7t18f7g4J7w8J74cJz9yeu/rdahvAjgKrILCkReZyDrlcOkHco4qrBBq2dd2WVspiMXUh4e+o2/6eNqli12wys+Vssw+VajY7AwUoQAEKrIBA2DbbNloaIWi3uAbABsw9ghU7bXt8lQ1fB5UPAHKrbdcHrUFk0I5pBj28DbvBJIkHUym9tXt69Kbuu24/GN4j0v47t29ce/fdPXZM0wI7VgYsZbCrJ4Hww6qn8rKsFKAABShAgWoWYN4pQAEKvL+AqnR0dDQiSqzCOz7g1f2Uj6JfgugRa+z4mM34ISh+wmKoBOy3frOosqHDYOomiHVhnQONVmEQHkex3cpuFQn4i9b/ELz+Xae4DQk+7hx+Mbw/JLwfJuWSK8PV74PHj0dQ+zXZxAwUqAKBeO4q4ETXQ+RqQPYAaLVYbBCbUBQSGoavt23p9dlC9P7vDrGJGShAAQpQoBwCGttSmhTote37Nhu+FpD/h30eso32R+Dkt1Tdb3nRX4dEPx953FqI8gOICus6+zINyOXmtu+o/I45LJEAG0BKBMlkKEABClCAAhSgAAUoUDaBUAmdy8XhOcfhbo/uu2/b3v33bjsI5z/gvN7qNVwF5wdF9BDE3QzI9QD22NneZuuvtdhqw2k7abSefWKoHwGxDkjNNYBBQ8Xueit8uENkLyDXALhZIIegMiiQ8B6RQa/J4KzO3HpqZuLGnrtvvzq8NyT87sLdRsjl0lCIzbeCgUlTYPECbdNnm9KZ5EqB7rIGP9v2aa+lkrW4mGC/bW2zGXY5yF6N0us7jxxpffMKYhvNQAEKUIACqyDgbLuetuU2Wb/LjkL6bGNt23nstnEH7bDkJnW4VexYxr4fhOogvB/0wCGdim7pnLx8XcedR/e0/b07ruy94441b7kzxGZnqEUB+8HUYrFYJgpQgAI1KsBiUYACFKAABYLA8eNR9+RkAybidUmCA3ZC99Pey2HR5AhEf8VO+H4GYo0eKlfaiV94FJKdFyLEMDcjBd5PwEE1Zb+ZDkC2KfRGqzz+K6L4JQAft4aQ31LIL8+9N0TdQSTTG1txqRkPDtl8/H2ZEUMFCWSSuBOIrrVf5nXWSBcefRXqP2QJWWywedarYKs1Lm9DOt3fmcmEcTaagQIUoMAKCjDpJQnYhj627X6zHc/02T5gnwh+TD2GbPzfcRJ9Qhw+5kT+elQo/HjB+b1zd4aE7braln5JS+RMlS4QDgAqPY/MHwUoQAEKUIACFKAABepbYGgo2pTLZVuPHu1su+OOK7tnR/d5l78RcXSrhPc3qA5aJfUhO8G7yU749tsJ3w4A661vFdkIV8jZOZ+NqdLAbJdNIPxOIluaVe6Gu0OkHyLh0RJX2bgbLd6q4a4ixaA1lAy62N3qZvzNnY9vuLbzrqO7O48d6e/56EebYb9XACEtsKNA2QXevDtO47hPRfbZDzFcERzu4rDBJeUmPGqlxeZcbwnshdNdaECrfWagAAUoQIHKFHC2vQ7Hv2Hb3auKKy2bu+Fx0I5fPgDIIYUdO8MdssaQQ17lVjTFN3XfedvB7mPHdnQdPfqju/1yOdado/o7rsTqX4csQX0JsLQUoAAFKEABCtShwKaBgdTExER7KoWtkUv+glf3IRH5DQ85LGroAokAABAASURBVIKfBuQggHXW+GEV1wgV2PaRgQIlE7Cf2dzvqhVzdxXhOoX8DBS/4hB9TLz+XYj8NbjU9dIU9W4aaEpZI4gr2dKZEAUWIdCDc9lwd5xVaG2xiq4dNusVFhstLi8oOiF6nTj7/XvXaYlZ/Zr9z0CBlRNgyhSgQGkFwrGJNYzMXeSxA4JbFPgFUf01wH3MO/frcPmfRcpdKw3R+vbGxiacOROVNgtMbTUEwopfjeVymRSgAAUoQAEKUIACFChSoA4nGxqK+g4fblx795Ge8L6FyzPj+5Mo+QDEDYrIoCgOWbwZitDwscOE+iyGq9xS1ncWGShQSgGxxMLvKvPmXUXr7fN2iFxtv8ObVCX8Hg8JcFAR91281NGIgQFWGBgSQ/kFdNK1qot2CnQPIP0Awt0fYdtog8sIgiabe7P9Dexykbuy+Y47enDkSMbGMVCAAhSgQDUICMK/cHzSIEA3FBst27tt7EER/YCNOwTIIMQPiosOSSb+QFdX64Hwrr2eT35ybfexYy3I5WKwqzqBcBBbdZmu6wyz8BSgAAUoQAEKUIACNS/Q19GRmW5u7kp8eld434Ko/i0Bwt0ef9NO0m6xuMUQQoNHOJ63r+wTAwXKLaAaKhEy9gPssUXvtf5V6rDeNboWa5FjBYGhMJRZwFrjEkl12e/wOkCuk3DXBkrWWSOKtMLJehXZF8fY3dzcvLKPwipZ1pkQBShAAQrMIxBBQyO39imw36b7y6r669Yo8puA/xXv8dMFl9+P9Ezf3Dv4bAKG6hIIJ0zVlWPmlgIUoAAFKECBuhNggSlQ8wJDb7zjo+X227t77jq6daqrcb9L6QcS+EE7IRsE9BYzuEGh+6y/0cZ12glauPLY6pxtDAMFVkNAJPz+QkNHEwRr7DfZC3GtsdfM7ORkaBxZjVxxmfUqcORIpvm3P94dOdkIj932e9yqguYScoT6kwxU1tgP/6pI/L4MZruQGwwv27VRJVwSk6IABShAgXIKhO27NXIjXFy0DiLbIDgg0A9Acav1Bx3coC/Et6jz13fceXRv++23bwzv5kMuly5nRutlWaUuZ1jBpU6T6VGAAhSgAAUoQAEKUIACixAI7/gYnx3tiNPJDq/up8S7X7aKu18TkQ9aMtdZ3GAxvN/DegwUqGABUat3ruD8VVfWmNtFCLSk0y0pZLerlz0QF7aZHTZ7qNCyXimDtluF2NVQPZDA9/aOb8jg+GBUyiUwLQpQgAIUqAiBcOy9ARLetac/56AfFvjDzrlfjGK9JZXxW1pmzrfY/kAqIrfMxPsKsAHkfWn4BQUoQAEKVI4Ac0IBClCgxgTUmjdyubgzd6S1/Xdu3zg2eWmf9+4mp24Q8IMiuBmQ0PAxACC8byE8ZmUFKvIsdQYKlFhAooJK47iWOFkmR4H3ExAMDUVZ5zoi9XOPYgO01ybOWlyJhokGCNZbbddWB2xNUj3ruyeva7BlMVCAAhSgQEkEKiaRcOwdjsH7ILLDDmwOWrzZGjzCsfohleiWGJkb2+++/er2uz6xqfXo0U7wjpCKWXlvzYjtr9/6kcMUoAAFKEABClCAAhSgwIoLHD8ezT1DeCreYHXFh9S5D9rJ1K/Zcv+GnWBdb/0NFlmhZgh1HVh4ClBgYYGhIdff358uON9r29FrVPSAzRTu/rDeioRQj5JSSI94OegL2O8LhfYVWRITpQAFKECBShJIWWZs/yLboPhx8fiQU3zEQX8lghtMpbC15fz5FgDWRg52FSTgKigvzAoFKECB9xXgFxSgAAUoQIEaEJBNuVy294471nRNjm5TN3utQG61U6RDInqLOAkNH3usnLzjwxAYKEABChQj0DPQ0zCTwXpRv82mt6j91hDSaMMrFcQSjlTRqYI94nSfS8uasH0Pd6LYdwwUoMAyBTg7BSpUINxVmAW0y7b/V1rcZ/EmqDtk+Q0XNN0SN6du6Ljjt/Z2HjvSH+70xuHDodHEvmZYTQE2gKymPpdNAQpQgAIUoAAFKFAvAoJcTiYmJtqTtB+QyP1FwP1tiPyKAoMAtkLRbP23Bg5TgAIUoMACAslkc3sC2W+NyAcU0mvb0ozNsuJ1HSJoEehOCPZaBdiGsH0P73OyZTNQgAIUoEAdCAgQ2z6n2fYFm6y4g9b/6w7u77iU+xAQ3YCpeENnX4Z3dBvOage32hng8ilQnACnogAFKEABClCAAlUo8Md/HPXlco09n/xkb8f4yB4v/gYU/K2quNVK8wEF9guwyU6eOgGkLTJQgAIUoEAxArmc23rkSMbp7BpR2Wez7IVoJ0QiiNim1casbMjYtrsbkE3w2J2kk83DMzNNYFcCASZBAQpQoCoEnMCO3wXtAKwRRGw/hBuhMijOHXKQm2U6uqb77tu2t9x+ezfvFMSqdW7VlswFU4ACFKAABShAAQrML8Bvq16g78knM5P5sZ7E+atc5IYg/sMq7metYNdZ7BFobH2xyEABClCAAosQ2Do8nBpvbm6Fi9cDGh4fuBOQ8Ox1lK0TCdtva3TR66wR5LpsVOgs27K5IApQgAIUqDABTQHSZnEbgL/kBb8IuF/2qj8Tp90O3iloKqsUqqYBZJV8uFgKUIACFKAABShAAQosTkBV+nKHG7t+5+j6memxASn4GwV+UEUOQeR6CHZbglZhh3ClcDgeF/vMQAEKUIACbwoU0zvXFTflkd+sTneJk002T481hGSsX+7QCpWdotirPuEz38utz+VRgAIUqByByPZDc+8IsSxtFeAAIB8QuENOk0Ef+xvGZ0d3h3OEvlyuEbkczwNQni5Al2dJXAoFKEABClCAAosV4PQUoEC1CVjjB44fj6amst1IcJ1Cf0bE/RJE/ioUu6w47RZTFhkoQAEKUGAZAplpdMLrdVC9TtV3W1LyZrReWUMDRPsg2JJ42cZnvpfVngujAAUoUMkCoTFknWXwoMW/AfV/23v3V8M5QrhD/OCZM5E1goR9l309F/jfCgm4FUqXyVKAAhSgAAUoQAEKUKB+BIaGov6jRxt6jh3rbZ+6PCAS36jALQK16MPjrnaKIFTQ2YkQovqBYUkpsBQBzkOBeQRyubj72LEWFay3Rua9NqU1Lkur9VerEik8yrDFGrnXO+heiOzEZMNq5scoGChAAQpQoAIEwv6hGbBGcmCP5eeGcG6gKrfGCW56sbNlX+fkZF/Yp1lDSJjWJmFYCQE2gKyEKtOkAAUoUCoBpkMBClCAAlUh0N/fn54COn1U2BMJhqyx45cE8hOW+QFgrmIO7ChAAQpQYPkC3ZOTDRol632CrSIanrPeb6k2WFzlIB2WgWsEuNZLocsqs2wQIdpoBgpQgAJFCHCSGheYOycYEMFPqOqvWGE/JC5/LaLCurBvs88MKyTABpAVgmWyFKAABShAAQpQgAJ1IHDkSKb57iM9E2lsRQbXCeRWBW6FItz1YRVz0mMKq/FMelts9QbmnAIUoMD7CWg+34oE4a66vbatDe9TCndbVMCjBbXZ8rzZ4q4IblPT7EgPch/O2GcGClCAAhSgQBCwfcLcucE2OFyr0Ftt5CHr3+hRGOg8dqS/L3e40caJRYYSCrgSpsWkKECB0gswRQpQgAIUoAAFKliguRmtsU/vEic/bhVxv2iNHz9vZyw7LcttFiugQs5ywUABClCgdgTEp9EJ8dcCci3EhlExXdjmt9m+oN/ytyeVxDuaZ1paKiZ3zEg1CDCPFKBAfQjEtq9otn3YFivuX4aXD4nozwHRDZNjqR4MDYX6erHvGEokEEBLlBSToQAFKEABClCAAhSgQCkEKjoNQS7nwrN62+46ujmt8f5I9APi9RaIhLs+dlvuuy1mLPJY2xAYKEABCpRE4I077rojYBMguyHYbP0mVE4XtvkZiK6xWqurIujeLFIdVpFlWbbcVk4+mRMKUIACFFhdgbC/SFsjSCcg2xQ4qJCbxblbnMvc0LGxb6D3jjt6NuVy2Tf3IWC3PIEAvrwUOPfKCjB1ClCAAhSgAAUoQIHKEcjlrNYNMTDTF8ncXR//i2XupyEuNH6Ehg+r92JFl5kwUIACFCipQEtXuiWF7E5V2Wdb2Q2WeLvFcNeF9SopSLsC+wE5mHhZs2lgIGUVWMXVvYAdBShAAQrUm4AIwt2CO61B5Mclkr8ZpeJfSGLsnpiYaJ/bh9QbyAqUlzvhFUBlkhSgAAUoQAEKLE+Ac1Og4gRyObf1yJFM7/h49/npywMaxTeI6i0icqPldQDQfus3WhSLDBSgAAUoUDoBsQaEKDOjnU79XhVrAAHWWPJZi5HFygqKBqvEWi+iW53FielL/T0DPQ2VlUnmhgIUoAAFKkggI4JuiGyxc4rrVHGr1+TWQpxcMzY5emXr0aOdyOXSFZTfkmdlpRNkA8hKCzN9ClCAAhSgAAUoQIGqF9g6PJya7Eq3+FSyQ4GfF+//OiDXAwhXIYeGDxtkoAAFKLAsAc78XgJDQ27TQFMqge9R1QPWsHC1TRbu/rBeRYZQz5JWSGikOZiIuzqZbK7k/FYkIjNFAQpQoP4ENAVImzWC7ILIX3OKv+Edbkll3JbWS5eawW7JAmHHvOSZOSMFKEABClBgZQSYKgUoQIEKEcjl4t477mg635bpm57Efq9ysypuVpEDgFwBwE5SYCcrNsRAAQpQgAIlF+jduDE7Mt3R5yBbRbDVFrDeYuXeUSEI/yKrwOq0fO4Vj6uczq4JdxEil3M2joECFKAABd4mwA9vCoR9R7i7scc+74biBqfuFojemEm7PZ3HjvX3Hz1aufs/y3SlBu58K3XNMF8UoAAFKEABClCAAqsu0Ds+npmOk964kFyNSH/BMvTzFnfhjauz2PABdiUVYGIUoMC7BAqZpD0Wd7VqaHhGr02QgapVEtlQJQdFq1Ve2f5C98LJ+nAXYbibsJKzzLxRgAIUoEBFCFh7PyJrTu+1eAtUfi4R/DSQ3DCZSnVVRA6rLBNsAKmyFcbsUqBeBFhOClCAAhSgwKoK5IbSbXf9RsdsGlfa2ce1CtziVG8EdMBij8VwdVa0qnnkwilAAQrUskC4WyKXSyeJrLFt8FUC3Wfb3lDxE0NEKr7ogjQE3QLZaP2dM5N+87k4bqr4fDODFFgFAS6SAhR4m4DYJ2cxPPZqo76x/7tJxN8skj/Yc9fRrR133tkW3o9l04Rprccwn0DAnO97fkcBClCAAhSgAAUoQIG6E2ib7m6Cy1wp6m90In9NID+lKldAkTGMlTqGtqQZKEABClDgTYG4ZeZ8i6jrE2+NHyq7odL65nfV0BPLpKioNdrItRC5NpNBeCyWjWagAAUoQAEKFCdgO5MWmzK8h/CQ7Uv+F6/upxAlGzYNDKSsEYTnJYazUCDSQkL8fpUEuFgKUIACFKAABSiwCgJHjmRacrd3x2jc6hJ3vShuhtdrLSfbIWiDSAQRsc8MFKAABSiwggJt09NNGZe+UkR3qpNNgPZA5hqhV3CpJU/8ymWmAAAQAElEQVRaLMU2BXarw15IvK4n99Fm5HKxjWf4cwEOUIACFKDAPAIZ25l02xnIVtsXXm/7xVvE6w3jE6O7125d24nDh1O2X3HzzF/3XxGn7n8CBKAABShAAQpQoGIEmJFVF2jpSrfEM36Xit4iIn/FMnRIBWusb+cdVvVmAwwUoAAFKLDyApk46VQf7pzAdaLaBdsor/xSV2QJ4YW1G0Rlm4ffjAlrBMG57IosiYlSgAIUoEANC0jYd6xTxQEH/9cQuZ+dzUdb2xsbm3DmTFTDBV920Sq2AWTZJWMCFKAABShAAQpQgAIUKFJgU+7D2TW//Vu98UyyI4KEOz9ushaPq2z2jRbDM9vtow0xUIACFKBAyQXelmAuF4e7JDQp9EFlnzV+7LbvWy1Wa0hZxkP+16vXPYp4h86mw+NMbDQDBShAAQpQoGiBGJBmCNYrZL9CP4CUu1FSsrerqWnN1iNHMrwTBO/ZsQHkPVk4kgIUoAAFKLAqAlwoBSiwSgKTs21tiXd7nbpBBX4S1ggCaBfYUYACFKBAWQV6wt0R05m1Hm4zRLfZwjdYbLRY5UE7IXKdj3CdT6SzygvD7FOAAhSgwPIFlppCaFhvB2QXVP+qRPg5ZHTHeHNz69bh4fAd2L1dgA0gb/fgJwpQgAIUoAAFKECBOhLY9OadH6puO6zRQ6E3QrHHGj/6AYTHlliPgQIUWFkBpk6BHwmEuyNUox2qGIBK2Ba32be1UKHTLMBWK9Muhbui9ejRTuRyaSsbAwUoQAEKUGAxApFNHB6HtUZE9grEzl/kprxOXzXcKL2bcrkshobCNDYZQxBgA0hQYKQABShQKQLMBwUoQAEKlFXgh3d+eJVbrdHjL9gJxAHLQIdFBgpQgAIUWAWBcHeEF3+tQK+z7XLnKmRhpRZpjR3aYeW6QsTvTqWwtfXSpeaVWhjTpQAFqkCAWaTA8gQiKMKjerdYMj9j8edEop0TExPtmwYGUvaZ4U0BNoC8CcEeBShAAQpQgAIUoEAdCRw5kmm+++6efBJvww/v/Ai3kQPrAIQrqqzHUC4BLocCFKBAuBui7a67OiDYAJFdgIQKnWbUTheuxm2AoNca2/epkz0NGbRbuUO9jIAdBShAAQpQYHECYf8RGjq6bN+yG3ZOY/GmJMK+0fwY7wTBj7oA9aNPHKIABVZbgMunAAUoQAEKUKAMAs3Nza2x5gec6AcAGRQI7/wAOwpQgAKrJ9A2Pd2UimZCo8cuUb0Cb7yHKb16OVqpJWuHle2gCK4pSNRjNVaxNYLISi2N6Va0ADNHAQpQYPkCqtbALlnbt2yynclfFkl+1il2js+OdvBOkDd42QDyhgP/pwAFKEABClCAAhRYNYEyLjiXS7fc/Ztd6WRmi0h4vApuhOguywHv/DAEBgpQgAKrICDWAOCymOnQRPYIZJ/lYa3FBotWqWP/11SQBohsgMd2a+jZ/NrUxbV9OGMVVzVVSBaGAhSgAAXKJSAitqgYkA4odtv+5Xrr3+STaN+lqYtrth45kgn7WdRxxwaQSlv5zA8FKEABClCAAhSgwIoJtMycb0klmW1W+XS9eP0LEFxjJwi19Iz5FbNjwhSgAAVWRCCXk4NnzkQFj25Ar53bLgMdK7Ksykg0PLPdGkHQq9Cr4OI9s7ONbZWRNeaCAhSgAAWqViDcCSLIQLBRFD8loj/tNN422ZVu2To8HB6VVbVFW27G3XIT4PwUoAAFKEABClBguQKcnwIrLnD4cKrzyJHWSFIbxOk1cLhBBLuhWG/LbrDIQAEKUIACqyDQd+ZM9vnm5rW2Td4MuO2WhSssNlqs1RDqYUJFVJeq7nOKvcms70IuF0NVarXQLBcFKEABCqywgEjYh8S2lA4g3OEu10Lk+tnpZM9og3bBzodsXxP2QTbJ6oZyL70uC11uZC6PAhSgAAUoQAEKUGB1BTozmQZpiNZHBbkKKj8u6m+yE4Ou1c0Vl04BCtS5AItvArONjW0aYa+KXG3b5bVQhEbpGnz0lRX2bUHbrKpqQIGrnIt7uycnG3D8eB2U+20I/EABClCAAqUWCHeCAFlLdqOI/pT38pcTja/s6OhoxJkzdbmfYQOI/RoYKEABClBgtQW4fApQgAIrJDA0FPUfPdrgmlNrvch+ONwAwR6rYNsASC1fYQx2FKAABSpaIJdz4WrUpDHucqEBBNhr+Q0N0+HuiDqoq5CsQtYKdLM1/OxI/PTGjqkzTWbAQAEKUKDGBVi8FRUQEUs/tn1Lpwp2i5PrRNy1Lkl2trS0tL15F0iYxiarj1AHBxX1sSJZSgpQgAIUoAAFKECBdwv09/enp1OpjsTrDifyF22KH7PYC5G6Oui3MjNUogDzRIF6FjhzJursyzQ4n6xV4CprCNhjlTX19C6MsCOKFdIDcde4VHRQpbGjnn8SLDsFKEABCpRUIIai2VLcbOc+f0md/8ko1vW7gdgaQerqXMgZAgMFKECBVRdgBihAAQpQgAIlFVAVO7CPpxrR6V1+j4hcq9CrraJpsy2HV9gaAgMFKECB1RQIjR9I4g1WKbPNamGutO3zWkDCIztQJ50VG9Y2j3aI7rHy74tEe8NdixgaisCOAjUswKJRgAJlEQj1/mlbUrcI9orDdZFg/9nJ0S2dw8OhYcS+qo8QIOqjpCwlBShAAQpQgAIUoED9CBw/HvUAWS3IRsD9pCh+Aip9AoRKJakQCGaDAhSgQN0K+Hy6Qwp6wDbIByHosX5sGNaz/+sphKtzBVuguksT2TCdyneEuxfriYBlpQAFKECBFRWwRhDtsP3MDtvJ/iQgPxbF8RoA9hF10bEBpC5WczUUknmkAAUoQAEKUIACpRNox2gzpi+Hq4r3C/xBS3mnHeGHR6uE418btDEMFKAABShQfoGhoWhTLpeN8r5XvdunqnvgER79VK/b5zQUndZQf4WtjF2JprZccq7Jhms4sGgUoAAFKFBGgXABWANE1ioQ3ol4naaxq+vo0b65uw7LmJHVWlQ4wFitZXO5FKAABShAAQpQoL4FWPqVEpB4xq1JFD8G6E8AciWAJgjCwT/YUYACFKDA6glsGhhIjc+OdiBy/bZd3g2Vbdavq0dxvKe+SIeIXCtOrs2ktfM9p+FIClCAAhSgwNIFGmzW9YDs8YpbJCsHw7sSUQddxTSA1IE1i0gBClCAAhSgAAUosMIC4Sqm7mMfW6ded1mF2jUqstcW2W3DKevz2NcQGChAAQqspsDw2FhzkkRb4P1uAa6w7XOo7E+vZp4qZNktENkhVjEFwfrO3JFWHD4c9l0Vkj1mgwIUoAAFqlwgPGqyxcqwwRrcr1HItV4Km9o/8Yn2Wt/f8CTQ1joDBShAAQpQYJUEuFgKUKDEAuHZ6UilDsLJTQKEx1712iIyFhkoQAEKUKACBMLdDQK9zrISYmj8sEEGEwhX5q6D081esRUz6f7OvkwYZ18xUIACFKBADQhUShHarKF9AKrXOZF9SGFTe2NjU6VkbiXywQaQlVBlmhSgAAUoQAEKUIAC5RXI5eLuY8daNIo2eO+usQP6aywD6y2Gg/lwtZMNMlCAApUhwFzUpcCb22kkWC+QPRDZYQ7hSlTrMZhA2Fe1QIMP9kpoxM/H9DEYBgpQgAIUKKlAuDhsjQq2eei1UeSujhvcmq1HjmSQy9VkW0FNFgrsKEABClSLAPNJAQpQgAIlEeienGxAeqYPGu2C+msRKteANrCjAAUoQIGKEAjbaY2S9d7JFohutkyts8g7HAzh7UE6oHINvL/WF8A7ZN6Ow08UqG4B5p4CFSQgim5rbL8Z0EGvunm8Ga1bh4dr8tGLbACpoB8es0IBClCAAhSgAAUosEgBVUEuFxfcbJdP4r12AH9QINsslTUWMxYZKlCAWaIABepPQFP5Viv1ToHfY9vqPhsOdzeEux5skOEtAk3mYw1EshOIrmi5+ze7bD/Hd6S8BYiDFKAABShQEoEmBTZBw12Hsn/Gy47XmxH21YIa69gAUmMrlMWpOgFmmAIUoAAFKECB5QgcPx71ANmURv3idVDV3WwH8d3LSZLzUoACFKBAyQXEF8LdDHN36F1rqfPOBkN476ApQMIdjP1wOpBCanvLzPnQWAR2VS/AAlCAAhSoJAGxlo4YIuvs/OnHHKLBtI/XWKO7jUaIqJWODSC1siZZDgpQgAIUoAAFKFA1AqXLaMfUVJOMj2z20L0qsldEt9jhenPplsCUKEABClBgWQK5XLrl7t+0Bg+9Aiq7LK1wd0OT9RneWyACNAvRNU51H+D2ZDXdYRVSof5G3nsWjqUABShAAQosWiDsU8K+pd3On3bb3PvFuR2dk5N9/UePZu1zzYRQyJopTFUWhJmmAAUoQAEKUIACFFiyQMpPdvvY3aSCW6zCqN8SaoCqVR7ZEAMFKEABCqy6QLh7IdzFABcNWGbCdrrd+imL9RcWVWJpt/3ZAXgcTLx0W81UbI0gsqgkODEFKEABClBgYYHwmMVOFdmiihuc+P3TqVTHwrNVzxRsAKmedcWcUoACFKAABWpGgAWhwLIF/vBwqj33iXafSl3hgf1WI7TXYpelG27jtkEbYqBAaQXUkrOfGxLrFyzmbcSs9actTr0ZJ60f4hQUMzY88+Y0eRtOrDLTPtoQAwXqQyC8o8k1RI3W4OH2OIS7GbTXih6uKmVDtUEsEBoh2CDQbU5082tTU2v7gGC3wGz8mgIUoAAFKLAogbBPbhDFOlE94MUfBPJ9fbnDjfjjofDdohJ7r4lXexwbQFZ7DXD5FKAABShAAQpQgAKLFmh/rbEJ0+5K9ToAyE4AGyw2WmSgwEoIhIaLEEPjR2j0CA0e1tChY7awUaukvAjosA3/MNpnXLIZxqwhZNzGh+nzKsJGEMOo41BfRc/lZPepU3FhNumxgh+0BsADELHGEPvEsLDA3N2MYg0e0quQq4Bk7+zsaNvCM3IKClCAAhSgwJIEwj4mXFR20DvZMplP9fQ92ZFZUkoVNhMbQCpshTA7FKAABepDgKWkAAUosEQBqwVCbjDWiaQrUuy1j/shc40fbZYiH6liCAzvElAbk1gMDRcT1h+xeNbiqxZftC+fs/4zFp8U6Hft9/SIDX8bkK/bdw9b/Io1bpy0eMK+O2HTnABgn2HDcsIaNcJni3LCGjtO/jAKxL7HSbE+gBOWjn2WN6YDTkJg3+Eh++5rgH7T5vuODT8qIQ/Akzbuaft8WgTPW/8liyG/ZwW4YMOXLE7Y8IxVKicWLXkbw0CBChLow5nsmSvWrHOim8XrdsvaBijYUG0QRQUR+xNHbNN2KWSvg+5NZuMu5HKx/c2H7+wrBgpQgALVIMA8VoWAIAPBGsvrVhG92iXpXbOzjW227676fY6zQjFQgAIUoAAFKEABClCgOgSOD0a94xsyzqXXqegHLNM3iCI8+soGGSjwLgG1MWpnbXk7eRu338o5+2wNHvKE9b8FyFfg9X+o4j+JlRP8gwAAEABJREFUyL8B8C+sYvGPrP9lhd5nM34WTv6hOPl/WcPEP3DehgWf9iqf9eI/p+I+j0R/H0i+hEi/ZPO+EZ37otcwv/u8pfN5m/Ye+73+nlP8A3F6XByO27T/UFQ+De8/L4ovquo/gdf/j/X/peX3Qcv4f4Tgv1ne/tSGv2r5t0YZPA7B0wJ90fJ43saN2ecZ5Z0lxsFQaQKzk+n2OE7v8xBrqJZeQLL2u6+JR2mgnJ2g1Sqi9qhgn3O+t3tysgHHj9OxnOuAy6IABShQRwJ23Nmt6m4WwS2FxK3Bg0PWBm9HnFVswAaQKl55zDoFqlmAeacABeYRsNov+7ZgBx6zIdrw3HPk2QcdsLCBQGbtYDUvKokkif2E7JdTQ6F78rqGQqptg9X3hsde7RJgoxWv0SJDfQp4K3Ye0EkowmOnzliDwwv2+Wnrf9e++479Rr5mfwhfsdO2k9a3KCegPtyBcUK9P2kneCecwj7rCYU7YQ0OJxP4E7OSPxFnpk9cTL908kK69eSFz9x/8vxnP/+V85++76GRz37+4ZFP3//Vi5++9+sX7/nCN4Y//fvfHP7d+741fM+b8dP3fjOMn/v+s1/4Wph2xOYL81/49H0nL/zu50/szbadSI2Mnczn5YTO4mSshRPeJ5Y3y58tPxIbb32IP+EQhsN4nLBK0BNqn61sJ2zYyoOT9jf/kIp8zcZ9W1Ues/4pi8+o4nlAX7Hhs1CMApiwvnnB27BaZKBA6QVUw7s/4kRSXfYjC4/S2GsL6bQYQ0Ssz7A4gaxCegV+szWgbvOSv6ITw9zvLc6QU6+yQA0uXq1MYV8a3gk2a8MztRitkLOqCMcNBagmVsZQZhttQww1K2A76haBboe6vU6wtevx/rX9tx3NVnOBXTVnnnmnAAUoQAEK1KSAiB1c6rSVbcIqrsbsoJNRQYMiDezkJFzlPmXtaLOiGk5S7KdUOyGR6Q6v8UFArrWD87UAMlbmyPrVEJjH0gvY9hJTgJyH6LO2zfwzq+D/U6tk/T/t7PxfKPw/UZHP2/jPOZUv2Pgve9X/r/1m/q0rFP5r4qM/gct/FYi/E826U/kZ/wM0FF7OFOLz4+O4fB5rbFs8UEAup7BELJYmiOiJT30qOTMyMnO5rW28AbioE8lZRNMv5/M4HUtySsU/iiT5RuKir0Tw/yPy7r9Y/v+9h/vXzkX/FJAvq+ILXvBZ9fJZkbny/QGAf2Zl/mP77j/Z8J9Y/xtm8j288Sit8zZuQoFQYWM9+8RAgVILHD8ehbsUrNKk135ke+23t9sW0WqRYWkCItAYKt2AHBTIfj+W7gA7ClBgNQVs8xYaBuycTTBu+9qaPFcBZAzh4gnYsZZgxgrN4wcDqYMQHivcptArRPSAqtszE8dt1VxuV82ZZ96rWYB5pwAFKECB9xXQuYPo01B8x05yH7aT3hOMSgMUZwDIVxV41A5Wn/firRENtdH98VDUlzvc6Fx6nSC6CpB9CscrilE3XTjhHrfSnrfK1PD4p+/b8KP2W/+Gqj4ExUlATljFv20r5IQHTjr4E4mNK+jkyY6JwkPnG1q+NvyZz3979LNfeHz4nvufOv+5Lz576d57nx/57BdfunDPPWfO3nvvucv33XfxYu5Ll214Al/60ow1fBQsWnK2BJS4sz9SPPhgYunPvnLffVPnv/zl8ZHPPnAp5OH1T3/p/IXfu/+1i/d86ZXR3/38i2c/c99z5z/3uWeHP/3574/83r3fO/97n3sslOXiZ7/w9dHTrzx8cdZ/ZRbTJxNNTnrbVniHEwpnFrAoJ2Dj1KL1T1pD0UmBPgwgNIyE9508acOnLYb3jIR3o1y24XAlq7c+AwUWLdCJ4cZwlwJUtongSvs77bVEqvrKUcv/agaxhTuItJvlHjjsjVKFNZtyH85iaKhKLgCwEjBQoKYErOEDavtMeVq8flNsH1vD8aStupO2/Tlp23Qb1q/YRulh6NxxhJ2v4nH73o4l5Fnrv2jxNQjCXblTNhzuHLFZbYihmgScZTZj63mNNX5cJYqrCinttmPWtMXwnX1dXaEqM11dxMwtBShAAQpQYJECgnOA/IkdKf5v6uUP1OkXGGvEoAzrEiLhCvd/lah/qKFh+gJqpOt7siMzNZXtVvWbrEh7ANlmlbktYFcvAtNW0NcheNJOuB+C6n+A+j+C918Ulfug+ge+kPzvdnLzn5JYTkbiH83PuB9kC9HZS9kLE6e7uvJ2wqaWRq0FtUYUj1demR3L9IyFO1cw418s+NmnInV/lhTkISf638zn33qVfw4P2z64e+3v6B5F8kUb/0eG8qCZ/jcIrFFEwrtRXrG/rdAIEh55UWteLE8ZBMLdCQLZLyIHoNItQGyLtZ79z7AMAbV9nmxT1QHA9U/OtrVtGmgKV+kuI03OSgEKLE1ALtv27Smb9797kT+q2XO1cKep18/5RO/x6j4jCT6t3v0eEnzWwd3nwvvLFP+bbe//jR07/FfzsIYSCRdXnLbPwxanITaXfcFQlQJt1rC3TxUHJNH1bdPTTVaKsE+3XnUFt1rZ5XIpQAEKUIACFHhfgQmBvGAHjI+rxN+6+On7v85Ig2J/A+Gq8JHP3vdEuKr9TO6Byff9lVXZF8l4a7PTeJuo7BHVTXYw3iVAusqKwewuLBDu9AiPaAqNd7YdxCkIvqXQh1RgJ9V6UkVPKLxFOZHy8Vdazl386vA993175N7f/+6FT3/hmXDHRLh74vJ9912cu5Mj9+CsNX54W7RarMUQGkHm7iQJ5R29//7R8XAHyT33nBn9/OdfPP+Z+06HO17euPPFnBpavtY4674SJfmTmrgTHu6Eqpinm7tTBOFumhAhDwHyTQChUcQqMuQVQKwyA7yiE+zeU2BoKNqUy2WjFNaoyD6F7oFIu03rLIpFhuUJ2D5Pbd8nVwCys5DoluGZplAZBXYUoECZBQQzEFxQ+OeS2D1S7HF61U332S98beRz91u87+HRhpaHLzz/8lfWPv/SSZmYPuESnBCNT8D7E7BjMzt3tWMJnAzDdlxxEgjHFnhIgW/Y58egGu4QedWOM0YBTFtMLDJUtkDW1t9aO/faYutvVxqzm9oxWpXvoHKV7czcUYACFKAABWpKoPjCRDZp5FlZYAwMFAgCBVfogsj1dnJ1PQTh0VdhNGNtCdg5FmY03AUneMpOoENjxx8D/h/BufsEyf8Kjz9OouhPIp9/PLyro2Vm5tILExPhToUwb21prExp1BqD9JVXXpltapocxezsKwVJnQKibySa/E+rxPh34v3/28P9viruFeBLgPuXEPmvgH4TgmfwRiPIDERYcQF2bxXYNDCQmpiYaIdPNtjvZQC8Uw8r1HVaBeJ1QHRtthBxf7hCyEyWAvMKqB2tzE0QTtrmBmr5P7XCzR0/hLtOnxwYKJxfs2Y6HIPpxMTZfDTzfHiPGiJ8Kym4P3VJ8v9TJ/8CkX5JgC/YvP/IKs//uSXyX2zb9W07fnjexo1YDMdv1qvpUO2FE1uHEQQ9sPMw+9Vfl5mWqtzvsAGk2n+KzD8FKEABClCAAhSoZYHDh1Ptn/hEuyLqn6tQE2yz4jZbZKhuATsPRqhAn7ST4XMQ/EBFHgfk66J4yD6fgMiJyLkTajF7Yeyrw6fPfOfiZ+87dekf3vv8+c99+fXwro7T4T0d4T0aYLcIAYWZvZD7Z9MXv/Sly+Of/vT5i/fc88qlz9z3XLhT5MLn7n9k5LmXvp4dGXvI+9mT6v1JS/uE/f1ZDMN6UhVfs/UWHnHxlH33Et5oFAlXc3pYp0ksOtls58z2YS7wv3oQGJ6ZaUpcstn+dnfayr/CfjNdVu60RYbSCrRCsNOJ7FFEfd3HjrVYw2Zc2kUwNQpQgALvEgjHbqEhxNs2pxCOwcL7yy595h+PnL333nPDv3vfq+Hdahfu+f2nR37v3u/a52+1ZNsejpLopFd/QtSO6RQnRfWk7SMetsS+ZUs4ZdGOIxAaRGZtmKGyBGxVIbQdtDuH3epxlVfX1/PRjzbbb6Cq9juhEJVFy9xQgAIUqGUBlo0CFKAABRYl0N7Y2ISM2yii20Ww0WbusZixyFDdAh6QcOVfeKRSeMTSf7fK0n8OwT/2Kv8rIv0/Eu9PRH72qWxqfPjMyMiMVdrbPGBXDoEHH/TBvDEfD+ejmWfh/DftxPH/8uL/lYr/AzsB/qIX+SPLyr+zdfaw9Z+xOGrrsAC1Jiz7wFB/AtnCRKc4XAORa6z0HRYZVkagwZJdr4otXrAZhcK67snJMM5GM1CAAhUlUOeZeeHUqXxTU9Mo8ngBef/tSKP/LN7/c4X/Jw7ygAL/h4p8DcBzEIxDbctmHxgqTqDRVk04D9vuoZulqam359y5bMXlcp4MuXm+41cUoAAFKEABClCAAhRYTQGRjG8V6C6I7lHBWstMk8WquuLI8lv34c0T2oJBjFkl+SvWf9L637T+V2y9hjsKTkaKk3FGHu5aP/vti//gvlOjn7n/hdc//aXzZ8K7bB58MNwtYufJNgdDOQTm7hJ55b77psY+/QfDw79736vhXSIjv/f7T1w8/eq3NO8fdnl8BXAnROWkrcuvCPCQZexx+1s9V3Ayk25sDOvMRjHUvEAuF4e7EDSO+uyPdI/9HnZaRVZLzZd79QoY9oEtZrwezg0gg+2IZ3ln5OqtDy6ZAhR4PwE7fnshl5sO7ycbvs+OJT73uWfPf+7+xzLZyW8kmfxDKnpCoRblKwh3l4o8ZkmFd8DxjhCDqKCQsry0ze13BLs1KmxDU1NV7XecFYCBAhQonwCXRAEKUIACFKBAcQKCXE7Uu06BHMRcBK8oRpV2IlYZrtNWMXpGFd+wStJ/J6r/xGnhn1jjyL9DhK/ls/75ls6ZS6cvdoU7Q6q0oDWf7dAw4kcnJyckil6NXP6JCP5/uMT/a8B/2av7l7Zen/STfuwMUKh5DRZwTmDu7oOosM4DmwXYCpH1VpHFOxLmdFb0vw6BXuMV1/hEOld0SUx8qQKcjwIUeA+BM7tHZhpk+kIh457yqv+3i/z/7gX/GIJ/BuArFp+zOGGRobIEOmDnZHP7HcnbMKqmYwNI1awqZpQCFKAABShAAQpUq8AS8n3kSLplbKxTYtcvgu2AbrIKtXD3xxIS4yxlF1BVW2aoAB8D5BWFPgm4b6jgK7Y+TzqHkxrjoZ6G1751saHtqYu/+4WXR3P3j57++JdmrOHLg10lCygeeCB/4Z57xs793u+fPfuZ+547/8KrTzRnR7+RTuRRV4he62xrm8SpU9boVcnFYN5KJzDZAq874GUPFKHxo9XSDleLWo9hBQWaAdkCkV0QbGi7664O237ynStgRwEKVLzABx9Mwh2+Y7nPXwjvILtwxcTjmvFfS7wdH8KfFMVDtl0L7wh5ys4Bzlt5pizyuMIQVjnYfke3wrmdiF1fZ+5IKw4fror9PRtAyv3L4fIoQAEKUIACFKAABRYUaI3jpk3I/aoAABAASURBVLQUtojHTpt4HSCsUEMVdRLu+MCMnby+Zo0f3wTk31v/AYH/Ixcn/y2adacaJnHxSQwUrMIuNJaAXRULPPigf+HURP5sc/NMiOGZ33xnSxWvz8VlXbykOrzDNeJw0GatqitCLb8rG1Y2dWvs0C5RvQIiO1N+Zkvb9DQvFFhZc6ZOAQqshMBrfcnouskJzPgXk0LhT73zfyxe/xlU/70t7hQEF60/a5FhdQXCexh7VHWjV2zFVLyhsy9TFXd8sgFkdX84XDoFKEABClCgLgRYSAosVsBltBWpeKcIBmzeHovhgJvHrgZR4WHmzSv1Tlv/2wo8JE5OJvBfmfazXx3OdPzZ+X/w+6fP3nvvufB+CWv8CHd72GQVXipmbyGB8GisxNZnaNAqWONHuEqT63UhtWr/PjeUbrvrN9qtYmoD4HZCZYsVqdkiQ3kEIluMVTzpWqso3KciuwXTbTZOLDJQgAIUqB6BXM7jIw/kR++/f/TSvf/o+Wxm8vEEydfU46RCwrvGvqmqT1uBXrc4bZFhdQTCO6iaBNIrit0i2C75uOW9slJp43gSWWlrhPmhAAUoQAEKUIAC9S6gKnCpdlV/lVWs7QMkVOiAXTUI6GXL5SmF/nc4+acK/0+lUPjvSSH+3mQ+NYJPfSqBiNo0DBSoB4GaLmPbdHdTCqnNULdDVK+wRs8uK3DaIkM5BUTaReQABAdjRF0YGgr1PFLOLHBZFKAABUopMPeOkIbpCxFmvquFwr+B4l/Ydu6/2nbucVvOqEWGVRXQdlv81Sruai0gDKPSu7BjrPQ8Mn8UoAAFKFD1AiwABShAgSIFcrl06223dUii6+1EZ4sqQqVaY5Fzc7JyC6gmgE7aYs9aPGXxGwp5SMSdLHh9uC0z+mcXnj9zevzee8/hvvumwMYPI2KgQE0IiCDTphoP2J/1PvvQa6VqsBjuSrAeQ9kEPJpsX7nRWjy2e+im7m3r12zK5TJlWz4XRAEKUOBdAssc8eY7Qs5/7stnR5o7nxSf/6ZTeQiQhwF8B6rPQjAKoGDDan2GcgoomkV1s9nvEInWVcO7QFw5fbgsClCAAhSgAAUoQAEKzCcQnl8uDfEmcX6bTbfWKnTCbdUpG2aoRAHBjGXrgsXHVfWPrf9PHQr/J5z/ZrYQnQ3vhcCDD4bHXNlXdRhYZArUpoCEuwzicLcBcI1Ar7EK+M7aLGoVlEoQGp3Cuz/WWQXPVeplYHJ2hHdOgh0FKFADAopcTrPhLmLvHpXE/18C+dcW/7Ptd1608s1A5t47Z4MMZRRIAxLu+uz36rdgJt1f6e8Csf0j2FGAAhRYcQEugAIUoAAFKFCMgNPJFuf9Dpt2p53YdFs/XMXKY1aDqLAwZfl5DZCnRNw3oHrSw51wSfz15mznqeHfve/Vs/feO2GNHwkAtchAAQrUiEC4u6B7/fo14W4DK9J2hWy0Pu/UM4RVCg6ClALdtt/ca/29icYd1kgVWX7EIgMFyi7ABVKghAIa3ht3/nOfe13GZ77vEvcNFf2KNb5/XaHfs+WctzhjkRfcGEJZgljDu6DBdjA9IrLDjge2usmGin4HmAM7ClCAAhSgAAUoQAEKVIpAlG510AGrMt9jWWq1WM2hNvOuavVrGFGVR+yk5z9b+8a/VOf+Q8HNPtXU1DT6wqlT+dosOEtFAQoEganx8VZNu91ONTz6aq2Na7QYKtutx7CKAm1WGbVXIPt8wff09/enrRGEdT6ruEK4aApQoLQC59esmdaJibOFQvQYnPwbVfwHOw592mJ4Bx2PP1H2zvY7OhApBjRKKvq8jTvDsv826nWBLDcFKEABClCAAhSYRyCXi3tyH212Bd9rtetbrQInPM88PNJjnpn4VRkFPCCzFoch8n1roPqWNX485BM8LIXoWxd/796nxj/9pfMv5HLTb971AXYUoEDNCYRHX0WFlHZqhL0qste21+FOvZSVlHULhrCqQbVBRdfZOtnsItkyFsd9PT094b0sq5AtLpICFKDACgjkcoXzX/7y+KXm5ldndcYaQfBVQL5qx6aPAXjdYrhDOdx9bIMMZRAI52qbzX+bgzW8Hz3aYA3vURmWu+hF8CBl0WScgQIUoAAFKEABChQpwMmKFujBuSymM2sVeoXN1AdoeK5s2oYZKkJACpaNCYunLf5HW0//yk50/nscF74b7vqwEx+rc7NvGChAgdoVGBpyfR0dmcRjjaheLYJ9EPBdE5Wzxh0UGQHW2Db66ljyV/mODNdP5awf5oQCFCidQGEs0zMWF+Jn4fU/QuU/KHAKkGEAsxYZyiOQtcWshfqNKlg/mSp0zd19aCMrLZStAaTSCs78UIACFKAABShAAQpUjoDMppo8sEmcbhFouKI4XLVakVcQob66glVwjluD1BmoPmYnlw97wVd8PPvNVHb86XO/9/tn5+76qC8TlpYCdSnQM9DTMN7Z1Oec36Iim1XRB0XYVr/LgyNWQUBEIBL2m52i2KfO7UsK0o0/PJxCLse6n1VYJVwkBSiwQgK5nLft2uz5pqYLsY9OFYBvCvA1hX/clnjW4rRF3gliCCscYku/GZAe9XIlJHXFpWw2PBYTldZxJ1hpa4T5oQAFKECBWhJgWShAgSIF1LsWm3QnIBYRhsGuAgQE4QQynEg+arl5EJH+G0ny321M5c+f2T0yY+MYKECBOhHw+UxbStw+qFwtqmus2GmLrFMwhAoLrRDstnW014mua3+tsQnrzoSGkQrLJrNDAQpQYJkCn/pUcra5ecbn8aK1dvwX2yH9JyjCO0EuWcp5i+UO9bq8VkB22b5np8vnbRgV19lvo+LyxAxRgAIUoAAFKEABCtSLgKogl4vVox3AVlVsgUqzDTOsrsCsncRchOJ5hX7b4kN2Yvm11Mz5Jy42PvH6mdwDk/jggzZqdTPJpVeqAPNVUwLh7oHDh1PhbgJV3SuQPYB0AAiV6mJ9hsoSyADSA2CTiGzHlNvY/pQ1goAdBShAgRoTEFE7jyiMvfTSSOPFcWv4SL4t0G9aKZ+wGB6HFRpBvA0zrKCAQprt+GCbHRBsFym0vfkeEPu4ggtdZNJsAFkkGCenAAUosCgBTkwBClCAAvMLHD8eWS1N1jt0ArLJKt03WJNIRd46jXrqBONW3NO2Ph5Gov/Wef9f0OBfPNv88gw+dYINH4bDQIG6EThzJmpvbGxykLWQ0Pihu6zsFXmFp+WLARDAokinNWIfdOIPalwIDVZgRwEKrLAAk18dgQcf9GdGRmaiwuzLPpb/qmIR+pxtCScsQzxuNYSVDLbTaRLBldYIsiWO0L5poClljSBuJZe52LQrKjOLzTynpwAFKEABClCAAhSoboGec+eyMjHRayco660kvVZZ0y6qKRtmWB2B8Firc7YenrHFf1O8PuxT0bcvNHY8O5q7/xJyJwq2rtS+mzfwSwpQoHYEOjo6GqUxvsIqOLYLdJNVcKyBaqZ2SliTJbHVhTYr2YBTtzdy6d7+o0cbrEIq3LVjoxkoQAEK1JSA4sEHk7OX/YgWUk8p9NsQ+bbtq562g9ZL1rdeTZW3wgqjaQPuhGCdZWz95cuNPX0dHRV1nMAGEFszDBRYQQEmTQEKUIACFKDAfAJNTc0F57eKyjZA26zGxkHEevPNxO9WUOASIN+zdXDCKjn/S4Lk4cZUy3nkcgpbQRYZKECBOhNQmekQTQ5C9BpV7bYNNLfT1fEbaLJsboZgZyR6xWSq0NXf35+2cQwrJ8CUKUCB1RTo60tGRkYmJSk8D9X/puL+b8vOayqS2OdwLGsfGVZAIJy8RQJp88BWl05v8V2ZsA9agUUtLUm3tNk4FwUoQAEKUIACFKAABd5PYBHjo0KzRLoVotYAghaIyCLm5qSlElDMQHHOzgyfsXaObwr0686nvjvy2S++dCaXm7TF2Ff2PwMFKFA/AkNDUbhrwHm3Fl72WcEHxCo3uJ02ieoIobGjwzbeGyxaI0h6cyFb4Du2qmPdMZcUoMBSBHI5jwceyDfm42HnU9/z0G/bmUV4H8hLtu8Kx7NLSZXzLCwgNomDoEXgtoZGkKkoU1H7Gwd2KyvA1ClAAQpQgAIUoAAF3l/AaTO8blPFNohU1IHy+2e6Jr+5ZKV6QkS+Aof/iST+TjafH7FxDBSgQJ0KhLsFpoBOOGyAYKcxbLZYUVd0Wn4qK1RmbjpU5KAKDhaQ6qjMLDJXFKAABUon8Morr8yG41gHOe3VnxTRr9p+7ELplsCU3kegxZy3i7htzudb3meaVRntVmWpXCgFKEABClCAAjUtwMJRYEGBN68s9h6dgPQLZB0UDWBXboHwzo/zIngWTubu/BD4Jy/cc8+ZV+67b6rcmeHyKECByhEYzRaak7TfAtVdAmsEAULlebiroHIyyZwUI9AClR22Hgegvq/72LEW5HJxMTNyGgpQgAJVKfDgg0k4jk009VoUySOAfAeKFwCEi3tmrc9QYoG55N44l1uvkCuivOvYlPtwtlLePcUGkLk1xP8oQAEKUIACFKAABcopEK4sDs8j94h6FeixZYeXtaasz1Begcu2uCdV8VWo/CnE/1lzuj2cHNpoBgpQYJECNTV5FqkOh+gaETloBQuNH9ZjqEKBBoj2qegWD7cZ6Zm+7snJhiosB7NMAQpQYFECl7LZiXyS+YGo+y5EvmszP2dxwiLDygikoegUr71etGdytq1t00BTRZzfsQFkZVY4U6UABShQ5wIsPgUoQIH5BazWvUEQ99lB8gZA2gFkLPLY1BDKE2QWkBEInrfGj2/DydcRJU9d+L37X3shl5sGOwpQoH4Fcrl47i4B9X0CDCDcPQBU1KMs6nflLKnk4W4PW3/SZ9v8ASTRDkvFPtv/DBSgAAVKIlChieRys5c+85mRAgrh7o8/s/1ZaAQZttwWoHYEbAMMJRWILLUGhXQArl/zsm50tD1r41Y98CRz1VcBM0ABClCAAhSgAAXqTyBulCYv0WaBbga0uf4EVr3EExB93k4EH1GHP4Xz326YxMVVz1W1Z4D5p0ANCMzdHRAV1nlgs20nQuyzYvGOAUOo8tABlWs85KCXfEeVl4XZpwAFKFC0QOzTwxIVvqGiD9t5xys24xREEuszrICAiDaLYHM414uapCLeHcYGkBVY0UySAhQAaEABClCAAhSYT0C8NDnxV9rB8ZUCVMSB8Xz5rZnvFOFkb9JO/l5Tj0ch+Iaqf3L4d+97NTwruWbKyYJQgALLEJhsgdcdUDcASGj8CHcLhLsIwK6qBaxCSufe6YLI9bfd9RsdyA2lq7pEzHzFCDAjFKhkgQvPPz/ZHF96EeKfsnw+qdBwR8iEDTOsiIA0QmSTODvXs3O+FVnEIhNlA8giwTg5BShAAQpQgAIUoMDyBUTRpIqNUNloqTVarIVQ+WUQzFgmw63/T6vI/ywU3MOpy7MXbBwDBShAgTkBL6kO73ANxCLAOwXmVGrivzeezQ5sQIL3sR5aAAAQAElEQVSdcJkr26a7eQFCTaxaFoICFJhX4MEH/QunJvJJvvA61H/dzj++oUA4Hp53Nn65VAG1fYtusnONjWLnfEtNpZTzsQGklJpM6y0CHKQABShAAQpQgALvITA0FPUfPdqgXttFsA5Oe2yq8P4P6zGsmIBacxNQsPRHFDhl/W9LKv7upWuvfeH8H/wBr4AzEAYK1L1Abig9d1dA5PqtcmiXAFvMhI8oNIQaCW88m13RC+jeOHG7BZk2qNqqXm4JOT8FKECBihZQPPhgIoV4JEH0hMA/brk9Y3HcYsEiQ2kFspZcr+1f+hS+besXj2SQyzkbt2phVRe+aqXmgilAAQpQgAIUoMBKCDDNBQX6+/vTk6lCl3eyRhWdUITKNT5aZUG5ZU4gc885nrHGj5et4ut/QNyf5AvudQwNeYjY6GWmz9kpQIGqFwh3A6Rc5kok2Gk14husQJ0W+YgkQ6ilYOu2QwQHbF9wTYyoyyoFnVVS2ehaKiXLQgEKUODdAqOTkxOY8S8ict+3w98f2BSvW5y2yFBagZQl12axywu6xy5m2rZ2DodxNmp1woo1gKxOcbhUClCAAhSgAAUoQIFKFhjLZLKJS/cKfB8ELZbXULnGY1KDWOEwYa0cz5v5487JI0mm8PTYpuHLsLO/FV4uk6cABapDwOrEM22auN1WG77XmkV7LdvhxefhrgEbnD/w2yoSEDRCsNFaPLar9Zu+/e0eHD+eqaISMKsUoAAFlibwwAP50fvvH5VC8ort507ZsfEzltCYRYbSCoRzO9uvSJtovHZ2KukdfrUx3BVS2qUsIrWQoUVMzkkpQAEKUIACFJhHgF9RgAILCMQzM42xxwYoNohq4wKT8+tSCSguiOIh9e5E3uuLo+smJ/BaX1Kq5JkOBShQ1QKCoSEXJ+i0SvGDVjl+wCqFOqq6RMz8fAKx7YObPbBOVQdSUX5n88xwuCBhvnn4HQUoQIGaEYh8agRevuNUv2OFGrG41MD55hWQRoVeETvZEEUzq3rexwaQeVcUv6QABShAAQpQgAIUKKWAy6ABzveLSD/EhauLS5k803qHgFVizipkGA7Pqcgj4vS7UbZwAR95II9czuq/3jEDP1JgSQKcqaoFch/ONG3r69ZINlrjx9xdAdZf1YqKqvas/MyHeqC0CLotq3sjdQNZpDpsnxDGWxuYjWWgAAUoUMMC0eXL476A01bEp2x/96r1L1nMW2QoqYA2iOh6VemPvKzqeV/YwZW0aEyMAhSgQF0LsPAUoAAFKDCvQEGtAUTdeijW24SreiBsy6+DIOG2/mfU43GV5ClkZl+5eGZmqg4KziJSgAJFCjTPtLSk1O1UyB4F1tn2udlmjS0y1LSAtFlrx1W2zvd7uK7dQGyNIDaqpgvNwlGgtAJMrSoFzoyMzGTHx4d9LC9B5FkrxEsWJy0ylFYgnOuth5O+fDgHLG3ai0rNLWpqTkwBClCAAhSgAAUoQIGlCYRHrESi0gTx6yyJtYBmrc+wMgLh7o681WRdsGiNH/IIvH/5Yu5Ll/HAA/lSL5LpUYACVSkgVuHtGqJse+Rlj5Vgr22Xe6zPdzMZQh2EBivjehHZ4lQ3nxkbW9cHcL9sKAwUoECNCzz4YHLmgQcmo0TP2fHxU1baZ4C5i4bArqQCWSjW+cT3ibjGcMxhqdupif1f5sAGkDKDc3E1L8ACUoACFKAABSjwXgJDQ27TQFNKnDYLpAeCLpssY5FhZQQSM56C6hlrcPpGDP/tuKFwcWUWxVQpQIGqFMjlJFz1nyTarYKrBbgKkDawqw8B1cgKGvbDa7zK1XEs+2YnJ9ttHEPxApySAhSoYoFICpdE8ISKfBfQ8BisKi5NRWY9a7nqFZG1Amk6eOZMZI0gYuPKHtgAUnZyLpACFKAABShAAQrUmsDC5QmNHxMTje3q0GkV86GCrdHmiiwyrIzApCpehOhTmsjTbROFl89jzeTKLIqpUoAC1SgQrvYPV/07LWwW6FYrAx9NaAh1E6xGysoaW+wU8fsUujeRfJdVTsXWeL4qFVSWFwYKUIACZRNwmZmJxCfPO+9PQ3HOFjxhsWCRoTQCYR/TYscYHeq185muVKslG8ZZr7yBDSCl9mZ6FKAABShAAQpQgALvEhhFexap9Fqo9FnFfKNNEI5DWcFiECsRVBDu9vi2eX8zSbuzp7u68lappSuxLKZJAQpUp8Ds7GhbnNa9HhLu/FhjpchYxTcbpg2i6FATE2obILtVdJ+LZE335GQDjh/n7wDsKECBWhc4s3tkpqFh+oLAvQLgZTtQPmv9GYsMpREI53qiikaIrkv59NpODIe7QkqT+iJSCSeei5ick1KAAhSgAAUoQIF3C3AMBRYSSE2ksomfu/2516YNzx0PB8Q2yFBigXDV2oQoXhPB40kaT0hcGLHGD2/LsfM6+5+BAhSobwG1JtJcLk4Qd6lir4jsM5BOizHsg/UZ6ksgo9BegW6yfcdWxWx/5/BwY30RsLQUoEBdCnzwweRM7oHJxOGCbQd/YNvAF80h3AViPYb5BBbxnVjjR4M6XSuRrE0hwwaQReBxUgpQgAIUoAAFKECBKhLIp31GVNaoR6+CL1ldwVUXrlo7D8ULqvp9RP750XWTEyu4PCZNgXoWqM6yHz8ehav8HXyvhsYP1QErSJtFhvoUEAEiQLq8x37R6GptFL4LBOwoQIG6EXA6BpGn4fB9CMbqptxlKqiqZKGyVrxfOzs1ywaQMrlzMRSgAAUoUHIBJkgBClBgfoE4X8h60V5YFCAz/9T8dhkC44CctpO3J8Xry6O5+0fxkQfyYEcBClDgTYFwdX+4yl8UW0X9lQrpta+4XTaEOg22W4ZTRWj0GNBI90aS6tl65EgGuRyfGgJ2FKDAuwVqa0ySpMcTO35Wj9PwuATVxKLWVilXrzQiyAi014vrjVzMBpDVWxVcMgUoQAEKUIACFKDASgoUJMpKuPJHda0tZ1UOfG259RBGIP476uQ7TlMj9VDgVS0jF06BahRoTbWJxFepytWAdAkQARCwq2sB+wG0WNxuCLuhvm+8Ga1bh4dT9pmBAhSgQE0LXMpmJ7ykX7BzleesoCO2Rwx3VIfHx9pHhmULKMK53xpRrEm8rsoFF27ZhWACFKAABQAQgQIUoAAFKPC+AgqJnMuKYA1Eemy6VTnwteXWcgjv/hgH9HV4eSrx/lmnylv4a3mNs2wUWKxALufCVf1u1vcodK/FAX3jqv9QL2B134tNkNPXlIAgDUG3qG60fcmOvLpN5+K4qabKyMKUTIAJUaCmBHK5/Njp06O2X3wdomesbBdsexgaQWyQYdkCEu4AsXNAlTVOXGgMKfsxh1t2IZgABShAAQpQgAIUoAAF3k/AGj/w4JBLtNBgg102WRcUtdIAYsWpmDBtOXkdkBfE6YvZQnT2bHMzT9zAjgIU+KFAuJp/Mj3TArg+q+DeLcB2EWn+4ffs172A/SSs6k/QCchB0ehAQwbhsVhgRwEKUKDGBRQPPuhtCzgmkHAXSIh8h17pVnpaBd3WqNSdKBowNBTaI6R0yS+cUljgwlNxijoRkHDrc4NAWpLYd7bcfXdX8ZHT1ppVCq7DToyaYZVUAnBbseStgJqdj1Uk0iiSJSfDGSlAAQpUq8BHDsedT65tkkis0k0t2kGvIBxzgF1JBcLdH+Fk7RmFO3v23nsnkMsVSroEJkYBClS1wPmmpsbZVMtGO7LfLg5XWGG67XifDdIGwfDnAgKVVkB2qWBPXmVt3+HDjVZZ9Y79NthRgAIUqDUB9aIT6vV52w6+AAgbQFCyLoaiyRqYWgVJS09PT4Odp5R1v2IVcyUrDBOqegFNA9IBceud91tSbmYHY/0aJMBm+y30QsIBMPjsVyy5C9vZjLV8ZNT7sm7gl5xjzkgBChQvwCkXFOhtbU0n49rlEgnPmQ8VbbZJXHA2TrB4gcsKPOEFT4gklxY/O+egAAVqXSCLmQ4kOGjlPKiKLuuH41Rukw2C4W0CTbY/2WhjtjvoFdPNzV19HR1h/22jGChAAQrUrkBWkgmJ8IIIrAEEbABBybpwrGG7FM06uI4km+3oO3PG6qBLlv6CCYUDngUnKmYCTlMTAo2wAxyL+1TkRvEyyFi/BoBcD2CnAL3Wz1pkWJKAxEC46hktsYRhsKPAggJ20ulUNeV8nIm9b+g/epSxDg3Cc9qRy1X9sdp0HKdTmVSXCroVq/PSuwX/6Kp7Am/Zn7Hjt2HzfcZBTqOQHrdxDBSgAAXeEBgaisKxRF60V53uAWQ3FG0A7FAfS+o4Uw0LCFL2ywiPvuqHyE4XY2vS2spHpdXwKmfRKECBNwSSTDIlilft4PplGxPepVeAnZjbMMPyBUQVGTtf6YpT6JxsbGQDyPJNmcISBVptvt0WBy3+vP2Rf4hR69bAzoZ+Foob7Lew2WKTRYalCYSNeicEnV5cGF5aKpyrUgVWJF/29xeJ10Y4bfUiHZOpVBdjfRlMNdpBYVe6JTyvfUV+ZGVMNJ21Uwl1Pfa7DpFXkJbePm+NH5chclbC+z+S6NULjY1TpV8MU6QABapVoL+/Pz2ZKnRFXjbAYbtVPmyysjRZZKDAfAIdHnINIhxMXL5jvgn5HQUoQIFaEDiPNdPqU2dV5TUVhDuqZyCSvKVsHFyGgAgy4tCdROjOtMdlrR9zy8g3Z609gVApESonwgHxTiveHkbUsYHusAqVfvsNhIPdsm6YbJk1ExSIbMeZtcakBuUjsGpmvZahIM1wbisSuVakcLNzySHG+jKQAg7NzOpVY12ZcIVuGX5yK7eI/JjPuES71KPLTia4Pyk1tWBKIWeg+mLk9NyFe+4ZQ47v/ig1M9N7pwA/V5NAIVtodhpvUdVdUPRD0G4xBXYUmF+gRRAazGQ3XGpd97FjLbZ/ieefhd9SgAIUqGKBXC650Ng4IaojojhvJblocdYiQykEVNJQ1+k8OvOT5b1AmA0gpViBTIMCFKhfgWJLbnvQYifldBQwgR6rzDwE0V+0BrSPKHCEsZ4M/BFb7x+zSqqf99N+vf0eqjqkUj5lv+d2QNpEhBVuKHk35kSftlSfEZcKt+rbIAMFKECBHwkUkOqAk4MqEt7/ES5u+tGXHKLA+wtkAV1n+/DN3vnNSM/0dU9ONrz/5PyGAnUgwCLWuoBaQ6+qaHj/x8u2DXzF4lStF7ps5ZPwiEVtV0F7yuXLemGcK1shuSAKUIACFKAABYoVCI+lCHfj7bUZrLJCr7cDL0bUiYPiOkCuhcdOTTQ8nhLV3HmfSkFcu0A7rBKlrAe61exWZN7VGsrG7CztWfX+WfjZsr37o8j8cTIKUGA1BXK5eO6qfavEVmAAcNstOy0WGShQjEC426PZJrRGEPv9aIq/H8NgoAAFal5AY4E1eugZK2mINmxDDMsXsAYQUe1Q+I4k9qnlJ1h8Cq74STklBSjwHgIcRQEKUIACFCitgNhhobV4yqqdXgAAEABJREFUwXrinNVZlTb5cqeWSCGtkHDFcQd4B0gp+dUS8xYv2wH96VQ6dVpmU2wAMRAGClDgDYG5q/ULhXU+wWbbp4TYZ980WGSgwGIEOgQ46L1e46Xu3wWyGDdOSwEKVKlA4gvT6vV1qLwOyDTYlUZANa2Cdti5YZJ3Zb0wzs6XwI4CFKAABShAAQpQoMIE1BpC8hWWpx9lp/ihSCQd7v6QuYNdLeuBbvG5rMopCxCMmesF8z3j48nzZ5ubZ6qyJMw0BSiwMgLxbDMibIfIbsCts4W0WAxX9VuPgQJFCzRbJeAWm3qn/Y7623OfaMcfHi7rlbu2bAYKUIACZRPIR81TEHcG4T17ABtAUKpO0rY/6YCiPYq0rPsRNoAsdx1yfgpQgAIUoAAFKECB9xZQFS+JNXr4NoW02URlPdC15dVymLaTh9etgK8mEUbPY800PvWpxD4zUIACFJgT8Bp1eKcHBAiP0+yYG8n/lidQn3Pbfly7RLFBnO7AtLuy/bXG8LjW+tRgqSlAgZoXaMlkphSpVwB9BYLJmi9w+QoYzgXnzgt9wdm+xXTLtGw2gJQJmouhAAUoQAEK1JIAy0KBBQVyOYcHPhI7jTNwYhUl2mjzRBYZSiMwCcWr6u3ELK9jyOUKEKueKk3aTIUCFKhmgcOHU+2f+EQ71PdbMXZBdItV4oR3OdhHBgosWiDsuxsU2qvAHoHsRj4KFzXIolPiDBSgAAWqQOAMMBs3NFx0DhfgMWHH3OHGfF8FWV+xLJYo4XAXarPtPFrCUwIwNBTaJexjiVKfJ5mwoHm+5lcUoAAFKEABClCAAhRYkoDr/kF7VsSHho+spZC2yGNPQyhN0Cmr0HwJkJeSVMQr08COAmURqIqFtDc2NiHjNorHdhG5wjLdbZU3GeszUGDJAlZD1SFeDwr8QSTaaQ3vNgohLjlNzkgBClCgIgU+9ankfHj0lZdx28pdtjyGRpDE+gzLE3B2PJI104ZEfHbTQFPqzUaQ5aVaxNw8CS0CiZNQgAIUoMA7BfiZAhSgwPwCm/BCLDreJIomO9ANFW/O5mBFiSGUJsikOLwsEV7OzIg1hpQmVaZCAQpUv4Brci0Ct0tF9iiwFpBGiG0twI4CSxew31KTitto+/TtkZeNzePj3ThyJFzcsPREOScFKFAlAnWWTbEzmFyu4AVTULloJzAjEMzWmcJKFNfOB9XOETUr4hpHphsaMIBwl+FKLOttadqC3/aZHyhAAQpQgAIUoAAFKLBsgQk0xkDckihaIbBh+3/ZqTKBPxcQTHrgJfH6sm+e5B0gfw6zwgNMngJVIKDqOsJV+lZhc9Ai3/1RBeusGrJovyXbl6s1rsk6QAdSkuxoSadbqiHvzCMFKECBpQh49dMQPacWoZhZShqc5x0CYq1LIil4bXWaaulDh+1b3jHNCnx0K5Amk6QABepAgEWkAAUoQAEKzCcwO60phQsVIy2qCC+8m29yfle8gFdgFh5jzuNcflovnD9T4AlZ8X6ckgK1K5DLpVvu/s0uqL9CoDtsW7HJCttokYECpRBw1giShqBHI9kTRW4gm/LtULXRpUieaVSyAPNGgXoUiNTP2hbugu1PL9i2j8fbpfoRvHFuaA3qUcs0MmwAKZUr06EABShAAQpQgAIUKK9Ag8QxIoS7P1qtZiQu79JXbGmrnrCdgBUAGbOTsFF4XB6dnJxAX18CdhSgQN0LtMycb0klmW3wshtO1okgNEKn6h6GAKUVELSJ6lVe9WovUdfg8eMRG0FKS8zUKECByhDIp1OzgI6IuIsQ2HBl5KsGchGbZyuctuZnfFmOU3gHSA38alanCFwqBShAAQpQgAIUeH+BgkQxNA7v/2gCJAa7kghYY9KMxQsqOIfIjeOBB/LI5XxJEmciFKBA9QqoSkOhsd0aPvY40b1WkB6LGYs85zcEhuUKvGV+RaN96heRLU79pifyl3r7b7sta+MYKEABCtSUQKzJrMCNWCPIKBR5sCuVQDg3bEISNc9dNFeqVOdJhwdD8+DwKwpQgAIUoAAFKPA2AX4oWsAX0pEX3yiijVANB7lFz8sJ5xWYsm9ftZOwV+dezGgfGChAgToXsMaPwePHoyRd6LJt7gHT2G/biA7rMxQroKq2r9JiJ6/r6VQjK3+DVQj2Wuv7Xk0wMNvgW20cAwUoQIGaEohnojxURkUxivAIWvuPoQQCdm5oe90msXNFX8iEfUoJEp0/iSU3gMyfLL+lAAUoQAEKUIACFKhnAZ9KIjtZaICiATJXWVLPHKUs+0y4+8MJzqXCixlLmTLTogAFqlIgXH3/PUyucQVsskr8bRBsAGzba/+VKtRkOm80eoRHCIbHCr4MkVesnJMWGeYTEBH7OrbYZb+3fdbfmxSkE0NDoRIrfGejGChAAQpUv8B0PJEXVxj1glFrIc9Xf4kqowQqEsGhwUcWU4Ww71jxjLkVXwIXQAEKUIACFKgdAZaEAhQoUiCT+EjswFacawDsIBfsSiIgmJW5ZxHrSD4SnoiVBJWJUKC6BfJtUYvOFnapcwNW+7wGOtf4UZYKheqWg4cgvNT2NVH3NbP7BqAXq7xM5cx+G0T2CtxViUQ9mwYGUtYIwjomsKMABWpFIFtoms3PFkZEcdH2EbO1Uq7VLodZOlHJOi9Zb+eM5cgPd07lUOYyKEABClCAAhSgQJ0JJCIxVBpV1RpAwIq4Uq1/VTv50mGrtRtOpVyouCtVykyHAvMI8KsKFRDkci6ZzHdoontse7tXIV2W15RFnusbwrzByZSIvGbTPOWBb6jKI4CcBeYaRWyUDTHMJxD27+sUutmp3zIyMbG+p6cnjJtvHn5HAQpQoGoEzjY3532q5bICYxbtGBxh32CDVVOESs3onz8pIJ2kynKeyIOiSv0pMF8UoEBlCjBXFKAABShQlIAmPlJBAwThZallObAtKmNVPpEqrNFDznsk52enIhuu8gIx+xSgwNIFcjnZOjycSiLpFuAqUYTHEbUtPcE6m1Nx2bap37NSfx1OviVOw/ArgF62cXmLDPML2M8OKfuvRyPZH0XJ1Ulz1D7/LPyWAlUmwOzWt8Du3UlLJjOlKpO2j521lo/w2ETr1TfL8ksvc+eJ4WkBPk6i5ae3cApsAFnYiFNQgAIUoAAFKEABCixSwMdxOJhtEJUGqxwJw4tMgZO/h4CKYMZ7XJSCv9g0OxuuRHuPyUo/iilSgAKVJ9A7Pt5woalpnUO02SrwN6voOrxx113lZbaScqQaKq8KlqVhi99T6KOx5J9LJHnJhp+ByPMQTNh3DPML2O4doU6p3f7bY5Pu9ZLqwuHDqXBnkn1moAAFKFDdAkNDfjswG0U6rYIZ2+jlYTuK6i5UJeReI8tFg3ptDBfN2fCKB9tPrfgyuAAK1JIAy0IBClCAAhSgQBEC4WB27qAWaFBIOMgtYi5OMo+A2ndWayczgBuJGrtGX2lr4xXKhsJAgXoVSJxri2V2n20YroIivPsjYxY8xzeEeYNIAui0NXKcm7vrwxeeTE+5yyLRCCB/BtVHANiw/c9QjEArFDshOuBEezs6Ohpx5kyt7PeLKT+noQAFalVARE986lNJotGsAFNWzBkIbB9iQwzLENAY0EbbbzT68NjkZaRU7Kw8OCpWitNRgAIUoAAFKECBuhVYfMFj7yM7UWiwg9sQWRGyeMJ3zhGeOTwrgimDnTi/e/cU7ITsnRPxMwUoUAcCquHdH3Ei+S5V7BXoXit1J8Qam0Vs02ufGOYTmILIKwp9zipeXljb+Po5a1Ce8RN+zCu+bzOeskaQc9afssiKLkOYN6hmrIW+R1Q22o9vq2C2v7MvY/v+eefilxSgAAWqQ8AaQRxmC1ZZH/YJIXK/sNw1p3a8AjQIJJuClKVtoiwLWa5LRc3PzFCAAhSgAAUoQAEKLCigUbi1WbNWORcqQdgAsqDY/BNY5VJilpPwOpFIIY+hIW8VeDZ6/vn4LQUoUIMCx49HPUDWqayxjYA1fshuK2WrRYZiBASjCvmuKB6LpDD8JAYKyOV0dHJyAjP+RVX/rEJegeAiAD5qcCFTsU5tny/oVJGrnejVOiV8FwjYUYACtSIgGhcEMgFoiGwAWe6KdXOPT8yqSNZHPlpucsXMzwaQYpQ4DQUoQAEKUKDOBVh8CixaQOYObDMiSANzw9ZjWKqAAAWrjBu3OOESyUOs6m6piXE+ClCgqgW6Jycb/MxYvzjZItBNCu21AoXHX1mPYR4Bb9/l1euwwD+RRO57U4mOWuNHGK944IH86P33X9Io9aptY5+2RufnFXwXiJktHMR2SqrtUAwoZG8kqR4cOZIxW7fwzJyCAhSgQGULiEsSVZ0UyKTtHwqVndvS5G5FU1FECmRsn5Exz7LsJ8qykBVFY+IUoAAFKEABClCAAhUnoLCqOZEUoGwAKc3aKQgwDrgxUeWJV2lMmQoFFhKoyO99qtAu3l+t8PsB6RIgAiBgt5BAuGp30om8bpUupwop+f74Olx+x0zqJBkxzEdN9BGB8F0g7wB6v49m1Wyu2+373Yn6vpaudAuGh+04wMYwUIACFKhigQLigu0TJhTWKK4a9iVVXJqKyLoTWAOIRfW8A6Qi1ggzQQEKUIACQYCRAhSgwCIFvBM7SYgBZ1FkkXNz8ncKKArWmDQWYuIk/86v+ZkCFKgDgVzOIZdLRwm6VWSPbWMHVBEeNRQubOR2Fgt2kzbFy2b2A0Hy0jiaL+DjX3rXI640VRizCpmnzfdJhZ61eSYs2jbY/meYTyAj0C4Vt0HEbc/k/aa2pqbG+WbgdxSgQKUKMF9vFZAZ9ZrINFQtChtA3oqzhGE7YAkNIGnzzCgkHMMsIZXFzVKWhSwuS5yaAhSgAAUoQAEKUKDaBd48mA1XfloDiPKYc7krVJCHyridKIw75R0gy+Usen5OSIHKEojbpqebCk7WArrbKhC2i6C5srJY0bkZheIxEf9YhGjEGpMUBmnxbeHimZkpNBRettqZ02b8ghmfswlmLDIsJCDWqXYa60Ek7kAWMx0LzcLvKUABClS6gO0LvMVZhQv7Al/p+a30/NnO11lMQ5CyvitHfsuykHIUhMugAAVWVoCpU4ACFKAABRYl4Pybd4CoNYDY4e2iZubE7xaQBCKTIpiSyCXv/p5jKECBWhdox2ijuOmN1gi6DZArVNFtjaIZsFtIwFsFS7jT4wIE3/PqnpyU7CWbyUbb/+8MDzyQv5j70mUU/Bn76vuq8gPrj1tkKEZA0epUdqnonrxob//Row0YGoqKmZXTVI4Ac0IBCvxIQNLq1cmsiOZtP8IGkB/RLHXI2pMQ2044ho/C8FLTKXo+NoAUTcUJKUABClCAAhSgAAWKFBAtwI4z9Y0DW9ipAqqyq6RM28mWzqq6WVG14UrKGvNCAQqURWAa7VaxvB+qB1TQKYCDiJRl2VW8EKtgKQAypqqvm933Z13m2bHx8QUbNCTGqKh/zLjb+/0AABAASURBVOZ/FJBRsCtWoEmhm2zi7ZGXDZOpQld/f3/aPjNQgAIUqEoBUfUCn1cRa0wXHocvfy06SyK2Y5gYzmjtw0qHsMCVXgbTrwkBFoICFKAABShAAQoULxBHdooAq5wDwlWfUvycnPK9BdQrMGunCDN25sUTr/dG4lgK1KZALue2fvFIxiqT18DLHigGbKPaZhUH1qvNIpeyVAKZsMqrFyHumUTkpfFMZhhfeve7P961zEJ6HHn3LLx/CvCvARoaTawx5V1T1uCIZRRJkIKg3X6n/bbf2hlJenMhW+Cj2sCOAhSoVoFw7O1V8taInrd9AY/Dl7siVcOTAiJRiWLvZLnJFTM/G0CKUeI0FKAABShAAQrUpwBLvRQBQS4nVukRjjPDEW04qA1xKWlxnh8JhGeKzTjvZwTKE68fuXCIAjUvsLVzODV2MdOGyPVBsBNONlvlMiuUi1zz1vgxajuhR63/CCK5aPso20WZ4ALzX2hsnEIcv+acPm9TP2+Th0aQaeszFCfQoSIHVXCwgBTfBVKcGaeiAAUqUaAQbv7weduXWAOI7REqMY/VlCexTjWCRa20O0CqyZF5pQAFKEABClCAAhRYRYFTpwRzV/OInSdYdd0qZqVWFm21dV5FZ8VZVO9rpVwsBwUosLDAuYtxU2EGV0J1h21UN1jVS6fNtaKPFLL0ayEkgEzb9vO8V3xPpPCUJpOXARO0/xYMuVzhwj33jMHra7Y3e8rSeRaQMbArVqAFKjvsdzsgXtb25D7abI1PcbEzczoKUIAClSIgmYwXdQVVTdQ2apWSr6rOh4hArIlcLZahIOHKvDIshougAAUoQAEKVKUAM00BClCgIgQE8AKZtaaPvCjvAKmIlcJMUKBMAtlC3GH1LQcFOAgor6Qv2l3y5nUJgldV5Ok88s9dyl6YKHr2NyeMfGpEvTwiikdsPfBdIG+6FNFrsMqtPms42uydv1IKTb09OJctYj5OQgEKUGC1BN5zuVKIbTciCcSi2t7gPafiyEoWYANIJa8d5o0CFKAABShAAQpQgAJzAmp1SJqIk0RSsQ3PjeR/FFghASZbEQJ//MdRXy7XmE+wFqJ77A9/FyAtYFecgOqkNYC8AMWzSAqvXvrMPx5B7sHZ4mb+0VRRc/N4kpLT1gD1FMS9ammGu0isceVH03DoPQXC3R4tEKyDyi7N57djoomPbntPKo6kAAUqW2DKNv1eEf6J/V/ZmWXu3kOADSDvgcJRFKAABf5cgAMUoAAFKECBShKQ0BBSSRliXihAgZUS6Hvyycxkfqwn8oWNUNlmy9lgsdEiQzECDiM22aMe+qhkojBsHxcfzuzePdOYajmfwL0E+NOWwsuAWm2YDTEUI9BhXge9uANe8jZczCychgKrJMDFUoACNSnABpCaXK0sFAUoQAEKUIACFKBAbQmICuAFzuqPUooV7pg8BSiw+gLJ+HhzlNet9ge/C+rXW47aLKYsMswnoEjs60kozsLjlEKe8hN+6e/u+OAHkzO53GQs/nVL9xQg3wdcuAsE7IoSCHd9bLUpdyF2fZ25XCsOH+bv2EAYKECBKhIQZ7sT0SrKMbP6FgE2gLwFg4MUeA8BjqIABShAAQpQgAIVICDqVZKkYNV58SxPvipgjTALFFhpgcTlO6y+5YCKHIBI+0ovr2bSF8xYWYZV5SV1eAYz/sXRyclFv/vD0nhbmJbsiEbyiK2LRwDlu0DepjPvhwwgPQJsFHVbMTW1obOvrwGV2TFXFKAABd4lIHGsSTgSB7wIG0HeBVQFI9gAUgUriVmkAAUoQAEKUIAC5RXg0ihAAQpQYNUEcrm4+9ixFrjUOhW3SyDh8Vctq5af6ltwaOx4DqJPQ/Hq6P33j+KBB/LLLUZXJjPh1D+vqk8r8IqlFx6rteh3ith89RbCu0CazGytQgcg+Z2YHG6tNwSWlwIUoAAFVk+ADSAL2fN7ClCAAhSgAAUoQAEKrLqAVYOKRlEMh0JaVj07zAAFKLBiAt2Tkw2ICus8/GaobgZ0nS0sa5GhGAHVUWukeEy8PCazWNydGnj/7oVTp/LN6fYREWeNH2qNK/q8TR0aW6zHsJCANYC023o5IMB+jTO8o2khMH5PAQpUjIAWChKJC7d+ONuO2WasYrLGjBQpwAaQIqE4GQUoQAEKUKCeBFhWClCg0gT0jZMueKepPE+8Km31MD8UKKVAPNtsyW23ho/d1g+NH+FzuIrePjLMI1Cw7yZU5HXbYj6pEZ7RtsLS3/1hib0tPPhg8kIuN12IcM7Wzfcg8qR9H94FYnX7NsQwr4DtuJotbjasneKT/ra77upALpeedyZ+SQEKUKBSBNQLVG0zVikZKm0+aj01NoDU+hpm+ShAAQpQgAIUoAAFakdAhSdetbM2WZLKE6iIHHmNOrzioP2xH7QM8Up5QygyzFhL8TmLLzrvfoDM7CsXz8xMFTlv8ZMVJkYTh0cU+ojNdNGi1ekjRBtkmEcgZd91WA1ivzUe7Uwhv7lterrJxjFQgAIUoAAFVlSADSArysvEKUABClSrAPNNAQpQgAKVJWANHyKxikaaL1i9aGXljrmhAAVKIHD4cKrjzjvbIFgPkZ2AbAHQbJGhOIFxdTgNJ08B/szF3Jcul+LdH+9c9KVs74TX/IvWHv2sffeSxQsW+S4QQ1ggRPZ9VkTWWEXUHhXsligf3gXCfZrBMFBgdQW49PkEtJCytnVxtu1yTsFt1nxYxX+nxU+6/Clt3S0/EaZAAQpQgAIUoAAFKEABCqycgJ0hhGcOp5xGKRXhMfxKUTNdCqyiQEdHRyOS6Y3i/TZRvcKy0gVFxvoMRQloeN/Ho07wqGtMjRQ1y9ImKoxlesYildeg+pQCz1os3aO2lpanqplLVdrNa78q9iPRTuRyoTIxxKopAzNKAQrUmUAqsd2ypmzblVIBj8Ox7M4o7QhHRSEWl53cwglwpS1sxCkoUJcCLDQFKEABClBgyQIDAwrnFVYzZGlY3/5nWJaA1QxZnZ6kFZpRCRegLSs5zkwBClSggMT5VomjHYAbsGqBXstiIwThqnmwm1egYPubcZvCGiTwFPL508BE+GyjViDkct4q7WcTzZ8X4AlATln1zSUA3qJaZJhHwPZjTaqyUaDbYsGG5pnhLhw5kp5nFn5VBgEuggIUeH+BDOzg21kDiCA8ys82/e8/Lb8pWkDh5vabRc+wnAnZALIcPc5LAQpQgAIUoAAFKPBOAbWKIbUzA29fzLWCWL9aKoQsqxUbnCFmPEIjCO8Aqdi1xIxRYKkCViOs6jpE9IAlsR8ifPeHQRQXdNqmC40fzwv8C2gqvHYea8I4G71yQRp01AOPi+pjtpRhBRLrW8/+Z3hfAQFiQFtsgnXqZXfap7a1NDfzUW8GwkABClSmgMaxKKLYYW775Sozl1WVK7WdpYeKig+nOCufd660lTeu0iUw2xSgAAUoQAEKUGDpAoVwpzjgLQVWCBlCCUJklWwZO0XIpAEew5cAlElQoGIEcrl0y29/rBPq++3PezugV1rky6GLXkEyppBnRfAUvL52PvflcWuILxQ9+xInnHvBekPhZY3ktApetGqc85bUjMUqDGXNshPAdmXosd/5Xucw0FAYb4etxLLmggujAAUoUKSAzsBZjX0qRMD2NmC3TAHbbSJRaKEw99SAZaZWxOw8eSoCiZNQgAIUoAAFKFAnAixmqQRU4tD4IQWr5GADSGlUnZ0pZMRpRr2PSpMkU6EABSpBoPXSpea0xptte7nTKoStEQTh7o/wmA2wK0pg1OweVeBRFyO8BwRl6fr6ktAIopCzUP2erbunrBKf7wIpHr/d6hGvVtUDSeQ68eCQMz9blcUnwCkpQAEKlENA40Ss5Ta2po/Ylse6dENYZggXyc2Kat72nWF4mcktPPv7rrSFZ+UUFKAABShAAQpQgAIUeB8BH+rrEa7ADVHfZyqOLl4gErgG77XRRzEbQMCOArUj4DLaCo12idc9VpG+xkqWtVjWv3NbXjWGPASXrfIkPP7q+4VC9AOZTY2XrSC5nMcDD+SdJMNWKfaEijWCiIzY8kNljlqfYX6BRlt3GwC3VRFt6n5s/ZpNx3OZ+WfhtxSgAAXKL6CJj1R9RhVhG8W69GWuAttBqnV5QGYFsUcZOq60MiBzERSgAAUoUDUCzCgFKFAiAYF6aGgAkXBwW5YD2xJlvTKTsbMDqyhqgbhmFQlXn1VmPpkrClBgcQKqkoLrEGB/iFBpX1wCdTy1YAqKV22b+ANrc3/RWo3OnW1uLvsjqOKZaLSAzOMCecwaQS4owr7PclbHq6aooqtGNl2DAGusYmqvFtzuqfHxVhvHQAEKUKBcAkUtx/u5u68bVJBVRdh2FTUfJ3pvAdvuexGZNU9rAAlPDXjv6Uo51vYzpUyOaVGAAhSgAAUoQAEKUMAEnFcRWOPH3K3NVh9k4xiWLqBI2cwtAt8SoRDbMAMFSijApFZF4MiRTPNvf7xbBRsgsk2dXAFB46rkpRoXqgh3ezxjWX8yjuLXz95770Q53v1hy3tbOPvii9Md2eyZROU5UTxv+77XrMF6+m0T8cO7BUSsDgyxQrvsIGGPxb2FlHZiaChULobv3j0Px1CAAhRYBQGN4sgaPhpsG99oW66wjVqFXNTUIhMrzYxAZ6HqbXjFAxtAVpyYC6AABapKgJmlAAUoQIGSCNgBrbfKjFlLzBpBynNljy2rlkNsFWrNgDQr7wABOwrUgkBLOt2SQrTdKlUGVHUdFPY3jrgWylamMoyY2yORl0eiZLp87/54Z+EefNC/cOpUPtLkvAoet/X4BOBWLz/vzF/Ff9Y227/theg+7/PdmwaaUtYI4io+28xgbQiwFBQoQiD2PhKRRggabHI2gBjCMoOHyoyqTAvABpBlYnJ2ClCAAhSgAAUoQIFVEhDn5q7ssUaQGctCWQ5sbTm1HOxkS5rsxKvZF1wauVyoHLJzhtIUmalQgAJlFrCz/oYG1xZpNGDbSav8RbflIG0x/G1bj2EegdCwfsm+f9VqpJ5OdPa5eDoOd4PYqFUJigcfTJymRiBijR+wqBctJwWo2uq1IYZ5BCQLyDoRXOnUXTk63b62d+NGGwd2FKAABSpCQKMoskbaRtugN1qGIosMyxEQJCI6LSLTb54zLie1oublwVVRTJyojgRYVApQgAIUoAAFSiEwq9boYQe1wLQlFxpDrMewDIFwVXiTVaY1O9UMzpyJrBGEDSDLAOWsFFg1AVXB8eNRooXw6J/9orgaAN/9gaK7Sas0eRGQ04ni5cZ8PPzKK6+EOw6xml2q6dJlTfJPier3oDhvccYaRLj/W2ilqIbKxAwgayBuj/09DCTpQrneBQJ2FKAABRYSUElihTQKtMmmDcfk1mNYsoCBKjAFwVQhKZRlP8kGkCWvLc5IAQpQgAIUoAAFakWg9OUoOJeoamj8mLLUy3Jga8up5eCs8SNlJwtOZ2OoAAAQAElEQVQNiWhzR0dH41wjSC2XmGWjQK0K3HZbthEX1mgBmwBstQqAfuuHq0qtx7CwgI7Z9vBpm+5UnIrOvnLffVPhDgz7vKrhDPqmuyb1rIe8YNvq52y9vmoZCvtA6zG8r4BIaMwPFYod1jS4B9YI4jXqAN8F8r5k/IICFCibgCCXc5HXlG2oGgDJAgiNttZjWLqAJrYfn9ZEeQfI0hGXOSdnpwAFKEABClCAAhRYtoDMXc2jk6qYssgGkGWLWgJiHSQdiXT4ZKKzt7U1PC7HvmCgAAWqSaC5LWpJzaZ3wbnw+Ks1lvcGqwhghYpBFBdkxBoYHlWRR6eSeHnv2ihugcVNlcvp6a6uvHO4IJDHFXgCkPCoLrArRkDbBBhwwF4P39PX0ZGxRhD7WMy8nIYCFKDACgjkcrJ1eDjlxdkxt4bGj4wthdslQ1hWUHjbR06JyJRLorKcJ3KlLWuNcWYKUIACFKBAbQiwFBQotYBzLrGKjKm5KCjLgW2py1CJ6Sk0o+K7U5lU13Qc28lYJeaSeaIABd5HYO5K0uxkviNWDAB+j0C7bNoYVgtgfYb5BBR5KEZtv/KqVZw846TwQlcmM4HK6RS5nJ/Ou9Ek0u9Ztp6wbfaw9cM7S7z1GeYVmLuyeq0qrnSqW8Y7m/p6Bnoa5p2FX1KAAhRYSYEzZ6LhxpmsiG+0fU9o/IhtcTZo/1d5WNXsC+bOEy0PU+LyZTlPZAOIaTNQgAIUoAAFKEABCpRWQCKXqGAKgklLuSwHtracmg92xpWByprEy5qUmw5XotV8mVlACqygQHmTzr1xJWkSSbdV8l4lir2AtpU3E1W9tAkRPK/AM/B4tTndPvLCqVOhcaGiCjXe3Hx5Fv77lqnvWX5ftz73g4ZQRLBdHFJm1q2Q/bHXq5PJiO/GKQKOk1CAAisj0N/UFEfa3gTvmm27lLKlhO1UiDbIsHQBTSAyFc4VZ2PeAbJ0R85JAQpQgAKLFODkFKAABUorEKkWnMikiE5ZyolFhhIIqEgakC7n0V2QyIbBjgIUqBKBPiB7IZ1eGyk2CXQzIDZq7qp3sCtCQPSyTfV9gZxKOT33Qi43XQnv/rA8vT186lMzk1ffdM5F8Yv2xWmLL1sMjSDWY5hHQOy7cJFuu/23B87t8ZLqwuHDKeRyNsq+ZaAABUokwGSKEZhOpWKNklYIWqGatnnCdsp6DMsRUJUkvCtSVKetGaQsd0hyJ7KcNcZ5KUABClCAAhSgAAXeU2Am3AHiMaUWAWUDyHsqLX6kKNIWOxXSkZoNzyNefBqc4y0CHKRAGQXyExOtLuV32Yn/Hltsj8WMVahE1mdYSMBqSgQyouof00Lh8akZVM67P/COzlr+MTTk80n+okIftX2gRVRuflFxXSsgOyA64CJZ09mXacCZM/w7ATsKUKDcAjPRRFqRdITjboiEO0DKnYWaXJ4IEhFr+lA/7aLZspwnsgGkJn9KLBQFFi/AOShAAQpQgAKlFHD52USdn4STSUAKYFciAc1apVCviPYWXCFbokSZDAUosLICgqGhKIm9NV5ir1WiWAOIdNoiYxsW6zPMLzALcRc99BXzejZK44XOthHbt8w/06p+axtpL7OXbB94yot+D4LzCsxanspypastp3qDasasegRyhSS6FTPp/rlGkOotUUXmnJmiAAUWFsgWGlPqo/AovvC4SjaALExW5BSaKHQqityk4yOwijTjZBSgAAUoQAEKUIACFScQDmadx5SqWiVVxd4BUnFuRWSowaZZD2i/U4Rh+8hAAQpUtMDQkOvr6Mh4uB4Hd5XldZ/FUJliPYYFBQTjts17DnDfh8erjelLl144NZFfcL5VnmBs3I3np+U0vDwFxeuAjCnACwKwQCfWqUbw6FKHq5ziKp2SUAG5wIz8mgIUoEBpBZJ0Yo0e3vbX0gbeAVJCXCk427dbI8hErElZ9ou8A6SEq6+6k2LuKUABClCAAhSgQOkE5g5mnYRKqwlAynJgi7roJDx/uNMq0brh0Lopl8uGK8vrougsJAWqVKBnoKdhvLOpz0E329/ulQpZa0XhHVyGUFRQXLaKpych/lQy9+6Pf1aZ7/54Z2G+9KWZsXvvHdYoflkVzwj0BQFsn/jOCVfjc4UvM7SBCNqgGFDBnsi7buRyaYusw6rwVcfsUaCWBJLZKA1Ih23DO6Fqw2BXAgHbF9q5oZ0nio5NacGGS5DoAklw57EAEL+mAAUoQAEKUKCGBVi0FROYzkR5UbkMyGUFynJgi3roVCNArOJUWhTSNTEx0b5pYCAFdhSgQMUK+Hymzf5I91rlyVV20t8l0Ngya4P2P8OCAioyqtDHvOijyGIU1dSJ7QkTd1Ej92cqeESBkWrK/mrm1f5AWixuh9fdSZxa23rpUrPlJ/ztWI+BAhSgwMoLxCJpZ8fbAu2CIrPyS6yPJdj+MG+ml8TL5XRWynJHp/shLfsUoAAFKEABClCAAhQolUDq3GxhZkbH4HFZFGU5sC1V3is6HRGrD0JsFanNFtfmXdI7OjpqDSIVnWtmjgL1KaB2ip/Lxb6AToXsEdU99nfbYRjhPDz8Ldvg6oQqWeqsVThdNLdXFDjtp+SlUbRPVkne/zyb2jBzWb1/ylb49yyesy+mLSYWGeYXCFdbd9skV4j321xDfEU7RhvtMwMFKECBsgi4WDMQ7VGRHggbQEqErlBr9FAZF+fHmjBZKFG68ybj5v2WX1KAAhSgAAVqW4ClowAFVkjg/ORkIfF+DBJZ1LxV+ln91QotrA6TFRGrBJIrYk02xumCDdchAotMgUoXOH486sG5rBPrAQNWebLTYkulZ7ti8qcYt4qnZxXyVKTy2uW2tnHLW1kqSmw5JQujeHVSMfWCqj5jlWivWMLhLhBeGGAQCwRrL7K/GEGnCPY7LezHNPguELCjAAWWIbCoWZNCkrUNUa9AewHJgN1yBdQSUPPM238TvjA2+QI2lWW/zgYQk2f4c4FwFUq4GiUcWF6yseHAjPGN25Tr0SH8BibsdzBj0VtkWIKA7SxVVBNRSeB82NgvIRXOQgEKUKAKBTZtKjRkMlbpE553LrMQ2w5a7U8VlqRCsyyNItioIhvFpdgAUqFrqXKzxZyVQ6B7crJBC6n1Kn6LqP29QnpsuaxAMYQigtpxtJ2PyCk7lv5eIcIF5HKzFqvvvCT34Oylz/zjUVW8KvDP2AnB8xbDOXcRDHU/iUDQCuhueNkTeVmz9YtHMvY7YF1W3f80CECBFRTI5RyOHMkI0GTb7nYoWqGaWsEl1kvS3kxnFTqtSWFqTeNY2eobudOol59YceUMV6GM2qSvW3wJos8z1rMBXraN0nk7OB+z30P4bVivBsPKF8lO0mTW6vzCMw5teOUXyCVQgAIUqBABf2F0dDqK3KSdNExbtH2JcDtYspWjTWa6UVU25lWaSpYsE6IABUom4FOFdl+IrrYt336I8N0fxcvaKQi8tYBchMpjPkoek0IczlOLT6HyplTRwogm+qg1hj1qFUDVXp7yCSuaIdhicSci1zd2MdO2tXOYFZHlWwO1tSSWhgLFCAwPp1rSMy2Ab7MdUjjOTttsrEM3hGWGRBXh3HDCCWaexEDBGrSNeJmpFjE7V14RSHUzidiPUPASVL9rB5tfsx/lSUbUr4HXbwLyfTvQDA1i02C3VIGC/U2NK2RMNC4sNRHOV3cC4bdijY86bCUPz4o+a31GoF4MzongHBSjziXWaGBrvxpDLufxh39Y8ElhBs62gcCElSv8tquxNJWY56zto9dZXJ+CtG3KfTiLoaGo2IxyOgpQYAUFwpWjhw+nIo26RGSPnVsNANpuSwzn32J9hvkFZu3rYdsPvmyt5qc1LS+NbB6ZtHFVHVQaxzSOv2+FOGU/gnBMEyqBEvvMML9A2n4LnWa2wc6rdthRxZXnLsahQnL+ufgtBShAgSUKdDc0pNNId3txPSJosOPtyKJthpaYIGf7oUDeHC+H6CU1Y40ftpu3LfwPv13BfjgAW8HkmXRVCahehtdT9kP8n5LgQa/yz+sgsozvs54V7t/a7/dronjO+uFRWNZjWKyAAjMqckGgw4mTmcXOz+nrVmDKSv6qxWdsm3zKKk2eYNT6MRA8YYeBtt7lBZW4ure/IupinRWvl+y3PGrbxLz9rhlKIxCuRLMKIelNNFkzOdvWtmmgKVWapJkKBSiwLIEzZ6L2xsamxBfWwvvdVmOy3dJrschQhIDtK8YsnrZjn+9HPjk7um5yAq/1VX1DwciINeIk0cuqctpDXjKKC7Zv5PmBQRQZ2u1vab/9TR3ITsQdRc7zzsn4mQIUoMCCApH3DYjc+kiw3iZusMhQCgFF3vaBoxZHkqS8F/qxAaQUK7Bm0pBpiJyzg83nnEanRj/7hccZ69dAJXnKDjDDY7BG7DcRrsKqmV96OQtiholAp+xva9IVClV/4lZOu/peloxZ+U/b7+Y71gj5MCAnGOvIQHESIicl3JE5Yw0HWImufGkmGs16hxEVjELA/QlK1kWWUoM66UDk+tVHfaNoz9o4BgpQYJUFOjo6GiUjGwTYCsgVqtoDVb77A0V1duqByzblkyLue4nLXMBHHsi/eZWoja7i8MAD+ZHPfvYSIrwKr09D8QMrDd8FYghFhvAukF027UDBJb39R4828M5H02CgAAVKLjCj2gCJ19m+u8/OxxtKvoB6TdDOBcXpCOy80MVRWc8L2QBSrz+6ecptB+h2rD7PBPyKAhRYpIBtatWq/hY5FyevZwG9ZKV/3E6O/6d6/U/w/t8x1plBkvz7pCAPNba0nLffQlUHpzprJw4XraInRN4BUuK1aQ1lzXbgtjUR2eIm080lTp7JUYACSxDQuNDuIPthUQWd9jdqH8V6YDe/QGj8MDKMCPTxRP13bfJwTGS9EoUKSMYlM6NO9BEVecSyM2qRoTiBRoVstIqzbZHHhslUoau/vz9d3KycigIUoEDxAnFUyNpOe63NsVYFWeszlEYgD8WoHRGNRIV8Wc8LHdhRgAIUoAAFKFBpAtNQOesT/7yX9NPD99z/VKkj06t809HPf/7FM7lc1T/zPCq4uQNdBUbsD62sV/rY8uohtECxzRpCtkkaNmynaWBHAQqsikAu57YeOZKJ875HRfYAOiCQNojIquSn6hY697jY0PD/klf9gTboy7Xw7o93r4bGMah/Bt4/ZfvG8L7F8LhLviPr3VDvHJOyEW0W1ydOd0SS3lzIFtjwbyAMFKBACQXU9uAuaoRon0LWAVITDSCogM6OhsK54Ag8RvPpVBguW67YAFI2ai6IAhSgAAUosAiB8HAbXtO2CDBOWqkCeTeTF5FRqwi8pEC+UvNZxfkKlT/bIbJDtdCGBx90sBO3Ki4Ps06BlRRY0bS3Dg+nJrvSLYD0CTQ8qmerbfvsM9gVJaBjCnnatmenYnGv18q7P95Z9AuNjVNA5oyL5TkBXlDgrE3Dd4EYQpGhyJY4rwAAEABJREFUw44rDlgjyIEkyrYXOQ8nowAFKLCwQDiGPn48Kqg0AdIPAd8BgtJ1qsiLYtSOkUbi/ExZzwvZAAJ2FKAABepRgGWmAAUoUB6BVCQzHn5YIBb5DpCSq6tmAV0D9RuQYH3TY1/txvFf5bsGSg7NBCmwsMD5pqbG2WlshNNtdoK/AYpOm4uXMxjCgkGtWgS4JPBPOtXvJRFq590f7yx8Lle4cM89Y6rymn31fQFOW5/vAjGEooKg2abbbnF3ISms7b3jjibkcrF9ZqAABd5XgF8UJXD8eKpterpF4btU0W3zWCOrcj9uECUKs+pk2BqwL84kGd4BUiJUJkMBClCAAhSgAAUosMoCs2mZiSDnFWoRvMK19OvDWSVrRiBdIrojnei2lrGuUDlU+iXVQoosAwVWUiAutHtgv77x7o92iMhKLq5m0rbGDwU8BBcN7HHv4+/icr7m3v3xzvXlCm5UET1q40MMj4m0QYYFBRQN9ltZL6pbnMjG6SzW9I6PZxacjxNQgAIUWECgc3g4G3u/VsSts0nDHZzh0Xu2a7JPDKUQmBHFhQjufCaKynpe6EqRe6ZBAQpUnwBzTAEKUIACFCiHQCMmZwtaGLbK+QtWWREOdK2eqxxLrpNliAhEImtg6oDK7khSOxtTvtVKLxYZKECBcggMDUWbcrlsnGCN1ePvgc49/ir8HZZj6dW/DJEZETkP6Eveux/YxuuVi11dk9VfsAVK0DQxHqFwGiJPQRDuBhmzOfguEENYIKSgsL8vCRWUOyOvWzWdZ8P/Amj8mgIUWFggbnEN6vIbnGCDbZebbI5Qb267JRtiWI5AOP/zBjlt/12MkRlpn5riHSDLEeW8FKAABShAAQpQgAKVI3AGfbPpJD3sPS6qyLTlLBwAh2iDZQ81vEBpE+heFd2bOG1HLmfnGHbqVsMlZtEoUCkCmwYGUuOjox2qvh9w2yFypeUtVJxYj2FhAbWKfw2PgnoyFj03946MT30qWXi+6p7iPNZMIzvzusC/YBX6z1tpQiPIlPUZihEQtKvXA6LY712mvZhZOA0FKECB+QTEuyancqWqcj8+H9Tiv1ObJa+CSSS41Dw+fvl0V1fexpUthJassi2MC6okAeaFAhSgAAUoQAEKlEEgl0vONjdPwctlAS4DGq7qrfmKrTLIvnMRDSrSLypbNJENzTPDXThyhM8sfqcSP1NgBQSGZ2aafMZdadu47QK1RhCEylj+/aGIzmqZADdqUz4pHqcKeVy0BtyCNSKFyhIbXcMhlyucz315HIl/XQRPKeRZK+0KvQvEUq61oGgRuK1v3HHl13UfO9Zivx2+CwTsKECBJQmoirqoWZ1uEpFNgPBCBpSsC40dl+H1EqJk/PSXvjRr22tfstSLSMgVMQ0noQAFKEABClCAArUhwFKshoDaAa6dT7hpKC5YBf15y8SMRYbSCsTm22x1ievg3K60S21raW7mI0FKa8zUKPCeAlmd7hBgf4jWyNthE9mg/c8wv4BtsFQksQrsEats+q5XfQL52n/3xztRXIxRn8jj1nj2mH03apGhOIEsoOsguNJ7vxnpmb7uycmG4mblVBSgAAXeImCNH4PHj0eaaKvAbbJj6o22fWkEu1IJhHO/c3By1hUQhrVUCS+YzpsTuDf77FGAAhSgAAUoQAEKUGClBNSrn4bgrIqes5OKcOC7Usuq13TDcX3ajLvthG2vS/yerFXKWuNTGM/K2Hr9VbDcKyswNBT1Hz3akKisgchuO5vfCUh4aSoqravI/IjMiDWMW95e9qrPa2Py6sWZmbp7BJTMpsYT539gv6Gnbf/4unmMWSxYZJhfINzt0Wxm6+B1N5JoG+JZNvzPb8ZvKUCB9xDYdPxXM0/OjnQlDmtVsRaCTpssbZGhNALhQrhz4vWcj6Pp0iS5uFTCCdHi5uDUFKAABShAgeoVYM4pQIFVEoh9PK0er1tFxet2UlF3FVxlZG8346sVsj/x0r0biK0RhA0gZVwBXFT9CPT396enU6kO26att4bHrVbyKyzyilFDKDKMqeAZQJ6KEj138Yw1fvT11d0jEs82N89kC9FZ5/EiBHwXCBbZKdpF5Wr1erUWEB4/B3YUoAAF3hQoqjc809RUUNls25Ittl+yY2lN2YzOIkNpBGbM9Zzt487FhdlVuRCOK7M0K5KpUIACFKAABShAAQrMI5Ckk2kn+rpVzFucu/V5nqn51TIEGuzkIryDYLsItp6ZHu3rHR9vWEZ6nLUmBFiIlRC45FxTovkt8NgJhTWCoM2WEypNrMewgIBCcVkgTwr8qSTthvHAA3lrsC3rM8EXyGN5vs7lCmfvvXdCnb4u0CetMc0ahXS8PAuvgaUImiC6BSI7Ebu+ztyRVhw+zL/DGli1LAIFyiUQuWyzeLdN4bfbNjjsyyNbtlhkKImATtv+7awCZ5N0zDtASmLKRChAAQrMJ8DvKEABClBgVQRSM24GkZyFk7N2NjG9Kpmoj4VGVqkYGjzW2UnGwQiyv5BJeEVsfax7lrLMAlnnOkTkoAgO2qI7LDIUJ2CbJ9tSASO2P3hcNfU4Ltffuz/eSRXlJ0fhkkfs9/QIICNgV6xABpAe+y1tFMVWTMUbOvsyYT8IdhQACShQhIAUfCvE77RJd0K11foMJRWQaQhe00hem/Wz0yVNusjEeAdIkVCcjAIUoAAFKEABClBg6QL55plpn+g5UX/WUpmyk4tQAWaDDCUWCMf3KUC6xOEqFXe1JG5teE8BhoYisKMABZYvkMvFvXfc0YS4sNY5DNhJ/Q6LfPdH8bKJTToJ0XFVnbRh+Kamzs5jR/rrOSapxnafYMYrRhFcFHkA3iLD/AKxfd1kBxVrLQ6IczskH/Pv0VAYKECBBQRyubjnox9tdqI9qnKlqF4hKnyU5QJsi/jaNsthP6aTNnA2sXPBxnwDG0AWAchJKbBUAc5HAQpQgAIUoMAqCFwcxky+4M5CXHgE1qSKJFbBY8fCq5CZ+lhkGxQDotjvoZvCewrC+wrqo+gsJQVWVqB3fDwzExesssRdodDNtrT/P3t3AmdHdd+J/vc/de/tVu+bkBACCRCL1C0EtjEGA9JLXl4m85JMMhl5kjeTN8lMhqzYyMYszsxweYkNEgJhK97kSWzHySQeTRIvSRwn47hbAsQOQgsS2qWmtfSu3vveOv/3Py3AGJDUrd7u8qvPOV2369ZyzrfqVp06p5bw+Ks51mcYn8CojdYFkREILvEJv8Jh9EZE0YeKOVrDxw2CxBIR1EEka0YDth8PjUX2keF8AlagqFE75tl4N3iNeEeWQTBQgALnFph76lTpaHn5PEh0qe13FwBSDyBlkWFqBNT2zWPHM4WcTPre9vDeq6mZ9cTm4iY2OsemAAUoQAEKnEuA31GAAhQ4i0B9febSysrTEmu3CLoh6LdGkFAgPssEHDxJgRKbfi6g4bno12Wcv7Z7jg+39IsNZ6AABSYhoKlMRQRZomcel3GxzSpcbR6uQrePDOMUECiq7VjQ5NTfaseFlQK3qqij4DY4fFDhrgYQtinrMYxXwA5u5bYdXa6q11hZ45Kau+6q4btAxqvH8ShwoQL5PZ3UJMujKHul5eJq24fMtWPSHIuR/c8wNQIZc+2Foks8ejrKLhtAOj0rDftuavLDuVCAAhSgAAUoQAEKUOAcAum07gay6qRfgfAekFNWIB4+xxT8avICRowGUX97BH97KnYXYfXqUP4Pwyc/d87hRwL8VFQC3qEGou9TyPsgUgN2ExNQhAbaekCuskqRWy3+NCPeMhDozQAutVgOASviMO4uZdtRnUAWCnA1klhcU1ZWPu6pOSIFKFB0Aj6LGqd6HUIEeDzHFHeCIQXaINIW2Wdr/LB/bU89xYsZz+zCCdB4xuM4FKAABcYlwJEoQAEKUIACZxFQK/R6VT/oIMdVccLGYwOIIUxzqALkGgGuF5Fr6y69dMGCO+6YA3YUoMDEBdLpxNz071QgKxdD3VLRsQp8Xqk/UUkZq9QvA7QewGUWlzDiRwY61vhRBbEqfMCZDcP4BCIbbY5C51lZo0kQLZWSsTsfwW76BDhnCuSlgB3Pw7u8RDAPkGutAeQqABUWGaZSQDFsB7HjNss2LzJk/dAAYr2ZD5aOmV8ol0gBClCAAhSgAAUoUJwCyXD1j9c2y/3rFkNB2Hp5H3I5A0lLXK2dbVwBxYckIe8fKS/ns9ENhYECExWYi1OlGC6Zb7+nxVZ5H+LFNo9SiwwUoECOCIiiRkSs0R83KBK1VrEpYEcBClDgbQLhXV7DpbjIO1mkgsshssC+5gVChjCVQcJ5n+B1iG+LHYamct4TnRcbQCYqxvHPI8CvKUABClCAAhSgwNkFYqdD4nDMKg9bLc5qQfjsqSyobyLLTalA54vo++D0A1oaXVZ7773VfDa6yTBQYCICA+UVVpl6FdQttQbF0PgRrhbluz8mYshxC0wgJ7MTHnu12CrerhK4hVUPfrwW6XQK7ChAAQq8ITD2Lq9sfOZ4jrHGj3A3J4/nb/hMVU8Vg1ZeahVxrSUjY3eATNWsJzwfNoBMmIwTUIACFKAABShAgXcI8N9xC8Tx4GBWskfFyRFABsFuhgSkyhbUaPFGp7ocGL2stra2zP5noAAFxingJVPrxYX3foTIZ4WP042jUWBGBQThzsdqa/BfYA3/V6cGcUX18HBoFJnRZHBhFKBA7grEWakTwQcQIlCbuynN45SpNX8Ag97rMbHoKwZn9bxvyhtA8njVMOkUoAAFKEABClCAAtMsUD9YMlyi5SehchyCHgDhPSCx9RmmV6AEkLl2KnKVh97oIDdEOjx/cTpditWrI7CjAAXOLpBOJxruuacSLhHu+lgKaHhfQ8XZJyieb5hTCuSggB3iUCLAXIE2aeSWCoarLZ02yP4yUIACxSuQTqeq77uvVp1cCo9GqPLdH9OzNWQhEu7+6HGRnMwMa0d7W3ZkehY1vrm68Y3GsShAAQpQgAIUOIcAv6IABcYpsL++PlPR339a4DtF0WGThUaQjPUZZkBABA1WA3Q7BD8ZR9FV/aM9tYsbG8PVsjOwdC6CAvkp0DA4OEej+BKFXqHAZZaLuRatUdH+MlCAAjkpoCo1AtwgXt+XiFGHdNr+RYg5mV4migIUmH6BcDdY0o9cCS/LbG9wOSAXejwHu3MKjNq3XWZ8KkbU3TM4OIAFC2b1gjc2gNgaYaAABShAAQpQgAIUmCGBdNrv37hxRLLaq6ptVkFxAjp2F8gMJaDoF1OukMUKrBDIjT4bNfVleuvH3geSTvPcoOg3j4kCFM34lQK92nK7TIB51i+3mLDIQAEK5KyAlqvIZRC9Cgm3sGKksx533sl3geTs+mLCKDCNAmpV8elViZJEXOeB5eKwApBwVyeP55iGTuzcTnBcoW2Q0T5s2pSxRmijn4ZljXOWPMkZJxRHowAFKHBOAX5JAQpQgAITFEgOKNwhq5pG6JAAABAASURBVFQ8bKckAxOcmKNfuICYecIqcReI4qfg8NM+6y4fex9IWxsfhXXhrpyygAXG3v2heJ/9dt5n2eSzwg2BgQJ5IJCAaqXVe85XL9em4uSVlRWej67LgxWXF0lkIvNL4MFV0bz+S0syGX8xIrnJEv9Bi3UWGaZDQHUQXo+K6pGEd7P67o83s8cGkDcl2KcABShAAQpQgAIUmDEBFRnwTg9Z/5AtlA0ghjBDwdo+4KCosYqh8C6DG61F5EZJZJbOq6qqfeN9IGEcjKfjOBQoaIE77kjWpe+sEokuhsg1ltcrLIarRa3HQAEK5LhAqO8Kd3w0QHwToI0umlNlaeYxzhAYKFBMAnVYXpZJXrQIEi+zMnAo/15m+S+zyDAdAgo7t5ODHjiIONE/HYuY6DzDAWGi03B8ClDg3QIcQgEKUIACFKDABAR8WVm/88kDonrAJrNCsv1lmDkBQbjbo1wgV4joz7gY/yJ28WULamtLrBGE5whgRwGgbkHJHAwlLvXir7QGw0vNpN4qTvjuD4NgoEAeCdQAcoM4uT6ZHZ2qd4GAHQUokD8CcX+JHb/1Qw7RLaK4BJBSO65HYDc9AiL9AuxPeL8f5QNsAJkeZc6VAhSgAAUoQAEKUGBmBC58KV2dnSOZbPYkVF6HogvQQTsRmdWX4114bvJySgdB0twbzH+5Kj6kIjeO1lUurbzsslqk0+HRIXbukpd5Y6IpMCUCkklUinPXOKDRfgzh3R9l9ruJpmTmnAkFKDBTAmW2oEvtN7xEEV1Wgf4GfI7vAjETBgoUvkA6napas6YumfKLRRAeZXmdZbreYgIitluwTwxTKZC1mfVD0CEOr2fd8Kn2tuyIDZv1YGW5WU9DYSSAuaAABShAAQpQgAIUGL9AfX2mb3S0z1sB2SY6bpXwHVZYzokCsqWnmII1gqDG7K+108Cf9+r/75LIL57X31+CBx9kRS/YFbOA16gW3r8fHu+3WpKaYrZg3t8hwH/zSSAcy8q86nwrazQmhvTaiuMIj8LKpzwwrRSgwAUIVPX2ViSTWOIVK1QRLvi53GbDR1kawjSFYZvvCdvXvh7Dd3d3YxALFuTEBW5sALE1w0ABClCAAhSgwIUJcCoKXLBAOu2xceMIIukB9KiIHBNITrwk74LzlJ8ThoqhUkv6PAVW2Dq4RUVuyrq48aLR7nqkV6eQTvOcwYAYikjgjjuSNXfdVSPQSyByDQSX2++joogEmFUKFJJAOIYlrZxRb8e3pgjaOEcT1W8c26SQMsq8UIACbwisXh0tXLNmTqLUzfcO7xPFB+yYvtiO5zUWw8U/b4zI3kQFzjO+ncvpUSszHQaiXmzalLF9rT/PNDPydTgQzMiCuBAKUIACFKAABShAAQq8U0B9tl8V+xViEf3v/J7/z5hAOBmshehSi7+AyP1cRmVJ9XBDObArMWOp4IIokAMCNWVl5UhiscS4GsAlFmstht+I9cYC/1CAAvknUG2VoNdB5DovUf3729oiq5iT/MsGU0wBCpxPYOHChanhZLLWe3+V/e5X2rnGLYCER1+B3fQJKGDndXLAqR5Qn8mp8zo2gEzfeuecKUABChSBALNIAQpQYHICZaVRfxRhP6wRxObUZzFcJWTlZ/vEMJMCb9wJIvNsoSvg9cNQuUXi0uvqTl86L1xFh9Wrwzj2NQMFClvAlbtKcXItBMsgMtdyG+6S4vZvEAwUyGOBORBr0FS9UtVfdqSmZu7C3t6SPM4Pk06BWRDI8UWGu5bvuCM5mMzWe5dpcs59ACJNgF4G1fA+oBzPQN4mL5y7xWZ82spP+73KwayLB3IpN2wAyaW1wbRQgAIUoAAFKECBIhNwvX5AS5IHJPLhDpAeKz2Hl+dZr8ggcie7SUCqILhGIP/KOfwiIm0cAurC1XRgd0aAfwtZQHQkrnUi11uFyfVQ1IAdBShQCAKhEXOOCi6yzDSqG702E0WV9pmBAhQoFIG2tqi2trZMo8TlEPlpUf9TlrX5Ajj7X+wzw/QIhAvYMtb40a1xfDCRiA/VlwywAWR6rDlXClBgNgS4TApQgAIUoMBkBFqrq0dqOoc6JfZtNp82OzPptP6oRYbZEXC22HBF7FxbF8vtROZmjeTWOIUPDCV1cfV9v12L8F4QG4mBAgUnkE6nqtasqYVEC6F6leVvsTWClFufgQIUyH+BcHxLSngMjkgjIMvipK9BuGLc/gG7cQlwJArkpIBa02Y6nZhXVVUricxSEfcBO47fCJFrBKi2vvVyMuWFkqgRy0g7FG2JCMcv7RjqOozFOXU+Fw4AlkYGClCAAhSgAAUoQAEKzIJAOq376+sz2Qg9dmYS7gI5oMj5d4GgCLozV8qqXmnr5ecjkdUayS1JV3L5mfeCFIEAs1h0AtXDw+WpJK6QSK8BZCGAcPdHEuwoQIECEtDwLpDlKnKdd6hbFt5zlU7boa6AssisUKDYBB58MJrX31+STegiF+NfiOrPCNzlViFfDiCUaa3HMI0C/Wa9X73fl8n43hcWLIiRTus0Lm/Cs2YDyITJOMGPC/A/ClCAAhSgAAUoMCkBtQKyV0n0WsH5NajuAzSnXpo3qdzl78ThPCFcKVtrWbjW4k2i7jaN3c2puLSp7p57Fi5Ip8tsuFhkoEBBCEiUqbJK0WudSqNt2Hz3R0GsVWZiagUKYm5zAH+J/cavcFldfGJw/kV8F0hBrFdmohgFFIL/uTqq7OurGXbxUvtt36iCD0GxHNAGIwkXMYQyrX1kmDYBkT4FXlORvVJi53TptLdlqcWcCdwIcmZVMCEUoAAFKEABCuSNABM65QJ+0PdB4ldV8KrN/LRFhtwQEKskClfOzbcTyZWWpF+Mxf0cXPbmwb6+uVi9OpxP2Cj2DQMF8llAbe+T1Rp1WGFn7Cvsv3D3Rz7niGmnAAXeS0DVjmlSahWkF+nYy5FTS0fn+Kr3GpXDKECBHBfYvNot2F1b4pKZRRH0Z+z4/bP22w4X7oRjeGj8yPEMFETy1Nz74LAnESX2+KSd0+VgtsIJy6SSxYkpQAEKUIACFKAABSgwWYG66upBF6eOiddDInLS5tdnMWuRYXYFQuNGOGeosGQsVsEKOL1FBLe5pH6odtGCxos+9bGLFq5ZM8caQ6xSycZioEC+CaTTqcpPfapOIrdQFFdBdJFlIdzhZD2GtwvwMwXyXkAkHNcSUNRbbLJKu6ZYE7Xgu0DyftUyA0UkEH6vduy+6OUFDSPDlY0JRDfByc0CWWEKF1kstchyqSFMc8jY/E871RNmfzjSxOsNnfGQDcu5EE5mci5RTBAFKEABClAgxwWYPApQYIoFDu/alSkvL+/RCMdFcQSqbbaInCxAW7qKNghQaZm/xiqNfkIg/y5KRP8mRtQ0VIa6hQsXpuw7BgrknUAVeitSGFwi6pda4hcAEq4GT4IdBShQuAKCKgGaBHqdR1y/pLMzaY0gNqhws8ycUaCABBJVvb0VmThxFQQ/D5FfEJFllr/w6NaU9ac6cH7vLTBog4+p4pDGeqKiv//0/vr60Chig3MrsAEkt9YHU0MBClCAAhSgAAWKU2Dz5vhwOj0cxdoB6Gsi2G8QfBeIIeRYKBGgAZArbT190ENWKtxKjeVDw3MSSxvuuWfB2LtBwpV5NhLYFZhAYWbHDWuVbcfLBNJkOZxrscQiz5UNgYECBSugOkdFL7Zj2eWRYnFHlZ+/AG3hqvGCzTIzRoG8F0inE/Puvru8ZrhnQbJEr4fDLfYb/jAUK6CYb/mbYzGyyDAzAuFcbZ9C90aa7dy/ceOINST7mVn0xJbCQt3EvDg2BShAgTMC/EsBClCAAtMiIJrqtVLzDoXstAX0WmTISQFNAlIt0KXi/b8W4P/1Pv55lcyN4d0g729ri+wEyAaDHQVyXUCScLWicr2oXg9BeG442FGAAgUv4KzC1Bo7Za6quy7pSxpHR8uqCz7XzOCFCXCqnBCY199fMgxcFKmsAKJfsuP2L9rvOLzzI/x2rWyaE8kspkT0KrBTJNrh7BwulzPOBpBcXjtMGwUoQAEKUIACFCgyARUZcKNy0ArTr1k8ZdkfsJi1yJADAm9LQgRouFJ2LlSX2eebRHGrQm5PJHHL4brK62uGey6rSd9Vgy/fkXzbdPxIgdwRSKdTlff/bp2qLhRgiW2/l0GlLHcSyJRQgALTJiAiELFjGWrtU5P3vslrXPvG+6xk2pbLGVOAAhMWWJz+tdKLPvWxeXEqe42L4ptU3G1W9rzZfqi8c3PCmlMyQTg3s3M0PSUi+7IJHLK52v/2N0cDG0BydMUwWTkvwARSgAIUoAAFKDANAh1lZUNIJI4L/GE7qTlqJzfttpgRiwy5KmBnPoCEK++Wi+CnVfXXIfqrkeA2xO7ymuNl5WBHgRwUqBxpr0zGJVep06UKzLMklts+J2F9BgpQoHgEqhS6DCJNERL1ixvLk9YI8s66suLRYE4pkIMCg6PV1VnvVqh3P+1EfkXU/ywgiwGUQjU0ZNpHhhkUGLFy00moHLVztqOlwzh1sqIip8/XuFOfwa2Di6IABShAAQpQgAL5LTADqU+nsx3r1vVpJj6h3r9mBesDUAzMwJK5iMkJlEJwkc3iaut/UBW3K9zKKIvb3JDeVHfvmsaGe35vQcM991QinU7YeAwUmF0BVXGaqkakjdCxd380WONHyhLFc2RDYKBAEQmUAjLfKvMWe+8v7+6vuHjeokU2DOwoQIHZEli9Olq4Zs2ceXfffVH9PXct9ZL8oIi7zX6ntwLyAQBX2zG71voJiIj1GWZWoN/Q90Owx8r7J0+uXz9g5ftwV8jMpmICS2PhbgJYPzYq/6EABShAAQpQgAIUmDYBF2mPE3nZTnS2W+G6Z9oWxBlPtUC4Cq/MTkUX2Yx/Aqq/DIl+HSKrEUUfQGpkQcPg4Bz7joECsydgjR948MEoAV8vkBsAuR5ADdhR4GwCHF7IAqFeLClAgyJankymGuNUtqqQM8y8USDXBRYuXJgaAupi5xvh3L9G7H/VGjz+pf1O7ZittVautI+5nosCTp9qDxQve5WXXdblxXmaAzsKUIACFKAABSgwTgGORoGZEyjrU+f22QnOqwqcsOWGu0By+soiSyMDEM4vknZSVCOKywFZIcAtAl3lEa30WblNkf1guCOk7uMfv7TmrrtqcAffEQJ2Myvw4IMl5QMDDZDEpaK4EoJLLQFlFhkoQIHiE7DDFKzxXmrtw3JVLPex1GH1ahtme4fi82COKTDzAum0C+XB2nvvra75xCcWDSWxXJN6s5UqVwKySoEPWdnyWgAXW5xjkWGGBN6xmHAu1md7xuOquifhM/tRPtD/jnFy8t9wgpKTCWOiKEABClCAAhSgAAWKVyC8C0Ti6HVBfNAqJA7bic9J08jpZ8ta+hjeKaAosUH1FpdZRfPPQt1/UIf/5ET+LcKJbRKLa8r4jhDzYZhBgUr0VaQSuAr6xrs/FOW2+FByKj3eAAAQAElEQVTZab33DBxIAQoUvkA1RButvLHcic5dUFtbYo0grDMr/PXOHOaCQFtbVFtbW4Y4vjSKcLs692/g3K/b7/HfALrcklhvDSChTGkfGWZRYMiWfdzWxSHn9BDKs8fbcdGwDcv5wJ15zq8iJpACFKBALgkwLRSgAAVmSCCdHnsXCCRqg8qrttTXLPZZZMgnAQlX1aIMkLkArhbB+6xB61YPrBLIqijhbpc57paGT971vrn3rVly0ac+Nm/e3XeXI7wnRFXALl8ExCoKx57XXXn//fW19957Wd39n1gWnttdd8+dC2ty604fmTPgqiMfL7NNrMmAGywmLfLc2BAYKFDEAiUKmWeVrYu9yOUDF5VcPLdxLq80L+INglkPAtMUV6+OFqfTpVVr1tTV3HfX4obqsuUioze7yK9U0ZVQvc2W/EHrL7O+/S6tLCljZUqwm1WBcLfHa1ae3wVxbe3pL/Qjnc7OaorGuXAW8sYJxdEoQAEKUIACFKAABWZeIJJsN8Q/bzXhL9jSuy0y5LOAvnFHiGKpZeP/guLfi+J31bnf8Ko/k/VuBRLxPGstKcWDD+bOFfmWWIZzCKxe7RY3NiaHylCX9CPX2O/2Nqu0+CVE0S8C0YeQzJk7fcRO1MVLtlaBFSJ6neWq2iIDBShAAREgErg6KFYksonrfKaE+wewo8DUC4QyQ/9oT20yiSWRRCs1ch8RyG/Zkv6jxZ+AyFUCVFrfejaEIVcEumyFPA/B8wlk8uq8jA0gubIJMR0UyBMBJpMCFKAABSgwkwKJVG1fHLl9orrbKiRaLYaX7mVmMg1c1hQKCCIAZVbL1GAnT1fa5+vt8y2ArgJklVjfC1bGQ30frh/uu6Hhno9dE+4gqL7vvtrF6V8rRXhGtI0IdrMhEBoPEgvuuKOs+r7frm245/cWzLtvzRV1965prL984fv7Bk9/2MfudlufK73oShFZCY8b4WSRrfWa7Jw4ORuJ/rFlfu7OVAX6G9ThUjhcYd9dYpFXeBsCAwUoYEclwOrItEaARoU2+SzqUOR3JHK7oMCkBEK5LZ1O1d15Z9XcT35yfig31N67ZvnAUN8HvXe3enGrVHWVQm9X4MNWHrxBBJdbebDelstHXhlCjoRRS0e37RuPidNXfZw9kBhOhLtBbHB+BNu550dCmUoKUIACFKAABShAgeITaFu2bKQsWdnuIYfhZI+EPjAwwxJc3PQJRNaoVQ6RSyDug4D8glf8poj+HoBfg3M/D0QfSkYjVw6OVlcv6exMWmWUgN1MC4TGD5l76lTpcEVFfRLJKyDJ98ciP+UiWW0NCv8JTj8m0N9VyC/bOv1JqC6H+ItFXQli0ZlO8Hstr7IrVZkcia+BWuWm13k2TpnF0ChnPQYKUIACYwJV9vdaSLTMqVw0FyjFg7wj0UwYKHAhAonKkfZKmRNdEiN7faxWbnD4f7zoHVYy+G0R/Dub6SqLV1vhjnd8GESOhgEIDlj5aU+claNlmURna2traBTJ0eS+O1lsAHm3CYecU4BfUoACFKAABShAgRkU+MhH4rZ0ejCZdMftROkVFd1lBfAeS4G3mBOVqpYOhgsXCOcj4c4Aq3DShYBca/FGnLkK8HYf7gpxbiW8rFK4lT2VyVsaBnvfF94tEZ4ZPe/uuy9quOeeSqTTKYthXjYpw4QFVEMDR2LhmjVzatJ31YR3sdTe+9HLwntZwh0eDfd94n21Q323ZCvn3CZJrASiVbB14y2qYpXYulG4WwHcJOqXC3CFfb4IkAqFT1hD1uz/VlWldNjXOEiTijSJSLi6NAnAWWSgAAXeU6AoB5Yo5CLbly0SJ5frYPclDYODvFOsKDeFc2RarFR6jq8L/qtwZ8cddyRDuaEufWdVeP9Xw6fuurjm9z+xaO4nP3pV7d13NzXcs+YDDcP9t6Q0dTvErZJQnrNyA1SsDKG3QfQmgV4nwGLB2DG5BOxyTUAtQd7+dEOxUwXbvfMnWjdsGMLmzbF9lzfB5U1KmVAKUIACFKBAMQmE4kTsrKxRTJnO4bwyabMuMNKf7ZbYPQ+PZy0x7fbjCL8S69l/DIUkIJaZEMutf6l9uMH6/8JOuv691V9/VD3uUodfh8gvRhKtzDq/HFH24qre3gobL2GR4UIEHnwwClc5D5WhLjnsLg/vYonEfTi8l8U59xFrxPgN5/waJ/5um/3vAvKrKvhZUf2wrZtlgC4AUG7/RxCx1Wb/5VKwjWeV5dFLVK+q11s6r7fk1VhkoAAFKPBOgbATs+OJ1Kvodd5FTR5DfBfIO5X4PyDiIaFuGMXXtbVFdQtK5gxXJ2slG12SdCPXxOreH2V1pU8kfsZF+m/h3G/ab+hjgFjEb0D0F+z/D9v/VwFosPIDGzwMIseDKpAVaLuV9Z7zzj0vWpJX7/5403fCDSBvTsg+BShAAQpQgALTJlCugkU29+VOMx+ov/9jNzHSYOLbwN223dx9U+2n7m6af//9c5d87s4ShKu1bMPKx9AzODiQyWQOq9M9qnrACuLHrSA+nI95YZrPKxAq0FM2Vqhwutj6S+zk6zo7A/uQfb7N4kqrdFgJ1VXWXxWrrEqWutsbRk9/uP6+T9wYtvmxqw/DHQyf/J354X0V8+6+uxxfviM8Piuc/4T522wKNCgEq1dHIb/hyszae++trvzEJxrCs7frfv/jl877L3dfHt6tEp7B3fCpT77Phn2oYfD0bdmh/pU+dqtiyCoRt9JbhEVrBFkFyErzX2mzvhWCDyqwAsDVFi+1aG0nqLTfZAoiYv/nXFj48Y+X7hwcvMh5LBKVKyG4xBLJK7oN4XyB31OgCAXCfiwcK2qg0hiiesd3gRThhnDOLCtKRNEgKpcnsvH19QV7vnb3TaGcUHfvx2+pvf+uD8+9f81tDfevWVlfV7XSjSRXYTSzClZ2sHagVWaxSgUrEe4MFV1p5fRVFm83x5vtuPs+619r0coNWg9IGUQisMt1gSEIXgdkHxDtibLuSPecOQPIwy7s1PMw2UwyBShAAQpQYEYFZnphc0V1pYj8O3X4TcB9lJEGE98G/EcV/mMO/pezmmns6yqpXlLXmZzpjXnKlrdgQRwaQTQbtznBizbf7YCER2GBXVEIiOUynLuM3Rlin0MFfDix/iUHvcNOsO9Sj49b/3ec6q/ELvqXkbjb4mRyRRLJK4ZLhy+qOV5WvgxIIJ0O87JZFGBQO03dvNqhsTwZ8juYTNYjji9NuPiarPM3RDFuibP6k5Do55zIr6j3/9l5WQOHe5z4TzrgTjP8D9a49ItWgfFTgNxkWEttrtZgINbIYX42EHnWZaKoUpFdqtBGS3p4NFep5ZEVL4bBQAEKnFWg0vaHVmHrG52L5s7FKb4L5KxURflFJURt+9D/E5BfQ4Ger2k4l7BygkA/4VTuVZVPWVHjv0L8f7Fywj1W9rLzVPwGVH7Fxvk5Ky/8HwA+CIUdczHf+hX2f8JivgWm94xAjyheVifPw2ePd5SVDeGBB+IzX+XXXyvj5leCmVoKUIACFKBAEQhUWOHxKgE+IIJbobKKkQYT3wawSoBVdmLy/thh/khG5wx21UfI1y6d9ti0KZNMSbv37mWBvGxZOWkx3AWSlwVxSzvDxATERk8BUgVgnsXFtq9cav33Q3GL9W8D1PaXukpEVnq4VaJulUe0KpFNrYyGZOXJwdO31Y703ByeS137qbuvC+8SCXeLVN999+V1v//xS8Pzq+fff+fc6vvuqw3vFlmQvqNsyZ1jd08lrOHE2TLE4nQEGZt/Op2ALS/cuTE3/TsVtffeUV21Zk3d/PvvnxvSVnfPPQtrPvGJRdX3rbkipDuk3/LRNPdTn7w+3P1Sd9/Hb655aeGtdcO1t0cZWSmSXeVcvMqJW+XMxltUi2NOwMrQV9VVCr3dGgRutf9vsgyGxqWl1r8CCO9lwVwoqux/s7emEpg68qhTlTjpayCyTOGbrF9rqU9Y37JknxgoQAEKvLdAicL2f4JFKrhieDDJd4G8t1NxDlUttePnPDs+XhOOnSjQ8zU7UK6yfK4CZCzab2IVFCHebp/D46xusv/fB6DJ4tWiuNz6l9hvpsH6FRbfLDvYR4Y8EogtrUMWT9h6fsnKj6+M+EQn0uksxNayfZFvIRTi8y3NTC8FKECBmRfgEikwswKRLa7MYrUVKENFDSNAgwsx0DG3Shf7lI6Ii/v7xbarvA5lqdpeNxrvVC8vQvWoZSbcBZKxPkNxC7yx35S5VhFhlRFjVx/+JFR+AZBfheC3VeTj6nC3qPuYF/ktib0Nl18au1vExT+B2BpR1L0/i8SyJDJXaBRfMpypqO+vQNXYC3B37QqNIALY3DDFXTotSzo7kw1Hj86pTKUqw7s4MFwyH1HppckkloS7uKDu/XDZm6OE3hap/GRIN0R+0an+ivfxr1u+f8fiGqf4pDUA3aOxhPd13Akn/xEOv2zf/SuI/JT1bzOL91k/OF1iOQnHmhLrF965oTV+rHrwwUjhahW6HBCroNHwaDWwowAFKHAeAbEdfiSKOqsAXJGMEss9wP3HedAK5uvzZ8RBUWKjlQMStovCPFc5cy5RDUFozAiPjgx3k4fygv08wK5wBUYta11WdjpsZcztGcS7+ys6TtuwvA1ho83bxDPhFKAABShAgQIVCMfnULgssfyVWgyFTUaABhM3KLWzk5Q6jZCIxbalvA+H0+mRjpqak178AcvMDquU2KeKfvvMMA0CeTTLN/eboSKi3tJ9idVchasQr7UNfwW83mgNZh8W6O0WV9mwsQjIKhFZKc6tFPtslVsrEa7ihF9l460UL6tGNbkKkllVt3jhqobB0ysb7l9ze+39a26rvfcTt4ZnYtfdf9fN9ffffVP9PWs+GO7CCHeXvDOG4WGcuns+/qG6++++ufb+uz4cpp977ydut/mtrB/uWdVVnliJ+pqVyaSulNitsl/sSucjW7augqXHW7pCGhVYZWmzKDbcourYZw3DQ16Alaq4TWANOoIPArjBYhNEroHiSkAuA3AxIMGpErAKHJEIBmGfCyq8+e4P9fEi87gCogssg+FYYj0GClCAAucUsN0GHAQ1TjQ8Pm+519EG3PHW+6TOOTG/LHCBcMyUsWNn0nJayOdrIW/hnDTcyZGwvEYWxSJDYQv0AbrXyo2vOHEHBlK17Uh/bSSfs+zyOfFMOwVmUICLogAFKEABClAgNwQU6bQmfKJdPZ4U1SdF0JEbSWMqclZArINVZKlV9kOqIJhn/1mFOJoszdZIoLfbsJ8SlZ9TYDUgv2qNCP/ZTv5+TyBrIHIPIvl9a0z8b+rlv9qw3xf4+wT4JNStUfUfs3HuBPzvepHf9k5+860o8lsK/R14/1EbZ42oD8/R/qSI3u9Ff1/V/TcgRPl9RLhXoJ+wNNwpkN+ydPxHCe+DsjTZ8J+D6k8D+AkIbrV4o8XrAL3G5h8q+Ofad1WAhIbPUEkhKPJu7N0ffxHyYwAAEABJREFUbvRahMdfiZqPlJphqLwpchlmnwIUOI/A276W0FC8VLxvcsloXm1tbRna2rgfeZsQP1KAAgUn0KEu2uoj2ToaR9b4kbaiqTWH5HE22QCSxyuPSacABShAAQpQgALTK5Czc9dkeflpn3KvemC7pXK/xZOADIMdBc4mYC0JEAmVVuFKxgo7jauzUedZDI+BWmQV41eGxgT7v9HO8sJ7MMK7RULjyM32/63WmnC7TbPSGhtWiWLsrguEuy7eiDbtKkAsqn33ZoR9hg07E60RY1WYHm/eqWHTnpkOKwUIz9O+FZCbbVh4pvYHANygEGvkwDL7fDUEV4rgcpy5iyOk29Iv4U6OagDlFkPeQuNHOM+zWdqQ4gyCdNqdefeHaxLV5XLmjpcERKQ4SZhrClDgAgVsvypz4eQyawS5UjC6sG5ByZwLnBcnowAFKJDLAuFc6oSVlV6z0tL2RDaxtyaO+yzBajGvQygY53UGZizxXBAFKEABClCAAhSgQM4ItC1bNlKWrGyPFPutRP48IDus0rgX7CgwnQJiHRDOoZIQWKXYWKNDlS2yFmMV7DpXINYogfnAG1EwT4C5Nr6NA2uokEro2HQlNjxh41nP/jJMnUA6Le9va4s8fL1Zr4BIaEQy+6lbBOdU4ALMHgV+JBD20SHWqu1LnLjrdEhqfvQ1P1GAAhQoGIEehb4E1WdjlUOlmUx3a2vraCHkzhVCJpgHClCAAhSgAAWmR4BzpUDOCnzkI3FbOj0IZNqc6ovq/UvWEHLC0jtkMbbIQIHpERhrAxlrBElAkLSFhIaQUvs8B5Ay65dbv+JMhPXHog3DHPsuNHqE52iH6RLA2HzE+gxTKLCwt7fkUE3JPOdlkTWMXmFxgZ3Mz5nCRXBWFKBAcQmIelRDscwqBxsTUUkd3wVSXBsAc0uBghZQtXMntfMqeV3EvaAqLyYzONG6YcMQNm+27/I/92wAyf91yBxQgAIUoAAFKECBohUozSS7vWZfgpNnrBb5IARdhlEQVypZPhgoQIELEBid46vgElZRieWANFilZWikmsi5L9hRgAIUeLuACCqsnHGVDbs2jj3fBWIQDBSgQIEICEYAaRfFAXj/vIviV8rLy3tQQB0LgQW0MpkVClCAAlMvwDlSgAIUyG2B1g0bhrsOnTiuzu1V4CWovGopDo/C8ta3QfaXgQIUKBaBM+/+0ESt7QuaINJkGa+zfmTR6i7tPwYKUIACFyKgWmKFigab9DKBXsF3gZgEQwEKMEtFJmC7NcSAdNuHXSryIlRf60jVnDycTlujCAqmYwNIwaxKZoQCFKAABShAAQoUpYBi82af0ZGTqvJDKH6oqiesEG+FefuvKEmY6UkLcAb5KZBOy5LOzqRHXC+C5RYbIQjvaMnP/DDVFKBA7giIdaqRJajWyhgrXITlyCSr7X8GClCAAvkqEC4Yy1hZ6XWFNqv3LaPRnFNIp9UyFKL1CiOwAaQw1iNzQYFpE+CMKUABClCAAnkgoPP7cbrEpfZaKf4lgewUxVFL96BFBgpQoEgEFqCttKsqeVEkEt79sVhVL4ZXvvujSNY/s0mBaRcIbSBADVx4F4g0RTEakF6dssrCgqlbAzsKUKCYBAYsswfFY4dD9FJmYGRfX0lJnw0rqMYPy4/ttsNfRgpQgAIUoAAFKEABCuSxwP76+kxFf//pSKODKtICwZOWnU6LFxI4DQUokIcC2dE5lYh1qSoaIcJ3f+ThOmSSKZDrAgJUiuq11rjalBVcXD3cUA7sSuR6upk+ClCAAu8UsFaODvX6BFR+6BAf7ps7NzR+ZN85XiH8z1bqQliL05oHzpwCFKAABShAAQrkgUA67fdv3DiSce6UFXBfAtxzUOy3itAOS31BPcPW8sNAAQr8uMCP3v0Ba/xQabTfP9/98eNG/I8C4xDgKOMQKLH9SwMgl1l5Y4lzqUtrh67gnWZgRwEK5I+ADFtaT9o+7DXn3HOxl+1ZTbUjnR616O27gguW14LLEzNEAQpQgAIUoAAFJifAqfNWoLe0dCCD5EEXx9stEy9Y3KOKcDWTfWSgAAUKUiD9o3d/WMXkcstjo0W++8MQGChAgWkQkNChBl6vd3F0vSayNWBHAQpQIG8EtNfKS69Ycp9WkR2IomPd3d0F/ejg8zaAGAYDBShAAQpQgAIUoAAF8kMgnR7tffjh7liyh1TwrBV2nwekFYJ+AFmLDBSgQIEJLABKO6pS8yONFovgcsvexRZLLTJMUICjU4AC4xNQj2oIlqloU2LsXSBpvgtkfHQciwIUmD2BjC261/ZdR+D0OSszWcwe7V67thebNoXv7OvCDHZOWJgZY64oQAEKUIACkxDgpBSgQJ4LlGUSnfCZZ1SlBaKvWnZOWmE/3O5tHxkoQIFCEhgd7akWr42qeh0gcwGUQDWyPgMFKECBaREQQbmoXCmQa2KN51f19lbYghIWGShAgfwTKJYUD9r50DGF7vCQJ1X8SxWpmu5iyDwbQIphLTOPFKAABShAAQpQoMgEWjdsGOpat/F1iXS3FfSfBXS7erQbw4hFb5GBAhR4l0DeDRCsXh15jWoBaVJBE4A6iwmIiPUZKEABCkyLgAIp2+fUQbHQOXelS8mlNT09ZdOyMM6UAhSgwOQEYpt8CJATdk70kvWf8ap7Oj7z+PHD6XRRXCDGBhCwowAFKPAeAhxEAQpQgAKFIKCxT55Uif/Ze/+PVhu63wr9py1jBX2Lt+WPgQLFIbB6tVvcWJ5U+Hqnutx+4432G68ujswzlxSgwCwL2C7HmlqBWmsEWRE5fx3KI+5/ZnmlXPDiOSEFCltgFIIuwL8GuH+yxoCWpE+GC8MKO9dvy53l+W3/8SMFKEABClCAAhSgAAUKSKD74MH+OR1D+53gRSv4P2tZ22XRTgCQharaZ4a3CfAjBfJJYN6iRaU9wzXznZfL7ce82NI+H5BSsKMABSgwMwKiolWALoW6xkSMBqT5LpCZoedSKECBcQh4Kx+N2njtdtazA5BnvPcvL+rsP9RRVjaAIurYAFJEK5tZnZAAR6YABShAAQpQoBAENm/2bd3dI5HDUS/6fTsL+L6dAByxyophiITbwQshl8wDBYpSIE5lqxLimuzkPtz9UW8ISYtikYECFKDARAQueFyBVIjIEpvBUr4LxBQYKECBnBGw8lEWkD6L+8XJ30uk38+60bYXFiyIrbHWvkbRdGwAKZpVzYxSgAIUoAAFKECB8wkU5PeKzZvjU6na7ixGd1sjyLNW2n8OKnsU2ms5Du8DsUH2iYECFMgXAXnz3R/WoNnooI1Q1Friw/mtWJ+BAhSgwIwIWAEiZfuheggWCmSJS+hlfBfIjNBzIRSgwNkFwvlNRoBOQHdB/LMq+hwyyb19JXN7rfEjfG+7r7PPoNC+CQXEQsvT1OSHc6EABShAAQpQgAIUKCSBrBX4+5z6/SL6917wfUBareSfhZ0ZWGSgAAXyRWDs3R+NycijwX6+jSqy1CofK/Ml+UxnDgowSRS4cAGrY7Q9kGqdiFwfRe56lKIG7ChAAQrMnkBse6UhhR5W1e/F3n0vSkaHO8rKhvDAA/HsJWv2luxmb9FcMgUoQAEKUIACuSbA9FCgYAXSaY90erR8NGp3PvmKnRQ8bXl9QQSv2efTfB+IaTBQIE8Ezrz7o2e+d1ikkEWW7PkW+e4PQ2CgAAVmRUAgUgXBMoU2RdC5uPPOEit3sM5tVlYHF0qBIhWw1g7Lebi4qxuqr9rnZzWSZ2I3vKsd5V22T8pCRG34W6FYPnBnXCxrmvmkAAUoQAEKUIACFEBra+toaSbT7bPRqwL9W/X4RztBOG5nAt761iMSBSiQ6wJxNlslsVtmv9lGQbgLBOHdH5M5t831LDN9FKBArgsoKiyJ4V0g18YSXVxZn6pEZ2fYN9lgBgpQgAIzICBj7zccAuSQKv7eykh/67KJfeEueABZi0UbWEgs2lXPjFOAAhR4LwEOowAFKFDgAps3x60bNgyVqp7IZqOXIXgKKi+IyD6InLbcF90zcS3PDBTIFwFBOu00hRpE2hiutAZQazGyaOf59peBAhSgwOwIpKCoA2ShU73KDWNRdXl5GdhRIKcFmLgCEQjnLxnLSxcgu6H6LNRti5zfUVV2qsPKTqMWwzgo1o4NIMW65plvClCAAhSgAAUoUMQCJysqRkqBU06wQ+G+axT/aLFNgdj61rO/DMUjwJzmh0A6LUs6O5Neono7kV0ukEZLeJVFBgpQgAI5ISCCGts3XW+tsjcgkeW7QMCOAhSYAYEYgiFADyn071TluyqZvWWp3t7DuwZCw8gMJCG3F2HlxtxOIFNHAQrMrACXRgEKUIACFCgKgXQ6e3L9+gEpGW6LJH5R1T1pJw3PC7DPTiB4J0hRbATMZL4JLABKO6pS8x10sUIWQ4Tv/pialZiBIOz3TqrikM3yNUYUk8FRO/712zqPLapFhskIKEKj7FKbxbLEaDx3SY6/C8TSyUABCuSvgLekj1rshGK39Z8R6LZkmWyvv0RPHk5/bRibN4d9u31V3IENIMW9/pl7ClCAAhSgAAUoUNQC7bhoGKUjJ5xmtqt331Ho9+0E4nWrAcoajPXsLwMFKJATAqOjPdXiNdz1sVyAeqiG5+vznHayaydcNaoa9nvbIfIDhXyXsVgM9LsQPGGb0HGLGYuhMs16DJMQKIfIYpv+aggu7ispqQ53rtn/DBSgAAWmWiBr+5l+AfbbjP8WTr6jkeytrBvp3d9VH/bpNpghCLCwGBQY3ybAjxSgAAUoQAEKUKCIBNLpbHv6C/2RT7bGzr8IyJNWqfosRPdYBWA3gKz9r9ZnoAAFZk9AsHp15DWqBaRJBU0A7DMi69t5v/1luHABRZ9NvAciT4vqVhVtZiwWA2m2df8MIHsBnLA4bJFhcgJJKzfUOsElArkqm8gsOpVIlE9ulpyaAhSgwI8JxPaf7a/1FBQ7PGSbODyV1JJX6k5nTu3/6MaRYn/nh/n8WGADyI9x8B8KUIACFKAABYpSgJkueoGxd4Jko5MRdLs4/y1R+TsRf8RgRqxSMJxk2EcGClBgVgRWr3YLFy5MeY8GO4FtEmCZpSM8ZsZ6DFMgEF6a+pzT+IdWgfJ0JP4FxuIx8PAvqOpz9rvaY9tSaAyzHsMkBIwS1paotSpYoZAVUh5VT2J+nJQCFKDAOwXC3R09do7yqkK/rYrvIJvYW9Hff3p/Pe/8eCdW+N/Kj6H3o8hPFKAABShAAQpQgAIUKDqB9Jl3gpSM4HUf+xdF/ZNQPA3BLrPoUCA8X9fbZwYKUGCGBeYtWlTaF0XzrYFysZ3oLwbf/TFVayBjMzoN6HFF/JrEo3sqSrqOdnzm8eOMxWMQxalDzsnLXsLz46UX1hpi2wXD5ARCI0hopF0KCN8FAnYUoMAUCWTtmN1v5yivC/QlUTwJL9uAxI6Onp72/Rt558fZnN3ZvuBwClCAAoXUFgwAABAASURBVBSgQBEJMKsUoAAFxgRaW1tHyzKJzmwi2qnefctOML5jjR/7AOmzvp10gB0FKDDDAnEqW5WMsstUtElUG6yClu/+mJp1MGSzOWbxoDUqtZWXD/Yc3jUQriq1QQzFIiBl/adHs9lXrVJttzUwdqtIbL8xO+QVi8C05TM89uoKQK6B4OL+ClTxXSBgR4FcEcjTdOiwJfy4CF70cH+N2H83FWUOdHd3D2LBAt6xbjhnC+5sX3A4BShAAQpQgAIUoAAFik5g8+a4dcOGoYbToydSUeplgXtSRJ4UYLvF41ZBNGgVQzzBALvCEMj5XJx598dIXKtAo4M0AlIDgO/+MIQpCP02j/1W4b03ipIdh9NfG4btA20YQxEJtOOi4ZLy7HFRhMc+vi5AJ8SNFBHBdGU1ZTOudcAlIliS1dRl7eXlZTaMgQIUoMBEBUasHNShiv2APKMqW9XJ0xXlNbtP7D/RhU2bMnznB87Z2b74nN/zSwpQgALFIcBcUoACFKAABd4mEJ6fG56jC5fdq7F+2xo9/tq+3mGxAwJWDBkEAwWmXWD1are4vDwZuUQ9xDXab2+pLTM8VsZ6DFMg0AvRXRDZJX709BTMj7PIR4EHHohDI0jsEh0ius8q2Q4o/EA+ZiUX02yeNQq3wnt/PbLZ0ICbi8ksvjQxxxTIIwHbj4T3M+0VwRZ4/1dO/PcQR8cO79qVwebNPo+yMmtJZQPIrNFzwRSgAAUoQAEKUIACOSuQTvvwHN2OVE17VFa1MxtF26yScCvEPQvIQSi6gLH3glgvfwNTToFcFgjv/uiZXzPfiy5WYLEq5lt6Sy0yTEZANQZ00EzbobIv8v6QpjKs8J6MaT5Pa60eSKezEN8NL6/aNrEXkD6wmyqBKqguhaAx4eK5S+68s8S8WRc3VbqcDwUKVeDM+5js2KxHRbEDim0KeUKRer794Q37u9eu7bXGDzue2zeFajCF+eJOdwoxOau8FmDiKUABClCAAhSgwLsFHghXxmIYPjqEKPqunYv8T0C2QHSfnW6Ex8eAHQUoMD0C4d0fomi0hscmARpsKeGRMjyHNYhJBRm7i61DBK2AP4rSkRPhDoBJzZMT572AxsnTIrLLKup3WWZ6LarFQg0zma9yOFwBkTfeBVLBd4HMpD6XRYF8FLATDhWJbSd80s43nlDFdyLId+ET28oymc58zNJsp5mFx9leA1w+BShAAQpQgAIUmDUBLvi8Am9cGdv78MM9nYmyvR7+OauIfUJUtsFhBwTHAB20+dg5iv1loAAFpkJAsHp15DWqhbgmFTTZTGstRhbtJ2h/GSYhIAMKOSyQ/apysj39hX6k09lJzJCTFoDA3IGBwSgrxwT+oAhOABIei5YBu8kKpKwC88y7QJxclXXDi/gukMmScnoKFKyAt5yNQKTdzi92w+MZr9gqPt42Mup3dq1b19q6YcOQjcMwQQE2gLwJxj4FKEABClCAAhSgAAXOLqBWQagl2UR7rJknEeE7AvytwBpCxk5SrHrDzlTOPjm/oQAFxi2werVbUFtbYg2Oc+2EdblArQFEq8c9PUc8t4DitJnu9Ko7oclwpf+5xy/Eb5mndwmEd19Vjoz0qqg1fuAgxhr4JTTwv2tcDpiwgFhDbo0qVniPFUhkayY8B05AAQoUg4A1OutphYZHEf6N7Y//QmK3JRO7faerq3nn+SS2ACtPTmJqTkoBClCAAhSgQF4LMPEUoMCEBPTk+vUD3Ws/d3RES17xDk+pxxOieNbm8qrFDosjFsPVW9ZjoAAFLkRg7ty5cwaqSy62k9UrFLhcIfMB4bs/MOnOKzAKh044t8c7v8+XjbJCZdKsBTKD9Jl3X0XZZId62Quv+61dn9vHVK1eRZU1Kl0LRWNilO8CmSpWzocChSCgdmy2Ro/waKsDCnlOIFsEfks0os9XVVYePL1hQxfS6dGpyGuxzsPKlMWadeabAhSgAAUoQAEKUIACFybQV1LSl/Ele30kP7QTlr+AyN8osNcqi/jIkAsj5VQUeEvAl5RUJyS1HF6uE2i9AAn70nr2d2pCUc7F9lFZQPqgctLH8UH1I0d68Dqv8Ae7tws41V5R3amCHTacdwgZwhSFcnhcYfO6GoKL+yv4LhCzYKAABcYENByb99q+4Yeq+uex8/8rcrqroqam+/CuXZmxUfhnUgJuUlNzYgpQgAIUyHMBJp8CFKAABS5IIJ0e7Xvooc7yofiA+uxzGmOLVRhtUcXz1ghyUCGdCvBKrQvC5URFLHDm3R9zwrs/fJOINgFSAyCct4r1GSYhIAJr7NBWa7Q95D2O95bO60V6MytWJmFaoJMOZFPuoIjss/yF59APQu0oZ/8wTEogZeWDWifuEhG3JMt3gUwKkxNfqACnyxEBD0U4/nZbevYL5AWoPGnnEVt9MrOtJ1Wz89SnHz91OJ0exubNsY3DMEmBUJCc5Cw4OQUoQAEKUIACFKAABYpToLW1dbQsk+iM1O1wIv/Lif45RJqtksMqjqSvOFXyINdMYm4KvPHuj8hnG1RkmSXyWotVFhmmQkBxGpDdVsGyG0ha40fa2mkRIthR4E2BkxUVI6XDOCUqx2xYKyDtEITHO4LdJAWsVUlVa60R8nrvI74LZJKcnJwCeSugCI0aA5b+g3YU/p5695cQ/RYiPFU6XHoKDzwQQ0Tte4YpEnBTNB/OhgIUyFMBJpsCFKAABShAgUkIbN4ct27YMNReXn7qsq7+nRFkm1fZCsETdt7yos15PyDh6q5wlRffDQJ2FDi7wLxFi0oH6srnW+PHIhvrMoVcZP0SiwyTEbAa13AFv0B7rHH2VfW6J04MW2OIVbtMZr6ctjAF0ulseN+V17hdADuG6WHLaKiosx7DFAiERt2l9ptsTGS1Ael0yuKM1c1NQfo5CwpQ4MIFQmNyu01u+1Y8J4qtKmiRSLc5Tezo+vRjx8L+F3YSYeMwTKEAd7JTiMlZUYACFKAABShAAQrkhcDUJzKd1hcWLIiRjU5CM0/C4W8ULrwb5HsQPWQLHLQYW2SgAAXOIhCnslUulmXqpckqXussJmxU69lfhskIeAhGVKXTZrJnNKmv9ZfU8w41w2A4h4Bme734nRDZCQjfBYIp68ptTldYY+Q1Xv38ypH2Svs/7Ousx0ABChS4wGkFXrU8/m+Lf6qqf6GafU7i6PWOsrIhG8YwTQJsAJkm2PyZLVNKAQpQgAIUoAAFKDAFAop02oertrrXfu6oyyR2CHSbndi0iMcWQJ4DcECBDuuHq7+sx0ABCrwhIPb7cX4kqoWTZRAss+E1FsP5KhtADGJSQWRYVE6a6xGIax1M1bTjgQe4H5oUar5OPP50+9Go33u3D97vtcr60HgWthk//jlwzLMIpGx4rcVLxMlVTpKLqodPhkYRG8RAAQoUmEDW8hPuoDth/V0Wn7FCzVZVvyUh+lTtUHZ795y61o516/qsHBTGtVEYpkMgFCinY76cJwUoQAEKUIACFMhdAaaMAtMsEK7iCldzIcKzKvH/gNOvQ/ADW+xeawQJV15bz/5joAAFgHRalnR2JjWBOic+3P0RGkDCY2KoMzUCp23/8ypEXpU422ONH7F95j5oamwLdi49Na8Pqgwd9c4dAOSkKsKxKzzOEewmLyCCGlHcEKncgER5aPAFOwpQoOAERuxge1KhL1l/s8WviddvAfHTyEYn99fXZ6wMpAWX6xzMkMvBNDFJFKAABShAAQpQgAIUyG+BdDobrubqSla9Pq+0bXvC61MqukVEt1rGnoWM3f5+0j6Hq8Ky1megQNEKLABKO6pS8x10sULC+z/mG0apRYbJCahN7i32enG7BbpbEuiB7YjAjgLnE0hvHu196As91vBxXFXDoxxfh4KPaDmf23i/V4RG3qXw0pQYjecuufPOEqsI5UXK4/XjeBTITQFvB95RS1q39Q9afFkAOwdwzV602fnEttIMdnWt29ga7hq337y3cW00+8swrQLcuU4rL2dOAQpQgAI5KsBkUYACFJgZgXRad6MxG67yskrHbYjxN+FuEBH8FQTbLRHhRYjhsSL2kYECxSkwOtpTLV4bLffLraKgwfpJizxXNYRJBlUgVki3zWd3Jhu9Kj2j4Sp++5eBAuMQsMYyhfaqV2tAwy4ITo9jKo4yPoFy87wcIldBcHF/RUVVuBNufJNyLApQYIICMzK6AllAw3H2oPX/t0D/EnBfj6Lo23YysLs0k+lubW0NDSQzkh4u5EcCLFT+yIKfKEABClCAAhSgAAUoMNUCb70bpOvTjx0rKRvYCZFtdoLUYidGLRA8Zf1XRHEIih6L4fEi4WowsKPA1Avk3BwFq1dHXqNaQJpU0ATAPiOyvlhkmJzAqCF2Qv3rto85Uqp6ov2ii4YnN0tOXWwCsWT71EV7AHnVKvPsOKUxVO0wBnaTE0jBa60TXCLilmTd8KL28vKyyc2SU1OAAjMsEMrsoex+GoIjdszdYXGbqm9RuOY41ifi4ezzHX+4bm//QxvbWzdsGMLmzfEMp5GLMwE2gBgCAwUoUIQCzDIFKEABClBgFgTalnWPlCb7OxMptwOx/o2qft2qkb5pNUk/tBOmI5akAWsE4YmRQTAUgcDq1W5xY2PSezTYiSnf/THFq9z2K/0W94vI3lh958mKipGx939M8XI4u8IW6C+p7xuN4n0quldVOiEIdy36ws71DOXOfpxWDqi1xt8Vth9cgUSW7wKZLnrOlwLTIxDK7OHRgMes/P6E7Rg3x95/xUf4BjTzJDI43DM4GB53Oz1L51zHLWDlzHGPyxEpQAEKUIACFKAABShAgckIfGRz3JbeNHgyvf5U57rHX40x/JyT+Ak4abYKkBYRPK2QXYC0Agi30Gen8kpbmycDBXJGYN6iRaXd/f0XR2Pv/tDFEOG7P6Z27Zy22e2xSpk9yEoP0umsGasNY6DA+AUeeGBkMFXTDvGtGLvCWU5AhHcSjV/wfGNWAbrUfqeNiaw28F0g5+Pi9xSYVQFvSw+NwOHRkkfs804ItgHSopBmEb8lO+S39aRqXule+7ljPY8/3oNNm8IdImA3uwJsAJldfy599gS4ZApQgAIUoAAFKDDrAr2lHQMZZA7GGm8VyJ+ql69Yg8e3VPUZS9xxqxQZhki4usz+ZaBAYQnEqWxVMoVlKtIkigbb9vnuj6laxbYTEaAXgl3OIirj3qmaNedTZAJiv84HHogFUbeH7rb4KoDQuGa9vAm5nNBya/y4EpBroH5BfwX4LhCwo0DOClhjhp6G6iFLYYv1/ycgXxLvvxrD/7OV6V/rD/vHdFphhXiLDDkiwAaQHFkRTAYFKEABClCAAhSYfgEuIecE0ptHex/+YnfPw48f6Thw9OVhdU95YIsgPDsYW6DyDBRW2fTWHSF24gUbJedywgRRYCICb737Q1UbHbTRJg6PfuG7Pwxi0kFh+wnpFegJce5QJCWtDZ1xeETHpGcfOQIhAAAQAElEQVTNGRSpgDWCWFt8LzTaDTiLCA1q4VgUKvmKFGXKsp2yOdVa5dwlIliSVbmsvTzLd4EYCgMFckAga2kId2SfsMaOffb5Jag8qZBmBcJdH1tGkHqyo6z6xd6HNxzqe+jzndi4MdwhYl/b2Aw5I2D72JxJy8wmhEujAAUoQAEKUIACFKBA7ggoNm/2A+XlPVnvdlml5fetmeOPncdXBPI3wNgdIa9DECoxeUdI7qw3puRCBFaHd3+UJyP4eqtQaITIUptNlUWGqRAQDNpsjqnIQc34kxX9/af319dbo4gNLdbAfE9aIBpNnPYSvyrQ3Qrtttq9cCyy3qRnzRmYgEHWWFzh4VYgG4UGYRvKQAEKzLJAKHcfh2K7lcf/zsrj31DRL/so+kacdT/MuJK9/XaMRTqtls4QrceQiwJsAMnFtcI0UYACFKAABaZJgLOlAAVyWkDtBGq4f/36Ux0lVfsv7+l/wWf1CVUNd4K0qCDcav80BDssF4et32X9YYuhEsp6DBTIGYGwTQ7bNjoAJ4ORkxFXkgjDxhK4oLGxpCdTP8+LLLLagsW2jfPdH2MyU/an3ypp9sHL3shpx/5wNWo6Ha7Wn7IFcEbFJ3DyyJHh8q6BE4A/CkirKDoBjFpkmAoBQaVVsi6FusZEooTvApkKU86DAuMVsIKIjRru9hiw/kn7LR5QlZet/7RAtmDsjg9t9i7a4of16Z5Pr9veu379ob6HHurM9Ts+wG5MgA0gYwz8QwEKUIACFKAABShAgRwSSKf1hQUL4jlAV8K7Hc67fxCVP4a4LwLyTQDNdlJ2AEAPAF7ZbQgMOSUQtsluq09oF0UH4uzpRGc2VCyMJTIzMFAlWSyDR5MADTYwPAJmOs9NbRFFFXrVYadEutNlI76roahW/TRmdvNm39bdPRKr67Tf7WvWKL9PFdbYNo3LLKZZKyqswfgKazi+FhreBVLBd4EU0/pnXmdXQCRcpDECaDsg4UKjf4Tq1yH6Ra/6VTh8SzT5HOLoWM/g4ADESjdgl08CLGTm09piWilAAQpMWoAzoAAFKECBPBFQpNO+dcOGoZPr159qf+SR/Z2llS+MYPRJjXWLnXg1K6TZ8vKkAC9Y/1WLr1ujSI8Co9a3ng1hoMD0CoS7CqzCAOF9AMdtUfttw9tuFQhPW+PHVkCeiz2OSAI9VfX14Upxse3aecnUQnyTQpsA1FqMLNqmbH8ZJiMQGpkGzP+UeNmX9T68pNX+n8wsOS0F3hIIj2qMBclu275etQbMvRCwge0tnkl/SNmxu84q6S4RcUuy8fCi9vLysknPlTMocgFm/x0CVkyxvRck3KXaZcfLVot7bZyXIHjK+i3Q8B4+1xypb05K6RN1g5kXOh96dE/HunVt3WvX9mLTpnCRh43KkE8Ctm/Np+QyrRSgAAUoQAEKUIACFChKgdAgov39OJ2JRvbFGreokz8D3JesBvpPIPI3UH1GIYetAqVfYSd3VrtclFLvlWkOmy4BqwTQUAF6zBZgDXH6D4B8XRVfdKJftO1yc9a7XRWpmu7Du3ZlrPFDlnR2Jr1Kg52ILhdIIwC++8MQpiiM2M++3fYBrSK+tSSbaD9ZUREaqKZo9pwNBQAdGTmdVbfLft87Bei1Y48dcigzVQKGWWMNyNfbsX0Fslm+C2SqYDkfCpwRsJ/Y2J3TPVA5AMHTNuA7UP918boREn1RnftrZPy2TAaH+Q6tM2iF8NfKnYWQDeaBAhQYrwDHowAFKEABClAgbwU0PGe476HPd/Y8/Pjh7s+sf8WVVjwdxdFWFTQDrllEt4jgCQDP2UlduCskVEx32//DFsPt/dZjoMCEBbI2xYBVEnRY37YpOXO1JPA0xp6NjWaBNiuk2cVxi4t0a0VpzdNdDz26O7zT5nA6PYzNm+MFQGlHVWq+NY4stnEXA7jY4hyLDFMjMCAqhxTY5yU6dXL9+gFrdMpOzaw5FwqcEeiJ46HY+1avGra144BYIwisMRTspkagCg7XWmxMuHjukjvvLLHfsbvQWXM6ChSlgKodChGOf+EuyHYrEx8xhz0WX7Jm3G327RYbpQUizZFFH/mWjAw/0VlS8ZyVXV7teuyxYz2PP97Dd2ihYDruRAtmVTIjFKAABShAAQpQgAJnESjYwe3AMMrLjyeQfcWJ/554/YZ6+SOrBP2Sndj9tcUnLfMHLYZGEFZQGQTDBQmMWGXBKZtyr9UoPGXb1Xeh8lUV29bg/shOKsNdSN+FzzyTiUYOvXXHh03w9jA62lNt22gjxDWJanj3R9K+F4sMUyNw2ipNd4pzFn14LNnUzJVzocDbBerrM32jo31R5E7aj/egiByFYPDto/DzpATKbf96uc3hanO9uL+C7wIxCwYKTExAJLYJhq3M0m6/o92AbIHot+DwVYj7rAIbvfd/7rx+X8W/hHj4WG9pR7howL5CiGBXWAJWVi2sDDE35xPg9xSgAAUoQAEKUIACBSOQTmfb0+n+U5/57Mn2hzfs7yirfjnp5anYxS3WCDJ2Rb6GK/NVt9oJ4DaruH4Z0H2W/zb7vwfhGchAOEkEu6IWCNtAeFRSnymcsm0jXCn5mtUAbLf/w+MhwvYTtqkWF+7ygGv2cbYlIdmtFaUdT7c//NhLHQ899lrXuo2tvQ9/sfvNOz5s2jeDYPXqyGtUCy9NKmiCSHi0i7MRxCLD5AS8TR7WXwc89lqlzj6fTfHl1IbCMA0C6bQPdyM6jTsBZ42i4ZgiYd8xDQsryllaw7DWOnFn3gXi+C6QotwKmOlzC1iB1kYId3gMARIu8jkB4DCAsbs8FOHRVrJVIC1W5rDysLe+lV3gWkYxvLV7TuXTPes2bG8PZefPPH68e+2mXqQ3j9r0Nqn9ZSg4gVDgLLhMMUMUoAAFKEABClDgxwT4DwWKReCBB+KTFRUj4dn/Ce92eNF/8irfcA5fUMXnxclXjeLvLT4vCqvk1l5AeGcIirg7U4kQtoHwLo/XAdkJxRPWcPZdayz7hlf9rEAfFXFf8pH8hYvdPyHKvoio9EhZqrf38K6BMC3O2a1e7RYuXJjyHg3OGj8EWGbj890fhjBFwdaBnrb1dkJFD+iIHuvu7uYV+VOEy9m8t0Akpb32W95ptYU7bF9hx5L3Ho9DJyxgrBDbNdfafvh622+uQCIbGownPCNOQIGCFRCJ7ZgXGv7Di8wP24/mZYiER1p9y/ZHf2L5/pw4fdT6n0esm+Mo+uco47Yjjo71lcztwwMPxDa+7b5sDIbCFHhHrtgA8g4Q/ksBClCAAhSgAAUoQIG8FRBRpNPZ8Ox/i6d6H95wsGftY9trLs4+nSx1WyNxzbAokGY762sRIDwSYBsEL1qe91jfGkUQ7gA4bd+HK+G8DbeP9pchHwXCugvr0CrIMWCVBVZRIG0qOGQVBHvty+0QeQaQ8N6YLda37UIt2vYh0uwQNyf8SHPlie4nOvcfeb77M+t3nnrkkQMdY1dLru09nP7a2Ls9cJ5u3qJFpX1RZn4EXawWAZkPoNQiw5QIyKCtx2PW+HHIx3qi5/HHe7FpU1jnmJLZcyYUeA8BV1IykI30kIPsh9hxA7aPAbLvMSoHTVzADs8IjcRLoWhMZLXBju0pi27is+IUFMgjAWv5s9SG/ciw7VdCWTS8e6zNhh2GhrvNsNM+v6DANivLbLXfR4ueKdNa2cW3qPoW76JmK/O21M7PPNH58KPPda3dsKv3D9cfan/kkRPda9f22u9oFKG8bDNiKB4B7jyLZ10zpxSgAAWKWYB5pwAFKFDUAvu76jOVdSO9mTg6Auefg+jfORd91fqftxPKjYbz3+3ztwCxSnANJ5etEPQrxh6PZT2wy08BtZUX27ocEOAkRMLjz16wCoMf2udvW//PLH7eOTzmRD8rzn3Fhv9VnJAfROJfyCBzsLx8sOfwwEAGmzeHhpQLUoiz2SonqaU2caOlo94aX5L2meeihjAlQfS0rcfdgNutJYlwJb6t9imZM2dCgbMKtC1bNlKWrGyH+Fbb/o7ZzuaUjRyuyLYewxQIlNs8rgDkGq9+fuVIeyWAhEUGChSugEhsZYTQ+NFt+5XXLaN7LT5vsVkgf2f9v1TBl60/dneq7Xc2+jj+Uyu7fNur/jCKEy8jjo5V1o30hrKvjcdAgTEBN/Y33/94L/bDENgWbxHsLlBAbTeiMMcLnJ6TUYAC7y0Qflvv/U3BDg07khALNoPMGAXySsB+jSr2J68SzcROtUA67fd/dONIuPKt89MbXg/va2j/zCMv1/Rnny4pdVsV0qLizlw9B2m2xbeIosUK2eEl6i/Y/7ss7reT0lZVhKvx+hQYtWGhUtw+2ieGmRQI5t7+hHVgDVXSaQs/bjHcwbMfAqsMx0uAPCOQN66QRLM1drUo/Ni6tRXX4hLarHMSzUhVbm0vqd7W8ZlHXux66NHd4UrJcJfHmfd5vHWXhy0OE+3G3v2hKdQg0kZLV3j0VS2AyKJYZJiMgNqvEcja3x6bzR7r7/FDyncxGAbDDAh85CNxWzo96OHaFdgvIodsqQMWGaZGIGWzCfvLS0SwJNKSy2rQU2bDGCiQuwLhuKQa2z4hlE+GLKF9UPTY/6HseML+t0YNPWr/H7QyyT77f7d93m7jWCOHbrO+lUlhZRU0W5nBGj3QbMe2FiAM02YvUXM2ipozpdLSWVr9RNfaR5/peeTxlzsfenRPz8OPH37zLo9Q5kU6bUUdm5KBAiZQGA0glhH7kbAAHRwmGW1fJfBONJOh5yQtOXmOCcxWctQO27O17Flbrtr+w4rpKMa8gx0Fck9Aw28yJKsk/GGkwI8J7K+vz5R1jvahZLQ1yrjt4RnJEPkrUfljr/KYVzxmW9BXFPgmBN9XxdM2gz0WQ2X7gA2P7bP17C/DTAoE84ydA/UDYutCQyWCNVTJlrH1JPgrOPmqnflvVPhHvMp6G+9LPo7/3Il8N05ISyT+pUxccqCsKtPZDgyPPQ8bU9ytXu0Wl5cnbfkNTqVJFI22hCqLDFMhIBJ+fyNW6uqwDWLPaJTd11fZadvEVMyc86DA+ATE+V7B2J2DOwAJdyCB3dQJ2IlVtUCus1bjFbannqJ3gRROVeBZpfnFbAgownFJMPJG+eTMxRmC0Di6x8qT2wF9FmcuzPiBjfx3CiuvQL9hdZFfUsijFtdG6tYJ3GdF/H/3zv2lc/jbGL5ZNPlcdtTvLUmUH+8LZddduzK2PAU7CoxDoCD2egodsAPuYSjCC7hetFbE5xl1AgawcS2K7LQDayvge0eiKDOO7YejFLBAwtuhRdUOWHJIVHfwNzWR39TbxhW8DOA1dTieTSWG7XNBh4SMPfv3kACvQPCyFWQYVWlAg1naBsSWKy/D4TUR6Yq8H03GsS/onRAz9y6B8w5Ip/3+jRtHutIbT4er5sKV/+EOgI6HH32x++DRbUBqi50wtKhEzQqxk0+Eu0Lss575rHgCkGcAvGQxH4m9ggAAEABJREFU3HWwH9Cj9tkq5cXKEQhXo4fjX9bKEmrDGX5cIJiE32V43vWo2Q3a171y5i4bM8QxG+GgDXvNYng02UtQPGvDnrT+FrF1otAW+43bOhGLalGarVa8xUe+OSqNWkpLB7Z0P7z+yfAc7O71n32l46HHXuv59KNHztzh8XB368c3DCGdzkJsqbaQqQ6jqZQTJzEEp73AzjWsolTfVlbiZzsXu0AP6HOAPhPKW7Z7PzRw/Yc78MBX+Qiiqd6IOb9zCvhsqt+7aB+sUVUF4RF7tk1b/QJ/2+Zwgb/tt9tBX7P9Z7jgwGnWzrbOuTbO/2V2VEbs/N7aveWQHUd2hf0Ho1qZmfHt24FtSaFc9+O/Z8COOSFKKPc9bcefbQI8afEJDe+Ug7QAoSwizQJttu9bdOx/bYbomWEiY+UUte8lRI8WB9cca6I5IyXNVXMqW9oPHn2y86H1z1g55cXuz6zf2RHKLQ8/frhj3bq2vkcf7WhPp/thZVds3hyDHQXGKWDnM+McM4dHG42jdm8/GDvY/g9R/LGKfpFxIgYwL4vAX8DJNpHUkWrvC+3W1RzegnM1aWV9kZO9LlY7QOHP+JuayG/qR+N61a97yHe9youSyHbn6tqeqnRpNnvK9sP/WxV/DnVftwqPrzIKDRwNZuN3YL/rr4UoKn+r3u9Tkb7WgYGsDWOgwHgE1E4sfXd39yDixPFsiX8VcfS0c/gHH8ffdB5f8cg+qqLrPLDRTnL/RET+l1XSfB+QrQJYRb3us0aPNgA99v0wRHiiind1dshEcLFKa7XGImm3CoEjELwaDO13+6R9/oFCv2uW3zTHP7E5bDT/9VCsteGPOq9f9t7/Dyf63TjrfghbT3HK7cBo6mhpb6a7bVn3CKapccPSMq4Qi57w6v/B8vQn6vFl227s/ONH5SX+f2EWUPmSbUBf9uq+E2uiFatX+9le1+PaIDhSQQmcOU5ExwD3jHgfns9vv2+rX5jdehlLw4X9rnJtf2S/82/A6z+JuF1aEU/6DhtNDp629bRbvP6zOvfN2Sijcpny1Vw3gNWt2gFlkzWKfEnljd8z/Jcg8nlv5T4FHtdwx4bqIyJ4CNBPA/EfOMUfqMpD4TtIvNEqnTdZXcjXVWIrw7hvuWz2e3FCfmDjPiGafC7h3Y4MkgdTAwMn+0pK+g6Huzom8c6xgtq5MjNTKmDb4pTOb1ZmNm90tK/EpfaqZp/JxqNbY2thZJTm8RuojZtqRoRnM6X+QGlPT1dra+vorKxMLjRnBDp6eoZ9SeaES/o9Pjv6zPi3p4lse4U/rhWgn4o02q5IHe5BTbiqM2fW8XQkJPJW1RJHO33ktvostnhxzYw04DYwS9sAtDnyrgWiL2RHcfziOXOGsGBBPB2/fc6zYAUUmzZlOtat6+tLP9rRtW5da/vDG/Z3r//czo51G17onlP3VGnXwJbIj7R4FzWrxi3Ooiha7OS3BVYmtxPgcCFFuAJwC6DhbpFtEDyvwHZg7D0Vr1klfrjD4Yh932rDwl0P7dYPFw302bBw7Byx/7MWvUWb1P7ObghpCGnJ2odRS0p4xnU/IL0QdAFot4qDE4C02v9HzCM8+mG/NWDsBbDLpgl5f8Hy9ox9fkqswcgqGMxHmvGGGQD7rM1OvZn6FhVp9rB9yZhzojmWZEtnT/+WrrWPPWXr4vnutRt2hCske9evP9Rl66k/vf5UeN9L64YNQ/jILF4h2dioZSUlsQxrl2TcK9k42hprdkts+WSU5kkbjPgtTpNPqCR39FdU9EBsawM7CsywgB0nbH9zes6wt/1d8rkYKdu2Qx3DFGzj3Fc0Z0WfyiajV0SyR+tQHY6Jk1rBcwcSg5E1mGac7gR0m+f5WjMNrHzxzu0gdi227Y3dmRHHmZa3jlcOzS7yzSMubs7ISLO333uypKp5fml1c2dpTXP72ke3dK999IkuK590PvTZZzoefvSFnrWPbe/+zOd2dj706J72Rz63L9xt3L32c0etfNl2cv36U70PP9zd/oUv9COdHsWZuzp0Uhs5J6bAewi49xiWd4PCs4sr+vtPz5kz3FGK0lOl2ejkuyKHnccke7I02d95GtX9bd3dI7bT8Xm3ITDBUytglWRdbSNDZane3rLKTDt/Uxe2XynJJtpLM5nu3tLSAVtBofLGeoUbTlZUjJQCpxBHxxBFR6zPGNOB28EsbQMj/kgmkzkcrt4/XV3dvxvI2okFTygKdxc80znTsD2FcmNpJtltv/NjiWxiZ+z9tkj0B6LRtz3CXQnyFUR43ME94p1bp9ANFr8E9X9qG+NmVf+3UP0nq4TZAsXTNuwlhbxqw0KjwesKdNh3py1z1sgg4Thqg2xMGzBL4czydeyujWFLmzXSSHjUlzV44BhUDli6dlseX7LvnoFiKwQ/sM//AMi3beLN9vkbXvAVUXxO1K1XxTon0Tof+w0APu9c9FWv+k14/x0XZ/8pVr81Ev9CNos9sONrWSbT2R3uzLGymo2f2yGd1nCu1jM4OFDa398ZrvBMDcTnOS+5sDJXMZZVSxKJoipnTmhj58gzLaCtra2j4bynNGt1C6x/mdr93DBOVaRquseujp/kmg375MqRkd6wzwzv/7LjCs/XeL727m0gio6VxInj7zxulyUr2+cMomsg1dvbVzK3L5RH2pYtG9nN84xJ/jI5+XQLFEQDiJ18+fDs4rb0pkFrPRxgXH9BBsHPLNniOt2/unyZfzrtw1Wfh9NfGw7bBn9XF/a7Cm5jV1+GqxmCab6s/wtNZzqdDXnuXru2lzE3DLgeinc99Dz+eE/P44/3dKxb1zd2fD+zD9IL/XlzOgq8h0B4TFYcjnNhX2P7/1Nd6za2nnx4w0Hb7vaO3ZXw8KMvdP3ho890lFY8kRqVLaOSac4qWpxHs4O3KM2KELUZ1heVFmsgaFH7bP1msf6Zz2LfazNsWgBbFNhq8Qn7/JTFp234s9Z/zhobnrf4on22Bgi8FVXkZRF5xYbvEGB7+F9Vw3u63hoHijDdC9YP87D56TOWhm02/pN6ZnnhLo0W+97SCEsPxtJn47zVt/EsP2G4s++dfZYWa+AYy4/lucWJNod+FMWWl2RzPJJtKRv1W5rMp3vdhqfCezraP/PIy11rN+zqWPfZvace2Xhg7CrJzzx+vO/RRzuCc/AOZTT7XXvkfqdj6dy0KdO2adNguMIzRNtWLuh8hdO9uzw6tj2k06Njzrm/PTCFhSywefPY8YC/03f/TqfC5HA6PQwznvQmlD7z7q+QpvD+r3BcYSze84VzrXsry/WFY3aIYXsJsS2dHjxz3PnasB13RsfKIx/5SGyfQ5lEJ719cgaTFuAM3lvAvfdgDqUABShAAQpQgAIUoAAFKDAFAiKKBx6Iw12C/f04XVI6ciITjRxKSLwLmnlBEvJknM3+0BoHvi8afRuq37Sz6D8Vp1+B189D/AYvbq1T+bSI+//g8Adw8mlrwFgHkUdF9bOWyo0Wv6AqX7bp/xgqX7VxfhShX7ez8j+3cSzqN6zRYuw9VW+NA/0T++6/C2STzfdLiPULHu6z6vUxCNbZfB+Clz8E5A/E0uAgf+hV1qq4RxHpRnj/ZQf8iTr5M1v+ZrF8OMT/EJ5zHWdlK3zmGc34lxLI7s64kgMYLWkLV0qHOyPCVdPNDzwQIziB3RQJcDYUoAAFKEABClCAAhQYE7By+liffyhAAQpQoCAFmCkKUIACFKBADgiEyv10OouNG0fa01/o7334i90nHtrY3rHuj9q6Pv3Ysd71f3So/eEN+zvWrdsb7n4Iz4vu+MzjL3au2/Bs10OPb+t+6JEnw3OlOx56pKXz+g81d80fbY402TyK4RbxiWbNoCWGb87GmbE7LnycbfF4Wxy7cyTbAnHNgGuOxDd7+/zWOC5qhiaaIfrG865dcxSebx1HzbHvb5nT3dfS1dPX3Fla0dzx8PqWkJbutY8+0fXQ+m2dn97wbMe6Dc+3P/zYS92fWf9K19pw98a6ve2Wn/Cc655HHz0S7ozpePzx4yHP4VnXls++sSsoN23KjF3RK6I5sJaYBApQgAIUoAAF8lqAiacABd5LwL3XQA6jAAUoQAEKUIACFKAABSiQcwKhoWD1ao+u+kxHWdlQeP50eXl5T3i/RHjvVkl59jjmZI8hKj2C+G2x1B/KlLh9mZJ4XwbJg5kUDmPsmd9vjhMd06Gh1/HG867LKivbw/PW+0ZH+7q7MRjedYLwzo10WgGEaD0GClCAAhSgAAUoQAEKUCDXBdgAkutriOmjwCQFODkFKEABClCAAhQoKIHQCJJOe4Q7StLp0cPp9HDbpjPvAmxPf6H/vZ5p3pN+vOd0ekNXiOEOjPD/O5973bVx4+lwZ0Z41nV4xvVhm2+4Y2Xs+dbhuethmWz8KKhNiZmhAAUoUGgCzA8FKEABCrxbgA0g7zbhEApQgAIUoAAFKECB/BZg6ilAAQpQgAIUoAAFKEABClCAAmADSMFvBMwgBShAAQpQgAIUoAAFKEABClCAAoUvwBxSgAIUoAAFKPBOATaAvFOE/1OAAhSgAAUokP8CzAEFKEABClCAAhSgAAUoQAEKUIAChS9wnhyyAeQ8QPyaAhSgAAUoQAEKUIACFKAABSiQDwJMIwUoQAEKUIACFKDAjwuwAeTHPfgfBShAAQoUhgBzQQEKUIACFKAABShAAQpQgAIUoEDhCzCHFDinABtAzsnDLylAAQpQgAIUoAAFKEABCuSLANNJAQpQgAIUoAAFKEABCrxdgA0gb9fgZwpQoHAEmBMKUIACFKAABShAAQpQgAIUoAAFCl+AOaQABShwDgE2gJwDh19RgAIUoAAFKEABClAgnwSYVgpQgAIUoAAFKEABClCAAhT4kQAbQH5kwU+FJcDcUIACFKAABShAAQpQgAIUoAAFKFD4AswhBShAAQpQ4KwCbAA5Kw2/oAAFKEABClCAAvkmwPRSgAIUoAAFKEABClCAAhSgAAUo8KZA4TaAvJlD9ilAAQpQgAIUoAAFKEABClCAAhQoXAHmjAIUoAAFKEABCpxFgA0gZ4HhYApQgAIUoEA+CjDNFKAABShAAQpQgAIUoAAFKEABChS+AHM4PgE2gIzPiWNRgAIUoAAFKEABClCAAhSgQG4KMFUUoAAFKEABClCAAhR4TwE2gLwnCwdSgAIUyFcBppsCFKAABShAAQpQgAIUoAAFKECBwhdgDilAgfEIsAFkPEochwIUoAAFKEABClCAAhTIXQGmjAIUoAAFKEABClCAAhSgwHsIsAHkPVA4iAL5LMC0U4ACFKAABShAAQpQgAIUoAAFKFD4AswhBShAAQqcX4ANIOc34hgUoAAFKEABClCAArktwNRRgAIUoAAFKEABClCAAhSgAAXeJcAGkHeR5PsApp8CFKAABShAAQpQgAIUoAAFKECBwhdgDilAAQpQgAIUOJ8AG0DOJ8TvKUABClCAAnSWxsYAAANQSURBVBTIfQGmkAIUoAAFKEABClCAAhSgAAUoQIHCF5hgDtkAMkEwjk4BClCAAhSgAAUoQAEKUIACFMgFAaaBAhSgAAUoQAEKUODcAmwAObcPv6UABShAgfwQYCopQAEKUIACFKAABShAAQpQgAIUKHwB5pACExJgA8iEuDgyBShAAQpQgAIUoAAFKECBXBFgOihAAQpQgAIUoAAFKECBcwmwAeRcOvyOAhTIHwGmlAIUoAAFKEABClCAAhSgAAUoQIHCF2AOKUABCkxAgA0gE8DiqBSgAAUoQAEKUIACFMglAaaFAhSgAAUoQAEKUIACFKAABc4uwAaQs9vwm/wSYGopQAEKUIACFKAABShAAQpQgAIUKHwB5pACFKAABSgwbgE2gIybiiNSgAIUoAAFKECBXBNgeihAAQpQgAIUoAAFKEABClCAAhQ4m0DhNICcLYccTgEKUIACFKAABShAAQpQgAIUoEDhCDAnFKAABShAAQpQYJwCbAAZJxRHowAFKEABCuSiANNEAQpQgAIUoAAFKEABClCAAhSgQOELMIcXJsAGkAtz41QUoAAFKEABClCAAhSgAAUoMDsCXCoFKEABClCAAhSgAAXGJcAGkHExcSQKUIACuSrAdFGAAhSgAAUoQAEKUIACFKAABShQ+ALMIQUocCECbAC5EDVOQwEKUIACFKAABShAAQrMngCXTAEKUIACFKAABShAAQpQYBwCbAAZBxJHoUAuCzBtFKAABShAAQpQgAIUoAAFKEABChS+AHNIAQpQgAITF2ADyMTNOAUFKEABClCAAhSgwOwKcOkUoAAFKEABClCAAhSgAAUoQIHzCrAB5LxEuT4C00cBClCAAhSgAAUoQAEKUIACFKBA4QswhxSgAAUoQAEKTFSADSATFeP4FKAABShAAQrMvgBTQAEKUIACFKAABShAAQpQgAIUoEDhC0wyh2wAmSQgJ6cABShAAQpQgAIUoAAFKEABCsyEAJdBAQpQgAIUoAAFKDAxATaATMyLY1OAAhSgQG4IMBUUoAAFKEABClCAAhSgAAUoQAEKFL4Ac0iBSQmwAWRSfJyYAhSgAAUoQAEKUIACFKDATAlwORSgAAUoQAEKUIACFKDARAT+fwAAAP//gOYdcwAAAAZJREFUAwDWTU75Z4S7iwAAAABJRU5ErkJggg==</svg:desc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" office:value-type="string" calcext:value-type="string">
            <text:p>Ricardo Carvalho Vitorin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20942" calcext:value-type="float">
            <text:p>20942</text:p>
          </table:table-cell>
          <table:table-cell table:style-name="ce3" office:value-type="float" office:value="15774" calcext:value-type="float">
            <text:p>1577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oberto Naves De Rezende Sobrinh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9082" calcext:value-type="float">
            <text:p>9082</text:p>
          </table:table-cell>
          <table:table-cell table:style-name="ce3" office:value-type="float" office:value="4196" calcext:value-type="float">
            <text:p>419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obson Xavier Ferro Filh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45" office:value-type="float" office:value="27145" calcext:value-type="float">
            <text:p>27145</text:p>
          </table:table-cell>
          <table:table-cell table:style-name="ce3" office:value-type="float" office:value="18242" calcext:value-type="float">
            <text:p>1824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Rodrigo Bocchi De Macedo</text:p>
          </table:table-cell>
          <table:table-cell table:style-name="ce24" office:value-type="string" calcext:value-type="string">
            <text:p>Pessoa Juridica</text:p>
          </table:table-cell>
          <table:table-cell table:style-name="ce11" office:value-type="string" calcext:value-type="string">
            <text:p>Medico Ortopedista <text:s/></text:p>
          </table:table-cell>
          <table:table-cell table:style-name="ce31" office:value-type="string" calcext:value-type="string">
            <text:p>Pronto Socorro</text:p>
          </table:table-cell>
          <table:table-cell table:style-name="ce45" office:value-type="float" office:value="19352" calcext:value-type="float">
            <text:p>19352</text:p>
          </table:table-cell>
          <table:table-cell table:style-name="ce3" office:value-type="float" office:value="11819" calcext:value-type="float">
            <text:p>11819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h as 19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Rodrigo Gomes Da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Exames/C.C/Not.Sobreaviso</text:p>
          </table:table-cell>
          <table:table-cell table:style-name="ce45" office:value-type="float" office:value="13866" calcext:value-type="float">
            <text:p>13866</text:p>
          </table:table-cell>
          <table:table-cell table:style-name="ce3" office:value-type="float" office:value="9831" calcext:value-type="float">
            <text:p>983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Rodrigo Meneses Nunes Vitorin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24" office:value-type="string" calcext:value-type="string">
            <text:p>Cirurgia Eletiva</text:p>
          </table:table-cell>
          <table:table-cell table:style-name="ce45" office:value-type="float" office:value="20559" calcext:value-type="float">
            <text:p>20559</text:p>
          </table:table-cell>
          <table:table-cell table:style-name="ce45" office:value-type="float" office:value="10322" calcext:value-type="float">
            <text:p>10322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Rogerio De Souza Hamu</text:p>
          </table:table-cell>
          <table:table-cell table:style-name="ce11" office:value-type="string" calcext:value-type="string">
            <text:p>CLT</text:p>
          </table:table-cell>
          <table:table-cell table:style-name="ce24" office:value-type="string" calcext:value-type="string">
            <text:p>Médico Cirugião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19443" calcext:value-type="float">
            <text:p>19443</text:p>
          </table:table-cell>
          <table:table-cell table:style-name="ce3" office:value-type="float" office:value="9694" calcext:value-type="float">
            <text:p>9694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  <draw:custom-shape draw:z-index="151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AutoShape 1" draw:style-name="gr1" draw:text-style-name="P1" svg:width="2.293cm" svg:height="0.724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" office:value-type="string" calcext:value-type="string">
            <text:p>Rogerio Guimaraes Napole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13546" calcext:value-type="float">
            <text:p>13546</text:p>
          </table:table-cell>
          <table:table-cell table:style-name="ce45" office:value-type="float" office:value="9965" calcext:value-type="float">
            <text:p>996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Ronaldo Moises De Moura Filh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UTI</text:p>
          </table:table-cell>
          <table:table-cell table:style-name="ce3" office:value-type="float" office:value="21296" calcext:value-type="float">
            <text:p>21296</text:p>
          </table:table-cell>
          <table:table-cell table:style-name="ce3" office:value-type="float" office:value="14111" calcext:value-type="float">
            <text:p>14111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  <draw:custom-shape draw:z-index="155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" office:value-type="string" calcext:value-type="string">
            <text:p>Rosemary De Araujo Martos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29545" calcext:value-type="float">
            <text:p>29545</text:p>
          </table:table-cell>
          <table:table-cell table:style-name="ce3" office:value-type="float" office:value="15638" calcext:value-type="float">
            <text:p>1563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  <draw:custom-shape draw:z-index="159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AutoShape 1" draw:style-name="gr1" draw:text-style-name="P1" svg:width="2.293cm" svg:height="0.721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1" office:value-type="string" calcext:value-type="string">
            <text:p>Rosseny Da Costa Marinho Junior</text:p>
          </table:table-cell>
          <table:table-cell table:style-name="ce11" office:value-type="string" calcext:value-type="string">
            <text:p>SES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6769" calcext:value-type="float">
            <text:p>6769</text:p>
          </table:table-cell>
          <table:table-cell table:style-name="ce3" office:value-type="float" office:value="2699" calcext:value-type="float">
            <text:p>2699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Licença Médica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  <draw:custom-shape draw:z-index="157" draw:name="AutoShape 1" draw:style-name="gr1" draw:text-style-name="P1" svg:width="2.293cm" svg:height="0.76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AutoShape 1" draw:style-name="gr1" draw:text-style-name="P1" svg:width="2.293cm" svg:height="0.76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AutoShape 1" draw:style-name="gr1" draw:text-style-name="P1" svg:width="2.293cm" svg:height="0.76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AutoShape 1" draw:style-name="gr1" draw:text-style-name="P1" svg:width="2.293cm" svg:height="0.76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AutoShape 1" draw:style-name="gr1" draw:text-style-name="P1" svg:width="2.293cm" svg:height="0.76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AutoShape 1" draw:style-name="gr1" draw:text-style-name="P1" svg:width="2.293cm" svg:height="0.768cm" svg:x="2.341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" office:value-type="string" calcext:value-type="string">
            <text:p>Saimon Maranhao De Andrade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1 A/ A2/ B</text:p>
          </table:table-cell>
          <table:table-cell table:style-name="ce3" office:value-type="float" office:value="23792" calcext:value-type="float">
            <text:p>23792</text:p>
          </table:table-cell>
          <table:table-cell table:style-name="ce3" office:value-type="float" office:value="18576" calcext:value-type="float">
            <text:p>1857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alyme El Kadi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45" office:value-type="float" office:value="26186" calcext:value-type="float">
            <text:p>26186</text:p>
          </table:table-cell>
          <table:table-cell table:style-name="ce45" office:value-type="float" office:value="18327" calcext:value-type="float">
            <text:p>18327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Sarah Conchon Cost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Endocrinopediatr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float" office:value="36824" calcext:value-type="float">
            <text:p>36824</text:p>
          </table:table-cell>
          <table:table-cell table:style-name="ce3" office:value-type="float" office:value="20565" calcext:value-type="float">
            <text:p>2056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atyaki Afonso Navinchandra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3220" calcext:value-type="float">
            <text:p>23220</text:p>
          </table:table-cell>
          <table:table-cell table:style-name="ce3" office:value-type="float" office:value="18372" calcext:value-type="float">
            <text:p>18372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Sergio Cristiano Inacio Cardos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11292" calcext:value-type="float">
            <text:p>11292</text:p>
          </table:table-cell>
          <table:table-cell table:style-name="ce3" office:value-type="float" office:value="5561" calcext:value-type="float">
            <text:p>556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ergio Jose De Lim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Ortopedista <text:s/></text:p>
          </table:table-cell>
          <table:table-cell table:style-name="ce26" office:value-type="string" calcext:value-type="string">
            <text:p>Pronto Socorro</text:p>
          </table:table-cell>
          <table:table-cell table:style-name="ce3" office:value-type="float" office:value="5660" calcext:value-type="float">
            <text:p>5660</text:p>
          </table:table-cell>
          <table:table-cell table:style-name="ce3" office:value-type="float" office:value="1421" calcext:value-type="float">
            <text:p>1421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4" office:value-type="string" calcext:value-type="string">
            <text:p>Shirley De Souza Correa Perillo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Cirurgião Plastico</text:p>
          </table:table-cell>
          <table:table-cell table:style-name="ce31" office:value-type="string" calcext:value-type="string">
            <text:p>CERFIS</text:p>
          </table:table-cell>
          <table:table-cell table:style-name="ce3" office:value-type="float" office:value="9889" calcext:value-type="float">
            <text:p>9889</text:p>
          </table:table-cell>
          <table:table-cell table:style-name="ce3" office:value-type="float" office:value="7237" calcext:value-type="float">
            <text:p>7237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Segunda feira / Quarta feira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hirley De Souza Correa Perillo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Centro cirurgico</text:p>
          </table:table-cell>
          <table:table-cell table:style-name="ce3" office:value-type="float" office:value="9889" calcext:value-type="float">
            <text:p>9889</text:p>
          </table:table-cell>
          <table:table-cell table:style-name="ce45" office:value-type="float" office:value="7237" calcext:value-type="float">
            <text:p>7237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 ás 12:00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oliel Shandy Costa Pai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Pediatrica 1 A/ A2</text:p>
          </table:table-cell>
          <table:table-cell table:style-name="ce3" office:value-type="float" office:value="20927" calcext:value-type="float">
            <text:p>20927</text:p>
          </table:table-cell>
          <table:table-cell table:style-name="ce3" office:value-type="float" office:value="14138" calcext:value-type="float">
            <text:p>1413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onia Christinna Damasceno De Castro Rasmussen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Respiratoria</text:p>
          </table:table-cell>
          <table:table-cell table:style-name="ce45" office:value-type="string" calcext:value-type="string">
            <text:p> 9997</text:p>
          </table:table-cell>
          <table:table-cell table:style-name="ce45" office:value-type="float" office:value="8954" calcext:value-type="float">
            <text:p>895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tella Maria De Almeida E Silva</text:p>
          </table:table-cell>
          <table:table-cell table:style-name="ce24" office:value-type="string" calcext:value-type="string">
            <text:p>CLT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/Preceptoria</text:p>
          </table:table-cell>
          <table:table-cell table:style-name="ce45" office:value-type="float" office:value="27607" calcext:value-type="float">
            <text:p>27607</text:p>
          </table:table-cell>
          <table:table-cell table:style-name="ce45" office:value-type="float" office:value="14851" calcext:value-type="float">
            <text:p>14851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usana Hage Rey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Porta</text:p>
          </table:table-cell>
          <table:table-cell table:style-name="ce45" office:value-type="float" office:value="14112" calcext:value-type="float">
            <text:p>14112</text:p>
          </table:table-cell>
          <table:table-cell table:style-name="ce45" office:value-type="float" office:value="14094" calcext:value-type="float">
            <text:p>1409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Susana Hage Rey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4" office:value-type="string" calcext:value-type="string">
            <text:p>Enfermaria </text:p>
          </table:table-cell>
          <table:table-cell table:style-name="ce3" office:value-type="float" office:value="14112" calcext:value-type="float">
            <text:p>14112</text:p>
          </table:table-cell>
          <table:table-cell table:style-name="ce3" office:value-type="float" office:value="14094" calcext:value-type="float">
            <text:p>1409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Taina Maria Cardos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Neurologista</text:p>
          </table:table-cell>
          <table:table-cell table:style-name="ce26" office:value-type="string" calcext:value-type="string">
            <text:p>Ambulatório</text:p>
          </table:table-cell>
          <table:table-cell table:style-name="ce45" office:value-type="float" office:value="35465" calcext:value-type="float">
            <text:p>35465</text:p>
          </table:table-cell>
          <table:table-cell table:style-name="ce45" office:value-type="float" office:value="19740" calcext:value-type="float">
            <text:p>19740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 ás 11:00 -14:00 á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Taissa Naves Arauj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neumopediatra</text:p>
          </table:table-cell>
          <table:table-cell table:style-name="ce31" office:value-type="string" calcext:value-type="string">
            <text:p>Ambulatorio</text:p>
          </table:table-cell>
          <table:table-cell table:style-name="ce3" office:value-type="float" office:value="23559" calcext:value-type="float">
            <text:p>23559</text:p>
          </table:table-cell>
          <table:table-cell table:style-name="ce3" office:value-type="float" office:value="18161" calcext:value-type="float">
            <text:p>18161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Tania Elizabeth Reges De Jesu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7553" calcext:value-type="float">
            <text:p>7553</text:p>
          </table:table-cell>
          <table:table-cell table:style-name="ce3" office:value-type="float" office:value="4748" calcext:value-type="float">
            <text:p>4748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h as 19:00 h/19:00 h as 07:00 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Tania Maria De Carvalho</text:p>
          </table:table-cell>
          <table:table-cell table:style-name="ce11" office:value-type="string" calcext:value-type="string">
            <text:p>CLT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Enfermaria</text:p>
          </table:table-cell>
          <table:table-cell table:style-name="ce3" office:value-type="float" office:value="4784" calcext:value-type="float">
            <text:p>4784</text:p>
          </table:table-cell>
          <table:table-cell table:style-name="ce3" office:value-type="float" office:value="1043" calcext:value-type="float">
            <text:p>1043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Tarina Moreira Cesar Da Fonsec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Respiratoria</text:p>
          </table:table-cell>
          <table:table-cell table:style-name="ce45" office:value-type="float" office:value="17790" calcext:value-type="float">
            <text:p>17790</text:p>
          </table:table-cell>
          <table:table-cell table:style-name="ce45" office:value-type="float" office:value="10960" calcext:value-type="float">
            <text:p>10960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Taynara Meiga Fernand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Ambulatório/parecer</text:p>
          </table:table-cell>
          <table:table-cell table:style-name="ce3" office:value-type="float" office:value="20853" calcext:value-type="float">
            <text:p>20853</text:p>
          </table:table-cell>
          <table:table-cell table:style-name="ce3" office:value-type="float" office:value="15881" calcext:value-type="float">
            <text:p>15881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Thais Silva Fernandes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/Apoio</text:p>
          </table:table-cell>
          <table:table-cell table:style-name="ce3" office:value-type="float" office:value="25589" calcext:value-type="float">
            <text:p>25589</text:p>
          </table:table-cell>
          <table:table-cell table:style-name="ce3" office:value-type="float" office:value="17443" calcext:value-type="float">
            <text:p>17443</text:p>
          </table:table-cell>
          <table:table-cell table:style-name="ce64" office:value-type="string" calcext:value-type="string">
            <text:p>Plantao de 06 horas</text:p>
          </table:table-cell>
          <table:table-cell table:style-name="ce65" office:value-type="string" calcext:value-type="string">
            <text:p>07:00h às 13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Thais Silva Fernand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Enfermaria </text:p>
          </table:table-cell>
          <table:table-cell table:style-name="ce45" office:value-type="float" office:value="25589" calcext:value-type="float">
            <text:p>25589</text:p>
          </table:table-cell>
          <table:table-cell table:style-name="ce29" office:value-type="float" office:value="17443" calcext:value-type="float">
            <text:p>17443</text:p>
          </table:table-cell>
          <table:table-cell table:style-name="ce45" office:value-type="string" calcext:value-type="string">
            <text:p>Plantao de 06 horas</text:p>
          </table:table-cell>
          <table:table-cell table:style-name="ce31" office:value-type="string" calcext:value-type="string">
            <text:p>07:00h às 13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Thaynara Leonel Buen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1 A</text:p>
          </table:table-cell>
          <table:table-cell table:style-name="ce3" office:value-type="float" office:value="20118" calcext:value-type="float">
            <text:p>20118</text:p>
          </table:table-cell>
          <table:table-cell table:style-name="ce45" office:value-type="float" office:value="14342" calcext:value-type="float">
            <text:p>14342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Valdblan Ricardo De Freitas</text:p>
          </table:table-cell>
          <table:table-cell table:style-name="ce11" office:value-type="string" calcext:value-type="string">
            <text:p>Pessoa Juridica</text:p>
          </table:table-cell>
          <table:table-cell table:style-name="ce11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1227" calcext:value-type="float">
            <text:p>1227</text:p>
          </table:table-cell>
          <table:table-cell table:style-name="ce3" office:value-type="float" office:value="8759" calcext:value-type="float">
            <text:p>8759</text:p>
          </table:table-cell>
          <table:table-cell table:style-name="ce3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Vanessa Oliveira Silva</text:p>
            <draw:custom-shape draw:z-index="153" draw:name="AutoShape 1" draw:style-name="gr1" draw:text-style-name="P1" svg:width="1.572cm" svg:height="0.969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AutoShape 1" draw:style-name="gr1" draw:text-style-name="P1" svg:width="1.572cm" svg:height="0.969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AutoShape 1" draw:style-name="gr1" draw:text-style-name="P1" svg:width="1.572cm" svg:height="0.969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AutoShape 1" draw:style-name="gr1" draw:text-style-name="P1" svg:width="1.572cm" svg:height="0.969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AutoShape 1" draw:style-name="gr1" draw:text-style-name="P1" svg:width="1.572cm" svg:height="0.969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AutoShape 1" draw:style-name="gr1" draw:text-style-name="P1" svg:width="1.572cm" svg:height="0.969cm" svg:x="0.213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28066" calcext:value-type="float">
            <text:p>28066</text:p>
          </table:table-cell>
          <table:table-cell table:style-name="ce3" office:value-type="float" office:value="20113" calcext:value-type="float">
            <text:p>20113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 ás 19:00 -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Victor Bruno Da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Respiratoria</text:p>
          </table:table-cell>
          <table:table-cell table:style-name="ce3" office:value-type="float" office:value="36726" calcext:value-type="float">
            <text:p>36726</text:p>
          </table:table-cell>
          <table:table-cell table:style-name="ce45" office:value-type="float" office:value="62106" calcext:value-type="float">
            <text:p>6210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Victor Bruno Da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Pronto Socorro/Sala Vermelha</text:p>
          </table:table-cell>
          <table:table-cell table:style-name="ce3" office:value-type="float" office:value="36726" calcext:value-type="float">
            <text:p>36726</text:p>
          </table:table-cell>
          <table:table-cell table:style-name="ce3" office:value-type="float" office:value="62106" calcext:value-type="float">
            <text:p>6210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Victor Bruno Da Silv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26" office:value-type="string" calcext:value-type="string">
            <text:p>Uti Pediatrica B</text:p>
          </table:table-cell>
          <table:table-cell table:style-name="ce3" office:value-type="float" office:value="36726" calcext:value-type="float">
            <text:p>36726</text:p>
          </table:table-cell>
          <table:table-cell table:style-name="ce3" office:value-type="float" office:value="62106" calcext:value-type="float">
            <text:p>62106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Victor Rassi Gedd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26" office:value-type="string" calcext:value-type="string">
            <text:p>Ambulatorio</text:p>
          </table:table-cell>
          <table:table-cell table:style-name="ce3" office:value-type="float" office:value="19520" calcext:value-type="float">
            <text:p>19520</text:p>
          </table:table-cell>
          <table:table-cell table:style-name="ce3" office:value-type="float" office:value="11785" calcext:value-type="float">
            <text:p>11785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1" office:value-type="string" calcext:value-type="string">
            <text:p>Vitor Afonso Pereira Nunes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31" office:value-type="string" calcext:value-type="string">
            <text:p>Centro Cirurgico Noturn.Sobreaviso</text:p>
          </table:table-cell>
          <table:table-cell table:style-name="ce3" office:value-type="float" office:value="23278" calcext:value-type="float">
            <text:p>23278</text:p>
          </table:table-cell>
          <table:table-cell table:style-name="ce3" office:value-type="float" office:value="15748" calcext:value-type="float">
            <text:p>15748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Vitoria Maria Fulanete Correa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6904" calcext:value-type="float">
            <text:p>26904</text:p>
          </table:table-cell>
          <table:table-cell table:style-name="ce3" office:value-type="float" office:value="19723" calcext:value-type="float">
            <text:p>19723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 ás 19:00 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Vitoria Marques Moreira</text:p>
          </table:table-cell>
          <table:table-cell table:style-name="ce11" office:value-type="string" calcext:value-type="string">
            <text:p>Pessoa Juridica</text:p>
          </table:table-cell>
          <table:table-cell table:style-name="ce25" office:value-type="string" calcext:value-type="string">
            <text:p>Medico Pediatra</text:p>
          </table:table-cell>
          <table:table-cell table:style-name="ce31" office:value-type="string" calcext:value-type="string">
            <text:p>Uti Pediatrica B</text:p>
          </table:table-cell>
          <table:table-cell table:style-name="ce3" office:value-type="float" office:value="23352" calcext:value-type="float">
            <text:p>23352</text:p>
          </table:table-cell>
          <table:table-cell table:style-name="ce3" office:value-type="float" office:value="17444" calcext:value-type="float">
            <text:p>17444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Vitoria Martins Braga Coelh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 Urologista</text:p>
          </table:table-cell>
          <table:table-cell table:style-name="ce26" office:value-type="string" calcext:value-type="string">
            <text:p>CC</text:p>
          </table:table-cell>
          <table:table-cell table:style-name="ce3" office:value-type="float" office:value="23761" calcext:value-type="float">
            <text:p>23761</text:p>
          </table:table-cell>
          <table:table-cell table:style-name="ce45" office:value-type="float" office:value="18236" calcext:value-type="float">
            <text:p>18236</text:p>
          </table:table-cell>
          <table:table-cell table:style-name="ce45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/14:00h às 18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3" office:value-type="string" calcext:value-type="string">
            <text:p>Vivian Da Cunha Rabelo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26" office:value-type="string" calcext:value-type="string">
            <text:p>Uti Pediatrica 1 A</text:p>
          </table:table-cell>
          <table:table-cell table:style-name="ce3" office:value-type="float" office:value="16241" calcext:value-type="float">
            <text:p>16241</text:p>
          </table:table-cell>
          <table:table-cell table:style-name="ce3" office:value-type="float" office:value="10952" calcext:value-type="float">
            <text:p>10952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Vivianne Zielak Ferreir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Intensivista</text:p>
          </table:table-cell>
          <table:table-cell table:style-name="ce31" office:value-type="string" calcext:value-type="string">
            <text:p>Uti Pediatrica A2</text:p>
          </table:table-cell>
          <table:table-cell table:style-name="ce3" office:value-type="float" office:value="21695" calcext:value-type="float">
            <text:p>21695</text:p>
          </table:table-cell>
          <table:table-cell table:style-name="ce3" office:value-type="float" office:value="10975" calcext:value-type="float">
            <text:p>10975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Wallacy Batista Dos Santos Almeid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Anestesiologista</text:p>
          </table:table-cell>
          <table:table-cell table:style-name="ce26" office:value-type="string" calcext:value-type="string">
            <text:p>Centro Cirurgico </text:p>
          </table:table-cell>
          <table:table-cell table:style-name="ce3" office:value-type="float" office:value="39714" calcext:value-type="float">
            <text:p>39714</text:p>
          </table:table-cell>
          <table:table-cell table:style-name="ce3" office:value-type="float" office:value="21234" calcext:value-type="float">
            <text:p>2123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Wilder Flavio Pereira Santana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o Pediatra</text:p>
          </table:table-cell>
          <table:table-cell table:style-name="ce31" office:value-type="string" calcext:value-type="string">
            <text:p>Pronto Socorro/Porta</text:p>
          </table:table-cell>
          <table:table-cell table:style-name="ce3" office:value-type="float" office:value="20733" calcext:value-type="float">
            <text:p>20733</text:p>
          </table:table-cell>
          <table:table-cell table:style-name="ce3" office:value-type="float" office:value="20724" calcext:value-type="float">
            <text:p>20724</text:p>
          </table:table-cell>
          <table:table-cell table:style-name="ce45" office:value-type="string" calcext:value-type="string">
            <text:p>Plantao de 12 horas</text:p>
          </table:table-cell>
          <table:table-cell table:style-name="ce26" office:value-type="string" calcext:value-type="string">
            <text:p>07:00h às 19:00h/19:00h às 07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Yasmin Alves Caetano</text:p>
          </table:table-cell>
          <table:table-cell table:style-name="ce11" office:value-type="string" calcext:value-type="string">
            <text:p>Pessoa Juridica</text:p>
          </table:table-cell>
          <table:table-cell table:style-name="ce24" office:value-type="string" calcext:value-type="string">
            <text:p>Medico Cirurgião Pediatra</text:p>
          </table:table-cell>
          <table:table-cell table:style-name="ce31" office:value-type="string" calcext:value-type="string">
            <text:p>Cirurgia Pediatrica/Diarista/ambulatório</text:p>
          </table:table-cell>
          <table:table-cell table:style-name="ce3" office:value-type="float" office:value="22427" calcext:value-type="float">
            <text:p>22427</text:p>
          </table:table-cell>
          <table:table-cell table:style-name="ce3" office:value-type="float" office:value="17066" calcext:value-type="float">
            <text:p>17066</text:p>
          </table:table-cell>
          <table:table-cell table:style-name="ce45" office:value-type="string" calcext:value-type="string">
            <text:p>Plantao de 04 horas</text:p>
          </table:table-cell>
          <table:table-cell table:style-name="ce26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Yhasmin Oliveira Godim Moraes </text:p>
          </table:table-cell>
          <table:table-cell table:style-name="ce11" office:value-type="string" calcext:value-type="string">
            <text:p>Pessoa Juridica</text:p>
          </table:table-cell>
          <table:table-cell table:style-name="ce31" office:value-type="string" calcext:value-type="string">
            <text:p>Medico Pediatra</text:p>
          </table:table-cell>
          <table:table-cell table:style-name="ce31" office:value-type="string" calcext:value-type="string">
            <text:p>Pronto Socorro/Corredor</text:p>
          </table:table-cell>
          <table:table-cell table:style-name="ce3" office:value-type="float" office:value="20070" calcext:value-type="float">
            <text:p>20070</text:p>
          </table:table-cell>
          <table:table-cell table:style-name="ce3" office:value-type="float" office:value="12074" calcext:value-type="float">
            <text:p>12074</text:p>
          </table:table-cell>
          <table:table-cell table:style-name="ce64" office:value-type="string" calcext:value-type="string">
            <text:p>Plantao de 12 horas</text:p>
          </table:table-cell>
          <table:table-cell table:style-name="ce65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2" office:value-type="string" calcext:value-type="string">
            <text:p>Yhasmin Oliveira Godim Moraes </text:p>
          </table:table-cell>
          <table:table-cell table:style-name="ce24" office:value-type="string" calcext:value-type="string">
            <text:p>Pessoa Juridica</text:p>
          </table:table-cell>
          <table:table-cell table:style-name="ce24" office:value-type="string" calcext:value-type="string">
            <text:p>Medica Reumatologista</text:p>
          </table:table-cell>
          <table:table-cell table:style-name="ce31" office:value-type="string" calcext:value-type="string">
            <text:p>Ambulatório</text:p>
          </table:table-cell>
          <table:table-cell table:style-name="ce3" office:value-type="float" office:value="20070" calcext:value-type="float">
            <text:p>20070</text:p>
          </table:table-cell>
          <table:table-cell table:style-name="ce3" office:value-type="float" office:value="17777" calcext:value-type="float">
            <text:p>17777</text:p>
          </table:table-cell>
          <table:table-cell table:style-name="ce45" office:value-type="string" calcext:value-type="string">
            <text:p>Plantao de 12 horas</text:p>
          </table:table-cell>
          <table:table-cell table:style-name="ce31" office:value-type="string" calcext:value-type="string">
            <text:p>07:00h às 19:00h</text:p>
          </table:table-cell>
          <table:table-cell/>
          <table:table-cell table:style-name="ce10" table:number-columns-repeated="16374"/>
        </table:table-row>
        <table:table-row table:style-name="ro1">
          <table:table-cell table:style-name="ce4" office:value-type="string" calcext:value-type="string">
            <text:p>HECAD</text:p>
          </table:table-cell>
          <table:table-cell table:style-name="ce12" office:value-type="string" calcext:value-type="string">
            <text:p>Zacarias Calil Hamu</text:p>
          </table:table-cell>
          <table:table-cell table:style-name="ce11" office:value-type="string" calcext:value-type="string">
            <text:p>CLT</text:p>
          </table:table-cell>
          <table:table-cell table:style-name="ce31" office:value-type="string" calcext:value-type="string">
            <text:p>Médico Cirugião</text:p>
          </table:table-cell>
          <table:table-cell table:style-name="ce31" office:value-type="string" calcext:value-type="string">
            <text:p>Centro Cirurgico </text:p>
          </table:table-cell>
          <table:table-cell table:style-name="ce3" office:value-type="float" office:value="4145" calcext:value-type="float">
            <text:p>4145</text:p>
          </table:table-cell>
          <table:table-cell table:style-name="ce3" office:value-type="float" office:value="1173" calcext:value-type="float">
            <text:p>1173</text:p>
          </table:table-cell>
          <table:table-cell table:style-name="ce3" office:value-type="string" calcext:value-type="string">
            <text:p>Plantao de 04 horas</text:p>
          </table:table-cell>
          <table:table-cell table:style-name="ce31" office:value-type="string" calcext:value-type="string">
            <text:p>07:00h às 11:00h</text:p>
          </table:table-cell>
          <table:table-cell/>
          <table:table-cell table:style-name="ce10" table:number-columns-repeated="16374"/>
        </table:table-row>
        <table:table-row table:style-name="ro1">
          <table:table-cell table:number-columns-repeated="10"/>
          <table:table-cell table:style-name="ce10" table:number-columns-repeated="16374"/>
        </table:table-row>
        <table:table-row table:style-name="ro1">
          <table:table-cell>
            <draw:frame draw:z-index="193" draw:name="image1.png 1" draw:style-name="gr2" draw:text-style-name="P1" svg:width="2.38cm" svg:height="2.155cm" svg:x="0.555cm" svg:y="0.205cm">
              <draw:image xlink:href="Pictures/10000001000000A100000090EFF9C13F.png" xlink:type="simple" xlink:show="embed" xlink:actuate="onLoad" draw:mime-type="image/png">
                <text:p/>
              </draw:image>
            </draw:frame>
          </table:table-cell>
          <table:table-cell table:number-columns-repeated="9"/>
          <table:table-cell table:style-name="ce10" table:number-columns-repeated="16374"/>
        </table:table-row>
        <table:table-row table:style-name="ro1">
          <table:table-cell/>
          <table:table-cell table:style-name="ce8" office:value-type="string" calcext:value-type="string">
            <text:p>Escalas De Trabalho Dos Principais Serviços Ofertados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/>
          <table:table-cell table:style-name="ce8" office:value-type="string" calcext:value-type="string">
            <text:p>Escalas Equipe de Enfermeiros e Técnicos em Enfermagem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/>
          <table:table-cell table:style-name="ce9" office:value-type="string" calcext:value-type="string">
            <text:p>Mês: SETEMBRO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/>
          <table:table-cell table:style-name="ce9" office:value-type="string" calcext:value-type="string">
            <text:p>Ano: 2026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 table:number-columns-repeated="10"/>
          <table:table-cell table:style-name="ce10" table:number-columns-repeated="16374"/>
        </table:table-row>
        <table:table-row table:style-name="ro1">
          <table:table-cell table:style-name="ce5" office:value-type="string" calcext:value-type="string">
            <text:p>Nome da Unidade</text:p>
          </table:table-cell>
          <table:table-cell table:style-name="ce5" office:value-type="string" calcext:value-type="string">
            <text:p>Nome do Profissional</text:p>
          </table:table-cell>
          <table:table-cell table:style-name="ce5" office:value-type="string" calcext:value-type="string">
            <text:p>Vínculo Empregatício</text:p>
          </table:table-cell>
          <table:table-cell table:style-name="ce32" office:value-type="string" calcext:value-type="string">
            <text:p>Especialidade</text:p>
          </table:table-cell>
          <table:table-cell table:style-name="ce41" office:value-type="string" calcext:value-type="string">
            <text:p>Local (Posto de Trabalho)</text:p>
          </table:table-cell>
          <table:table-cell table:style-name="ce5" office:value-type="string" calcext:value-type="string">
            <text:p>RQE</text:p>
          </table:table-cell>
          <table:table-cell table:style-name="ce5" office:value-type="string" calcext:value-type="string">
            <text:p>Dia</text:p>
          </table:table-cell>
          <table:table-cell table:style-name="ce7" office:value-type="string" calcext:value-type="string">
            <text:p>Horário de Atendimento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elina Nascimento De Assunçã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390502" calcext:value-type="float">
            <text:p>1390502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ilva Bispo Da Conceiçã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Centro Cirúrgico</text:p>
          </table:table-cell>
          <table:table-cell table:style-name="ce48" office:value-type="float" office:value="546066" calcext:value-type="float">
            <text:p>54606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nilda Dias Machado Gom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1477338" calcext:value-type="float">
            <text:p>147733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riana Alves Barbosa Lop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400120" calcext:value-type="float">
            <text:p>400120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riana Cavalcante Nunes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Enfermeiro (a)</text:p>
          </table:table-cell>
          <table:table-cell table:style-name="ce23" office:value-type="string" calcext:value-type="string">
            <text:p>Pronto Socorro</text:p>
          </table:table-cell>
          <table:table-cell table:style-name="ce48" office:value-type="float" office:value="657557" calcext:value-type="float">
            <text:p>657557</text:p>
          </table:table-cell>
          <table:table-cell table:style-name="ce54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riana Chaves Noleto Fonsec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036905" calcext:value-type="float">
            <text:p>103690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riane Rodrigues Tavares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871198" calcext:value-type="float">
            <text:p>187119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rielly Santiago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795450" calcext:value-type="float">
            <text:p>79545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driene Varão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066066" calcext:value-type="float">
            <text:p>106606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bertina Leandro De Arauj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602969" calcext:value-type="float">
            <text:p>1602969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eide Amorim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371458" calcext:value-type="float">
            <text:p>137145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essandra De Araúj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68966" calcext:value-type="float">
            <text:p>6896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essandra De Brito Silva Lim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1300253" calcext:value-type="float">
            <text:p>1300253</text:p>
          </table:table-cell>
          <table:table-cell table:style-name="ce27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exandra Chaves Quirin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410009" calcext:value-type="float">
            <text:p>141000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ine Araujo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959785" calcext:value-type="float">
            <text:p>95978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ine De Oliveira Coelh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286482" calcext:value-type="float">
            <text:p>128648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ine Maria Dos Anj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317069" calcext:value-type="float">
            <text:p>317069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ine Morais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652299" calcext:value-type="float">
            <text:p>652299</text:p>
          </table:table-cell>
          <table:table-cell table:style-name="ce27" office:value-type="string" calcext:value-type="string">
            <text:p>Segunda a Sexta</text:p>
          </table:table-cell>
          <table:table-cell table:style-name="ce3" office:value-type="string" calcext:value-type="string">
            <text:p>08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ine Rodrigues De Almeid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569728" calcext:value-type="float">
            <text:p>156972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iny Pereir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356380" calcext:value-type="float">
            <text:p>135638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loma Roberta De S. Carl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763448" calcext:value-type="float">
            <text:p>76344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manda Mesquita De Moura Ventu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560823" calcext:value-type="float">
            <text:p>56082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manda Ros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401673" calcext:value-type="float">
            <text:p>40167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manda Vieira De Souz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2204028" calcext:value-type="float">
            <text:p>220402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merica Guedes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932134" calcext:value-type="float">
            <text:p>193213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Caroline Ramos Goncal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13240" calcext:value-type="float">
            <text:p>11324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Claudia Alves De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41401" calcext:value-type="float">
            <text:p>64140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Cristina Cardoso B Mad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1297675" calcext:value-type="float">
            <text:p>129767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Cristina Goncalves Sousa Florenci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827536" calcext:value-type="float">
            <text:p>182753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Fernandes Pinheir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061238" calcext:value-type="float">
            <text:p>106123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Maria Sousa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970471" calcext:value-type="float">
            <text:p>970471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Paula Alves De Almeid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287636" calcext:value-type="float">
            <text:p>28763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Paula De Sousa Rezende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1557518" calcext:value-type="float">
            <text:p>1557518</text:p>
          </table:table-cell>
          <table:table-cell table:style-name="ce30" office:value-type="string" calcext:value-type="string">
            <text:p>12x36</text:p>
          </table:table-cell>
          <table:table-cell table:style-name="ce4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Paula Gomes Pereira De Melo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Enfermeiro (a)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921990" calcext:value-type="float">
            <text:p>921990</text:p>
          </table:table-cell>
          <table:table-cell table:style-name="ce30" office:value-type="string" calcext:value-type="string">
            <text:p>Segunda a Sexta</text:p>
          </table:table-cell>
          <table:table-cell table:style-name="ce48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Paula Madureira Dia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1517904" calcext:value-type="float">
            <text:p>151790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a Vitoria Rocha Albuquerque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577228" calcext:value-type="float">
            <text:p>57722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8" office:value-type="string" calcext:value-type="string">
            <text:p>Andrea L. De Oliveira Franc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49" office:value-type="float" office:value="6439" calcext:value-type="float">
            <text:p>6439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dreia Barbosa Santan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190141" calcext:value-type="float">
            <text:p>1190141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8" office:value-type="string" calcext:value-type="string">
            <text:p>Andreia Pires Ribeir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86173" calcext:value-type="float">
            <text:p>168617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dreza Cruz Medeir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2010217" calcext:value-type="float">
            <text:p>201021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e Kelly Missias De Souza Oliveira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401673" calcext:value-type="float">
            <text:p>401673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gela Maria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14441" calcext:value-type="float">
            <text:p>114441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gelica Da Silva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674317" calcext:value-type="float">
            <text:p>167431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gellita Barbosa De Carvalho Arauj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Centro Cirúrgico</text:p>
          </table:table-cell>
          <table:table-cell table:style-name="ce29" office:value-type="float" office:value="458624" calcext:value-type="float">
            <text:p>45862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na Carolina Arantes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628060" calcext:value-type="float">
            <text:p>62806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na Paula Pereira Jacint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ME</text:p>
          </table:table-cell>
          <table:table-cell table:style-name="ce3" office:value-type="float" office:value="1075693" calcext:value-type="float">
            <text:p>107569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na Paula Siqueira Muniz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421496" calcext:value-type="float">
            <text:p>142149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ne Caroline Silva Guimarã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31" office:value-type="string" calcext:value-type="string">
            <text:p>Pronto Socorro</text:p>
          </table:table-cell>
          <table:table-cell table:style-name="ce48" office:value-type="float" office:value="697640" calcext:value-type="float">
            <text:p>69764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ny Viviane Reis Lim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629310" calcext:value-type="float">
            <text:p>62931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tonia Hete De Sousa Gom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510176" calcext:value-type="float">
            <text:p>151017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tonia Lucia Gomes Mend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1322047" calcext:value-type="float">
            <text:p>132204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tonio Carlos Alexandre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973236" calcext:value-type="float">
            <text:p>197323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Antonio Jose Farias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1013734" calcext:value-type="float">
            <text:p>101373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Beatriz Silva Da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822437" calcext:value-type="float">
            <text:p>82243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Benigno Batista Alves Junior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781665" calcext:value-type="float">
            <text:p>78166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Bruna Sousa Rig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334034" calcext:value-type="float">
            <text:p>133403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amila Lopes Dos Santos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ME</text:p>
          </table:table-cell>
          <table:table-cell table:style-name="ce48" office:value-type="float" office:value="1309516" calcext:value-type="float">
            <text:p>130951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arla Cristina Rodrigues De Azeved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Unidade De Terapia Intensiva</text:p>
          </table:table-cell>
          <table:table-cell table:style-name="ce48" office:value-type="float" office:value="1466074" calcext:value-type="float">
            <text:p>146607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arolina Rodrigues Galva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274868" calcext:value-type="float">
            <text:p>127486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assia De Almeida Ram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242330" calcext:value-type="float">
            <text:p>24233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assio Fernandes De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562490" calcext:value-type="float">
            <text:p>562490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hayane Santana Do Amaral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442531" calcext:value-type="float">
            <text:p>144253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iloene O. Xavier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537943" calcext:value-type="float">
            <text:p>53794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ara F. Da Conceiçã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394442" calcext:value-type="float">
            <text:p>139444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áudia Silva De Andrade Garci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538249" calcext:value-type="float">
            <text:p>538249</text:p>
          </table:table-cell>
          <table:table-cell table:style-name="ce27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audimeire Alves Ribeir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" office:value-type="float" office:value="1215262" calcext:value-type="float">
            <text:p>1215262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eia Barbosa Gomes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389360" calcext:value-type="float">
            <text:p>389360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eiciane Guimarãe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50" office:value-type="float" office:value="1457792" calcext:value-type="float">
            <text:p>145779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eide Da Silva Barbosa Mesquita</text:p>
          </table:table-cell>
          <table:table-cell table:style-name="ce3" office:value-type="string" calcext:value-type="string">
            <text:p>ESTATUTÁRIO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242575" calcext:value-type="float">
            <text:p>242575</text:p>
          </table:table-cell>
          <table:table-cell table:style-name="ce29" office:value-type="string" calcext:value-type="string">
            <text:p>Dias Alternados (12/60)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eide Maria Silva De Sous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" office:value-type="float" office:value="1491047" calcext:value-type="float">
            <text:p>1491047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eitiane Weslane De Paul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800534" calcext:value-type="float">
            <text:p>80053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licia Gonçalves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9" office:value-type="float" office:value="1433613" calcext:value-type="float">
            <text:p>1433613</text:p>
          </table:table-cell>
          <table:table-cell table:style-name="ce27" office:value-type="string" calcext:value-type="string">
            <text:p>12x36</text:p>
          </table:table-cell>
          <table:table-cell table:style-name="ce4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ristiana Soares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813972" calcext:value-type="float">
            <text:p>81397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ristiane Batista De Carvalho Medeir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761200" calcext:value-type="float">
            <text:p>76120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Cynara Elenita B. P. Mendes</text:p>
          </table:table-cell>
          <table:table-cell table:style-name="ce3" office:value-type="string" calcext:value-type="string">
            <text:p>ESTATUTÁRIO</text:p>
          </table:table-cell>
          <table:table-cell table:style-name="ce36" office:value-type="string" calcext:value-type="string">
            <text:p>Enfermeiro (a)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66704" calcext:value-type="float">
            <text:p>66704</text:p>
          </table:table-cell>
          <table:table-cell table:style-name="ce30" office:value-type="string" calcext:value-type="string">
            <text:p>Dias Alternados (12/60)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aguisvania Madeira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ME</text:p>
          </table:table-cell>
          <table:table-cell table:style-name="ce3" office:value-type="float" office:value="1749780" calcext:value-type="float">
            <text:p>174978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aianny Pereira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1313145" calcext:value-type="float">
            <text:p>131314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anielle Camila Gondim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Centro Cirúrgico</text:p>
          </table:table-cell>
          <table:table-cell table:style-name="ce48" office:value-type="float" office:value="415937" calcext:value-type="float">
            <text:p>41593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ara Lousa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27" office:value-type="float" office:value="781557" calcext:value-type="float">
            <text:p>781557</text:p>
          </table:table-cell>
          <table:table-cell table:style-name="ce27" office:value-type="string" calcext:value-type="string">
            <text:p>12x36</text:p>
          </table:table-cell>
          <table:table-cell table:style-name="ce27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arlayne Gomes De Freita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31" office:value-type="string" calcext:value-type="string">
            <text:p>CME</text:p>
          </table:table-cell>
          <table:table-cell table:style-name="ce48" office:value-type="float" office:value="414480" calcext:value-type="float">
            <text:p>41448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0:00 às 22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aynna Meneses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2344538" calcext:value-type="float">
            <text:p>234453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ébora Barbos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496896" calcext:value-type="float">
            <text:p>49689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ebora Cristina Ferreira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502756" calcext:value-type="float">
            <text:p>150275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ebora Fonseca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85944" calcext:value-type="float">
            <text:p>18594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ebora Ribeiro Barbos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33286" calcext:value-type="float">
            <text:p>163328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ejanio Ribeiro Bati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03726" calcext:value-type="float">
            <text:p>60372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enison Willian Mai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338511" calcext:value-type="float">
            <text:p>133851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iego Alexandre Pereir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219822" calcext:value-type="float">
            <text:p>219822</text:p>
          </table:table-cell>
          <table:table-cell table:style-name="ce27" office:value-type="string" calcext:value-type="string">
            <text:p>Segunda a Sexta</text:p>
          </table:table-cell>
          <table:table-cell table:style-name="ce3" office:value-type="string" calcext:value-type="string">
            <text:p>09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iene Clessia Cristina Linhares Alves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Enfermeiro (a)</text:p>
          </table:table-cell>
          <table:table-cell table:style-name="ce43" office:value-type="string" calcext:value-type="string">
            <text:p>Centro Cirúrgico</text:p>
          </table:table-cell>
          <table:table-cell table:style-name="ce48" office:value-type="float" office:value="442311" calcext:value-type="float">
            <text:p>442311</text:p>
          </table:table-cell>
          <table:table-cell table:style-name="ce54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Divina Elias Da Cruz Dos Rei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138748" calcext:value-type="float">
            <text:p>113874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ilaine Mesquita Ferreira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523086" calcext:value-type="float">
            <text:p>52308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ilania De Sousa Beda Sal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422486" calcext:value-type="float">
            <text:p>42248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ilena Tavares Souz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940629" calcext:value-type="float">
            <text:p>194062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ineide Barros Da Silva Carvalh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entro Cirúrgico</text:p>
          </table:table-cell>
          <table:table-cell table:style-name="ce3" office:value-type="float" office:value="220523" calcext:value-type="float">
            <text:p>22052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mo Vaz Vi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08618" calcext:value-type="float">
            <text:p>10861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na Da Cruz Gouveia Torr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589249" calcext:value-type="float">
            <text:p>158924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duarda Teles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756337" calcext:value-type="float">
            <text:p>756337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aine Alves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427247" calcext:value-type="float">
            <text:p>427247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8:00 às 12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aine Gomes Rodrigu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161247" calcext:value-type="float">
            <text:p>116124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aine Maria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479177" calcext:value-type="float">
            <text:p>147917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aine Rodrigues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963118" calcext:value-type="float">
            <text:p>96311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ais Janaina Vital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51" office:value-type="float" office:value="1546160" calcext:value-type="float">
            <text:p>1546160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ane De Jesus Cost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29" office:value-type="float" office:value="1271830" calcext:value-type="float">
            <text:p>1271830</text:p>
          </table:table-cell>
          <table:table-cell table:style-name="ce27" office:value-type="string" calcext:value-type="string">
            <text:p>12x36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ane De Jesus Leite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504540" calcext:value-type="float">
            <text:p>150454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ete Firmino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2053607" calcext:value-type="float">
            <text:p>205360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sangela Dos Santos Fonsec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05031" calcext:value-type="float">
            <text:p>105031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sangela Eufrasia De Sous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718064" calcext:value-type="float">
            <text:p>171806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zabeth Da Silva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553319" calcext:value-type="float">
            <text:p>55331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zangela Rodrigu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504383" calcext:value-type="float">
            <text:p>150438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zeth Diamantino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995999" calcext:value-type="float">
            <text:p>99599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zeu Da Conceição Palm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228372" calcext:value-type="float">
            <text:p>122837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izoney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ME</text:p>
          </table:table-cell>
          <table:table-cell table:style-name="ce3" office:value-type="float" office:value="1938812" calcext:value-type="float">
            <text:p>193881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lzirene Jose Carneir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25926" calcext:value-type="float">
            <text:p>12592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mily Caroliny Guimarã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659121" calcext:value-type="float">
            <text:p>65912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mily Ruskaier Mendes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31" office:value-type="string" calcext:value-type="string">
            <text:p>Unidade De Terapia Intensiva</text:p>
          </table:table-cell>
          <table:table-cell table:style-name="ce48" office:value-type="float" office:value="445810" calcext:value-type="float">
            <text:p>44581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rica Sezaria Marqu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573461" calcext:value-type="float">
            <text:p>57346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rika Bueno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22803" calcext:value-type="float">
            <text:p>22803</text:p>
          </table:table-cell>
          <table:table-cell table:style-name="ce29" office:value-type="string" calcext:value-type="string">
            <text:p>Segunda a Sexta</text:p>
          </table:table-cell>
          <table:table-cell table:style-name="ce48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rika Suelem Pereira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198530" calcext:value-type="float">
            <text:p>119853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ster Arilene Da Silva Ribeir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957189" calcext:value-type="float">
            <text:p>195718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sthefania Lis De Oliveira</text:p>
          </table:table-cell>
          <table:table-cell table:style-name="ce3" office:value-type="string" calcext:value-type="string">
            <text:p>ESTATUTÁRIO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521369" calcext:value-type="float">
            <text:p>521369</text:p>
          </table:table-cell>
          <table:table-cell table:style-name="ce29" office:value-type="string" calcext:value-type="string">
            <text:p>Dias Alternados (12/60)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va Aparecida Aleix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1144567" calcext:value-type="float">
            <text:p>114456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va Aparecida Gonçalves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626866" calcext:value-type="float">
            <text:p>162686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vellyn Luz Landim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9" office:value-type="float" office:value="1147588" calcext:value-type="float">
            <text:p>114758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verlannia Medeir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399469" calcext:value-type="float">
            <text:p>39946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Eviane Silva Lea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945177" calcext:value-type="float">
            <text:p>194517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abiana Crispim Chaga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786978" calcext:value-type="float">
            <text:p>78697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habiula Albino Nascimento Do Prad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50" office:value-type="float" office:value="210668" calcext:value-type="float">
            <text:p>21066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lavia Felipe Caixeta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731222" calcext:value-type="float">
            <text:p>73122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laviane Pires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1588518" calcext:value-type="float">
            <text:p>158851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lor De Liz Dos Santos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526203" calcext:value-type="float">
            <text:p>152620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rancimeire Pereira Almeid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668443" calcext:value-type="float">
            <text:p>166844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rancisca Araujo Brit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560329" calcext:value-type="float">
            <text:p>56032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Francisca Marliene Maia Andrade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196301" calcext:value-type="float">
            <text:p>196301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abriel Angelo Teixeira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580834" calcext:value-type="float">
            <text:p>158083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abriela Paul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330277" calcext:value-type="float">
            <text:p>133027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abrielly Oliveira Pir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806305" calcext:value-type="float">
            <text:p>80630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abrielly Rosa Lino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1406417" calcext:value-type="float">
            <text:p>1406417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eanny Rodrigues Buen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493613" calcext:value-type="float">
            <text:p>49361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eovanne Fernandes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369380" calcext:value-type="float">
            <text:p>36938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erson Silva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 (Instrumentador)</text:p>
          </table:table-cell>
          <table:table-cell table:style-name="ce22" office:value-type="string" calcext:value-type="string">
            <text:p>Centro Cirúrgico</text:p>
          </table:table-cell>
          <table:table-cell table:style-name="ce3" office:value-type="float" office:value="1237650" calcext:value-type="float">
            <text:p>123765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eslei Garcia Da Cost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312721" calcext:value-type="float">
            <text:p>312721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essica Rocha Bueno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02955" calcext:value-type="float">
            <text:p>160295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eyd Any Pinheiro Bezer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908213" calcext:value-type="float">
            <text:p>90821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icelda Martin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SADT</text:p>
          </table:table-cell>
          <table:table-cell table:style-name="ce48" office:value-type="float" office:value="748814" calcext:value-type="float">
            <text:p>74881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ilcineia Xavier De Lim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369847" calcext:value-type="float">
            <text:p>36984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ildenice Gonçalves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Pronto Socorro</text:p>
          </table:table-cell>
          <table:table-cell table:style-name="ce3" office:value-type="float" office:value="924812" calcext:value-type="float">
            <text:p>92481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ilvanilda Fortes Diniz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524633" calcext:value-type="float">
            <text:p>152463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8" office:value-type="string" calcext:value-type="string">
            <text:p>Gislany Alves Souz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34457" calcext:value-type="float">
            <text:p>13445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leice Dourado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114017" calcext:value-type="float">
            <text:p>111401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leicy Kelly Silva Souza Lop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556229" calcext:value-type="float">
            <text:p>556229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racyely Cost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620251" calcext:value-type="float">
            <text:p>1620251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Graziele Souz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SADT</text:p>
          </table:table-cell>
          <table:table-cell table:style-name="ce48" office:value-type="float" office:value="205797" calcext:value-type="float">
            <text:p>20579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Heberson De Barros Fari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877727" calcext:value-type="float">
            <text:p>187772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Helena Melo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Centro Cirúrgico</text:p>
          </table:table-cell>
          <table:table-cell table:style-name="ce3" office:value-type="float" office:value="64016" calcext:value-type="float">
            <text:p>64016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Heloisa Estandislau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1430292" calcext:value-type="float">
            <text:p>143029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Helzeny Dias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608784" calcext:value-type="float">
            <text:p>60878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Hugo Leonardo Bernardes De Lim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336005" calcext:value-type="float">
            <text:p>33600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ara Aparecida Ribeiro De Freita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167865" calcext:value-type="float">
            <text:p>16786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deide Silva Santos</text:p>
          </table:table-cell>
          <table:table-cell table:style-name="ce3" office:value-type="string" calcext:value-type="string">
            <text:p>CLT</text:p>
          </table:table-cell>
          <table:table-cell table:style-name="ce37" office:value-type="string" calcext:value-type="string">
            <text:p>Técnico (a) em enfermagem</text:p>
          </table:table-cell>
          <table:table-cell table:style-name="ce44" office:value-type="string" calcext:value-type="string">
            <text:p>CME</text:p>
          </table:table-cell>
          <table:table-cell table:style-name="ce52" office:value-type="float" office:value="1326613" calcext:value-type="float">
            <text:p>1326613</text:p>
          </table:table-cell>
          <table:table-cell table:style-name="ce61" office:value-type="string" calcext:value-type="string">
            <text:p>12x36</text:p>
          </table:table-cell>
          <table:table-cell table:style-name="ce52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lma De Sous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715635" calcext:value-type="float">
            <text:p>171563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racema Gomes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731222" calcext:value-type="float">
            <text:p>73122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sabela Costa Conceiçã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732303" calcext:value-type="float">
            <text:p>173230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sabela Cristina R. De Barcel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470424" calcext:value-type="float">
            <text:p>47042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slene Maria Dos Anj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123495" calcext:value-type="float">
            <text:p>112349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van De Sousa Lea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50363" calcext:value-type="float">
            <text:p>50363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vanir Jesus Da Veig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332286" calcext:value-type="float">
            <text:p>133228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vone Gomes De Almeid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92594" calcext:value-type="float">
            <text:p>19259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zabel Souz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664486" calcext:value-type="float">
            <text:p>66448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zabela Mot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099064" calcext:value-type="float">
            <text:p>1099064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zadora Silva E Ne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455168" calcext:value-type="float">
            <text:p>45516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Izaias Pereir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822369" calcext:value-type="float">
            <text:p>182236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ackeline De Araujo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ME</text:p>
          </table:table-cell>
          <table:table-cell table:style-name="ce3" office:value-type="float" office:value="1436308" calcext:value-type="float">
            <text:p>1436308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12:00 às 22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aime Fernandes Da Roch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761259" calcext:value-type="float">
            <text:p>76125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anaina Lim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396363" calcext:value-type="float">
            <text:p>139636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anaina Sena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1178054" calcext:value-type="float">
            <text:p>117805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anayna Alves Fragos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945117" calcext:value-type="float">
            <text:p>194511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aqueline Rodrigues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980322" calcext:value-type="float">
            <text:p>98032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essica Baldoino B. Bati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494094" calcext:value-type="float">
            <text:p>49409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essica Lorrayne Pires Rezende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1938105" calcext:value-type="float">
            <text:p>193810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essica Mendonca Alv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Ambulatório</text:p>
          </table:table-cell>
          <table:table-cell table:style-name="ce3" office:value-type="float" office:value="1534245" calcext:value-type="float">
            <text:p>153424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essika Santana De Arrud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49" office:value-type="float" office:value="660276" calcext:value-type="float">
            <text:p>660276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essika Shayenne P. De Oliveira</text:p>
          </table:table-cell>
          <table:table-cell table:style-name="ce3" office:value-type="string" calcext:value-type="string">
            <text:p>CLT</text:p>
          </table:table-cell>
          <table:table-cell table:style-name="ce1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347914" calcext:value-type="float">
            <text:p>1347914</text:p>
          </table:table-cell>
          <table:table-cell table:style-name="ce27" office:value-type="string" calcext:value-type="string">
            <text:p>12x36</text:p>
          </table:table-cell>
          <table:table-cell table:style-name="ce4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heniffer Da Silva Martin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784565" calcext:value-type="float">
            <text:p>78456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henneffer Martins De Mirand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CME</text:p>
          </table:table-cell>
          <table:table-cell table:style-name="ce3" office:value-type="float" office:value="770479" calcext:value-type="float">
            <text:p>77047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ao Firmino De Faria Junior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Enfermeiro (a)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30" office:value-type="float" office:value="174856" calcext:value-type="float">
            <text:p>174856</text:p>
          </table:table-cell>
          <table:table-cell table:style-name="ce29" office:value-type="string" calcext:value-type="string">
            <text:p>12x36</text:p>
          </table:table-cell>
          <table:table-cell table:style-name="ce4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selia Barbosa Da Silva Fernand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421207" calcext:value-type="float">
            <text:p>42120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semild Paulino Da Silva Zanna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Unidade De Terapia Intensiva</text:p>
          </table:table-cell>
          <table:table-cell table:style-name="ce48" office:value-type="float" office:value="1656332" calcext:value-type="float">
            <text:p>165633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siel Santos Lim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9" office:value-type="float" office:value="1686173" calcext:value-type="float">
            <text:p>1686173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siely Sousa Ne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244649" calcext:value-type="float">
            <text:p>124464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silene Reis Teix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55730" calcext:value-type="float">
            <text:p>655730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oyce Cristina Germano Da Costa Blot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01975" calcext:value-type="float">
            <text:p>60197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ucelia Ferreira Soar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51210" calcext:value-type="float">
            <text:p>165121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uliana Santos Páiva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Enfermeiro (a)</text:p>
          </table:table-cell>
          <table:table-cell table:style-name="ce23" office:value-type="string" calcext:value-type="string">
            <text:p>Pronto Socorro</text:p>
          </table:table-cell>
          <table:table-cell table:style-name="ce48" office:value-type="float" office:value="307714" calcext:value-type="float">
            <text:p>307714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uliane Alves Sous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entro Cirúrgico</text:p>
          </table:table-cell>
          <table:table-cell table:style-name="ce48" office:value-type="float" office:value="1057129" calcext:value-type="float">
            <text:p>105712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uliane Teixeira Da Silva Mou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821273" calcext:value-type="float">
            <text:p>82127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ulimar Vieira Pai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301484" calcext:value-type="float">
            <text:p>130148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July Silva Collodete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365814" calcext:value-type="float">
            <text:p>136581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mila Kley Aparecida De Araujo Ferr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482647" calcext:value-type="float">
            <text:p>48264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relys Johana Parra Diaz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687132" calcext:value-type="float">
            <text:p>68713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rine Candido Alv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678019" calcext:value-type="float">
            <text:p>167801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rinne Emilia Silva E Silva Al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788096" calcext:value-type="float">
            <text:p>78809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rita Teodoro Dos Santos Castr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CME</text:p>
          </table:table-cell>
          <table:table-cell table:style-name="ce3" office:value-type="float" office:value="394209" calcext:value-type="float">
            <text:p>39420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rla De Barros Ferreira Martin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691906" calcext:value-type="float">
            <text:p>169190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rla White De Souza Mirand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Centro Cirúrgico</text:p>
          </table:table-cell>
          <table:table-cell table:style-name="ce48" office:value-type="float" office:value="179016" calcext:value-type="float">
            <text:p>17901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ssia Fernandes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696265" calcext:value-type="float">
            <text:p>169626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attierlly Santos De Fari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7222564" calcext:value-type="float">
            <text:p>17222564</text:p>
          </table:table-cell>
          <table:table-cell table:style-name="ce62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illy Rodrigues Da Ma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510422" calcext:value-type="float">
            <text:p>1510422</text:p>
          </table:table-cell>
          <table:table-cell table:style-name="ce62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len Sobral Nasciment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2031970" calcext:value-type="float">
            <text:p>2031970</text:p>
          </table:table-cell>
          <table:table-cell table:style-name="ce62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llia Andrade De Paul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89749" calcext:value-type="float">
            <text:p>89749</text:p>
          </table:table-cell>
          <table:table-cell table:style-name="ce62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lliany Gonzaga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776456" calcext:value-type="float">
            <text:p>776456</text:p>
          </table:table-cell>
          <table:table-cell table:style-name="ce62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lly Kristine Silva Montes Marcal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732288" calcext:value-type="float">
            <text:p>73228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lly Ledina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901824" calcext:value-type="float">
            <text:p>190182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ésia Rodrigues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732304" calcext:value-type="float">
            <text:p>173230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sley Gabriel Ribeiro Camarg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513359" calcext:value-type="float">
            <text:p>51335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Kesley Genuino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547807" calcext:value-type="float">
            <text:p>1547807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aiane Fernandes Oliveira Cunh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16055" calcext:value-type="float">
            <text:p>61605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aiza Da Silva Souza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1535445" calcext:value-type="float">
            <text:p>1535445</text:p>
          </table:table-cell>
          <table:table-cell table:style-name="ce54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ana Alfaia Da Costa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Enfermeiro (a)</text:p>
          </table:table-cell>
          <table:table-cell table:style-name="ce43" office:value-type="string" calcext:value-type="string">
            <text:p>Pronto Socorro</text:p>
          </table:table-cell>
          <table:table-cell table:style-name="ce48" office:value-type="float" office:value="764739" calcext:value-type="float">
            <text:p>764739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anna Kelly Pereira Chaga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825738" calcext:value-type="float">
            <text:p>825738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8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ayanny Sylchen Oliveira Fonsec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567067" calcext:value-type="float">
            <text:p>56706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aysa Freitas Arrud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253607" calcext:value-type="float">
            <text:p>25360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andra Da Silva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14377" calcext:value-type="float">
            <text:p>11437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andra Matuzinh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87367" calcext:value-type="float">
            <text:p>8736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andro Nunes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Internação</text:p>
          </table:table-cell>
          <table:table-cell table:style-name="ce48" office:value-type="float" office:value="988332" calcext:value-type="float">
            <text:p>98833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andro Rengel Da Cost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582689" calcext:value-type="float">
            <text:p>58268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andro Teixeira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25851" calcext:value-type="float">
            <text:p>12585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ia Rosa De Souza S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932134" calcext:value-type="float">
            <text:p>193213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idiane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ME</text:p>
          </table:table-cell>
          <table:table-cell table:style-name="ce48" office:value-type="float" office:value="1116363" calcext:value-type="float">
            <text:p>1116363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ila Da Costa Rangel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400328" calcext:value-type="float">
            <text:p>40032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iliane Oliveira Assunçã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651035" calcext:value-type="float">
            <text:p>65103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is Alves De Olvi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608784" calcext:value-type="float">
            <text:p>60878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eyne Jessica Vaz Soar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462560" calcext:value-type="float">
            <text:p>46256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idia Nunes De Franca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388231" calcext:value-type="float">
            <text:p>38823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idiane Rei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996365" calcext:value-type="float">
            <text:p>99636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isandra Passos Freitas Gusma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011942" calcext:value-type="float">
            <text:p>101194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ivia Araujo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Ambulatório</text:p>
          </table:table-cell>
          <table:table-cell table:style-name="ce3" office:value-type="float" office:value="919189" calcext:value-type="float">
            <text:p>91918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8" office:value-type="string" calcext:value-type="string">
            <text:p>Lorena Araújo De Sous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371936" calcext:value-type="float">
            <text:p>37193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rena Carvalho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685364" calcext:value-type="float">
            <text:p>685364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rena Liza Pe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284275" calcext:value-type="float">
            <text:p>28427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rena Miranda Daicen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804347" calcext:value-type="float">
            <text:p>80434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rena Nogueir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446891" calcext:value-type="float">
            <text:p>44689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rrany Gomes Sous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entro Cirúrgico</text:p>
          </table:table-cell>
          <table:table-cell table:style-name="ce3" office:value-type="float" office:value="1746377" calcext:value-type="float">
            <text:p>1746377</text:p>
          </table:table-cell>
          <table:table-cell table:style-name="ce29" office:value-type="string" calcext:value-type="string">
            <text:p>Segunda a Sexta</text:p>
          </table:table-cell>
          <table:table-cell table:style-name="ce48" office:value-type="string" calcext:value-type="string">
            <text:p>08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urdes Silveira Das Neves Ferr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628591" calcext:value-type="float">
            <text:p>628591</text:p>
          </table:table-cell>
          <table:table-cell table:style-name="ce27" office:value-type="string" calcext:value-type="string">
            <text:p>12x36</text:p>
          </table:table-cell>
          <table:table-cell table:style-name="ce4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urismar Pereira Cost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9" office:value-type="float" office:value="1302680" calcext:value-type="float">
            <text:p>1302680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ousangela Moreira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410504" calcext:value-type="float">
            <text:p>141050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ana De Freitas Guimarã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595520" calcext:value-type="float">
            <text:p>159552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a Maria Lima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331106" calcext:value-type="float">
            <text:p>133110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ana Batista Da Veig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220322" calcext:value-type="float">
            <text:p>22032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ana Fernandes Gondim De Magalhã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578922" calcext:value-type="float">
            <text:p>157892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ana Pereira Ro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1726027" calcext:value-type="float">
            <text:p>172602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ene Lopes Soar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623423" calcext:value-type="float">
            <text:p>62342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ene Pereira Galvã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319291" calcext:value-type="float">
            <text:p>31929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ene Pinheiro N. Carrij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550473" calcext:value-type="float">
            <text:p>155047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lia Soares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645987" calcext:value-type="float">
            <text:p>64598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mar De Oliveira Galvã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969608" calcext:value-type="float">
            <text:p>96960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cimar Olegario Do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3" office:value-type="string" calcext:value-type="string">
            <text:p>Pronto Socorro</text:p>
          </table:table-cell>
          <table:table-cell table:style-name="ce48" office:value-type="float" office:value="1546165" calcext:value-type="float">
            <text:p>1546165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dimila Souza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424469" calcext:value-type="float">
            <text:p>142446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dmila Dias Gom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430292" calcext:value-type="float">
            <text:p>143029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dmilla Cardoso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322818" calcext:value-type="float">
            <text:p>132281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dmylla Coutinho Teix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730005" calcext:value-type="float">
            <text:p>73000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Luzines Sousa Brito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985927" calcext:value-type="float">
            <text:p>98592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dalena Teixeira De Arauj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076773" calcext:value-type="float">
            <text:p>107677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gda Maria Brandao Al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546991" calcext:value-type="float">
            <text:p>546991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iara Da Silva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620288" calcext:value-type="float">
            <text:p>62028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íza Nascimento Carvalh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608487" calcext:value-type="float">
            <text:p>60848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nuella De Sena Antonio Rei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356445" calcext:value-type="float">
            <text:p>35644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cela Farias De Almeid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106209" calcext:value-type="float">
            <text:p>110620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cia Alves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808609" calcext:value-type="float">
            <text:p>80860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cia Alves Font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84508" calcext:value-type="float">
            <text:p>18450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árcia Do Carmo Kruger Andrade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592188" calcext:value-type="float">
            <text:p>59218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cia Goncalves Barbo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550632" calcext:value-type="float">
            <text:p>55063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árcia Santos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494168" calcext:value-type="float">
            <text:p>149416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Acacio Barbo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336539" calcext:value-type="float">
            <text:p>33653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Alecrim Do Nascimento Vian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051755" calcext:value-type="float">
            <text:p>105175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Aparecida Lim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1329042" calcext:value-type="float">
            <text:p>1329042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Benedita Lourenço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98076" calcext:value-type="float">
            <text:p>19807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Catarina Alves Campos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20227935" calcext:value-type="float">
            <text:p>2022793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Celia Maciel Danta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2213759" calcext:value-type="float">
            <text:p>2213759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Celsa Da Silva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303423" calcext:value-type="float">
            <text:p>1303423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Cristina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9029" calcext:value-type="float">
            <text:p>19029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Cristin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1010396" calcext:value-type="float">
            <text:p>101039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a Anunciaçao Brito Duarte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entro Cirúrgico</text:p>
          </table:table-cell>
          <table:table-cell table:style-name="ce48" office:value-type="float" office:value="192666" calcext:value-type="float">
            <text:p>19266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a Conceição Castelo Branc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98044" calcext:value-type="float">
            <text:p>19804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as Graças Silva Morais Brit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31" office:value-type="string" calcext:value-type="string">
            <text:p>Pronto Socorro</text:p>
          </table:table-cell>
          <table:table-cell table:style-name="ce48" office:value-type="float" office:value="604975" calcext:value-type="float">
            <text:p>60497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as Neves Costa Da Silva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23" office:value-type="string" calcext:value-type="string">
            <text:p>Internação</text:p>
          </table:table-cell>
          <table:table-cell table:style-name="ce48" office:value-type="float" office:value="153752" calcext:value-type="float">
            <text:p>153752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e Fatima Nun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 office:value-type="float" office:value="1683195" calcext:value-type="float">
            <text:p>168319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e Jesus Dias Cunh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88291" calcext:value-type="float">
            <text:p>168829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os Reis Porcin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ME</text:p>
          </table:table-cell>
          <table:table-cell table:style-name="ce3" office:value-type="float" office:value="1015092" calcext:value-type="float">
            <text:p>101509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Dos Reis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377656" calcext:value-type="float">
            <text:p>37765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Fernanda Jung Rezende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949211" calcext:value-type="float">
            <text:p>1949211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Francisca Da Costa Barr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421207" calcext:value-type="float">
            <text:p>42120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Helena Lop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50" office:value-type="float" office:value="46704" calcext:value-type="float">
            <text:p>4670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Lucia Ferreira Dos Santos Mendonç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1420715" calcext:value-type="float">
            <text:p>1420715</text:p>
          </table:table-cell>
          <table:table-cell table:style-name="ce27" office:value-type="string" calcext:value-type="string">
            <text:p>12x36</text:p>
          </table:table-cell>
          <table:table-cell table:style-name="ce4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Luciana De Mel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442317" calcext:value-type="float">
            <text:p>44231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Luiza Alves Vi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1379119" calcext:value-type="float">
            <text:p>1379119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Socorro E Silva Al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460229" calcext:value-type="float">
            <text:p>146022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 Vieira De Castro Ferreira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1856043" calcext:value-type="float">
            <text:p>185604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na Lafaete Sulino Borg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50" office:value-type="float" office:value="666649" calcext:value-type="float">
            <text:p>666649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na Rodrigues E Rodrigu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2410117" calcext:value-type="float">
            <text:p>2410117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ana Santana Tavar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827851" calcext:value-type="float">
            <text:p>82785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2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cesia Dias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884139" calcext:value-type="float">
            <text:p>88413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leide Ventu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3" office:value-type="float" office:value="414373" calcext:value-type="float">
            <text:p>414373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nete Da Silva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974543" calcext:value-type="float">
            <text:p>97454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isa Sakon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Enfermeiro (a)</text:p>
          </table:table-cell>
          <table:table-cell table:style-name="ce43" office:value-type="string" calcext:value-type="string">
            <text:p>Centro Cirúrgico</text:p>
          </table:table-cell>
          <table:table-cell table:style-name="ce48" office:value-type="float" office:value="170456" calcext:value-type="float">
            <text:p>170456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leide Queiroz Band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762740" calcext:value-type="float">
            <text:p>76274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lene Silva Machad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580026" calcext:value-type="float">
            <text:p>158002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lucia Maria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50" office:value-type="float" office:value="2306674" calcext:value-type="float">
            <text:p>230667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riby Nayara Faleir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578918" calcext:value-type="float">
            <text:p>157891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ta Antune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815906" calcext:value-type="float">
            <text:p>815906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rta Gonçalves Guimarães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43" office:value-type="string" calcext:value-type="string">
            <text:p>Internação</text:p>
          </table:table-cell>
          <table:table-cell table:style-name="ce54" office:value-type="float" office:value="1329042" calcext:value-type="float">
            <text:p>1329042</text:p>
          </table:table-cell>
          <table:table-cell table:style-name="ce54" office:value-type="string" calcext:value-type="string">
            <text:p>12x36</text:p>
          </table:table-cell>
          <table:table-cell table:style-name="ce54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ayane Jacinto De Morai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31" office:value-type="string" calcext:value-type="string">
            <text:p>Internação</text:p>
          </table:table-cell>
          <table:table-cell table:style-name="ce55" office:value-type="float" office:value="579757" calcext:value-type="float">
            <text:p>579757</text:p>
          </table:table-cell>
          <table:table-cell table:style-name="ce29" office:value-type="string" calcext:value-type="string">
            <text:p>12x36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eire Alves De Freitas Garci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641450" calcext:value-type="float">
            <text:p>164145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ikelly De Oliveir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938019" calcext:value-type="float">
            <text:p>93801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irene De Fatim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618625" calcext:value-type="float">
            <text:p>61862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ohana Cristina De Morai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460791" calcext:value-type="float">
            <text:p>460791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ônica Batista De Jesus Nunes</text:p>
          </table:table-cell>
          <table:table-cell table:style-name="ce3" office:value-type="string" calcext:value-type="string">
            <text:p>ESTATUTÁRIO</text:p>
          </table:table-cell>
          <table:table-cell table:style-name="ce33" office:value-type="string" calcext:value-type="string">
            <text:p>Auxiliar De Enfermagem</text:p>
          </table:table-cell>
          <table:table-cell table:style-name="ce42" office:value-type="string" calcext:value-type="string">
            <text:p>Ambulatório</text:p>
          </table:table-cell>
          <table:table-cell table:style-name="ce3" office:value-type="float" office:value="819628" calcext:value-type="float">
            <text:p>819628</text:p>
          </table:table-cell>
          <table:table-cell table:style-name="ce29" office:value-type="string" calcext:value-type="string">
            <text:p>Dias Alternados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onica Da Silva Vilano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SADT</text:p>
          </table:table-cell>
          <table:table-cell table:style-name="ce48" office:value-type="float" office:value="1696247" calcext:value-type="float">
            <text:p>1696247</text:p>
          </table:table-cell>
          <table:table-cell table:style-name="ce29" office:value-type="string" calcext:value-type="string">
            <text:p>Segunda a Sexta</text:p>
          </table:table-cell>
          <table:table-cell table:style-name="ce48" office:value-type="string" calcext:value-type="string">
            <text:p>07:00 às 17:00 seg a qui 07:00 às 16:00 sex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onik Turibio Ximendes Morai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65499" calcext:value-type="float">
            <text:p>166549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onique De Oliveira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869417" calcext:value-type="float">
            <text:p>186941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Myckaelly Braga Rodrigues Magalhã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546165" calcext:value-type="float">
            <text:p>154616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aiara Almeida Ribeir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2250237" calcext:value-type="float">
            <text:p>225023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air Rodrigues Guimarã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9" office:value-type="float" office:value="1158544" calcext:value-type="float">
            <text:p>1158544</text:p>
          </table:table-cell>
          <table:table-cell table:style-name="ce27" office:value-type="string" calcext:value-type="string">
            <text:p>12x36</text:p>
          </table:table-cell>
          <table:table-cell table:style-name="ce4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aire Mendes Lop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593910" calcext:value-type="float">
            <text:p>59391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atalicy Pereir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528271" calcext:value-type="float">
            <text:p>52827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athalya Ne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400328" calcext:value-type="float">
            <text:p>40032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atieli Rodrigues Lim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988980" calcext:value-type="float">
            <text:p>198898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eldimar Almeida Dos Rei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ME</text:p>
          </table:table-cell>
          <table:table-cell table:style-name="ce3" office:value-type="float" office:value="1388142" calcext:value-type="float">
            <text:p>138814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euzimar Dias Maciel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43" office:value-type="string" calcext:value-type="string">
            <text:p>Internação</text:p>
          </table:table-cell>
          <table:table-cell table:style-name="ce48" office:value-type="float" office:value="955086" calcext:value-type="float">
            <text:p>955086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euzirene Ribeiro Gonçalves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43" office:value-type="string" calcext:value-type="string">
            <text:p>Pronto Socorro</text:p>
          </table:table-cell>
          <table:table-cell table:style-name="ce48" office:value-type="float" office:value="2232390" calcext:value-type="float">
            <text:p>2232390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Nilva Aparecida Rosa Carlos</text:p>
          </table:table-cell>
          <table:table-cell table:style-name="ce3" office:value-type="string" calcext:value-type="string">
            <text:p>ESTATUTÁRIO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623572" calcext:value-type="float">
            <text:p>623572</text:p>
          </table:table-cell>
          <table:table-cell table:style-name="ce27" office:value-type="string" calcext:value-type="string">
            <text:p>Dias Alternados (12/60)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Olga Juliana Ferreira Nolet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83748" calcext:value-type="float">
            <text:p>8374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Olimpia Aparecida Da Cunha Majewski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867833" calcext:value-type="float">
            <text:p>86783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mela Cristina Pereir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678025" calcext:value-type="float">
            <text:p>167802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mela Moreira Niz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50" office:value-type="float" office:value="239513" calcext:value-type="float">
            <text:p>23951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Borges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50" office:value-type="float" office:value="1535103" calcext:value-type="float">
            <text:p>153510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Celestin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Pronto Socorro</text:p>
          </table:table-cell>
          <table:table-cell table:style-name="ce48" office:value-type="float" office:value="351989" calcext:value-type="float">
            <text:p>351989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Marcia Molin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516753" calcext:value-type="float">
            <text:p>516753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Oliveir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946547" calcext:value-type="float">
            <text:p>94654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Pereira Da Fonsec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700899" calcext:value-type="float">
            <text:p>700899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8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Pereira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1600520" calcext:value-type="float">
            <text:p>160052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8" office:value-type="string" calcext:value-type="string">
            <text:p>Patricia Ramo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68213" calcext:value-type="float">
            <text:p>16821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tricia Rodrigues De Souz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2235513" calcext:value-type="float">
            <text:p>223551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ula Gomes Freire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725069" calcext:value-type="float">
            <text:p>172506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ula Mayara Dos Anj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56" office:value-type="float" office:value="1757354" calcext:value-type="float">
            <text:p>175735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aulla Waneska Martins Da Silva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31" office:value-type="string" calcext:value-type="string">
            <text:p>CME</text:p>
          </table:table-cell>
          <table:table-cell table:style-name="ce3" office:value-type="float" office:value="1876831" calcext:value-type="float">
            <text:p>1876831</text:p>
          </table:table-cell>
          <table:table-cell table:style-name="ce27" office:value-type="string" calcext:value-type="string">
            <text:p>Segunda a Sexta</text:p>
          </table:table-cell>
          <table:table-cell table:style-name="ce3" office:value-type="string" calcext:value-type="string">
            <text:p>08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olianna Martins Rabel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29" office:value-type="float" office:value="528280" calcext:value-type="float">
            <text:p>52828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Polliana De Souza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29" office:value-type="float" office:value="134457" calcext:value-type="float">
            <text:p>13445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andes Silva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255700" calcext:value-type="float">
            <text:p>125570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aquel Batista De Aguiar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668483" calcext:value-type="float">
            <text:p>66848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enata Cristina Cardial Ho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783050" calcext:value-type="float">
            <text:p>78305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enata Maria De Carvalh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27" office:value-type="float" office:value="1589265" calcext:value-type="float">
            <text:p>1589265</text:p>
          </table:table-cell>
          <table:table-cell table:style-name="ce27" office:value-type="string" calcext:value-type="string">
            <text:p>12x36</text:p>
          </table:table-cell>
          <table:table-cell table:style-name="ce27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enata Souza Cruz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314570" calcext:value-type="float">
            <text:p>31457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ita Da Silva Freire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1335116" calcext:value-type="float">
            <text:p>133511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ita Viana De Melo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 (Instrumentador)</text:p>
          </table:table-cell>
          <table:table-cell table:style-name="ce43" office:value-type="string" calcext:value-type="string">
            <text:p>Centro Cirúrgico</text:p>
          </table:table-cell>
          <table:table-cell table:style-name="ce48" office:value-type="float" office:value="355644" calcext:value-type="float">
            <text:p>355644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ana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" office:value-type="float" office:value="846649" calcext:value-type="float">
            <text:p>846649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angela Carolina Ram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490671" calcext:value-type="float">
            <text:p>49067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ângela Teixeira De Araújo</text:p>
          </table:table-cell>
          <table:table-cell table:style-name="ce3" office:value-type="string" calcext:value-type="string">
            <text:p>ESTATUTÁRIO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Ambulatório</text:p>
          </table:table-cell>
          <table:table-cell table:style-name="ce3" office:value-type="float" office:value="192603" calcext:value-type="float">
            <text:p>192603</text:p>
          </table:table-cell>
          <table:table-cell table:style-name="ce29" office:value-type="string" calcext:value-type="string">
            <text:p>Dias Alternados (12/60)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eane Rodrigue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1603401" calcext:value-type="float">
            <text:p>1603401</text:p>
          </table:table-cell>
          <table:table-cell table:style-name="ce29" office:value-type="string" calcext:value-type="string">
            <text:p>12x36</text:p>
          </table:table-cell>
          <table:table-cell table:style-name="ce50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elena Fernandes Silva Ribeir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775684" calcext:value-type="float">
            <text:p>77568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emeire Moreira Dos Santos Camilo</text:p>
          </table:table-cell>
          <table:table-cell table:style-name="ce3" office:value-type="string" calcext:value-type="string">
            <text:p>ESTATUTÁRIO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31" office:value-type="string" calcext:value-type="string">
            <text:p>Unidade De Terapia Intensiva</text:p>
          </table:table-cell>
          <table:table-cell table:style-name="ce29" office:value-type="float" office:value="85102" calcext:value-type="float">
            <text:p>85102</text:p>
          </table:table-cell>
          <table:table-cell table:style-name="ce29" office:value-type="string" calcext:value-type="string">
            <text:p>Dias Alternados (12/60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emeiry Cristin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15843" calcext:value-type="float">
            <text:p>61584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imary Dos Santos Barr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01127" calcext:value-type="float">
            <text:p>10112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osimeire Silverio Luz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519098" calcext:value-type="float">
            <text:p>51909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ubia Nara Moreira Cecilian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859867" calcext:value-type="float">
            <text:p>85986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Ruth Da Costa Franc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684219" calcext:value-type="float">
            <text:p>684219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mara Ferreira Da Silva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23" office:value-type="string" calcext:value-type="string">
            <text:p>Unidade De Terapia Intensiva</text:p>
          </table:table-cell>
          <table:table-cell table:style-name="ce48" office:value-type="float" office:value="1209538" calcext:value-type="float">
            <text:p>1209538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ndra Andrade Silva Cha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SADT</text:p>
          </table:table-cell>
          <table:table-cell table:style-name="ce3" office:value-type="float" office:value="334864" calcext:value-type="float">
            <text:p>334864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 seg a qui 07:00 às 16:00 sex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ndra Aparecida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466960" calcext:value-type="float">
            <text:p>46696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ndra Aparecida Dos Santos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682113" calcext:value-type="float">
            <text:p>68211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ra Cristiane Ferreira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2043696" calcext:value-type="float">
            <text:p>204369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ra Railma Roch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00684" calcext:value-type="float">
            <text:p>60068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arah Martins Per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99387" calcext:value-type="float">
            <text:p>9938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ebastiana Cost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884976" calcext:value-type="float">
            <text:p>188497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ellirray Lima Sodré Ferreira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43" office:value-type="string" calcext:value-type="string">
            <text:p>Internação</text:p>
          </table:table-cell>
          <table:table-cell table:style-name="ce48" office:value-type="float" office:value="1013753" calcext:value-type="float">
            <text:p>1013753</text:p>
          </table:table-cell>
          <table:table-cell table:style-name="ce54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elma Antonio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58164" calcext:value-type="float">
            <text:p>58164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elma Raimunda S. Mai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426565" calcext:value-type="float">
            <text:p>426565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ergio Roberto De Oliveira Junior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 (Instrumentador)</text:p>
          </table:table-cell>
          <table:table-cell table:style-name="ce22" office:value-type="string" calcext:value-type="string">
            <text:p>Centro Cirúrgico</text:p>
          </table:table-cell>
          <table:table-cell table:style-name="ce48" office:value-type="float" office:value="145597" calcext:value-type="float">
            <text:p>14559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lene Moreira De Jesu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325368" calcext:value-type="float">
            <text:p>32536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lvia Dos Santos Nogu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761219" calcext:value-type="float">
            <text:p>76121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lvia Francisco Da Cost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536962" calcext:value-type="float">
            <text:p>53696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lvia Vieira Martins Candid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207283" calcext:value-type="float">
            <text:p>1207283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mone Ferreir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406876" calcext:value-type="float">
            <text:p>140687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mone Lopes Da Cunh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1118982" calcext:value-type="float">
            <text:p>111898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irlon Ribeiro Tavar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618625" calcext:value-type="float">
            <text:p>61862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olange Barbosa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" office:value-type="float" office:value="1752510" calcext:value-type="float">
            <text:p>1752510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olange Costa Gom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753084" calcext:value-type="float">
            <text:p>753084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olange Maria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Internação</text:p>
          </table:table-cell>
          <table:table-cell table:style-name="ce50" office:value-type="float" office:value="559881" calcext:value-type="float">
            <text:p>559881</text:p>
          </table:table-cell>
          <table:table-cell table:style-name="ce29" office:value-type="string" calcext:value-type="string">
            <text:p>12x36</text:p>
          </table:table-cell>
          <table:table-cell table:style-name="ce50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onia Maria Abreu De Alexandrin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Unidade De Terapia Intensiva</text:p>
          </table:table-cell>
          <table:table-cell table:style-name="ce53" office:value-type="float" office:value="1111180" calcext:value-type="float">
            <text:p>1111180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oraia De Melo Rocha</text:p>
          </table:table-cell>
          <table:table-cell table:style-name="ce3" office:value-type="string" calcext:value-type="string">
            <text:p>CLT</text:p>
          </table:table-cell>
          <table:table-cell table:style-name="ce34" office:value-type="string" calcext:value-type="string">
            <text:p>Técnico (a) em enfermagem</text:p>
          </table:table-cell>
          <table:table-cell table:style-name="ce43" office:value-type="string" calcext:value-type="string">
            <text:p>Internação</text:p>
          </table:table-cell>
          <table:table-cell table:style-name="ce48" office:value-type="float" office:value="566723" calcext:value-type="float">
            <text:p>566723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oraia Ferreira Fortun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3" office:value-type="float" office:value="1123495" calcext:value-type="float">
            <text:p>112349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thephane Pereira Hipolito Na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31" office:value-type="string" calcext:value-type="string">
            <text:p>Pronto Socorro</text:p>
          </table:table-cell>
          <table:table-cell table:style-name="ce48" office:value-type="float" office:value="619372" calcext:value-type="float">
            <text:p>61937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uely Nunes De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313303" calcext:value-type="float">
            <text:p>31330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uely Resplante Da Cruz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ME</text:p>
          </table:table-cell>
          <table:table-cell table:style-name="ce3" office:value-type="float" office:value="1837818" calcext:value-type="float">
            <text:p>183781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Suzana Martin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426051" calcext:value-type="float">
            <text:p>42605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lita Silva Roch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CME</text:p>
          </table:table-cell>
          <table:table-cell table:style-name="ce3" office:value-type="float" office:value="79577" calcext:value-type="float">
            <text:p>7957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ssia Barros Dos Santos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3" office:value-type="float" office:value="555767" calcext:value-type="float">
            <text:p>55576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tiana Alves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31" office:value-type="string" calcext:value-type="string">
            <text:p>Unidade De Terapia Intensiva</text:p>
          </table:table-cell>
          <table:table-cell table:style-name="ce48" office:value-type="float" office:value="221048" calcext:value-type="float">
            <text:p>22104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tiana Gomes Da Costa Sardeiro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23" office:value-type="string" calcext:value-type="string">
            <text:p>CME</text:p>
          </table:table-cell>
          <table:table-cell table:style-name="ce48" office:value-type="float" office:value="158200" calcext:value-type="float">
            <text:p>158200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tiane Gomes Da Silva Barbo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22975" calcext:value-type="float">
            <text:p>22975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tiane Nunes De Mou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511188" calcext:value-type="float">
            <text:p>151118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tielly De Almeida Brit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451394" calcext:value-type="float">
            <text:p>451394</text:p>
          </table:table-cell>
          <table:table-cell table:style-name="ce27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tiene Soares De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367424" calcext:value-type="float">
            <text:p>1367424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ynah Borges Ferr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" office:value-type="float" office:value="1289491" calcext:value-type="float">
            <text:p>1289491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ays Aparecida Santana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 (Instrumentador)</text:p>
          </table:table-cell>
          <table:table-cell table:style-name="ce42" office:value-type="string" calcext:value-type="string">
            <text:p>Centro Cirúrgico</text:p>
          </table:table-cell>
          <table:table-cell table:style-name="ce4" office:value-type="float" office:value="803371" calcext:value-type="float">
            <text:p>803371</text:p>
          </table:table-cell>
          <table:table-cell table:style-name="ce27" office:value-type="string" calcext:value-type="string">
            <text:p>Segunda a Sexta</text:p>
          </table:table-cell>
          <table:table-cell table:style-name="ce4" office:value-type="string" calcext:value-type="string">
            <text:p>09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is Ferreira Lim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1646399" calcext:value-type="float">
            <text:p>164639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is Moreira Dos Santos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413117" calcext:value-type="float">
            <text:p>1413117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lita Silva De Paula Nave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49" office:value-type="float" office:value="715612" calcext:value-type="float">
            <text:p>715612</text:p>
          </table:table-cell>
          <table:table-cell table:style-name="ce27" office:value-type="string" calcext:value-type="string">
            <text:p>Segunda a Sexta</text:p>
          </table:table-cell>
          <table:table-cell table:style-name="ce49" office:value-type="string" calcext:value-type="string">
            <text:p>08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ylla Figueiredo De Alencar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23050" calcext:value-type="float">
            <text:p>623050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ynara Diniz T. Galvão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" office:value-type="float" office:value="415630" calcext:value-type="float">
            <text:p>415630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ynara Marques Da Silv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" office:value-type="float" office:value="1696827" calcext:value-type="float">
            <text:p>1696827</text:p>
          </table:table-cell>
          <table:table-cell table:style-name="ce27" office:value-type="string" calcext:value-type="string">
            <text:p>12x36</text:p>
          </table:table-cell>
          <table:table-cell table:style-name="ce4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ays Araújo Soar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" office:value-type="float" office:value="1688298" calcext:value-type="float">
            <text:p>1688298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iago Alves De Carvalh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968216" calcext:value-type="float">
            <text:p>968216</text:p>
          </table:table-cell>
          <table:table-cell table:style-name="ce27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Thiago Silva De Oliveira Goncalv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48" office:value-type="float" office:value="1449484" calcext:value-type="float">
            <text:p>144948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Uliane De Oliveir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48"/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ldeilza Santana Braz</text:p>
          </table:table-cell>
          <table:table-cell table:style-name="ce3" office:value-type="string" calcext:value-type="string">
            <text:p>ESTATUTÁRIO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58148" calcext:value-type="float">
            <text:p>158148</text:p>
          </table:table-cell>
          <table:table-cell table:style-name="ce29" office:value-type="string" calcext:value-type="string">
            <text:p>Dias Alternados (12/60)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ldirene Batista Dos Santo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147546" calcext:value-type="float">
            <text:p>114754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ldirene Gomes De Mel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22" office:value-type="string" calcext:value-type="string">
            <text:p>Unidade De Terapia Intensiva</text:p>
          </table:table-cell>
          <table:table-cell table:style-name="ce48" office:value-type="float" office:value="416638" calcext:value-type="float">
            <text:p>41663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léria Menias Carvalho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681638" calcext:value-type="float">
            <text:p>1681638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lquiria Guedes De Oliveira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Pronto Socorro</text:p>
          </table:table-cell>
          <table:table-cell table:style-name="ce48" office:value-type="float" office:value="1726027" calcext:value-type="float">
            <text:p>1726027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nia Almeida Souz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48" office:value-type="float" office:value="1074834" calcext:value-type="float">
            <text:p>1074834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nilda Rodrigues De Freitas</text:p>
          </table:table-cell>
          <table:table-cell table:style-name="ce3" office:value-type="string" calcext:value-type="string">
            <text:p>CLT</text:p>
          </table:table-cell>
          <table:table-cell table:style-name="ce36" office:value-type="string" calcext:value-type="string">
            <text:p>Técnico (a) em enfermagem</text:p>
          </table:table-cell>
          <table:table-cell table:style-name="ce43" office:value-type="string" calcext:value-type="string">
            <text:p>Internação</text:p>
          </table:table-cell>
          <table:table-cell table:style-name="ce48" office:value-type="float" office:value="1163331" calcext:value-type="float">
            <text:p>1163331</text:p>
          </table:table-cell>
          <table:table-cell table:style-name="ce30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anusa Rodrigues Da Silva Cost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48" office:value-type="float" office:value="1583702" calcext:value-type="float">
            <text:p>1583702</text:p>
          </table:table-cell>
          <table:table-cell table:style-name="ce29" office:value-type="string" calcext:value-type="string">
            <text:p>12x36</text:p>
          </table:table-cell>
          <table:table-cell table:style-name="ce48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ictoria Pereira Da Silva Santos</text:p>
          </table:table-cell>
          <table:table-cell table:style-name="ce3" office:value-type="string" calcext:value-type="string">
            <text:p>CLT</text:p>
          </table:table-cell>
          <table:table-cell table:style-name="ce35" office:value-type="string" calcext:value-type="string">
            <text:p>Técnico (a) em enfermagem</text:p>
          </table:table-cell>
          <table:table-cell table:style-name="ce22" office:value-type="string" calcext:value-type="string">
            <text:p>Internação</text:p>
          </table:table-cell>
          <table:table-cell table:style-name="ce3" office:value-type="float" office:value="1622386" calcext:value-type="float">
            <text:p>1622386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itoria Correa Martins Brandã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639545" calcext:value-type="float">
            <text:p>63954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itoria Curcino Da S. Rabelo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539604" calcext:value-type="float">
            <text:p>153960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7" office:value-type="string" calcext:value-type="string">
            <text:p>Vitoria Helen Oliveira Sous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63274" calcext:value-type="float">
            <text:p>16327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Vivian Divina Nune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521549" calcext:value-type="float">
            <text:p>52154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Viviane Alves Da Silva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470529" calcext:value-type="float">
            <text:p>147052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Viviane Dias Da Silva Martin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Técnico (a) em enfermagem</text:p>
          </table:table-cell>
          <table:table-cell table:style-name="ce42" office:value-type="string" calcext:value-type="string">
            <text:p>Centro Cirúrgico</text:p>
          </table:table-cell>
          <table:table-cell table:style-name="ce3" office:value-type="float" office:value="71275" calcext:value-type="float">
            <text:p>7127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Walace Batista De Morais</text:p>
          </table:table-cell>
          <table:table-cell table:style-name="ce3" office:value-type="string" calcext:value-type="string">
            <text:p>CLT</text:p>
          </table:table-cell>
          <table:table-cell table:style-name="ce33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64608" calcext:value-type="float">
            <text:p>664608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Waldirene Rodrigues Costa Silva</text:p>
          </table:table-cell>
          <table:table-cell table:style-name="ce3" office:value-type="string" calcext:value-type="string">
            <text:p>CLT</text:p>
          </table:table-cell>
          <table:table-cell table:style-name="ce31" office:value-type="string" calcext:value-type="string">
            <text:p>Técnico (a) em enfermagem</text:p>
          </table:table-cell>
          <table:table-cell table:style-name="ce31" office:value-type="string" calcext:value-type="string">
            <text:p>Internação</text:p>
          </table:table-cell>
          <table:table-cell table:style-name="ce3" office:value-type="float" office:value="1510976" calcext:value-type="float">
            <text:p>1510976</text:p>
          </table:table-cell>
          <table:table-cell table:style-name="ce3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Wandecleia De Souza Silva</text:p>
          </table:table-cell>
          <table:table-cell table:style-name="ce3" office:value-type="string" calcext:value-type="string">
            <text:p>CLT</text:p>
          </table:table-cell>
          <table:table-cell table:style-name="ce31" office:value-type="string" calcext:value-type="string">
            <text:p>Técnico (a) em enfermagem</text:p>
          </table:table-cell>
          <table:table-cell table:style-name="ce31" office:value-type="string" calcext:value-type="string">
            <text:p>Internação</text:p>
          </table:table-cell>
          <table:table-cell table:style-name="ce3" office:value-type="float" office:value="1323323" calcext:value-type="float">
            <text:p>1323323</text:p>
          </table:table-cell>
          <table:table-cell table:style-name="ce3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9" office:value-type="string" calcext:value-type="string">
            <text:p>Wanessa Lima Fiqueiredo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37051" calcext:value-type="float">
            <text:p>63705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Wania Nazare De Oliveira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79102" calcext:value-type="float">
            <text:p>67910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Welington Marcio Rodrigues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Técnico (a) em enfermagem</text:p>
          </table:table-cell>
          <table:table-cell table:style-name="ce42" office:value-type="string" calcext:value-type="string">
            <text:p>Unidade De Terapia Intensiva</text:p>
          </table:table-cell>
          <table:table-cell table:style-name="ce3" office:value-type="float" office:value="1539604" calcext:value-type="float">
            <text:p>153960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Wellington Matheus Gomes Lima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554765" calcext:value-type="float">
            <text:p>554765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Wenglita Cândida De Oliveira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Enfermeiro (a)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673930" calcext:value-type="float">
            <text:p>673930</text:p>
          </table:table-cell>
          <table:table-cell table:style-name="ce29" office:value-type="string" calcext:value-type="string">
            <text:p>Segunda a Sexta</text:p>
          </table:table-cell>
          <table:table-cell table:style-name="ce3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Werick Da Silva Oliveira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Técnico (a) em enfermagem</text:p>
          </table:table-cell>
          <table:table-cell table:style-name="ce42" office:value-type="string" calcext:value-type="string">
            <text:p>Internação</text:p>
          </table:table-cell>
          <table:table-cell table:style-name="ce3" office:value-type="float" office:value="1677573" calcext:value-type="float">
            <text:p>1677573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Wevertonm Machado Lima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Técnico (a) em enfermagem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1932134" calcext:value-type="float">
            <text:p>193213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Yngrid Borges Da Silva</text:p>
          </table:table-cell>
          <table:table-cell table:style-name="ce3" office:value-type="string" calcext:value-type="string">
            <text:p>CLT</text:p>
          </table:table-cell>
          <table:table-cell table:style-name="ce38" office:value-type="string" calcext:value-type="string">
            <text:p>Enfermeiro (a)</text:p>
          </table:table-cell>
          <table:table-cell table:style-name="ce42" office:value-type="string" calcext:value-type="string">
            <text:p>Pronto Socorro</text:p>
          </table:table-cell>
          <table:table-cell table:style-name="ce3" office:value-type="float" office:value="793514" calcext:value-type="float">
            <text:p>793514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Ana Paula Araújo Oliveira</text:p>
          </table:table-cell>
          <table:table-cell table:style-name="ce27" office:value-type="string" calcext:value-type="string">
            <text:p>CLT</text:p>
          </table:table-cell>
          <table:table-cell table:style-name="ce31" office:value-type="string" calcext:value-type="string">
            <text:p>Enfermeiro (A)</text:p>
          </table:table-cell>
          <table:table-cell table:style-name="ce15" office:value-type="string" calcext:value-type="string">
            <text:p>Núcleo Interno De Regulação (Nir)</text:p>
          </table:table-cell>
          <table:table-cell table:style-name="ce3" office:value-type="string" calcext:value-type="string">
            <text:p>Coren – 344784</text:p>
          </table:table-cell>
          <table:table-cell table:style-name="ce29" office:value-type="string" calcext:value-type="string">
            <text:p>Diarista</text:p>
          </table:table-cell>
          <table:table-cell table:style-name="ce3" office:value-type="string" calcext:value-type="string">
            <text:p>08:00 a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Amanda Cristina Dos Anjos Braz</text:p>
          </table:table-cell>
          <table:table-cell table:style-name="ce27" office:value-type="string" calcext:value-type="string">
            <text:p>CLT</text:p>
          </table:table-cell>
          <table:table-cell table:style-name="ce31" office:value-type="string" calcext:value-type="string">
            <text:p>Enfermeiro (A)</text:p>
          </table:table-cell>
          <table:table-cell table:style-name="ce15" office:value-type="string" calcext:value-type="string">
            <text:p>Núcleo Interno De Regulação (Nir)</text:p>
          </table:table-cell>
          <table:table-cell table:style-name="ce3" office:value-type="string" calcext:value-type="string">
            <text:p>Coren - 74006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Cristiano de Jesus Fagundes</text:p>
          </table:table-cell>
          <table:table-cell table:style-name="ce27" office:value-type="string" calcext:value-type="string">
            <text:p>CLT</text:p>
          </table:table-cell>
          <table:table-cell table:style-name="ce31" office:value-type="string" calcext:value-type="string">
            <text:p>Enfermeiro (A)</text:p>
          </table:table-cell>
          <table:table-cell table:style-name="ce15" office:value-type="string" calcext:value-type="string">
            <text:p>Núcleo Interno De Regulação (Nir)</text:p>
          </table:table-cell>
          <table:table-cell table:style-name="ce3" office:value-type="string" calcext:value-type="string">
            <text:p>Coren – 953800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Márcia Damasceno Ferreira De Almeida</text:p>
          </table:table-cell>
          <table:table-cell table:style-name="ce27" office:value-type="string" calcext:value-type="string">
            <text:p>CLT</text:p>
          </table:table-cell>
          <table:table-cell table:style-name="ce31" office:value-type="string" calcext:value-type="string">
            <text:p>Enfermeiro (A)</text:p>
          </table:table-cell>
          <table:table-cell table:style-name="ce15" office:value-type="string" calcext:value-type="string">
            <text:p>Núcleo Interno De Regulação (Nir)</text:p>
          </table:table-cell>
          <table:table-cell table:style-name="ce3" office:value-type="string" calcext:value-type="string">
            <text:p>Coren - 12452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Maryanna Oliveira Da Paixão</text:p>
          </table:table-cell>
          <table:table-cell table:style-name="ce27" office:value-type="string" calcext:value-type="string">
            <text:p>CLT</text:p>
          </table:table-cell>
          <table:table-cell table:style-name="ce31" office:value-type="string" calcext:value-type="string">
            <text:p>Enfermeiro (A)</text:p>
          </table:table-cell>
          <table:table-cell table:style-name="ce15" office:value-type="string" calcext:value-type="string">
            <text:p>Núcleo Interno De Regulação (Nir)</text:p>
          </table:table-cell>
          <table:table-cell table:style-name="ce3" office:value-type="string" calcext:value-type="string">
            <text:p>Coren - 15089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Monah Boa Sorte Santos</text:p>
          </table:table-cell>
          <table:table-cell table:style-name="ce27" office:value-type="string" calcext:value-type="string">
            <text:p>CLT</text:p>
          </table:table-cell>
          <table:table-cell table:style-name="ce31" office:value-type="string" calcext:value-type="string">
            <text:p>Enfermeiro (A)</text:p>
          </table:table-cell>
          <table:table-cell table:style-name="ce15" office:value-type="string" calcext:value-type="string">
            <text:p>Núcleo Interno De Regulação (Nir)</text:p>
          </table:table-cell>
          <table:table-cell table:style-name="ce3" office:value-type="string" calcext:value-type="string">
            <text:p>Coren – 588121</text:p>
          </table:table-cell>
          <table:table-cell table:style-name="ce29" office:value-type="string" calcext:value-type="string">
            <text:p>12x36</text:p>
          </table:table-cell>
          <table:table-cell table:style-name="ce3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2">
          <table:table-cell table:style-name="ce6">
            <draw:frame draw:z-index="194" draw:name="image1.png 1" draw:style-name="gr2" draw:text-style-name="P1" svg:width="2.191cm" svg:height="2.151cm" svg:x="0.476cm" svg:y="0.291cm">
              <draw:image xlink:href="Pictures/10000001000000A100000090EFF9C13F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28"/>
          <table:table-cell table:style-name="ce39"/>
          <table:table-cell table:style-name="ce20"/>
          <table:table-cell table:style-name="ce6"/>
          <table:table-cell table:style-name="ce63"/>
          <table:table-cell table:style-name="ce6"/>
          <table:table-cell table:number-columns-repeated="2"/>
          <table:table-cell table:style-name="ce10" table:number-columns-repeated="16374"/>
        </table:table-row>
        <table:table-row table:style-name="ro1">
          <table:table-cell table:number-columns-repeated="10"/>
          <table:table-cell table:style-name="ce10" table:number-columns-repeated="16374"/>
        </table:table-row>
        <table:table-row table:style-name="ro1">
          <table:table-cell/>
          <table:table-cell table:style-name="ce21" office:value-type="string" calcext:value-type="string">
            <text:p>Escala Equipe Multiprofissional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/>
          <table:table-cell table:style-name="ce21" office:value-type="string" calcext:value-type="string">
            <text:p>Mês: <text:s/>SETEMBRO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/>
          <table:table-cell table:style-name="ce21" office:value-type="string" calcext:value-type="string">
            <text:p>Ano: 2026</text:p>
          </table:table-cell>
          <table:table-cell table:number-columns-repeated="8"/>
          <table:table-cell table:style-name="ce10" table:number-columns-repeated="16374"/>
        </table:table-row>
        <table:table-row table:style-name="ro1">
          <table:table-cell table:number-columns-repeated="10"/>
          <table:table-cell table:style-name="ce10" table:number-columns-repeated="16374"/>
        </table:table-row>
        <table:table-row table:style-name="ro1">
          <table:table-cell table:style-name="ce7" office:value-type="string" calcext:value-type="string">
            <text:p>Nome da Unidade</text:p>
          </table:table-cell>
          <table:table-cell table:style-name="ce7" office:value-type="string" calcext:value-type="string">
            <text:p>Nome do Profissional</text:p>
          </table:table-cell>
          <table:table-cell table:style-name="ce7" office:value-type="string" calcext:value-type="string">
            <text:p>Vínculo Empregatício</text:p>
          </table:table-cell>
          <table:table-cell table:style-name="ce7" office:value-type="string" calcext:value-type="string">
            <text:p>Especialidade</text:p>
          </table:table-cell>
          <table:table-cell table:style-name="ce7" office:value-type="string" calcext:value-type="string">
            <text:p>Local (Posto de Trabalho)</text:p>
          </table:table-cell>
          <table:table-cell table:style-name="ce7" office:value-type="string" calcext:value-type="string">
            <text:p>RQE</text:p>
          </table:table-cell>
          <table:table-cell table:style-name="ce7" office:value-type="string" calcext:value-type="string">
            <text:p>Dia</text:p>
          </table:table-cell>
          <table:table-cell table:style-name="ce7" office:value-type="string" calcext:value-type="string">
            <text:p>Horário de Atendimento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Adrielle Nogueira Dias de Oliveira 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Pronto Socorro</text:p>
          </table:table-cell>
          <table:table-cell table:style-name="ce29" office:value-type="float" office:value="17554" calcext:value-type="float">
            <text:p>17554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Alex Alves Da Costa Andrade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Bucomaxilofacial</text:p>
          </table:table-cell>
          <table:table-cell table:style-name="ce29" office:value-type="string" calcext:value-type="string">
            <text:p>Cerfis</text:p>
          </table:table-cell>
          <table:table-cell table:style-name="ce57" office:value-type="string" calcext:value-type="string">
            <text:p>11331</text:p>
          </table:table-cell>
          <table:table-cell table:style-name="ce29" office:value-type="string" calcext:value-type="string">
            <text:p>Terça E Quarta-Feira</text:p>
          </table:table-cell>
          <table:table-cell table:style-name="ce29" office:value-type="string" calcext:value-type="string">
            <text:p>Terça 07:00 Às 16:00 E Quarta 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manda Ferreira De Oliveira</text:p>
          </table:table-cell>
          <table:table-cell table:style-name="ce29" office:value-type="string" calcext:value-type="string">
            <text:p>CLT</text:p>
          </table:table-cell>
          <table:table-cell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string" calcext:value-type="string">
            <text:p>314073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manda Lohanny Sousa Campo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241194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a Beatriz da Silva Duarte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57" office:value-type="string" calcext:value-type="string">
            <text:p>386358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a Luiza Nunes De Sousa Oliv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9224" calcext:value-type="float">
            <text:p>9224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a Paula Borges Alv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float" office:value="13768" calcext:value-type="float">
            <text:p>13768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a Paula Lujan Nery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44092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na Paulla Sousa de Carvalh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44092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gela Rodrigues Araujo Alv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8102" calcext:value-type="float">
            <text:p>8102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8:00 Às 12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gela Cristin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Ambulatório</text:p>
          </table:table-cell>
          <table:table-cell table:style-name="ce30" office:value-type="float" office:value="19591" calcext:value-type="float">
            <text:p>19591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na Cristina Nociti</text:p>
          </table:table-cell>
          <table:table-cell table:style-name="ce30" office:value-type="string" calcext:value-type="string">
            <text:p>Estatutário</text:p>
          </table:table-cell>
          <table:table-cell table:style-name="ce29" office:value-type="string" calcext:value-type="string">
            <text:p>Odonto/Clínico Geral</text:p>
          </table:table-cell>
          <table:table-cell table:style-name="ce29" office:value-type="string" calcext:value-type="string">
            <text:p>Cerfis</text:p>
          </table:table-cell>
          <table:table-cell table:style-name="ce58" office:value-type="string" calcext:value-type="string">
            <text:p>1660</text:p>
          </table:table-cell>
          <table:table-cell table:style-name="ce29" office:value-type="string" calcext:value-type="string">
            <text:p>Terça E Quinta-Feira</text:p>
          </table:table-cell>
          <table:table-cell table:style-name="ce29" office:value-type="string" calcext:value-type="string">
            <text:p>07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nny Priscilla Silva Ribeir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Cerfis</text:p>
          </table:table-cell>
          <table:table-cell table:style-name="ce58" office:value-type="string" calcext:value-type="string">
            <text:p>11758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6:00 Às 12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Aparecida de Fátima Cruvinel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edagoga</text:p>
          </table:table-cell>
          <table:table-cell table:style-name="ce29" office:value-type="string" calcext:value-type="string">
            <text:p>Brinquedoteca</text:p>
          </table:table-cell>
          <table:table-cell table:style-name="ce58" office:value-type="string" calcext:value-type="string">
            <text:p>-</text:p>
          </table:table-cell>
          <table:table-cell table:style-name="ce29" office:value-type="string" calcext:value-type="string">
            <text:p>Segunda A Sexta (Diarista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Arthur Antunes Oliveira Silv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57" office:value-type="string" calcext:value-type="string">
            <text:p>158727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Beatriz da Silva Franc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o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float" office:value="15523" calcext:value-type="float">
            <text:p>15523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Carla Moura Cavalcante de Souz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57" office:value-type="string" calcext:value-type="string">
            <text:p>308353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Carolina Serva Sena Loren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57" office:value-type="string" calcext:value-type="string">
            <text:p>277219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Claudilene Benedita Correia Mend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uxiliar De Saúde Bucal</text:p>
          </table:table-cell>
          <table:table-cell table:style-name="ce29" office:value-type="string" calcext:value-type="string">
            <text:p>Cerfis</text:p>
          </table:table-cell>
          <table:table-cell table:style-name="ce29" office:value-type="string" calcext:value-type="string">
            <text:p>GO-ASB-2294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Cristiane Alves De Sou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7761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Daniel Rocha De Jesus Rodrigues</text:p>
          </table:table-cell>
          <table:table-cell table:style-name="ce30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Pronto Socorro</text:p>
          </table:table-cell>
          <table:table-cell table:style-name="ce58" office:value-type="float" office:value="7393" calcext:value-type="float">
            <text:p>7393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8:00 Às 23:45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Daniella Occhiena Gomes de Oliv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UTI</text:p>
          </table:table-cell>
          <table:table-cell table:style-name="ce57" office:value-type="float" office:value="6320" calcext:value-type="float">
            <text:p>6320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Dhandara Kastellaine Do Carmo Vaz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14787" calcext:value-type="float">
            <text:p>14787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Eliane De Faria E Silva Rodrigues</text:p>
          </table:table-cell>
          <table:table-cell table:style-name="ce30" office:value-type="string" calcext:value-type="string">
            <text:p>Estatutário</text:p>
          </table:table-cell>
          <table:table-cell table:style-name="ce29" office:value-type="string" calcext:value-type="string">
            <text:p>Odontopediatra</text:p>
          </table:table-cell>
          <table:table-cell table:style-name="ce29" office:value-type="string" calcext:value-type="string">
            <text:p>Cerfis</text:p>
          </table:table-cell>
          <table:table-cell table:style-name="ce58" office:value-type="string" calcext:value-type="string">
            <text:p>2319</text:p>
          </table:table-cell>
          <table:table-cell table:style-name="ce29" office:value-type="string" calcext:value-type="string">
            <text:p>Terça E Quarta-Feira</text:p>
          </table:table-cell>
          <table:table-cell table:style-name="ce29" office:value-type="string" calcext:value-type="string">
            <text:p>Terça 07:00 Às 15:00 E Quinta 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Eliete Rosa d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57" office:value-type="string" calcext:value-type="string">
            <text:p>5324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Eliana Lourenço de Souz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float" office:value="217592" calcext:value-type="float">
            <text:p>217592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Elikenia de Castro Cost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edagoga</text:p>
          </table:table-cell>
          <table:table-cell table:style-name="ce29" office:value-type="string" calcext:value-type="string">
            <text:p>Brinquedoteca</text:p>
          </table:table-cell>
          <table:table-cell table:style-name="ce57" office:value-type="string" calcext:value-type="string">
            <text:p>-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8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Emilda Ferreira De Sou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58" office:value-type="float" office:value="10071" calcext:value-type="float">
            <text:p>10071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Fabricia Damascena Rosa</text:p>
          </table:table-cell>
          <table:table-cell table:style-name="ce30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58" office:value-type="string" calcext:value-type="string">
            <text:p>7881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Fernanda Pereira dos Santo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uxiliar De Saúde Bucal</text:p>
          </table:table-cell>
          <table:table-cell table:style-name="ce29" office:value-type="string" calcext:value-type="string">
            <text:p>Cerfis</text:p>
          </table:table-cell>
          <table:table-cell table:style-name="ce57" office:value-type="string" calcext:value-type="string">
            <text:p>GO-ASB-12819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8:00 Às 1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Flávia Aline Silva Jesuino</text:p>
          </table:table-cell>
          <table:table-cell table:style-name="ce29" office:value-type="string" calcext:value-type="string">
            <text:p>Estatutário</text:p>
          </table:table-cell>
          <table:table-cell table:style-name="ce29" office:value-type="string" calcext:value-type="string">
            <text:p>Ortodontista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string" calcext:value-type="string">
            <text:p>4334</text:p>
          </table:table-cell>
          <table:table-cell table:style-name="ce29" office:value-type="string" calcext:value-type="string">
            <text:p>Segunta, Terça E Quinta-Feira</text:p>
          </table:table-cell>
          <table:table-cell table:style-name="ce29" office:value-type="string" calcext:value-type="string">
            <text:p>Segunda 07:30 Às 12:30, Terça 10:00 Às 19:00) E Quinta 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Flavia Rodrigues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57" office:value-type="string" calcext:value-type="string">
            <text:p>309132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Gabryela Cristine de Sousa Nasciment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o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float" office:value="14244" calcext:value-type="float">
            <text:p>14244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Gabrielle Almeid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string" calcext:value-type="string">
            <text:p>313780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Geovane Balçanufo De Souza E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string" calcext:value-type="string">
            <text:p>277225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Gessica Priscila Da Silva Sant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230690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Glaucia Celestino de Jesu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9378" calcext:value-type="float">
            <text:p>9378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8:00 Às 12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Gleice Aparecida Rodrigu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285438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Hellen Jeniffer Miguel S. Castr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UTI</text:p>
          </table:table-cell>
          <table:table-cell table:style-name="ce58" office:value-type="float" office:value="11572" calcext:value-type="float">
            <text:p>11572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Hortencia Vilione Pereira de Souz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29" office:value-type="string" calcext:value-type="string">
            <text:p>280511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Ilana Moraes Dos Mend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222727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Ilnete Coelho Da Silva Galva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string" calcext:value-type="string">
            <text:p>7089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Isabella Santiago de Castr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string" calcext:value-type="string">
            <text:p>289010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15" office:value-type="string" calcext:value-type="string">
            <text:p>Izadora Roberta Soares Martin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Ambulatório</text:p>
          </table:table-cell>
          <table:table-cell table:style-name="ce57" office:value-type="float" office:value="19117" calcext:value-type="float">
            <text:p>19117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Jakeline de Sousa Freita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string" calcext:value-type="string">
            <text:p>307225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Jacqueline Andrea Silv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Pronto Socorro</text:p>
          </table:table-cell>
          <table:table-cell table:style-name="ce30" office:value-type="float" office:value="5393" calcext:value-type="float">
            <text:p>5393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8:00 Às 23:45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Jeferson Sousa de Magalhã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8675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Jhennyfer Gonzaga de Oliveira Roch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313783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João Antonio Gomes Tavar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o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7216" calcext:value-type="float">
            <text:p>7216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João Luiz Batista da Cost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o</text:p>
          </table:table-cell>
          <table:table-cell table:style-name="ce29" office:value-type="string" calcext:value-type="string">
            <text:p>Pronto Socorro</text:p>
          </table:table-cell>
          <table:table-cell table:style-name="ce29" office:value-type="float" office:value="12648" calcext:value-type="float">
            <text:p>12648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Jucilene Marques Pachec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UTI/Enfermaria</text:p>
          </table:table-cell>
          <table:table-cell table:style-name="ce29" office:value-type="float" office:value="10336" calcext:value-type="float">
            <text:p>10336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Juliana Chagas Vi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13734" calcext:value-type="float">
            <text:p>13734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Juliana Gomes Less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o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float" office:value="10850" calcext:value-type="float">
            <text:p>10850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Juliana Imperatriz da Silva</text:p>
          </table:table-cell>
          <table:table-cell table:style-name="ce30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13615" calcext:value-type="float">
            <text:p>13615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Karine Elias Mariano</text:p>
          </table:table-cell>
          <table:table-cell table:style-name="ce30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Ambulatório Acolher</text:p>
          </table:table-cell>
          <table:table-cell table:style-name="ce30" office:value-type="float" office:value="6037" calcext:value-type="float">
            <text:p>6037</text:p>
          </table:table-cell>
          <table:table-cell table:style-name="ce29" office:value-type="string" calcext:value-type="string">
            <text:p>Segunda A Sexta (Diarista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Kesia Gomes Ferreira</text:p>
          </table:table-cell>
          <table:table-cell table:style-name="ce30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30" office:value-type="string" calcext:value-type="string">
            <text:p>230746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aryssa de Paul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58" office:value-type="string" calcext:value-type="string">
            <text:p>248419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ays Nunes de Souza Alvareng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30" office:value-type="string" calcext:value-type="string">
            <text:p>382577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enise Carvalho Lima</text:p>
          </table:table-cell>
          <table:table-cell table:style-name="ce29" office:value-type="string" calcext:value-type="string">
            <text:p>Estatutário</text:p>
          </table:table-cell>
          <table:table-cell table:style-name="ce29" office:value-type="string" calcext:value-type="string">
            <text:p>Ortodontista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float" office:value="2652" calcext:value-type="float">
            <text:p>2652</text:p>
          </table:table-cell>
          <table:table-cell table:style-name="ce29" office:value-type="string" calcext:value-type="string">
            <text:p>Segunda, Quarta E Quinta-Feira</text:p>
          </table:table-cell>
          <table:table-cell table:style-name="ce29" office:value-type="string" calcext:value-type="string">
            <text:p>Segunda 13:00 Às 19:00, Quarta 07:00 Às 15:00 E Quinta 12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etícia Alcântara de Sou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30" office:value-type="string" calcext:value-type="string">
            <text:p>320187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igiane Mendes de Lim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Pronto Socorro</text:p>
          </table:table-cell>
          <table:table-cell table:style-name="ce30" office:value-type="float" office:value="11670" calcext:value-type="float">
            <text:p>11670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ilianne de Barros Alv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Terapeuta Ocupacional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string" calcext:value-type="string">
            <text:p>8341-TO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Luana Fontes de Sou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29" office:value-type="string" calcext:value-type="string">
            <text:p>260833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uciara Barreir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Cirurgiã Dentista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float" office:value="5192" calcext:value-type="float">
            <text:p>5192</text:p>
          </table:table-cell>
          <table:table-cell table:style-name="ce29" office:value-type="string" calcext:value-type="string">
            <text:p>Quarta e Sexta feira</text:p>
          </table:table-cell>
          <table:table-cell table:style-name="ce29" office:value-type="string" calcext:value-type="string">
            <text:p>Quarta 07:00 Às 18:00 E Sexta 07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Ludmila De Souza Ribeir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Pronto Socorro</text:p>
          </table:table-cell>
          <table:table-cell table:style-name="ce29" office:value-type="float" office:value="3662" calcext:value-type="float">
            <text:p>3662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udmilla Gomes D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Ambulatório</text:p>
          </table:table-cell>
          <table:table-cell table:style-name="ce29" office:value-type="string" calcext:value-type="string">
            <text:p>282459-F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uiz Gustavo Bento Brandã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/UTI</text:p>
          </table:table-cell>
          <table:table-cell table:style-name="ce29" office:value-type="string" calcext:value-type="string">
            <text:p>425283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una Maria Olmos Avelin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float" office:value="7060" calcext:value-type="float">
            <text:p>7060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Luzia de Fátima Roch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UTI</text:p>
          </table:table-cell>
          <table:table-cell table:style-name="ce57" office:value-type="float" office:value="14972" calcext:value-type="float">
            <text:p>14972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Mara Rúbia Silva Da Roch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59" office:value-type="float" office:value="3833" calcext:value-type="float">
            <text:p>3833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arcelo Parreira Aires</text:p>
          </table:table-cell>
          <table:table-cell table:style-name="ce29" office:value-type="string" calcext:value-type="string">
            <text:p>Estatutário</text:p>
          </table:table-cell>
          <table:table-cell table:style-name="ce29" office:value-type="string" calcext:value-type="string">
            <text:p>Bucomaxilofacial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float" office:value="6399" calcext:value-type="float">
            <text:p>6399</text:p>
          </table:table-cell>
          <table:table-cell table:style-name="ce29" office:value-type="string" calcext:value-type="string">
            <text:p>Segunda E Terça-Feira</text:p>
          </table:table-cell>
          <table:table-cell table:style-name="ce29" office:value-type="string" calcext:value-type="string">
            <text:p>Segunda 07:00 Às 15:00 E Terça 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arcia Silva de Lim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8109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aria Angelica dos Santos Anjo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string" calcext:value-type="string">
            <text:p>366951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aria Aparecida de Souza Barbo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223467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aria Claudia Nunes De Sousa Oliv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edagoga</text:p>
          </table:table-cell>
          <table:table-cell table:style-name="ce29" office:value-type="string" calcext:value-type="string">
            <text:p>Brinquedoteca</text:p>
          </table:table-cell>
          <table:table-cell table:style-name="ce30" office:value-type="string" calcext:value-type="string">
            <text:p>-</text:p>
          </table:table-cell>
          <table:table-cell table:style-name="ce29" office:value-type="string" calcext:value-type="string">
            <text:p>Segunda A Sexta (Diarista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ariana Vieira Martin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295924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Mayara Baliza Ferr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string" calcext:value-type="string">
            <text:p>283245-F</text:p>
          </table:table-cell>
          <table:table-cell table:style-name="ce29" office:value-type="string" calcext:value-type="string">
            <text:p>Segunda A Sexta (Diarista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ikael Batist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384491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Monique Matins Bezer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float" office:value="3050" calcext:value-type="float">
            <text:p>3050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Nayara Cassya Barbo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57" office:value-type="string" calcext:value-type="string">
            <text:p>293708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Neli Santos Vercosa Net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29" office:value-type="string" calcext:value-type="string">
            <text:p>257698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À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Patricia Xavier Rodrigues Leite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UTI</text:p>
          </table:table-cell>
          <table:table-cell table:style-name="ce29" office:value-type="float" office:value="1452" calcext:value-type="float">
            <text:p>1452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Paula de Oliveira Pimenta Ros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30" office:value-type="string" calcext:value-type="string">
            <text:p>5589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Raissa Borges Nogu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float" office:value="12775" calcext:value-type="float">
            <text:p>12775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Rebeka Ramos Crus d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Nutricionista</text:p>
          </table:table-cell>
          <table:table-cell table:style-name="ce29" office:value-type="string" calcext:value-type="string">
            <text:p>Ambulatório</text:p>
          </table:table-cell>
          <table:table-cell table:style-name="ce30" office:value-type="float" office:value="12775" calcext:value-type="float">
            <text:p>12775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Renata Soares Pinheiro Berquó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58" office:value-type="string" calcext:value-type="string">
            <text:p>93309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Rodrigo José Ribeiro Almeid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Cirurgião Dentista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float" office:value="23047" calcext:value-type="float">
            <text:p>23047</text:p>
          </table:table-cell>
          <table:table-cell table:style-name="ce29" office:value-type="string" calcext:value-type="string">
            <text:p>Segunda e Sexta feira</text:p>
          </table:table-cell>
          <table:table-cell table:style-name="ce29" office:value-type="string" calcext:value-type="string">
            <text:p>Segunda 07:00 Às 18:00 E Sexta 07:00 Às 18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Roberta Iara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Pronto Socorro</text:p>
          </table:table-cell>
          <table:table-cell table:style-name="ce30" office:value-type="string" calcext:value-type="string">
            <text:p>163611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Rosinete Chaves Silv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uxiliar De Saúde Bucal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string" calcext:value-type="string">
            <text:p>TSB-972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Sara Amorim Souza</text:p>
          </table:table-cell>
          <table:table-cell table:style-name="ce30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364689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Sarah Marçal Rézi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198411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19:00 As 07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Sildo José De Sousa Junior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o</text:p>
          </table:table-cell>
          <table:table-cell table:style-name="ce29" office:value-type="string" calcext:value-type="string">
            <text:p>Cerfis</text:p>
          </table:table-cell>
          <table:table-cell table:style-name="ce30" office:value-type="string" calcext:value-type="string">
            <text:p>09/11759</text:p>
          </table:table-cell>
          <table:table-cell table:style-name="ce29" office:value-type="string" calcext:value-type="string">
            <text:p>Segunda A Sexta-Feira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Silvia Peixoto De Lima</text:p>
          </table:table-cell>
          <table:table-cell table:style-name="ce29" office:value-type="string" calcext:value-type="string">
            <text:p>Estatutário</text:p>
          </table:table-cell>
          <table:table-cell table:style-name="ce29" office:value-type="string" calcext:value-type="string">
            <text:p>Periodontia</text:p>
          </table:table-cell>
          <table:table-cell table:style-name="ce29" office:value-type="string" calcext:value-type="string">
            <text:p>Cerfis</text:p>
          </table:table-cell>
          <table:table-cell table:style-name="ce29" office:value-type="float" office:value="6037" calcext:value-type="float">
            <text:p>6037</text:p>
          </table:table-cell>
          <table:table-cell table:style-name="ce29" office:value-type="string" calcext:value-type="string">
            <text:p>Segunda e Sexta-Feira</text:p>
          </table:table-cell>
          <table:table-cell table:style-name="ce29" office:value-type="string" calcext:value-type="string">
            <text:p>Segunda 07:00 Às 19:00 e Sexta 07:00 Às 15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Silvia Rodrigues Fernand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168692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Simone Lopes Dos Reis Mora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186172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Talita de Oliveira Ferreir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float" office:value="8154" calcext:value-type="float">
            <text:p>8154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Thainara Leão Carvello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UTI</text:p>
          </table:table-cell>
          <table:table-cell table:style-name="ce30" office:value-type="string" calcext:value-type="string">
            <text:p>313791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Thays Cristyna Correa Santo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29" office:value-type="string" calcext:value-type="string">
            <text:p>UTI</text:p>
          </table:table-cell>
          <table:table-cell table:style-name="ce59" office:value-type="float" office:value="511977" calcext:value-type="float">
            <text:p>511977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Viviane Batista Dos Santo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float" office:value="6058" calcext:value-type="float">
            <text:p>6058</text:p>
          </table:table-cell>
          <table:table-cell table:style-name="ce29" office:value-type="string" calcext:value-type="string">
            <text:p>Segunda A Domingo (Escala Livre - 5x2)</text:p>
          </table:table-cell>
          <table:table-cell table:style-name="ce29" office:value-type="string" calcext:value-type="string">
            <text:p>07:00 Às 13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2" office:value-type="string" calcext:value-type="string">
            <text:p>Virgínia Lis Cardoso Rei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isioterapeuta</text:p>
          </table:table-cell>
          <table:table-cell table:style-name="ce29" office:value-type="string" calcext:value-type="string">
            <text:p>Enfermaria</text:p>
          </table:table-cell>
          <table:table-cell table:style-name="ce29" office:value-type="string" calcext:value-type="string">
            <text:p>394454-F</text:p>
          </table:table-cell>
          <table:table-cell table:style-name="ce29" office:value-type="string" calcext:value-type="string">
            <text:p>Segunda A Domingo (Escala 12x60)</text:p>
          </table:table-cell>
          <table:table-cell table:style-name="ce29" office:value-type="string" calcext:value-type="string">
            <text:p>07:00 A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Wanessa Gomes Guimarãe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Psicóloga</text:p>
          </table:table-cell>
          <table:table-cell table:style-name="ce29" office:value-type="string" calcext:value-type="string">
            <text:p>Enfermaria</text:p>
          </table:table-cell>
          <table:table-cell table:style-name="ce57" office:value-type="float" office:value="14278" calcext:value-type="float">
            <text:p>14278</text:p>
          </table:table-cell>
          <table:table-cell table:style-name="ce29" office:value-type="string" calcext:value-type="string">
            <text:p>Segunda A Domingo (Escala 12x36)</text:p>
          </table:table-cell>
          <table:table-cell table:style-name="ce29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office:value-type="string" calcext:value-type="string">
            <text:p>Warlla Cristian de Novais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Fonoaudióloga</text:p>
          </table:table-cell>
          <table:table-cell table:style-name="ce3" office:value-type="string" calcext:value-type="string">
            <text:p>UTI</text:p>
          </table:table-cell>
          <table:table-cell table:style-name="ce3" office:value-type="float" office:value="7859" calcext:value-type="float">
            <text:p>7859</text:p>
          </table:table-cell>
          <table:table-cell table:style-name="ce3" office:value-type="string" calcext:value-type="string">
            <text:p>Segunda A Domingo (Escala 12x36)</text:p>
          </table:table-cell>
          <table:table-cell table:style-name="ce3" office:value-type="string" calcext:value-type="string">
            <text:p>07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>
          <table:table-cell table:style-name="ce3" office:value-type="string" calcext:value-type="string">
            <text:p>HECAD</text:p>
          </table:table-cell>
          <table:table-cell table:style-name="ce23" office:value-type="string" calcext:value-type="string">
            <text:p>Weslane Rocha de Almeida</text:p>
          </table:table-cell>
          <table:table-cell table:style-name="ce29" office:value-type="string" calcext:value-type="string">
            <text:p>CLT</text:p>
          </table:table-cell>
          <table:table-cell table:style-name="ce29" office:value-type="string" calcext:value-type="string">
            <text:p>Assistente Social</text:p>
          </table:table-cell>
          <table:table-cell table:style-name="ce3" office:value-type="string" calcext:value-type="string">
            <text:p>UTI</text:p>
          </table:table-cell>
          <table:table-cell table:style-name="ce3" office:value-type="string" calcext:value-type="string">
            <text:p>7233</text:p>
          </table:table-cell>
          <table:table-cell table:style-name="ce3" office:value-type="string" calcext:value-type="string">
            <text:p>Segunda A Domingo (Escala Livre - 5x2)</text:p>
          </table:table-cell>
          <table:table-cell table:style-name="ce3" office:value-type="string" calcext:value-type="string">
            <text:p>13:00 Às 19:00</text:p>
          </table:table-cell>
          <table:table-cell table:number-columns-repeated="2"/>
          <table:table-cell table:style-name="ce10" table:number-columns-repeated="16374"/>
        </table:table-row>
        <table:table-row table:style-name="ro1" table:number-rows-repeated="1047729">
          <table:table-cell table:number-columns-repeated="10"/>
          <table:table-cell table:style-name="ce10" table:number-columns-repeated="16374"/>
        </table:table-row>
        <table:table-row table:style-name="ro1">
          <table:table-cell table:number-columns-repeated="10"/>
          <table:table-cell table:style-name="ce10" table:number-columns-repeated="1637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  <style:style style:name="Normal_20_2_20_3" style:display-name="Normal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an1" style:display-name="PageStyle_Plan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10675-ana</meta:initial-creator>
    <dc:creator>14088-liliam</dc:creator>
    <meta:editing-cycles>8</meta:editing-cycles>
    <meta:print-date>2026-08-31T21:06:01</meta:print-date>
    <meta:creation-date>2025-06-30T20:46:45</meta:creation-date>
    <dc:date>2026-08-31T21:29:15</dc:date>
    <dc:language>pt-BR</dc:language>
    <meta:editing-duration>PT24M</meta:editing-duration>
    <meta:generator>LibreOffice/26.2.5.2$Windows_X86_64 LibreOffice_project/cd7284b4cbbfeb507e630c1aac019f4157393acb</meta:generator>
    <meta:document-statistic meta:table-count="1" meta:cell-count="6911" meta:object-count="197"/>
    <meta:user-defined meta:name="AppVersion">12.0000</meta:user-defined>
  </office:meta>
</office:document-meta>
</file>