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8000000ACDC33968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 style:font-family-generic="roman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6.937cm"/>
    </style:style>
    <style:style style:name="co2" style:family="table-column">
      <style:table-column-properties fo:break-before="auto" style:column-width="6.408cm"/>
    </style:style>
    <style:style style:name="co3" style:family="table-column">
      <style:table-column-properties fo:break-before="auto" style:column-width="4.791cm"/>
    </style:style>
    <style:style style:name="co4" style:family="table-column">
      <style:table-column-properties fo:break-before="auto" style:column-width="3.115cm"/>
    </style:style>
    <style:style style:name="co5" style:family="table-column">
      <style:table-column-properties fo:break-before="auto" style:column-width="4.145cm"/>
    </style:style>
    <style:style style:name="co6" style:family="table-column">
      <style:table-column-properties fo:break-before="auto" style:column-width="8.555cm"/>
    </style:style>
    <style:style style:name="co7" style:family="table-column">
      <style:table-column-properties fo:break-before="auto" style:column-width="3.44cm"/>
    </style:style>
    <style:style style:name="co8" style:family="table-column">
      <style:table-column-properties fo:break-before="auto" style:column-width="6.673cm"/>
    </style:style>
    <style:style style:name="co9" style:family="table-column">
      <style:table-column-properties fo:break-before="auto" style:column-width="1.323cm"/>
    </style:style>
    <style:style style:name="co10" style:family="table-column">
      <style:table-column-properties fo:break-before="auto" style:column-width="1.646cm"/>
    </style:style>
    <style:style style:name="co11" style:family="table-column">
      <style:table-column-properties fo:break-before="auto" style:column-width="6.879cm"/>
    </style:style>
    <style:style style:name="co12" style:family="table-column">
      <style:table-column-properties fo:break-before="auto" style:column-width="3.233cm"/>
    </style:style>
    <style:style style:name="co13" style:family="table-column">
      <style:table-column-properties fo:break-before="auto" style:column-width="4.851cm"/>
    </style:style>
    <style:style style:name="co14" style:family="table-column">
      <style:table-column-properties fo:break-before="auto" style:column-width="3.321cm"/>
    </style:style>
    <style:style style:name="co15" style:family="table-column">
      <style:table-column-properties fo:break-before="auto" style:column-width="4.939cm"/>
    </style:style>
    <style:style style:name="ro1" style:family="table-row">
      <style:table-row-properties style:row-height="1.138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736cm" fo:break-before="auto" style:use-optimal-row-height="true"/>
    </style:style>
    <style:style style:name="ro4" style:family="table-row">
      <style:table-row-properties style:row-height="0.894cm" fo:break-before="auto" style:use-optimal-row-height="tru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1.905cm" fo:break-before="auto" style:use-optimal-row-height="false"/>
    </style:style>
    <style:style style:name="ro8" style:family="table-row">
      <style:table-row-properties style:row-height="1.826cm" fo:break-before="auto" style:use-optimal-row-height="false"/>
    </style:style>
    <style:style style:name="ro9" style:family="table-row">
      <style:table-row-properties style:row-height="1.746cm" fo:break-before="auto" style:use-optimal-row-height="false"/>
    </style:style>
    <style:style style:name="ro10" style:family="table-row">
      <style:table-row-properties style:row-height="1.614cm" fo:break-before="auto" style:use-optimal-row-height="false"/>
    </style:style>
    <style:style style:name="ro11" style:family="table-row">
      <style:table-row-properties style:row-height="0.45cm" fo:break-before="auto" style:use-optimal-row-height="true"/>
    </style:style>
    <style:style style:name="ta1" style:family="table" style:master-page-name="PageStyle_5f_Colaborador">
      <style:table-properties table:display="true" style:writing-mode="lr-tb"/>
    </style:style>
    <style:style style:name="ta2" style:family="table" style:master-page-name="PageStyle_5f_Médico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bold" style:font-size-asian="14pt" style:font-style-asian="normal" style:font-weight-asian="bold" style:font-name-complex="Calibri2" style:font-size-complex="14pt" style:font-style-complex="normal" style:font-weight-complex="bold"/>
    </style:style>
    <style:style style:name="ce3" style:family="table-cell" style:parent-style-name="Default">
      <style:table-cell-properties fo:background-color="#bae2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3f3f3f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Default" style:data-style-name="N11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Default" style:data-style-name="N121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3" style:family="table-cell" style:parent-style-name="Default" style:data-style-name="N12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Default" style:data-style-name="N6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 style:data-style-name="N6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3.969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name-complex="Calibri2" style:font-size-complex="14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3.969cm" style:writing-mode="page"/>
      <style:text-properties style:use-window-font-color="true" style:text-outline="false" style:text-line-through-style="none" style:text-line-through-type="none" style:font-name="Calibri2" fo:font-size="14pt" fo:font-style="normal" fo:text-shadow="none" style:text-underline-style="none" fo:font-weight="normal" style:font-size-asian="14pt" style:font-style-asian="normal" style:font-weight-asian="normal" style:font-name-complex="Calibri2" style:font-size-complex="14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3.969cm" style:writing-mode="page"/>
      <style:text-properties style:use-window-font-color="true" style:text-outline="false" style:text-line-through-style="none" style:text-line-through-type="none" style:font-name="Calibri2" fo:font-size="8pt" fo:font-style="normal" fo:text-shadow="none" style:text-underline-style="none" fo:font-weight="bold" style:font-size-asian="8pt" style:font-style-asian="normal" style:font-weight-asian="bold" style:font-name-complex="Calibri2" style:font-size-complex="8pt" style:font-style-complex="normal" style:font-weight-complex="bold"/>
    </style:style>
    <style:style style:name="ce34" style:family="table-cell" style:parent-style-name="Default">
      <style:table-cell-properties fo:border-bottom="none" fo:background-color="#bae2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0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1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2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3.969cm" style:writing-mode="page"/>
      <style:text-properties style:use-window-font-color="true" style:text-outline="false" style:text-line-through-style="none" style:text-line-through-type="none" style:font-name="Calibri2" fo:font-size="8pt" fo:font-style="normal" fo:text-shadow="none" style:text-underline-style="none" fo:font-weight="bold" style:font-size-asian="8pt" style:font-style-asian="normal" style:font-weight-asian="bold" style:font-name-complex="Calibri2" style:font-size-complex="8pt" style:font-style-complex="normal" style:font-weight-complex="bold"/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5" style:family="table-cell" style:parent-style-name="Default">
      <style:table-cell-properties fo:border-bottom="0.74pt solid #000000" fo:background-color="#ff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0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1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2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3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5" style:family="table-cell" style:parent-style-name="Normal_20_2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1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265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.265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8" style:family="table-cell" style:parent-style-name="Normal_20_10" style:data-style-name="N1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tru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4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Normal_20_10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5" style:family="table-cell" style:parent-style-name="Vírgula_20_3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6" style:family="table-cell" style:parent-style-name="Vírgula_20_3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7" style:family="table-cell" style:parent-style-name="Vírgula_20_3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8" style:family="table-cell" style:parent-style-name="Vírgula_20_3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9" style:family="table-cell" style:parent-style-name="Vírgula_20_3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0" style:family="table-cell" style:parent-style-name="Default" style:data-style-name="N118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2" style:family="table-cell" style:parent-style-name="Default" style:data-style-name="N6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4" style:family="table-cell" style:parent-style-name="Default" style:data-style-name="N12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5" style:family="table-cell" style:parent-style-name="Normal_20_2" style:data-style-name="N118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6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0" style:family="table-cell" style:parent-style-name="Normal_20_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.529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Colaborador" table:style-name="ta1" table:print-ranges="Colaborador.A1:Colaborador.K786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number-columns-repeated="3" table:default-cell-style-name="ce7"/>
        <table:table-column table:style-name="co5" table:default-cell-style-name="ce7"/>
        <table:table-column table:style-name="co6" table:default-cell-style-name="ce7"/>
        <table:table-column table:style-name="co7" table:number-columns-repeated="2" table:default-cell-style-name="ce7"/>
        <table:table-column table:style-name="co8" table:default-cell-style-name="ce7"/>
        <table:table-column table:style-name="co9" table:default-cell-style-name="ce7"/>
        <table:table-column table:style-name="co10" table:number-columns-repeated="16372"/>
        <table:table-header-rows>
          <table:table-row table:style-name="ro1">
            <table:table-cell table:style-name="ce1" office:value-type="string" calcext:value-type="string" table:number-columns-spanned="11" table:number-rows-spanned="1">
              <text:p>Escalas de trabalho dos principais serviços ofertados</text:p>
              <draw:frame draw:z-index="0" draw:name="image1.jpeg" draw:style-name="gr1" draw:text-style-name="P1" svg:width="4.417cm" svg:height="1.95cm" svg:x="0.444cm" svg:y="0cm">
                <draw:image xlink:href="Pictures/1000000000000108000000ACDC339683.jpg" xlink:type="simple" xlink:show="embed" xlink:actuate="onLoad" draw:mime-type="image/jpeg">
                  <text:p/>
                </draw:image>
              </draw:frame>
            </table:table-cell>
            <table:covered-table-cell table:number-columns-repeated="10" table:style-name="ce8"/>
            <table:table-cell table:style-name="ce28"/>
            <table:table-cell table:style-name="ce7" table:number-columns-repeated="16372"/>
          </table:table-row>
          <table:table-row table:style-name="ro1">
            <table:table-cell table:style-name="ce2" office:value-type="string" calcext:value-type="string" table:number-columns-spanned="11" table:number-rows-spanned="1">
              <text:p>Mês: SETEMBRO Ano: 2026 - Escala Prevista</text:p>
            </table:table-cell>
            <table:covered-table-cell table:number-columns-repeated="10" table:style-name="ce2"/>
            <table:table-cell table:style-name="ce29"/>
            <table:table-cell table:style-name="ce7" table:number-columns-repeated="16372"/>
          </table:table-row>
          <table:table-row table:style-name="ro1">
            <table:table-cell table:style-name="ce3" office:value-type="string" calcext:value-type="string">
              <text:p>Nome da Unidade</text:p>
            </table:table-cell>
            <table:table-cell table:style-name="ce3" office:value-type="string" calcext:value-type="string">
              <text:p>Nome do Profissional</text:p>
            </table:table-cell>
            <table:table-cell table:style-name="ce3" office:value-type="string" calcext:value-type="string">
              <text:p>Especialidade</text:p>
            </table:table-cell>
            <table:table-cell table:style-name="ce3" office:value-type="string" calcext:value-type="string">
              <text:p>Vínculo empregatício </text:p>
            </table:table-cell>
            <table:table-cell table:style-name="ce3" office:value-type="string" calcext:value-type="string">
              <text:p>N° Conselho</text:p>
            </table:table-cell>
            <table:table-cell table:style-name="ce3" office:value-type="string" calcext:value-type="string">
              <text:p>RQE</text:p>
            </table:table-cell>
            <table:table-cell table:style-name="ce3" office:value-type="string" calcext:value-type="string">
              <text:p>Local</text:p>
            </table:table-cell>
            <table:table-cell table:style-name="ce3" office:value-type="string" calcext:value-type="string">
              <text:p>Dia</text:p>
            </table:table-cell>
            <table:table-cell table:style-name="ce3" office:value-type="string" calcext:value-type="string">
              <text:p>Horário de</text:p>
              <text:p>Atendimento</text:p>
            </table:table-cell>
            <table:table-cell table:style-name="ce3" office:value-type="string" calcext:value-type="string">
              <text:p>Carga Horária</text:p>
            </table:table-cell>
            <table:table-cell table:style-name="ce3" office:value-type="string" calcext:value-type="string">
              <text:p>Serviço de Saúde</text:p>
              <text:p>Ofertado</text:p>
            </table:table-cell>
            <table:table-cell table:style-name="ce29" table:number-columns-repeated="16373"/>
          </table:table-row>
        </table:table-header-rows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DAS VITORIA AZEVEDO GUILHERME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TALO ALVES DE SOUZA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FÉRIAS 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ISABELY MIRANDA BARBOSA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N/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2-04-06-08-10-12-14-16-18-20-22-24-26-28-32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TA GARBIN DE MORAIS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FERUAS 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IANE MEDEIRO DO NASCIMENTO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BRINA MINEIRO DA SILVA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ÉSSICA ALVES DOS SANTOS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MBULATÓRIO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RANEY NATIVIDADE GOMES</text:p>
          </table:table-cell>
          <table:table-cell table:style-name="ce4" office:value-type="string" calcext:value-type="string">
            <text:p>ADMINISTRATIVO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2-04-08-10-14-16-18-22-24</text:p>
          </table:table-cell>
          <table:table-cell table:style-name="ce4" office:value-type="string" calcext:value-type="string">
            <text:p>07:00-18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EDILZA DA SILVA COSTA</text:p>
          </table:table-cell>
          <table:table-cell table:style-name="ce4" office:value-type="string" calcext:value-type="string">
            <text:p>Analista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dministração Local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EICY KELLY GOMES BARRETO</text:p>
          </table:table-cell>
          <table:table-cell table:style-name="ce4" office:value-type="string" calcext:value-type="string">
            <text:p>Analista De Indicadores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dministração Local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RIKA VIEIRA DE ASSIS</text:p>
          </table:table-cell>
          <table:table-cell table:style-name="ce4" office:value-type="string" calcext:value-type="string">
            <text:p>Analista De Recursos Humanos 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Departamento Pessoal (Do) E Recursos Humanos (Rh)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ERALDO CAMARGO DA LUZ NETO</text:p>
          </table:table-cell>
          <table:table-cell table:style-name="ce4" office:value-type="string" calcext:value-type="string">
            <text:p>ANALISTA DE SISTEMAS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TECNOLOGIA DA INFORMAÇÃO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SEGUNDA A SEXTA, 08:00 AS 18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s Tulio Rios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8974" calcext:value-type="float">
            <text:p>8974</text:p>
          </table:table-cell>
          <table:table-cell table:style-name="ce4" office:value-type="float" office:value="1662" calcext:value-type="float">
            <text:p>1662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2,11,16,25,30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60" calcext:value-type="float">
            <text:p>60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s Tulio Rios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8974" calcext:value-type="float">
            <text:p>8974</text:p>
          </table:table-cell>
          <table:table-cell table:style-name="ce4" office:value-type="float" office:value="1662" calcext:value-type="float">
            <text:p>1662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02,09,11,15,16,18,23,25,29,30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berto Naves De Resende Sobrinho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9082" calcext:value-type="float">
            <text:p>9082</text:p>
          </table:table-cell>
          <table:table-cell table:style-name="ce4" office:value-type="float" office:value="4196" calcext:value-type="float">
            <text:p>4196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 12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 Bianchi Machado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2241" calcext:value-type="float">
            <text:p>12241</text:p>
          </table:table-cell>
          <table:table-cell table:style-name="ce4" office:value-type="float" office:value="8755" calcext:value-type="float">
            <text:p>8755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05,08,09,12,14,15,19,22,23,26,28,29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56" calcext:value-type="float">
            <text:p>15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drigo Gomes da Silv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3866" calcext:value-type="float">
            <text:p>13866</text:p>
          </table:table-cell>
          <table:table-cell table:style-name="ce4" office:value-type="float" office:value="9831" calcext:value-type="float">
            <text:p>9831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13,20,21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ábio Duarte Rosique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6056" calcext:value-type="float">
            <text:p>16056</text:p>
          </table:table-cell>
          <table:table-cell table:style-name="ce4" office:value-type="float" office:value="8414" calcext:value-type="float">
            <text:p>841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3,06,07,13,14,20,21,27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96" calcext:value-type="float">
            <text:p>9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ábio Duarte Rosique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6056" calcext:value-type="float">
            <text:p>16056</text:p>
          </table:table-cell>
          <table:table-cell table:style-name="ce4" office:value-type="float" office:value="8414" calcext:value-type="float">
            <text:p>841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6,13,20,27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avio Antônio Sonego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6546" calcext:value-type="float">
            <text:p>16546</text:p>
          </table:table-cell>
          <table:table-cell table:style-name="ce4" office:value-type="float" office:value="12334" calcext:value-type="float">
            <text:p>1233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08,12,13,22,27,29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72" calcext:value-type="float">
            <text:p>7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avio Antônio Sonego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6546" calcext:value-type="float">
            <text:p>16546</text:p>
          </table:table-cell>
          <table:table-cell table:style-name="ce4" office:value-type="float" office:value="12334" calcext:value-type="float">
            <text:p>1233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8,12,22,26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os Eduardo Olguin A. da Costa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8739" calcext:value-type="float">
            <text:p>18739</text:p>
          </table:table-cell>
          <table:table-cell table:style-name="ce4" office:value-type="float" office:value="19680" calcext:value-type="float">
            <text:p>19680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3,10,17,24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dré Elias Abreu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19937" calcext:value-type="float">
            <text:p>19937</text:p>
          </table:table-cell>
          <table:table-cell table:style-name="ce4" office:value-type="float" office:value="15771" calcext:value-type="float">
            <text:p>15771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2,09,16,23,30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60" calcext:value-type="float">
            <text:p>60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sabeth Luriko Takata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0078" calcext:value-type="float">
            <text:p>20078</text:p>
          </table:table-cell>
          <table:table-cell table:style-name="ce4" office:value-type="float" office:value="12886" calcext:value-type="float">
            <text:p>12886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27, 28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 Ricardo Rodrigu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2676" calcext:value-type="float">
            <text:p>22676</text:p>
          </table:table-cell>
          <table:table-cell table:style-name="ce4" office:value-type="float" office:value="15822" calcext:value-type="float">
            <text:p>15822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7,12,26,28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 Ricardo Rodrigu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2676" calcext:value-type="float">
            <text:p>22676</text:p>
          </table:table-cell>
          <table:table-cell table:style-name="ce4" office:value-type="float" office:value="15822" calcext:value-type="float">
            <text:p>15822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7,21,28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Osvaldo Carvalho Neto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2685" calcext:value-type="float">
            <text:p>22685</text:p>
          </table:table-cell>
          <table:table-cell table:style-name="ce4" office:value-type="float" office:value="14718" calcext:value-type="float">
            <text:p>14718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21" office:value-type="date" office:date-value="2026-06-09" calcext:value-type="date">
            <text:p>9/6/2026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Antônio Lop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3354" calcext:value-type="float">
            <text:p>23354</text:p>
          </table:table-cell>
          <table:table-cell table:style-name="ce4" office:value-type="float" office:value="17061" calcext:value-type="float">
            <text:p>17061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11, 17,25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Thays Mendonç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4092" calcext:value-type="float">
            <text:p>24092</text:p>
          </table:table-cell>
          <table:table-cell table:style-name="ce4" office:value-type="float" office:value="18367" calcext:value-type="float">
            <text:p>18367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4, 18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Martins Andrade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4974" calcext:value-type="float">
            <text:p>24974</text:p>
          </table:table-cell>
          <table:table-cell table:style-name="ce4" office:value-type="float" office:value="13417" calcext:value-type="float">
            <text:p>13417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21" office:value-type="date" office:date-value="2026-06-04" calcext:value-type="date">
            <text:p>4/6/2026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veraldo Tavares de Brito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5576" calcext:value-type="float">
            <text:p>25576</text:p>
          </table:table-cell>
          <table:table-cell table:style-name="ce4" office:value-type="float" office:value="21124" calcext:value-type="float">
            <text:p>2112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04,11,15,18,22,25,26,29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08" calcext:value-type="float">
            <text:p>10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essa Byannca Couto Nova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5948" calcext:value-type="float">
            <text:p>25948</text:p>
          </table:table-cell>
          <table:table-cell table:style-name="ce4" office:value-type="float" office:value="21389" calcext:value-type="float">
            <text:p>21389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5,06,07,11,12,15,19,20,25,26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essa Byannca Couto Nova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5948" calcext:value-type="float">
            <text:p>25948</text:p>
          </table:table-cell>
          <table:table-cell table:style-name="ce4" office:value-type="float" office:value="21389" calcext:value-type="float">
            <text:p>21389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5,14,19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dmila Inácio Nun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6448" calcext:value-type="float">
            <text:p>26448</text:p>
          </table:table-cell>
          <table:table-cell table:style-name="ce4" office:value-type="float" office:value="18607" calcext:value-type="float">
            <text:p>18607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2,03,06,09,16,17,19,23,24,30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jorie Alexandre S. B. Gome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7116" calcext:value-type="float">
            <text:p>27116</text:p>
          </table:table-cell>
          <table:table-cell table:style-name="ce4" office:value-type="float" office:value="20096" calcext:value-type="float">
            <text:p>20096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10,21,24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ávia de Sousa Araujo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7592" calcext:value-type="float">
            <text:p>27592</text:p>
          </table:table-cell>
          <table:table-cell table:style-name="ce4" office:value-type="float" office:value="21324" calcext:value-type="float">
            <text:p>21324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6, 07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ísa Miranda Mendonç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7672" calcext:value-type="float">
            <text:p>27672</text:p>
          </table:table-cell>
          <table:table-cell table:style-name="ce4" office:value-type="float" office:value="19678" calcext:value-type="float">
            <text:p>19678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2,16,23,30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Watney Sous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8555" calcext:value-type="float">
            <text:p>28555</text:p>
          </table:table-cell>
          <table:table-cell table:style-name="ce4" office:value-type="float" office:value="19847" calcext:value-type="float">
            <text:p>19847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4,10,18,24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ovana Barreto Silvério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9303" calcext:value-type="float">
            <text:p>29303</text:p>
          </table:table-cell>
          <table:table-cell table:style-name="ce4" office:value-type="float" office:value="21388" calcext:value-type="float">
            <text:p>21388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21" office:value-type="date" office:date-value="2026-06-05" calcext:value-type="date">
            <text:p>5/6/2026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sadora Jota Mirand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9316" calcext:value-type="float">
            <text:p>29316</text:p>
          </table:table-cell>
          <table:table-cell table:style-name="ce4" office:value-type="float" office:value="20117" calcext:value-type="float">
            <text:p>20117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4,08,18,22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Vieira R. Ferreira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29642" calcext:value-type="float">
            <text:p>29642</text:p>
          </table:table-cell>
          <table:table-cell table:style-name="ce4" office:value-type="float" office:value="15772" calcext:value-type="float">
            <text:p>15772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1,05,08,13,14,15,19,20,21,28,29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Vasconcelos Basto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31855" calcext:value-type="float">
            <text:p>31855</text:p>
          </table:table-cell>
          <table:table-cell table:style-name="ce4" office:value-type="float" office:value="18015" calcext:value-type="float">
            <text:p>18015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3,10,14,17,27</text:p>
          </table:table-cell>
          <table:table-cell table:style-name="ce4" office:value-type="string" calcext:value-type="string">
            <text:p>07h às 19h</text:p>
          </table:table-cell>
          <table:table-cell table:style-name="ce4" office:value-type="float" office:value="60" calcext:value-type="float">
            <text:p>60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Vasconcelos Bastos </text:p>
          </table:table-cell>
          <table:table-cell table:style-name="ce4" office:value-type="string" calcext:value-type="string">
            <text:p>ANESTESISTA</text:p>
          </table:table-cell>
          <table:table-cell table:style-name="ce4" office:value-type="float" office:value="31855" calcext:value-type="float">
            <text:p>31855</text:p>
          </table:table-cell>
          <table:table-cell table:style-name="ce4" office:value-type="float" office:value="18015" calcext:value-type="float">
            <text:p>18015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ENTRO CIRURGICO</text:p>
          </table:table-cell>
          <table:table-cell table:style-name="ce4" office:value-type="string" calcext:value-type="string">
            <text:p>03,10,17,24</text:p>
          </table:table-cell>
          <table:table-cell table:style-name="ce4" office:value-type="string" calcext:value-type="string">
            <text:p>19h às 07h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ANESTES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EGO AGUIAR BRINQUEDO</text:p>
          </table:table-cell>
          <table:table-cell table:style-name="ce4" office:value-type="string" calcext:value-type="string">
            <text:p>ASS.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OPME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RICIA AGUIAR DE OLIVEIRA</text:p>
          </table:table-cell>
          <table:table-cell table:style-name="ce4" office:value-type="string" calcext:value-type="string">
            <text:p>ASS.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ISSA BATISTA DE SOUZA</text:p>
          </table:table-cell>
          <table:table-cell table:style-name="ce4" office:value-type="string" calcext:value-type="string">
            <text:p>ASS.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0" office:value-type="string" calcext:value-type="string">
            <text:p>NICOLY MARTINS DE SOUZA</text:p>
          </table:table-cell>
          <table:table-cell table:style-name="ce4" office:value-type="string" calcext:value-type="string">
            <text:p>ASS.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7:00 - 17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0" office:value-type="string" calcext:value-type="string">
            <text:p>WALLACY RODRIGUES GONÇALVES</text:p>
          </table:table-cell>
          <table:table-cell table:style-name="ce4" office:value-type="string" calcext:value-type="string">
            <text:p>ASS.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0" office:value-type="string" calcext:value-type="string">
            <text:p>BRUNO BORGES MARINHO</text:p>
          </table:table-cell>
          <table:table-cell table:style-name="ce4" office:value-type="string" calcext:value-type="string">
            <text:p>ASS. ADMINISTRATIVO SENI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atrimôni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MISON GUILHERME ARRAIS DE SOUSA</text:p>
          </table:table-cell>
          <table:table-cell table:style-name="ce4" office:value-type="string" calcext:value-type="string">
            <text:p>ASS. ADMINISTRATIVO SENI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7:00 - 17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SSISTÊNCIA ADMINISTRATIV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MILLY RAFAELLY BARBOSA RIOS</text:p>
          </table:table-cell>
          <table:table-cell table:style-name="ce4" office:value-type="string" calcext:value-type="string">
            <text:p>Assis. Adm.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1002" calcext:value-type="float">
            <text:p>430100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7:00 ás 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VINO CESAR DE SIQUEIRA </text:p>
          </table:table-cell>
          <table:table-cell table:style-name="ce4" office:value-type="string" calcext:value-type="string">
            <text:p>Assis. Adm.</text:p>
          </table:table-cell>
          <table:table-cell table:style-name="ce4" office:value-type="string" calcext:value-type="string">
            <text:p>SES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8,10,14,16,18,22,24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QUIRIA MARINHO DE SOUZA</text:p>
          </table:table-cell>
          <table:table-cell table:style-name="ce4" office:value-type="string" calcext:value-type="string">
            <text:p>ASSISTENTE <text:s/>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30 as 17:3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VANIA SILVA COSTA</text:p>
          </table:table-cell>
          <table:table-cell table:style-name="ce4" office:value-type="string" calcext:value-type="string">
            <text:p>ASSISTENTE <text:s/>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QUIRIA MARINHO DE SOUZA</text:p>
          </table:table-cell>
          <table:table-cell table:style-name="ce4" office:value-type="string" calcext:value-type="string">
            <text:p>ASSISTENTE <text:s/>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30 as 17:3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VANIA SILVA COSTA</text:p>
          </table:table-cell>
          <table:table-cell table:style-name="ce4" office:value-type="string" calcext:value-type="string">
            <text:p>ASSISTENTE <text:s/>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TICIA MARTIS SOUZA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RIADNE MOREIRA NASIMENTO DOS SANTOS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2,3,4,7,8,9,10,11,14,15,16,17,18,21,22,23,24,25,28,29,30</text:p>
          </table:table-cell>
          <table:table-cell table:style-name="ce4" office:value-type="string" calcext:value-type="string">
            <text:p>07:00 às 1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Almeida Lima <text:s/>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Coordenação Assistencial</text:p>
          </table:table-cell>
          <table:table-cell table:style-name="ce4" office:value-type="string" calcext:value-type="string">
            <text:p>1-2-3-4-7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NILDA MOREIRA PALHETA FERREIRA 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NVH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HAYNNE SOUZA CALDAS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***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2,3,4,7,8,9,10,11,14,15,16,17,18,21,22,23,24,25,28,29,30</text:p>
          </table:table-cell>
          <table:table-cell table:style-name="ce18" office:value-type="string" calcext:value-type="string">
            <text:p>07 ás 17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Coordenador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LDENIR RODRIGUES DE MIRANDA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2-9-11-14-16-18-21-23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1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SABELY MIRANDA BARBOSA 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5,7,9,11,13,15,17,19,21,23,25,27,29,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VALDO GOMES DE OLIVEIRA FILHO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YRELLA VITORIA PEREIRA CAITANO DA SILVA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5,7,9,11,13,15,17,19,21,23,25,27,29,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ELLE SILVA VARGAS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5,7,9,11,13,15,17,19,21,23,25,27,29,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ILSON FRANCISCO ARAUJO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KIRIA SANTANA DA SILVA LIMA</text:p>
          </table:table-cell>
          <table:table-cell table:style-name="ce4" office:value-type="string" calcext:value-type="string">
            <text:p>ASSISTENTE ADMINISTRATIVO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7h as 1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ASSISTENTE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ROBERTA MIRANDA FREITAS MOREIRA</text:p>
          </table:table-cell>
          <table:table-cell table:style-name="ce4" office:value-type="string" calcext:value-type="string">
            <text:p>ASSIS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7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ELMA NONATO DE AGUIAR RODRIGUES</text:p>
          </table:table-cell>
          <table:table-cell table:style-name="ce4" office:value-type="string" calcext:value-type="string">
            <text:p>ASSIS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7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ROBERTA MIRANDA FREITAS MOREIRA</text:p>
          </table:table-cell>
          <table:table-cell table:style-name="ce4" office:value-type="string" calcext:value-type="string">
            <text:p>ASSIS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7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ELMA NONATO DE AGUIAR RODRIGUES</text:p>
          </table:table-cell>
          <table:table-cell table:style-name="ce4" office:value-type="string" calcext:value-type="string">
            <text:p>ASSIS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7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COLLY FERNANDES CASTILHO</text:p>
          </table:table-cell>
          <table:table-cell table:style-name="ce4" office:value-type="string" calcext:value-type="string">
            <text:p>Assistente de Recursos Humanos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Departamento Pessoal (Do) E Recursos Humanos (Rh)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KAELE RODRIGUES BORGES</text:p>
          </table:table-cell>
          <table:table-cell table:style-name="ce4" office:value-type="string" calcext:value-type="string">
            <text:p>Assistente De Recursos Humanos Sêni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Departamento Pessoal (Do) E Recursos Humanos (Rh)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IELEN DE OLIVEIRA RODRIGUES FERREIRA</text:p>
          </table:table-cell>
          <table:table-cell table:style-name="ce4" office:value-type="string" calcext:value-type="string">
            <text:p>Assistente De Recursos Humanos Sêni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Departamento Pessoal (Do) E Recursos Humanos (Rh)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ELIA AGUIAR DOS SANTOS TEIXEIRA</text:p>
          </table:table-cell>
          <table:table-cell table:style-name="ce4" office:value-type="string" calcext:value-type="string">
            <text:p>Assistente De Recursos Humanos Sêni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dministração Local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ANA AMERSUR RODRIGUES 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258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A BERNADETH BARBOSA DE ARAUJO LIMA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421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4,07,10,13,16,19,22,25,28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CINEIA ALVES DE OLIVEIRA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334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4,07,10,13,16,19,22,25,28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ANE GOMES DA SILVA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415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YLENA BRUNA PORTUGAL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731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VANILDA BENTO DE OLIVEIRA ARAUJO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295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CIVANIA MARTINS DOS ANJOS VARGAS</text:p>
          </table:table-cell>
          <table:table-cell table:style-name="ce4" office:value-type="string" calcext:value-type="string">
            <text:p>ASSISTENTE SOCI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SS 932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SERVIÇO SO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TIARA LUCIANA COSTA MACHADO</text:p>
          </table:table-cell>
          <table:table-cell table:style-name="ce4" office:value-type="string" calcext:value-type="string">
            <text:p>ASSI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TIARA LUCIANA COSTA MACHADO</text:p>
          </table:table-cell>
          <table:table-cell table:style-name="ce4" office:value-type="string" calcext:value-type="string">
            <text:p>ASSITENTE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RIS DE FÁTIMA VIEIRA</text:p>
          </table:table-cell>
          <table:table-cell table:style-name="ce4" office:value-type="string" calcext:value-type="string">
            <text:p>Aux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AU-53242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MAR FRANCISCO DA SILVA</text:p>
          </table:table-cell>
          <table:table-cell table:style-name="ce4" office:value-type="string" calcext:value-type="string">
            <text:p>AUX. DE ESTOQUE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UXILIAR DE ESTOQU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MIRANDA BARBOSA</text:p>
          </table:table-cell>
          <table:table-cell table:style-name="ce4" office:value-type="string" calcext:value-type="string">
            <text:p>AUX. DE ESTOQUE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UXILIAR DE ESTOQU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TA PEREIRA DE SOUSA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NIA DA SILVA GUARDIANO RODRIGUES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44H Semanais - Seg a Qui 07:00 ás 17:00 e Sex 07:00 ás 16:00 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ILENE SANTANA DA SILVA RODRIGUES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UTE DO NASCIMENTO FERREIRA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TIANE MACHADO MARTINS BURCARTI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 ás 07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EREZA PIMENTEL DOS SANTOS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LDETE VITALINA MUSGO SILVA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NUSA PEREIRA DAS VIRGENS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LMA ALMEIDA DA SILVA</text:p>
          </table:table-cell>
          <table:table-cell table:style-name="ce4" office:value-type="string" calcext:value-type="string">
            <text:p>AUX. DE LIMPEZ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as 19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ERGIO BERNARDES DA SILVA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44H Semanais - Seg a Sex 07:00 as 17:00 (1:12 de Intervalo)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MARIA VALIM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4-07-10-13-16-19-22-25-2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EIDE ALVES JAVELA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5-08-11-14-17-20-23-26-29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EBORA PONTES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4-08-10-14-16-18-22-24-28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IVALDA MARIA FERREIRA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4-07-10-13-16-19-22-25-2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ANE DE SOUZA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5-08-11-14-17-20-23-26-29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O CEZAR 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EISILENE DA SILVA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4-07-10-13-16-19-22-25-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EISON DE LIMA CORDEIRO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4-07-10-13-16-19-22-25-2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E PEREIRA DOS ANJOS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MADALENA CASTRO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OSMAR RAIMUNDO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OBSON CARNEIRO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NDERSON DA SILVA </text:p>
          </table:table-cell>
          <table:table-cell table:style-name="ce4" office:value-type="string" calcext:value-type="string">
            <text:p>AUX.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3-06-09-12-15-18-21-24-27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FERNANDO MACHADO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FÉRIAS: 01-03-05-07-09-11-1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FERNANDO MACHADO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15-17-19-21-23-25-27-2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RENI DE PAULA FERREIRA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LAIANA COSTA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CAS SOUZA CARVALHO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LICENÇA MÉDICA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MARILENI BARROS DA SILVA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2" office:value-type="string" calcext:value-type="string">
            <text:p>TATIANE SILVA DE OLIVEIRA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TONIA DE SOUZA OLIVEIRA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7:00 A 17:00</text:p>
          </table:table-cell>
          <table:table-cell table:style-name="ce4" office:value-type="string" calcext:value-type="string">
            <text:p>44 horas semanais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2" office:value-type="string" calcext:value-type="string">
            <text:p>CRISTINA MARIA RODRIGUES DOS SANTOS</text:p>
          </table:table-cell>
          <table:table-cell table:style-name="ce4" office:value-type="string" calcext:value-type="string">
            <text:p>AUX. LAVANDE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ROUP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DRIANA COELHO COST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RIANA FREITAS DE OLIVEIR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P.S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LINA PEREIRA FARIA 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NE DE NATHALIA SILVA NASCIMENTO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0, 21, 23, 25, 27, 29, 31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DREIA ALVES DE SOUS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CELIANNE GRACE FREITAS DE SOUS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CONSTANTINO PINO CIRQUEIR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P.S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AIANY FERNANDES DE LIM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ANILO GUIMARÃES DE ARAÚJO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P.S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GIDE JAMILE DE OLIVEIR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LÁVIA CHRISTINY BARBOSA COELHO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2" office:value-type="string" calcext:value-type="string">
            <text:p>GESSICA MICAELA RODRIGUES DE MATOS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LEAZAR PRUDENCIO CORDERO LOPEZ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KAMILLY SILVA LIM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lmoxarifado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8:00 - 18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ESTOQU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OS VINICIUS DE MATOS ALVES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YANE LIMA DOS SANTOS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Centro Cirúrgico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3" office:value-type="string" calcext:value-type="string">
            <text:p>MARIA LIENE LUCIANO DE FARI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TÁLIA MONTEIRO DOS SANTOS PEREIR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P.S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IANE JÚLIA BARRETO DA SILVA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QUEL AQUINO DOS SANTOS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Centro Cirúrgico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UANY LACERDA SANTOS</text:p>
          </table:table-cell>
          <table:table-cell table:style-name="ce4" office:value-type="string" calcext:value-type="string">
            <text:p>AUX.DE FARMÁC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EGO DA CONCEIÇÃO SOUZA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PJ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UTE FERREIRA LOPES</text:p>
          </table:table-cell>
          <table:table-cell table:style-name="ce4" office:value-type="string" calcext:value-type="string">
            <text:p>AUXILIAR DE SERVIÇOS GERAIS</text:p>
          </table:table-cell>
          <table:table-cell table:style-name="ce4" office:value-type="string" calcext:value-type="string">
            <text:p>SES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3, 6, 9, 12, 15, 18, 21, 24, 27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 <text:s/>- ESTATUTÁRI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REXINA BONFIM PEREIRA CARNEIRO</text:p>
          </table:table-cell>
          <table:table-cell table:style-name="ce4" office:value-type="string" calcext:value-type="string">
            <text:p>AUXILIAR DE SERVIÇOS GERAIS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9, 11, 15, 17, 21, 23, 25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AUXILIAR DE FARMÁCIA <text:s/>- ESTATUTÁRI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ILIPE DOUGLAS RIBEIRO</text:p>
          </table:table-cell>
          <table:table-cell table:style-name="ce4" office:value-type="string" calcext:value-type="string">
            <text:p>AUXILIAR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789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7,8,10,14,15,17,21,22,24,28,29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3" office:value-type="string" calcext:value-type="string">
            <text:p>PAULO EDUARDO CHAVES PINTO</text:p>
          </table:table-cell>
          <table:table-cell table:style-name="ce4" office:value-type="string" calcext:value-type="string">
            <text:p>AUXILIAR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1463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4,10,11,17,18,24,25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HIRLEY CANTUÁRIO DE BRITO BALBINO</text:p>
          </table:table-cell>
          <table:table-cell table:style-name="ce4" office:value-type="string" calcext:value-type="string">
            <text:p>Bioméd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4257 - 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string" calcext:value-type="string">
            <text:p>220h</text:p>
          </table:table-cell>
          <table:table-cell table:style-name="ce4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SANGELA BARBOSA DE MORAIS</text:p>
          </table:table-cell>
          <table:table-cell table:style-name="ce4" office:value-type="string" calcext:value-type="string">
            <text:p>Bioméd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5499 - 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string" calcext:value-type="string">
            <text:p>220h</text:p>
          </table:table-cell>
          <table:table-cell table:style-name="ce4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SUZANA CAMELO</text:p>
          </table:table-cell>
          <table:table-cell table:style-name="ce4" office:value-type="string" calcext:value-type="string">
            <text:p>Bioméd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-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string" calcext:value-type="string">
            <text:p>220h</text:p>
          </table:table-cell>
          <table:table-cell table:style-name="ce4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SABEL CRISTINA DE CASTRO GOMES</text:p>
          </table:table-cell>
          <table:table-cell table:style-name="ce4" office:value-type="string" calcext:value-type="string">
            <text:p>Biomédica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4184 - 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3,6,9,12,15,18,21,24,27,30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string" calcext:value-type="string">
            <text:p>120h</text:p>
          </table:table-cell>
          <table:table-cell table:style-name="ce4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ÉRGIO HENRIQUE DOMINGUES OLIVEIRA</text:p>
          </table:table-cell>
          <table:table-cell table:style-name="ce4" office:value-type="string" calcext:value-type="string">
            <text:p>Biomédica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376 - 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string" calcext:value-type="string">
            <text:p>120h</text:p>
          </table:table-cell>
          <table:table-cell table:style-name="ce4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LIAS GOMES FERREIRA DA SILV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7771" calcext:value-type="float">
            <text:p>1777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-4-5-6-7-9</text:p>
          </table:table-cell>
          <table:table-cell table:style-name="ce4" office:value-type="string" calcext:value-type="string">
            <text:p>Sobreaviso Noturno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O TEIXEIRA AFONSO S. COST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8121" calcext:value-type="float">
            <text:p>1812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1-12-13-14-15-16</text:p>
          </table:table-cell>
          <table:table-cell table:style-name="ce4" office:value-type="string" calcext:value-type="string">
            <text:p>Sobreaviso Noturno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LEF VIEIRA GALVÃO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1034" calcext:value-type="float">
            <text:p>2103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8-19-20-21-22-23</text:p>
          </table:table-cell>
          <table:table-cell table:style-name="ce4" office:value-type="string" calcext:value-type="string">
            <text:p>Sobreaviso Noturno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IZ FELIPE ROCHA VILAÇ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466" calcext:value-type="float">
            <text:p>1946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5-26-27-28-29-30</text:p>
          </table:table-cell>
          <table:table-cell table:style-name="ce4" office:value-type="string" calcext:value-type="string">
            <text:p>Sobreaviso Noturno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USTAVO PAIVA CUSTÓDIO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9640" calcext:value-type="float">
            <text:p>1964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-8-15-22-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SABELLA BATALHA DE CARVALHO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5769" calcext:value-type="float">
            <text:p>157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-9-16-23-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ELLO ARRIGHI CAIAFFA MENDOÇA PERILLO DE FREITAS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5768" calcext:value-type="float">
            <text:p>1576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7-14-21-28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EYVID DE CAMARGO SANTAN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7420" calcext:value-type="float">
            <text:p>1742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5-12-13-26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ONARDO VITOR MAGRI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8786" calcext:value-type="float">
            <text:p>1878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6-19-20-27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LIAS GOMES FERREIRA DA SILV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7771" calcext:value-type="float">
            <text:p>1777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22" office:value-type="date" office:date-value="2025-11-01" calcext:value-type="date">
            <text:p>nov/25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ERNANDO TEIXEIRA AFONSO S. COST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8121" calcext:value-type="float">
            <text:p>1812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22" office:value-type="date" office:date-value="2018-04-01" calcext:value-type="date">
            <text:p>abr/18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ODRIGO TAVARES DE SÁ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4282" calcext:value-type="float">
            <text:p>1428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3-10-17-24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OBERTA ZACARIAS ALVES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5563" calcext:value-type="float">
            <text:p>55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TI</text:p>
          </table:table-cell>
          <table:table-cell table:style-name="ce4" office:value-type="string" calcext:value-type="string">
            <text:p>1-2-3-4-7-8-9-10-11-14-15-16-17-18-21-22-23-24-25-28-29-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36 H / SEMANAIS</text:p>
          </table:table-cell>
          <table:table-cell table:style-name="ce4" office:value-type="string" calcext:value-type="string">
            <text:p>ODONTOLOGIA HOSPITA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ANDRO DE CARVALHO CARDOSO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7335" calcext:value-type="float">
            <text:p>733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ANDRO DE CARVALHO CARDOSO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7335" calcext:value-type="float">
            <text:p>733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23" office:value-type="date" office:date-value="2026-08-01" calcext:value-type="date">
            <text:p>1/ago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EOVANE MIRANDA FERREIR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7559" calcext:value-type="float">
            <text:p>755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-8-12-15-19-22-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ELO COUTO SARDINHA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9712" calcext:value-type="float">
            <text:p>971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9-14-16-21-23-28-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IAGO OLIVEIRA TAVARES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8669" calcext:value-type="float">
            <text:p>86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6-23-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IAGO OLIVEIRA TAVARES</text:p>
          </table:table-cell>
          <table:table-cell table:style-name="ce4" office:value-type="string" calcext:value-type="string">
            <text:p>CIRURGIA BUCOMAXILOFACIAL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8669" calcext:value-type="float">
            <text:p>86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3-10-17-24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0 H / SEMANAIS</text:p>
          </table:table-cell>
          <table:table-cell table:style-name="ce4" office:value-type="string" calcext:value-type="string">
            <text:p>CIRURGIA BUCOMAXILOFACI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lex Caetano dos Santos 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8500-GO</text:p>
          </table:table-cell>
          <table:table-cell table:style-name="ce4" office:value-type="string" calcext:value-type="string">
            <text:p>RQE Nº::472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5,6,19,20</text:p>
          </table:table-cell>
          <table:table-cell table:style-name="ce4" office:value-type="string" calcext:value-type="string">
            <text:p>07:00 ás 19:00 / 19:00 ás 07:-1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ezio Vianei de Mirand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879-GO</text:p>
          </table:table-cell>
          <table:table-cell table:style-name="ce4" office:value-type="string" calcext:value-type="string">
            <text:p>RQE Nº: 10061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2,4,9,16,23,30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onio Bueno de Moraes Net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4065-GO</text:p>
          </table:table-cell>
          <table:table-cell table:style-name="ce4" office:value-type="string" calcext:value-type="string">
            <text:p>RQE Nº: 18194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6,13,20,27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tonio Nabi Curi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4147-GO</text:p>
          </table:table-cell>
          <table:table-cell table:style-name="ce4" office:value-type="string" calcext:value-type="string">
            <text:p>RQE Nº: 57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5,6,7,14,19,20,21,28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inoel Cavalvante Guimaraes Filh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2944-GO</text:p>
          </table:table-cell>
          <table:table-cell table:style-name="ce19" office:value-type="string" calcext:value-type="string">
            <text:p>RQE Nº: 785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5,6,10,17,24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go Vivanco Salvian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0769-GO</text:p>
          </table:table-cell>
          <table:table-cell table:style-name="ce19" office:value-type="string" calcext:value-type="string">
            <text:p>RQE Nº: 19334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4,10,11,17,18,24,25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devair Mazarão Net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9675-GO</text:p>
          </table:table-cell>
          <table:table-cell table:style-name="ce4" office:value-type="string" calcext:value-type="string">
            <text:p>RQE Nº: 2101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10,11,17,18,24,25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3" office:value-type="string" calcext:value-type="string">
            <text:p>Fernanda Mendes de Paul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9344-GO</text:p>
          </table:table-cell>
          <table:table-cell table:style-name="ce4" office:value-type="string" calcext:value-type="string">
            <text:p>RQE Nº: 21320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2,9,16,23,30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 Silva Cintr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0830-GO</text:p>
          </table:table-cell>
          <table:table-cell table:style-name="ce4" office:value-type="string" calcext:value-type="string">
            <text:p>RQE Nº: 2139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2,7,8,9,14,15,16,21,22,23,28,29,30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uilherme Martins Santiag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6095-GO</text:p>
          </table:table-cell>
          <table:table-cell table:style-name="ce4" office:value-type="string" calcext:value-type="string">
            <text:p>RQE Nº: 2144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8,15,22,29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uilherme Sposito Ribeiro Goyan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2763-GO</text:p>
          </table:table-cell>
          <table:table-cell table:style-name="ce4" office:value-type="string" calcext:value-type="string">
            <text:p>RQE Nº: 8919 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14.28" calcext:value-type="float">
            <text:p>14,28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uilherme de Matos Abe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1525-GO</text:p>
          </table:table-cell>
          <table:table-cell table:style-name="ce4" office:value-type="string" calcext:value-type="string">
            <text:p>RQE Nº: 21350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7,12,21,26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de Oliveira Arantes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7733-GO</text:p>
          </table:table-cell>
          <table:table-cell table:style-name="ce4" office:value-type="string" calcext:value-type="string">
            <text:p>RQE Nº: 21410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5,6,8,10,13,17,19,20,22,24,27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ustavo Aguilar Alvarenga Amorim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2476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5,6,19,20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Henrique Patriota de Lim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1729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4,6,7,8,10,11,12,13,14,15,18,20,21,22,24,25,26,27,28,29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sabella Rodrigues Magalhães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9126-GO</text:p>
          </table:table-cell>
          <table:table-cell table:style-name="ce4" office:value-type="string" calcext:value-type="string">
            <text:p>RQE Nº: 21385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13.27" calcext:value-type="float">
            <text:p>13,27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sadora Leão Portilh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9893/GO</text:p>
          </table:table-cell>
          <table:table-cell table:style-name="ce4" office:value-type="string" calcext:value-type="string">
            <text:p>RQE Nº: 2162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4,11,18,25</text:p>
          </table:table-cell>
          <table:table-cell table:style-name="ce4" office:value-type="string" calcext:value-type="string">
            <text:p>07:00 ás 19:00 / 19:00 ás 07:01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3" office:value-type="string" calcext:value-type="string">
            <text:p>João Claudino Fernandes Net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1737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3,4,8,10,11,15,17,18,22,24,25,29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oão Pedro Monteiro Piass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6977-GO</text:p>
          </table:table-cell>
          <table:table-cell table:style-name="ce4" office:value-type="string" calcext:value-type="string">
            <text:p>RQE: 2023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2,3,8,9,10,15,16,17,22,23,24,29,30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oão Vitor Falchetti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3990-GO</text:p>
          </table:table-cell>
          <table:table-cell table:style-name="ce4" office:value-type="string" calcext:value-type="string">
            <text:p>RQE Nº: 16515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10,17,24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de Oliveira Net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6403-GO</text:p>
          </table:table-cell>
          <table:table-cell table:style-name="ce19" office:value-type="string" calcext:value-type="string">
            <text:p>RQE Nº: 20543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6,12,13,20,26,27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andro Augusto Mendanha de Mour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2604-GO</text:p>
          </table:table-cell>
          <table:table-cell table:style-name="ce4" office:value-type="string" calcext:value-type="string">
            <text:p>RQE Nº: 7129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4,7,11,14,18,19,21,25,26,28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ivia Mara Rodrigues 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2417-GO</text:p>
          </table:table-cell>
          <table:table-cell table:style-name="ce4" office:value-type="string" calcext:value-type="string">
            <text:p>RQE: 1144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7,8,14,15,21,22,28,29</text:p>
          </table:table-cell>
          <table:table-cell table:style-name="ce4" office:value-type="string" calcext:value-type="string">
            <text:p>07:00 ás 19:00 / 19:00 ás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us Alves Caetano de Almeid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7378-GO</text:p>
          </table:table-cell>
          <table:table-cell table:style-name="ce19" office:value-type="string" calcext:value-type="string">
            <text:p>RQE Nº: 18469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9.23" calcext:value-type="float">
            <text:p>9,23</text:p>
          </table:table-cell>
          <table:table-cell table:style-name="ce4" office:value-type="string" calcext:value-type="string">
            <text:p>07:00 ás 19:00 / 19:00 ás 07:02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na Mendes Maxim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1290-GO</text:p>
          </table:table-cell>
          <table:table-cell table:style-name="ce4" office:value-type="string" calcext:value-type="string">
            <text:p>RQE Nº: 13708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2,4,9,11,16,18,23,25,30</text:p>
          </table:table-cell>
          <table:table-cell table:style-name="ce4" office:value-type="string" calcext:value-type="string">
            <text:p>07:00 ás 19:00 / 19:00 ás 07:03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dos Santos Pitt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8997-GO</text:p>
          </table:table-cell>
          <table:table-cell table:style-name="ce4" office:value-type="string" calcext:value-type="string">
            <text:p>RQE Nº: 21435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7,8,14,17,21,22,28</text:p>
          </table:table-cell>
          <table:table-cell table:style-name="ce4" office:value-type="string" calcext:value-type="string">
            <text:p>07:00 ás 19:00 / 19:00 ás 07:05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urilo Gomes Braz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7376-GO</text:p>
          </table:table-cell>
          <table:table-cell table:style-name="ce4" office:value-type="string" calcext:value-type="string">
            <text:p>RQE Nº 8519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5.19" calcext:value-type="float">
            <text:p>5,19</text:p>
          </table:table-cell>
          <table:table-cell table:style-name="ce4" office:value-type="string" calcext:value-type="string">
            <text:p>07:00 ás 19:00 / 19:00 ás 07:06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tricia Araujo de Freitas Marten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5334-GO</text:p>
          </table:table-cell>
          <table:table-cell table:style-name="ce4" office:value-type="string" calcext:value-type="string">
            <text:p>RQE 19754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3,4,9,10,11,16,17,18,23,24,25,30</text:p>
          </table:table-cell>
          <table:table-cell table:style-name="ce4" office:value-type="string" calcext:value-type="string">
            <text:p>07:00 ás 19:00 / 19:00 ás 07:07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Tierre Dias da Silva 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137-GO</text:p>
          </table:table-cell>
          <table:table-cell table:style-name="ce4" office:value-type="string" calcext:value-type="string">
            <text:p>RQE Nº: 11710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2,4,9,11,16,18,23,25,30</text:p>
          </table:table-cell>
          <table:table-cell table:style-name="ce4" office:value-type="string" calcext:value-type="string">
            <text:p>07:00 ás 19:00 / 19:00 ás 07:08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Victor Linhares Silv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6895-GO</text:p>
          </table:table-cell>
          <table:table-cell table:style-name="ce4" office:value-type="string" calcext:value-type="string">
            <text:p>RQE Nº: 2171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4,11,18,25</text:p>
          </table:table-cell>
          <table:table-cell table:style-name="ce4" office:value-type="string" calcext:value-type="string">
            <text:p>07:00 ás 19:00 / 19:00 ás 07:09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 Beze Souza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2057-GO</text:p>
          </table:table-cell>
          <table:table-cell table:style-name="ce4" office:value-type="string" calcext:value-type="string">
            <text:p>RQE Nº: 14416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7,14,15,21,27,28,29</text:p>
          </table:table-cell>
          <table:table-cell table:style-name="ce4" office:value-type="string" calcext:value-type="string">
            <text:p>07:00 ás 19:00 / 19:00 ás 07:11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 Leal Freire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9236-GO</text:p>
          </table:table-cell>
          <table:table-cell table:style-name="ce4" office:value-type="string" calcext:value-type="string">
            <text:p>RQE Nº: 20004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13.27" calcext:value-type="float">
            <text:p>13,27</text:p>
          </table:table-cell>
          <table:table-cell table:style-name="ce4" office:value-type="string" calcext:value-type="string">
            <text:p>07:00 ás 19:00 / 19:00 ás 07:12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enan Shodi Kuramoto Sado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5238GO</text:p>
          </table:table-cell>
          <table:table-cell table:style-name="ce19" office:value-type="string" calcext:value-type="string">
            <text:p>RQE Nº: 1915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,2,7,8,9,14,15,16,20,21,22,23,28,29,30</text:p>
          </table:table-cell>
          <table:table-cell table:style-name="ce4" office:value-type="string" calcext:value-type="string">
            <text:p>07:00 ás 19:00 / 19:00 ás 07:13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gerio Silva Santos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101-GO</text:p>
          </table:table-cell>
          <table:table-cell table:style-name="ce4" office:value-type="string" calcext:value-type="string">
            <text:p>RQE Nº: 12423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12.13,26,27</text:p>
          </table:table-cell>
          <table:table-cell table:style-name="ce4" office:value-type="string" calcext:value-type="string">
            <text:p>07:00 ás 19:00 / 19:00 ás 07:14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iago Alves dos Santos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6807-GO</text:p>
          </table:table-cell>
          <table:table-cell table:style-name="ce19" office:value-type="string" calcext:value-type="string">
            <text:p>RQE 20452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5,6,19,20</text:p>
          </table:table-cell>
          <table:table-cell table:style-name="ce4" office:value-type="string" calcext:value-type="string">
            <text:p>07:00 ás 19:00 / 19:00 ás 07:15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iago Vasconcellos de Rezende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2970-GO</text:p>
          </table:table-cell>
          <table:table-cell table:style-name="ce19" office:value-type="string" calcext:value-type="string">
            <text:p>RQE Nº: 7737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string" calcext:value-type="string">
            <text:p>2,9,12,13,16,23,30</text:p>
          </table:table-cell>
          <table:table-cell table:style-name="ce4" office:value-type="string" calcext:value-type="string">
            <text:p>07:00 ás 19:00 / 19:00 ás 07:16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 Ribeiro Novaes</text:p>
          </table:table-cell>
          <table:table-cell table:style-name="ce4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5970-GO</text:p>
          </table:table-cell>
          <table:table-cell table:style-name="ce19" office:value-type="string" calcext:value-type="string">
            <text:p>RQE Nº: 21200</text:p>
          </table:table-cell>
          <table:table-cell table:style-name="ce4" office:value-type="string" calcext:value-type="string">
            <text:p>PS/CENTRO CIRURGICO</text:p>
          </table:table-cell>
          <table:table-cell table:style-name="ce4" office:value-type="float" office:value="12.26" calcext:value-type="float">
            <text:p>12,26</text:p>
          </table:table-cell>
          <table:table-cell table:style-name="ce4" office:value-type="string" calcext:value-type="string">
            <text:p>07:00 ás 19:00 / 19:00 ás 07:17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CIRURGI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RTHUR BARROSO VIDAL VILARINH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2578" calcext:value-type="float">
            <text:p>22578</text:p>
          </table:table-cell>
          <table:table-cell table:style-name="ce4" office:value-type="float" office:value="17009" calcext:value-type="float">
            <text:p>17009</text:p>
          </table:table-cell>
          <table:table-cell table:style-name="ce4" office:value-type="string" calcext:value-type="string">
            <text:p>PLANTÃO MATUTINO</text:p>
          </table:table-cell>
          <table:table-cell table:style-name="ce4" office:value-type="string" calcext:value-type="string">
            <text:p>03 - 10 - 17 - 24 - 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RTHUR BARROSO VIDAL VILARINH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2578" calcext:value-type="float">
            <text:p>22578</text:p>
          </table:table-cell>
          <table:table-cell table:style-name="ce4" office:value-type="float" office:value="17009" calcext:value-type="float">
            <text:p>17009</text:p>
          </table:table-cell>
          <table:table-cell table:style-name="ce4" office:value-type="string" calcext:value-type="string">
            <text:p>PLANTÃO NOTURNO</text:p>
          </table:table-cell>
          <table:table-cell table:style-name="ce4" office:value-type="string" calcext:value-type="string">
            <text:p>01 - 08 - 15 - 22 - 29 - <text:s/>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RIBEIRO ARCAN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6108" calcext:value-type="float">
            <text:p>16108</text:p>
          </table:table-cell>
          <table:table-cell table:style-name="ce4" office:value-type="float" office:value="10635" calcext:value-type="float">
            <text:p>10635</text:p>
          </table:table-cell>
          <table:table-cell table:style-name="ce4" office:value-type="string" calcext:value-type="string">
            <text:p>PLANTÃO MATUTINO</text:p>
          </table:table-cell>
          <table:table-cell table:style-name="ce4" office:value-type="string" calcext:value-type="string">
            <text:p>03 - 05 - 06 - 10 - 17 - 19 - 20 - 24 - 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RIBEIRO ARCAN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6108" calcext:value-type="float">
            <text:p>16108</text:p>
          </table:table-cell>
          <table:table-cell table:style-name="ce4" office:value-type="float" office:value="10635" calcext:value-type="float">
            <text:p>10635</text:p>
          </table:table-cell>
          <table:table-cell table:style-name="ce4" office:value-type="string" calcext:value-type="string">
            <text:p>PLANTÃO VESPERTINO</text:p>
          </table:table-cell>
          <table:table-cell table:style-name="ce4" office:value-type="string" calcext:value-type="string">
            <text:p>03 - 05 - 06 - 10 - 17 - 19 - 20 - 24 - 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RIBEIRO ARCAN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16108" calcext:value-type="float">
            <text:p>16108</text:p>
          </table:table-cell>
          <table:table-cell table:style-name="ce4" office:value-type="float" office:value="10635" calcext:value-type="float">
            <text:p>10635</text:p>
          </table:table-cell>
          <table:table-cell table:style-name="ce4" office:value-type="string" calcext:value-type="string">
            <text:p>PLANTÃO NOTURNO</text:p>
          </table:table-cell>
          <table:table-cell table:style-name="ce4" office:value-type="string" calcext:value-type="string">
            <text:p>05 - 19 - 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RDANA QUIRINO CAMPOS ARAÚ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6622" calcext:value-type="float">
            <text:p>26622</text:p>
          </table:table-cell>
          <table:table-cell table:style-name="ce4" office:value-type="float" office:value="19832" calcext:value-type="float">
            <text:p>19832</text:p>
          </table:table-cell>
          <table:table-cell table:style-name="ce4" office:value-type="string" calcext:value-type="string">
            <text:p>PLANTÃO MATUTINO</text:p>
          </table:table-cell>
          <table:table-cell table:style-name="ce4" office:value-type="string" calcext:value-type="string">
            <text:p>04 - 11 - 12 - 18 - 25 - 26 - 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RDANA QUIRINO CAMPOS ARAÚ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6622" calcext:value-type="float">
            <text:p>26622</text:p>
          </table:table-cell>
          <table:table-cell table:style-name="ce4" office:value-type="float" office:value="19832" calcext:value-type="float">
            <text:p>19832</text:p>
          </table:table-cell>
          <table:table-cell table:style-name="ce4" office:value-type="string" calcext:value-type="string">
            <text:p>PLANTÃO VESPERTINO</text:p>
          </table:table-cell>
          <table:table-cell table:style-name="ce4" office:value-type="string" calcext:value-type="string">
            <text:p>03 - 04 - 10 - 11 - 12 - 17 - 18 - 24 - 25 - 26 - 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ORDANA QUIRINO CAMPOS ARAÚJO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6622" calcext:value-type="float">
            <text:p>26622</text:p>
          </table:table-cell>
          <table:table-cell table:style-name="ce4" office:value-type="float" office:value="19832" calcext:value-type="float">
            <text:p>19832</text:p>
          </table:table-cell>
          <table:table-cell table:style-name="ce4" office:value-type="string" calcext:value-type="string">
            <text:p>PLANTÃO NOTURNO</text:p>
          </table:table-cell>
          <table:table-cell table:style-name="ce4" office:value-type="string" calcext:value-type="string">
            <text:p>03 - 10 - 17 - 24 - 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ÍZA MARRA FERREIRA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16" office:value-type="float" office:value="29708" calcext:value-type="float">
            <text:p>29708</text:p>
          </table:table-cell>
          <table:table-cell table:style-name="ce4" office:value-type="float" office:value="16213" calcext:value-type="float">
            <text:p>16213</text:p>
          </table:table-cell>
          <table:table-cell table:style-name="ce4" office:value-type="string" calcext:value-type="string">
            <text:p>PLANTÃO MATUTINO</text:p>
          </table:table-cell>
          <table:table-cell table:style-name="ce4" office:value-type="string" calcext:value-type="string">
            <text:p>01 - 07 - 08 - 12 - 13 - 14 - 15 - 21 - 22 - 26 - 27 - 28 - 29 - 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ÍZA MARRA FERREIRA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9708" calcext:value-type="float">
            <text:p>29708</text:p>
          </table:table-cell>
          <table:table-cell table:style-name="ce4" office:value-type="float" office:value="16213" calcext:value-type="float">
            <text:p>16213</text:p>
          </table:table-cell>
          <table:table-cell table:style-name="ce4" office:value-type="string" calcext:value-type="string">
            <text:p>PLANTÃO VESPERTINO</text:p>
          </table:table-cell>
          <table:table-cell table:style-name="ce4" office:value-type="string" calcext:value-type="string">
            <text:p>01 - 07 - 08 - 12 - 13 - 14 - 15 - 21 - 22 - 26 - 27 - 28 - 29 - 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ÍZA MARRA FERREIRA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9708" calcext:value-type="float">
            <text:p>29708</text:p>
          </table:table-cell>
          <table:table-cell table:style-name="ce4" office:value-type="float" office:value="16213" calcext:value-type="float">
            <text:p>16213</text:p>
          </table:table-cell>
          <table:table-cell table:style-name="ce4" office:value-type="string" calcext:value-type="string">
            <text:p>PLANTÃO NOTURNO</text:p>
          </table:table-cell>
          <table:table-cell table:style-name="ce4" office:value-type="string" calcext:value-type="string">
            <text:p>07 - 12 - 14 - 21 - 26 - 28 - 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ANDRO CAMPOS DONA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371" calcext:value-type="float">
            <text:p>20371</text:p>
          </table:table-cell>
          <table:table-cell table:style-name="ce4" office:value-type="float" office:value="15900" calcext:value-type="float">
            <text:p>15900</text:p>
          </table:table-cell>
          <table:table-cell table:style-name="ce4" office:value-type="string" calcext:value-type="string">
            <text:p>PLANTÃO MATUTINO</text:p>
          </table:table-cell>
          <table:table-cell table:style-name="ce6" office:value-type="string" calcext:value-type="string">
            <text:p>02 - 09 - 16 - 23 - 30 - </text:p>
          </table:table-cell>
          <table:table-cell table:style-name="ce11" office:value-type="string" calcext:value-type="string">
            <text:p>07:00-13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ANDRO CAMPOS DONA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0371" calcext:value-type="float">
            <text:p>20371</text:p>
          </table:table-cell>
          <table:table-cell table:style-name="ce4" office:value-type="float" office:value="15900" calcext:value-type="float">
            <text:p>15900</text:p>
          </table:table-cell>
          <table:table-cell table:style-name="ce4" office:value-type="string" calcext:value-type="string">
            <text:p>PLANTÃO VESPERTINO</text:p>
          </table:table-cell>
          <table:table-cell table:style-name="ce6" office:value-type="string" calcext:value-type="string">
            <text:p>02 - 09 - 16 - 23 - 30 - </text:p>
          </table:table-cell>
          <table:table-cell table:style-name="ce11" office:value-type="string" calcext:value-type="string">
            <text:p>13:00-19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NATÁLIA SANTOS DE MELO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1340" calcext:value-type="float">
            <text:p>21340</text:p>
          </table:table-cell>
          <table:table-cell table:style-name="ce4" office:value-type="float" office:value="21399" calcext:value-type="float">
            <text:p>21399</text:p>
          </table:table-cell>
          <table:table-cell table:style-name="ce4" office:value-type="string" calcext:value-type="string">
            <text:p>PLANTÃO MATUTINO</text:p>
          </table:table-cell>
          <table:table-cell table:style-name="ce6" office:value-type="string" calcext:value-type="string">
            <text:p>01 - 08 - 15 - 22 - 29 - </text:p>
          </table:table-cell>
          <table:table-cell table:style-name="ce11" office:value-type="string" calcext:value-type="string">
            <text:p>07:00-13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NATÁLIA SANTOS DE MELO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1340" calcext:value-type="float">
            <text:p>21340</text:p>
          </table:table-cell>
          <table:table-cell table:style-name="ce4" office:value-type="float" office:value="21399" calcext:value-type="float">
            <text:p>21399</text:p>
          </table:table-cell>
          <table:table-cell table:style-name="ce4" office:value-type="string" calcext:value-type="string">
            <text:p>PLANTÃO VESPERTINO</text:p>
          </table:table-cell>
          <table:table-cell table:style-name="ce6" office:value-type="string" calcext:value-type="string">
            <text:p>01 - 08 - 15 - 22 - 29 - </text:p>
          </table:table-cell>
          <table:table-cell table:style-name="ce11" office:value-type="string" calcext:value-type="string">
            <text:p>13:00-19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NATÁLIA SANTOS DE MELO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1340" calcext:value-type="float">
            <text:p>21340</text:p>
          </table:table-cell>
          <table:table-cell table:style-name="ce4" office:value-type="float" office:value="21399" calcext:value-type="float">
            <text:p>21399</text:p>
          </table:table-cell>
          <table:table-cell table:style-name="ce4" office:value-type="string" calcext:value-type="string">
            <text:p>PLANTÃO NOTURNO</text:p>
          </table:table-cell>
          <table:table-cell table:style-name="ce6" office:value-type="string" calcext:value-type="string">
            <text:p>04 - 18 - </text:p>
          </table:table-cell>
          <table:table-cell table:style-name="ce11" office:value-type="string" calcext:value-type="string">
            <text:p>19:00-07:00</text:p>
          </table:table-cell>
          <table:table-cell table:style-name="ce16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HAYNARA LUISE MACIEL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34033" calcext:value-type="float">
            <text:p>34033</text:p>
          </table:table-cell>
          <table:table-cell table:style-name="ce4" office:value-type="float" office:value="21535" calcext:value-type="float">
            <text:p>21535</text:p>
          </table:table-cell>
          <table:table-cell table:style-name="ce4" office:value-type="string" calcext:value-type="string">
            <text:p>PLANTÃO MATUTINO</text:p>
          </table:table-cell>
          <table:table-cell table:style-name="ce6" office:value-type="string" calcext:value-type="string">
            <text:p>01 - 08 - 15 - 22 - 29 - </text:p>
          </table:table-cell>
          <table:table-cell table:style-name="ce11" office:value-type="string" calcext:value-type="string">
            <text:p>07:00-13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HAYNARA LUISE MACIEL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34033" calcext:value-type="float">
            <text:p>34033</text:p>
          </table:table-cell>
          <table:table-cell table:style-name="ce4" office:value-type="float" office:value="21535" calcext:value-type="float">
            <text:p>21535</text:p>
          </table:table-cell>
          <table:table-cell table:style-name="ce4" office:value-type="string" calcext:value-type="string">
            <text:p>PLANTÃO VESPERTINO</text:p>
          </table:table-cell>
          <table:table-cell table:style-name="ce6" office:value-type="string" calcext:value-type="string">
            <text:p>01 - 08 - 15 - 22 - 29 - </text:p>
          </table:table-cell>
          <table:table-cell table:style-name="ce11" office:value-type="string" calcext:value-type="string">
            <text:p>13:00-19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WESLEY DA COSTA REIS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3798" calcext:value-type="float">
            <text:p>23798</text:p>
          </table:table-cell>
          <table:table-cell table:style-name="ce4" office:value-type="float" office:value="18377" calcext:value-type="float">
            <text:p>18377</text:p>
          </table:table-cell>
          <table:table-cell table:style-name="ce4" office:value-type="string" calcext:value-type="string">
            <text:p>PLANTÃO MATUTINO</text:p>
          </table:table-cell>
          <table:table-cell table:style-name="ce6" office:value-type="string" calcext:value-type="string">
            <text:p>02 - 09 - 06 - 07 - 13 - 14 - 16 - 20 - 21 - 23 - 27 - 28 - 30 - </text:p>
          </table:table-cell>
          <table:table-cell table:style-name="ce11" office:value-type="string" calcext:value-type="string">
            <text:p>07:00-13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WESLEY DA COSTA REIS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3798" calcext:value-type="float">
            <text:p>23798</text:p>
          </table:table-cell>
          <table:table-cell table:style-name="ce4" office:value-type="float" office:value="18377" calcext:value-type="float">
            <text:p>18377</text:p>
          </table:table-cell>
          <table:table-cell table:style-name="ce4" office:value-type="string" calcext:value-type="string">
            <text:p>PLANTÃO VESPERTINO</text:p>
          </table:table-cell>
          <table:table-cell table:style-name="ce6" office:value-type="string" calcext:value-type="string">
            <text:p>02 - 09 - 06 - 07 - 13 - 14 - 16 - 20 - 21 - 23 - 27 - 28 - 30 - </text:p>
          </table:table-cell>
          <table:table-cell table:style-name="ce11" office:value-type="string" calcext:value-type="string">
            <text:p>13:00-19:00</text:p>
          </table:table-cell>
          <table:table-cell table:style-name="ce16" office:value-type="string" calcext:value-type="string">
            <text:p>06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6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WESLEY DA COSTA REIS</text:p>
          </table:table-cell>
          <table:table-cell table:style-name="ce1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3798" calcext:value-type="float">
            <text:p>23798</text:p>
          </table:table-cell>
          <table:table-cell table:style-name="ce4" office:value-type="float" office:value="18377" calcext:value-type="float">
            <text:p>18377</text:p>
          </table:table-cell>
          <table:table-cell table:style-name="ce4" office:value-type="string" calcext:value-type="string">
            <text:p>PLANTÃO NOTURNO</text:p>
          </table:table-cell>
          <table:table-cell table:style-name="ce6" office:value-type="string" calcext:value-type="string">
            <text:p>02 - 06 - 09 - 11 - 13 - 16 - <text:s/>20 - 23 - 25 - 27 - 30</text:p>
          </table:table-cell>
          <table:table-cell table:style-name="ce11" office:value-type="string" calcext:value-type="string">
            <text:p>19:00-07:00</text:p>
          </table:table-cell>
          <table:table-cell table:style-name="ce16" office:value-type="string" calcext:value-type="string">
            <text:p>12 horas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KAÍZA MARRA FERREIRA</text:p>
          </table:table-cell>
          <table:table-cell table:style-name="ce4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29708" calcext:value-type="float">
            <text:p>29708</text:p>
          </table:table-cell>
          <table:table-cell table:style-name="ce4" office:value-type="float" office:value="16213" calcext:value-type="float">
            <text:p>16213</text:p>
          </table:table-cell>
          <table:table-cell table:style-name="ce4" office:value-type="string" calcext:value-type="string">
            <text:p>COORDENADOR</text:p>
          </table:table-cell>
          <table:table-cell table:style-name="ce6" office:value-type="string" calcext:value-type="string">
            <text:p>01 á 30</text:p>
          </table:table-cell>
          <table:table-cell table:style-name="ce11" office:value-type="string" calcext:value-type="string">
            <text:p>N/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IRURGIA VASCUL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Clara Lopes Ottoni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6629/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3,08,10,12,13,24,26,27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sabelle Arantes Ferreira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38406" calcext:value-type="float">
            <text:p>3840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6" office:value-type="string" calcext:value-type="string">
            <text:p>05,06,15,2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naína Pereira Barbosa de Souza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4973/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6" office:value-type="string" calcext:value-type="string">
            <text:p>02,03,04,09,10,11,16,17,18,23,24,25,30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7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tícia de Castro Ottoni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4987/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1,07,08,14,20,21,22,28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Rita Rodrigues Portilho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4822/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6" office:value-type="string" calcext:value-type="string">
            <text:p>01,15,19,22,2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la Moniza Bento Palmeira Figueiredo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4874/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2,04,07,09,11,14,16,17,18,21,23,25,28,30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8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nder Cardoso Cordeiro Junior</text:p>
          </table:table-cell>
          <table:table-cell table:style-name="ce4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float" office:value="35839" calcext:value-type="float">
            <text:p>3583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5,06,12,13,19,20,26,27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LY FARIA MONTEIR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9102/GO</text:p>
          </table:table-cell>
          <table:table-cell table:style-name="ce4" office:value-type="string" calcext:value-type="string">
            <text:p>HOSPITALISTA 12H</text:p>
          </table:table-cell>
          <table:table-cell table:style-name="ce4" office:value-type="string" calcext:value-type="string">
            <text:p>3, 10, 17, 24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VÍNIA SILVA FONSEC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117/GO</text:p>
          </table:table-cell>
          <table:table-cell table:style-name="ce4" office:value-type="string" calcext:value-type="string">
            <text:p>HOSPITALISTA 12H</text:p>
          </table:table-cell>
          <table:table-cell table:style-name="ce4" office:value-type="string" calcext:value-type="string">
            <text:p>5, 12, 19, 26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STEFANNY BRUNA ALVES RODRIGUES</text:p>
          </table:table-cell>
          <table:table-cell table:style-name="ce5" office:value-type="string" calcext:value-type="string">
            <text:p>CLÍNICA MÉDICA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CRM 31084/GO</text:p>
          </table:table-cell>
          <table:table-cell table:style-name="ce5" office:value-type="string" calcext:value-type="string">
            <text:p>HOSPITALISTA 12H</text:p>
          </table:table-cell>
          <table:table-cell table:style-name="ce5" office:value-type="string" calcext:value-type="string">
            <text:p>1, 2, 6, 7, 8, 9, 13, 14, 15, 16, 20, 21, 22, 23, 27, 28, 29, 3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5" office:value-type="float" office:value="216" calcext:value-type="float">
            <text:p>216</text:p>
          </table:table-cell>
          <table:table-cell table:style-name="ce5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5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TALLITA MOREIRA DE SOUZA</text:p>
          </table:table-cell>
          <table:table-cell table:style-name="ce5" office:value-type="string" calcext:value-type="string">
            <text:p>CLÍNICA MÉDICA</text:p>
          </table:table-cell>
          <table:table-cell table:style-name="ce5" office:value-type="string" calcext:value-type="string">
            <text:p>PJ</text:p>
          </table:table-cell>
          <table:table-cell table:style-name="ce5" office:value-type="string" calcext:value-type="string">
            <text:p>CRM 37788/GO</text:p>
          </table:table-cell>
          <table:table-cell table:style-name="ce5" office:value-type="string" calcext:value-type="string">
            <text:p>HOSPITALISTA 12H</text:p>
          </table:table-cell>
          <table:table-cell table:style-name="ce5" office:value-type="string" calcext:value-type="string">
            <text:p>4, 11, 18, 25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6" office:value-type="time" office:time-value="PT19H00M00S" calcext:value-type="time">
            <text:p>19:00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DRÉ LUIZ MARTINS VAZ PERE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1495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3, 27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O LEONARDO WADSON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5511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float" office:value="17" calcext:value-type="float">
            <text:p>17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8497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, 3, 8, 10, 15, 17, 22, 24, 29</text:p>
          </table:table-cell>
          <table:table-cell table:style-name="ce25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108" calcext:value-type="float">
            <text:p>10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LY FARIA MONTEIR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9102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2, 4, 6, 7, 9, 11, 14, 16, 18, 20, 21, 23, 25, 27, 28, 3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192" calcext:value-type="float">
            <text:p>192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SA VITAL MARTIN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7659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2, 19</text:p>
          </table:table-cell>
          <table:table-cell table:style-name="ce25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SA VITAL MARTIN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7659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5, 19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ANTÔNIA DA COSTA SIQUEIR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4372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2, 26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BSON LEMES GUIMARÃE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19445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4, 11, 18, 25</text:p>
          </table:table-cell>
          <table:table-cell table:style-name="ce25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LLITA MOREIRA DE SOUZ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7788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, 3, 7, 8, 10, 14, 15, 17, 21, 22, 24, 26, 28, 29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168" calcext:value-type="float">
            <text:p>16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LLITA MOREIRA DE SOUZ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7788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2, 4, 9, 11, 15, 22, 26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84" calcext:value-type="float">
            <text:p>8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ERÔNICA ALCÂNTARA CARDOSO D. OLIVEIR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3290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5, 19, 20</text:p>
          </table:table-cell>
          <table:table-cell table:style-name="ce25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ERÔNICA ALCÂNTARA CARDOSO D. OLIVEIR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3290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2, 18, 25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NÍCIUS SOUSA SANTAN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3687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6, 13, 27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BERTON DORÁSIO SOBRINH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137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2, 5, 6, 13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BERTON DORÁSIO SOBRINH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137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3, 10, 20, 24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8497/GO</text:p>
          </table:table-cell>
          <table:table-cell table:style-name="ce4" office:value-type="string" calcext:value-type="string">
            <text:p>HOSPITALISTA 6H</text:p>
          </table:table-cell>
          <table:table-cell table:style-name="ce4" office:value-type="string" calcext:value-type="string">
            <text:p>2, 6, 7, 9, 13, 14, 16, 20, 21, 23, 27, 28, 3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78" calcext:value-type="float">
            <text:p>7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LY FARIA MONTEIR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9102/GO</text:p>
          </table:table-cell>
          <table:table-cell table:style-name="ce4" office:value-type="string" calcext:value-type="string">
            <text:p>HOSPITALISTA 6H</text:p>
          </table:table-cell>
          <table:table-cell table:style-name="ce4" office:value-type="string" calcext:value-type="string">
            <text:p>1, 5, 8, 12, 15, 19, 22, 26, 29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54" calcext:value-type="float">
            <text:p>5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TEFANNY BRUNA ALVES RODRIGUE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1084/GO</text:p>
          </table:table-cell>
          <table:table-cell table:style-name="ce4" office:value-type="string" calcext:value-type="string">
            <text:p>HOSPITALISTA 6H</text:p>
          </table:table-cell>
          <table:table-cell table:style-name="ce4" office:value-type="string" calcext:value-type="string">
            <text:p>3, 4, 10, 11, 17, 18, 24, 25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8497/GO</text:p>
          </table:table-cell>
          <table:table-cell table:style-name="ce4" office:value-type="string" calcext:value-type="string">
            <text:p>ROTINEIRO</text:p>
          </table:table-cell>
          <table:table-cell table:style-name="ce4" office:value-type="string" calcext:value-type="string">
            <text:p>4, 5, 11, 12, 18, 19, 25, 26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VÍNIA SILVA FONSEC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117/GO</text:p>
          </table:table-cell>
          <table:table-cell table:style-name="ce4" office:value-type="string" calcext:value-type="string">
            <text:p>ROTINEIRO</text:p>
          </table:table-cell>
          <table:table-cell table:style-name="ce4" office:value-type="string" calcext:value-type="string">
            <text:p>1, 2, 3, 6, 7, 8, 9, 10, 14, 15, 16, 17, 20, 21, 22, 23, 24, 28, 29, 3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ANTÔNIA DA COSTA SIQUEIR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4372/GO</text:p>
          </table:table-cell>
          <table:table-cell table:style-name="ce4" office:value-type="string" calcext:value-type="string">
            <text:p>ROTINEIRO</text:p>
          </table:table-cell>
          <table:table-cell table:style-name="ce4" office:value-type="string" calcext:value-type="string">
            <text:p>13, 27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3H00M00S" calcext:value-type="time">
            <text:p>13:0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NALDO VIEIRA DE PAIV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CRM 7776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9, 16, 23, 3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NALDO VIEIRA DE PAIVA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CRM 7776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6, 23, 30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NISKLEY MENDES CASTRO</text:p>
          </table:table-cell>
          <table:table-cell table:style-name="ce4" office:value-type="string" calcext:value-type="string">
            <text:p>CLÍNICA MÉDIC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CRM 14410/GO</text:p>
          </table:table-cell>
          <table:table-cell table:style-name="ce4" office:value-type="string" calcext:value-type="string">
            <text:p>PRONTO SOCORRO E TRR</text:p>
          </table:table-cell>
          <table:table-cell table:style-name="ce4" office:value-type="string" calcext:value-type="string">
            <text:p>1, 7, 8, 14, 21, 28, 29</text:p>
          </table:table-cell>
          <table:table-cell table:style-name="ce24" office:value-type="time" office:time-value="PT19H00M00S" calcext:value-type="time">
            <text:p>19:00</text:p>
          </table:table-cell>
          <table:table-cell table:style-name="ce24" office:value-type="time" office:time-value="PT07H00M00S" calcext:value-type="time">
            <text:p>07:00</text:p>
          </table:table-cell>
          <table:table-cell table:style-name="ce4" office:value-type="float" office:value="84" calcext:value-type="float">
            <text:p>84</text:p>
          </table:table-cell>
          <table:table-cell table:style-name="ce4" office:value-type="string" calcext:value-type="string">
            <text:p>PRESTAÇÃO DE SERVIÇOS MÉDICOS EM CLÍNICA GERAL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ulo Victor Apolinário Maia</text:p>
          </table:table-cell>
          <table:table-cell table:style-name="ce4" office:value-type="string" calcext:value-type="string">
            <text:p>Coordenador de Engenharia Clín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A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NG CLINICA</text:p>
          </table:table-cell>
          <table:table-cell table:style-name="ce4" office:value-type="string" calcext:value-type="string">
            <text:p>1,2,3,4,23,24,25,28,29,30</text:p>
          </table:table-cell>
          <table:table-cell table:style-name="ce4" office:value-type="string" calcext:value-type="string">
            <text:p>08:00h as 18:00 (seg. a qui.) <text:s text:c="34"/>08:00h as 17:00 (sex.)</text:p>
          </table:table-cell>
          <table:table-cell table:style-name="ce4" office:value-type="string" calcext:value-type="string">
            <text:p>220h</text:p>
          </table:table-cell>
          <table:table-cell table:style-name="ce4" office:value-type="string" calcext:value-type="string">
            <text:p>Engenharia Clín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ADOLFO FERNANDES DA SILVA</text:p>
          </table:table-cell>
          <table:table-cell table:style-name="ce4" office:value-type="string" calcext:value-type="string">
            <text:p>COORDENADOR DE MANUTENÇÃ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EA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ADSON AMARO ARTIAGA PADILHA</text:p>
          </table:table-cell>
          <table:table-cell table:style-name="ce4" office:value-type="string" calcext:value-type="string">
            <text:p>COORDENADOR DE T.I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TECNOLOGIA DA INFORMAÇÃO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SEGUNDA A SEXTA, 08:00 AS 18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KAROLINE LIMA MASSON</text:p>
          </table:table-cell>
          <table:table-cell table:style-name="ce4" office:value-type="string" calcext:value-type="string">
            <text:p>COORDENADOR NVH/SCIH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</text:p>
          </table:table-cell>
          <table:table-cell table:style-name="ce4" office:value-type="string" calcext:value-type="string">
            <text:p>651719-ENF</text:p>
          </table:table-cell>
          <table:table-cell table:style-name="ce4" office:value-type="string" calcext:value-type="string">
            <text:p>NVH/SCIH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COORDENADOR NVH/SCIH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AUCIENE SOUZA SILVA</text:p>
          </table:table-cell>
          <table:table-cell table:style-name="ce4" office:value-type="string" calcext:value-type="string">
            <text:p>COORDENADO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579" calcext:value-type="float">
            <text:p>457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/Almoxarifado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7:00 - 17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COORDENAÇÃO DE FARMÁCIA: <text:s text:c="48"/>CAF, FARMÁCIA E SUPRIMENTO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LA KAMILA SILVA BORGES </text:p>
          </table:table-cell>
          <table:table-cell table:style-name="ce4" office:value-type="string" calcext:value-type="string">
            <text:p>Coordenadora 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4764 - (CRB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8:00h ás 18:00h</text:p>
          </table:table-cell>
          <table:table-cell table:style-name="ce4" office:value-type="string" calcext:value-type="string">
            <text:p>220h</text:p>
          </table:table-cell>
          <table:table-cell table:style-name="ce4" office:value-type="string" calcext:value-type="string">
            <text:p>Gestão do setor e dos colaborador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NE DE OLIVEIRA NUNES </text:p>
          </table:table-cell>
          <table:table-cell table:style-name="ce4" office:value-type="string" calcext:value-type="string">
            <text:p>COORDENADOR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05" calcext:value-type="float">
            <text:p>430020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8:00 <text:s/>- 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A ALEKSANDRA PIRES DA FONSECA</text:p>
          </table:table-cell>
          <table:table-cell table:style-name="ce4" office:value-type="string" calcext:value-type="string">
            <text:p>Coordenador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33022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2,3,4,7,8,9,10,11,14,15,16,17,18,21,22,23,24,25,28,29,30</text:p>
          </table:table-cell>
          <table:table-cell table:style-name="ce4" office:value-type="string" calcext:value-type="string">
            <text:p>08:00 às 18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Coordenação da equipe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ILIANE DA COSTA PEREIRA ALVES </text:p>
          </table:table-cell>
          <table:table-cell table:style-name="ce4" office:value-type="string" calcext:value-type="string">
            <text:p>Coordenador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1045" calcext:value-type="float">
            <text:p>430104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8:00 ás 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IS DE MELO PORTA MARTINS</text:p>
          </table:table-cell>
          <table:table-cell table:style-name="ce4" office:value-type="string" calcext:value-type="string">
            <text:p>Coordenador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699714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2,3,4,7,8,9,10,11,14,15,16,17,18,21,22,23,24,25,28,29,30</text:p>
          </table:table-cell>
          <table:table-cell table:style-name="ce18" office:value-type="string" calcext:value-type="string">
            <text:p>08 ás 18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Coordenador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ONISE GABRIELA LINO DE ANDRADE</text:p>
          </table:table-cell>
          <table:table-cell table:style-name="ce4" office:value-type="string" calcext:value-type="string">
            <text:p>COORDENADORA MULTIPROFISSIONAL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75934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2,03,04,08,09,10,11,14,15,16,17,18,21,22,23,24,25,28,29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40 HORAS SEMANAIS</text:p>
          </table:table-cell>
          <table:table-cell table:style-name="ce4" office:value-type="string" calcext:value-type="string">
            <text:p>COORDENAÇÃO MULTIDISCIPLINA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EL DE PAULA TOMÉ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3-5-7-9-11-13-15-17-19-21-23-25-27-29</text:p>
          </table:table-cell>
          <table:table-cell table:style-name="ce4" office:value-type="string" calcext:value-type="string">
            <text:p>06:30-18:3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IO SÁVIO DE MANSO CORREIA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Afastado</text:p>
          </table:table-cell>
          <table:table-cell table:style-name="ce4" office:value-type="string" calcext:value-type="string">
            <text:p>06:30-18:3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NUEYNE DIAS BORGES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3-5-7-9-11-13-15-17-19-21-23-25-27-29</text:p>
          </table:table-cell>
          <table:table-cell table:style-name="ce4" office:value-type="string" calcext:value-type="string">
            <text:p>06:30-18:3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TIANE DOS SANTOS</text:p>
          </table:table-cell>
          <table:table-cell table:style-name="ce4" office:value-type="string" calcext:value-type="string">
            <text:p>ENCARREGAD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SHL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 ás 07:00 - (12 X 36) - 1h de Intervalo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HIGIENE E LIMPEZ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LIMA FIGUEIREDO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360633" calcext:value-type="float">
            <text:p>36063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OLINE APARECIDA FONSECA TELES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586344" calcext:value-type="float">
            <text:p>58634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FÉRIAS 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DO CARMO DOS SANTOS DA SILVA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559507" calcext:value-type="float">
            <text:p>55950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TICIA BÁRBARA RIBEIRO ROMEIRO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323592" calcext:value-type="float">
            <text:p>32359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NIR</text:p>
          </table:table-cell>
          <table:table-cell table:style-name="ce4" office:value-type="string" calcext:value-type="string">
            <text:p>02-04-06-08-10-12-14-16-18-20-22-24-26-28-30</text:p>
          </table:table-cell>
          <table:table-cell table:style-name="ce4" office:value-type="string" calcext:value-type="string">
            <text:p>19:00-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A RODRIGUES DE ANDRADE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-91350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RISTYANE ROSA ALVES DA SILVA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F-91357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MARA TAVARES DE MESQUITA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F-51899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DE LOURDES BARROS COELHO CAMPOS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F-5802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VANDEVÔNIA FERREIRA DA SILV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-231336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ELLA MARIA RODRIGUES CARDOSO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-43100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ATRICIA CALISTA PIRES 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578646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KATIUCIA PEREIRA E SILV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545435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NATALIA ELIAS ALEIXO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81943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 IVANY LIMA SOUTO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- 135493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Observaçã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TEPHANY ALVES DE SOUZ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-593226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VILMA GERALDA DE OLIVEIR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161512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Observação</text:p>
          </table:table-cell>
          <table:table-cell table:style-name="ce11" office:value-type="string" calcext:value-type="string">
            <text:p>FÉRIAS</text:p>
          </table:table-cell>
          <table:table-cell table:style-name="ce11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AMELLA GONDIM DA MOT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768455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Observação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DMILA OLIVEIRA NUNES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-428161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Observação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ABIANA RODRIGUES DE OLIVEIR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684209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1,2,3,4,7,8,9,10,11,14,15,16,17,18,21,22,23,24,25,28,29,30</text:p>
          </table:table-cell>
          <table:table-cell table:style-name="ce11" office:value-type="string" calcext:value-type="string">
            <text:p>07:00 às 17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TEPHANIE SANTANA LIM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ENF802685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Licença Maternidade</text:p>
          </table:table-cell>
          <table:table-cell table:style-name="ce11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11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OLYANA DA SILVA CUNHA FREITAS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682" calcext:value-type="float">
            <text:p>4300682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1,2,3,4 (FÉRIAS) 23,24,25,28,29,30</text:p>
          </table:table-cell>
          <table:table-cell table:style-name="ce11" office:value-type="string" calcext:value-type="string">
            <text:p>08:00 ás 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BEATRIZ DOS ANJOS JARDIM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041" calcext:value-type="float">
            <text:p>4300041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línica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ALVA LAGARES DE MELO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297" calcext:value-type="float">
            <text:p>4300297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USCELIA SALES DE SOUS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072" calcext:value-type="float">
            <text:p>4300072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línica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KELLY BORDA TELES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928" calcext:value-type="float">
            <text:p>4300928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línica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OSANGELA VIEIRA RAMOS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894" calcext:value-type="float">
            <text:p>430089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IVANY DOS SANTOS LIM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307" calcext:value-type="float">
            <text:p>4300307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OURDES SILVEIRA DAS NEVES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134" calcext:value-type="float">
            <text:p>430013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LICENÇA MATERNIDADE</text:p>
          </table:table-cell>
          <table:table-cell table:style-name="ce11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ILANE DA SILVA REGO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624" calcext:value-type="float">
            <text:p>430062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11" office:value-type="string" calcext:value-type="string">
            <text:p>FÉRIAS</text:p>
          </table:table-cell>
          <table:table-cell table:style-name="ce11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ILIA SOUZADE OLIVEIRA SILVA</text:p>
          </table:table-cell>
          <table:table-cell table:style-name="ce11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float" office:value="4300209" calcext:value-type="float">
            <text:p>4300209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 Clínica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19:00 ás 07:00</text:p>
          </table:table-cell>
          <table:table-cell table:style-name="ce11" office:value-type="float" office:value="220" calcext:value-type="float">
            <text:p>2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GLEICY DA COSTA FONSCECA 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91" calcext:value-type="float">
            <text:p>4300291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ERSICA FAYANE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51" calcext:value-type="float">
            <text:p>4300651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DE LOURDES BARBOSA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51" calcext:value-type="float">
            <text:p>4300651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U.I Enfermaria Clín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ESSICA GOMES DE ABREU</text:p>
          </table:table-cell>
          <table:table-cell table:style-name="ce4" office:value-type="string" calcext:value-type="string">
            <text:p>Enfermeir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77" calcext:value-type="float">
            <text:p>4300177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TICIA OLIVEIRA SILVA </text:p>
          </table:table-cell>
          <table:table-cell table:style-name="ce4" office:value-type="string" calcext:value-type="string">
            <text:p>ENFERMEIRA DO TRABALH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814379" calcext:value-type="float">
            <text:p>814379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SESMT</text:p>
          </table:table-cell>
          <table:table-cell table:style-name="ce4" office:value-type="string" calcext:value-type="string">
            <text:p>3, 4, 5, 6, 7, 10, 11, 12, 13, 14, 17, 18, 19, 20, 21, 24, 25, 26, 27, 28 E 31</text:p>
          </table:table-cell>
          <table:table-cell table:style-name="ce4" office:value-type="string" calcext:value-type="string">
            <text:p>SEGUNDA A QUINTA DAS 08 H ÁS 18 H E SEXTA DE 07 H AS 17 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SAÚDE OCUPACIONAL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AICIA ALVES DA SILVA</text:p>
          </table:table-cell>
          <table:table-cell table:style-name="ce4" office:value-type="string" calcext:value-type="string">
            <text:p>ENFERMEIRA NVH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</text:p>
          </table:table-cell>
          <table:table-cell table:style-name="ce4" office:value-type="string" calcext:value-type="string">
            <text:p>825.674 Enf</text:p>
          </table:table-cell>
          <table:table-cell table:style-name="ce11" office:value-type="string" calcext:value-type="string">
            <text:p>NVH</text:p>
          </table:table-cell>
          <table:table-cell table:style-name="ce4" office:value-type="string" calcext:value-type="string">
            <text:p>1-3-5-7-9-11-13-15-17-19-21-23-25-27-29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ENFERMEIRA NVH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YFRAN RIBEIRO AGUIAR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936394" calcext:value-type="float">
            <text:p>936394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NIR</text:p>
          </table:table-cell>
          <table:table-cell table:style-name="ce4" office:value-type="string" calcext:value-type="string">
            <text:p>01-03-05-07-09-11-13-15-17-19-21-23-25-27-29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MELA TEIXEIRA ARAUJO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745709" calcext:value-type="float">
            <text:p>745709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AMBULATÓRIO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OBERTO GOMES SANTIAGO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F-638693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YDE DE JESUS LOPES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717156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MARIO FERREIRA DA SILVA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568677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HENRIQUE ONÓRIO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ENF-644592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URILENE RODRIGUES DO NASCIMENTO SANTOS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248797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lef Souza Nunes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GO: 568679</text:p>
          </table:table-cell>
          <table:table-cell table:style-name="ce4" office:value-type="string" calcext:value-type="string">
            <text:p>Não se aplica</text:p>
          </table:table-cell>
          <table:table-cell table:style-name="ce12" office:value-type="string" calcext:value-type="string">
            <text:p>Coordenação Assistencial</text:p>
          </table:table-cell>
          <table:table-cell table:style-name="ce4" office:value-type="string" calcext:value-type="string">
            <text:p>1-2-3-4-7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CLAUDIA DOS SANTOS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GO: 277672</text:p>
          </table:table-cell>
          <table:table-cell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Coordenação Assistencial</text:p>
          </table:table-cell>
          <table:table-cell table:style-name="ce4" office:value-type="string" calcext:value-type="string">
            <text:p>1-2-3-4-7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PAULA PINTO FEITOSA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GO: 269302</text:p>
          </table:table-cell>
          <table:table-cell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Coordenação Assistencial</text:p>
          </table:table-cell>
          <table:table-cell table:style-name="ce4" office:value-type="string" calcext:value-type="string">
            <text:p>1-2-3-4-7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 SOUZA LIMA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87" calcext:value-type="float">
            <text:p>430098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7:00 ás 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OS EDUARDO FREITAS DA SILVA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1046" calcext:value-type="float">
            <text:p>430104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ILIANE OLIVEIRA ALMEIDA GARCIA</text:p>
          </table:table-cell>
          <table:table-cell table:style-name="ce4" office:value-type="string" calcext:value-type="string">
            <text:p>Enfermeiro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float" office:value="152359" calcext:value-type="float">
            <text:p>152359</text:p>
          </table:table-cell>
          <table:table-cell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Coordenação Assistencial</text:p>
          </table:table-cell>
          <table:table-cell table:style-name="ce4" office:value-type="string" calcext:value-type="string">
            <text:p>2-4-8-10-12-16-18-22-24-26-3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string" calcext:value-type="string">
            <text:p>1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NA FELIX ESPINDOLA</text:p>
          </table:table-cell>
          <table:table-cell table:style-name="ce4" office:value-type="string" calcext:value-type="string">
            <text:p>ENFERMEIRO SCIH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</text:p>
          </table:table-cell>
          <table:table-cell table:style-name="ce4" office:value-type="string" calcext:value-type="string">
            <text:p>754.417-ENF</text:p>
          </table:table-cell>
          <table:table-cell table:style-name="ce4" office:value-type="string" calcext:value-type="string">
            <text:p>SCIH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ENFERMEIRO SCIH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 HENRIQUE MORAES DE OLIVEIRA</text:p>
          </table:table-cell>
          <table:table-cell table:style-name="ce4" office:value-type="string" calcext:value-type="string">
            <text:p>Enfermeiro(a)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66528 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2,3,4,7,8,9,10,11,14,15,16,17,18,21,22,23,24,25,28,29,31</text:p>
          </table:table-cell>
          <table:table-cell table:style-name="ce18" office:value-type="string" calcext:value-type="string">
            <text:p>07 ás 17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Coordenadora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SELLE RIBEIRO DA SILVA</text:p>
          </table:table-cell>
          <table:table-cell table:style-name="ce4" office:value-type="string" calcext:value-type="string">
            <text:p>Enfermeiro(a)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507847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RA AVELINO DOS SANTOS</text:p>
          </table:table-cell>
          <table:table-cell table:style-name="ce4" office:value-type="string" calcext:value-type="string">
            <text:p>Enfermeiro(a)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83836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ELLYANNE SILVA VOGADO</text:p>
          </table:table-cell>
          <table:table-cell table:style-name="ce4" office:value-type="string" calcext:value-type="string">
            <text:p>Enfermeiro(a) 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729248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ELENE SELLARES CAMPOS BANDEIRA </text:p>
          </table:table-cell>
          <table:table-cell table:style-name="ce4" office:value-type="string" calcext:value-type="string">
            <text:p>Enfermeiro(a) 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62928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LLEN CRISTIAN CARDOSO MENDANHA</text:p>
          </table:table-cell>
          <table:table-cell table:style-name="ce4" office:value-type="string" calcext:value-type="string">
            <text:p>ENFERMEIRO/AMBULATORI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541681" calcext:value-type="float">
            <text:p>54168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MBULATÓRIO</text:p>
          </table:table-cell>
          <table:table-cell table:style-name="ce4" office:value-type="string" calcext:value-type="string">
            <text:p>LICENÇA MATERNIDADE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THIA FANNY VIEIRA</text:p>
          </table:table-cell>
          <table:table-cell table:style-name="ce4" office:value-type="string" calcext:value-type="string">
            <text:p>ENFERMEIRO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20" office:value-type="float" office:value="547702" calcext:value-type="float">
            <text:p>547.702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LIANE DINIZ FREITAS ALVES</text:p>
          </table:table-cell>
          <table:table-cell table:style-name="ce4" office:value-type="string" calcext:value-type="string">
            <text:p>ENFERMEIRO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20" office:value-type="float" office:value="563559" calcext:value-type="float">
            <text:p>563.559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SÂNGELA MARIA PEREIRA DA SILVA</text:p>
          </table:table-cell>
          <table:table-cell table:style-name="ce4" office:value-type="string" calcext:value-type="string">
            <text:p>ENFERMEIRO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20" office:value-type="float" office:value="467560" calcext:value-type="float">
            <text:p>467.560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IDES DOS SANTOS OLIVEIRA</text:p>
          </table:table-cell>
          <table:table-cell table:style-name="ce4" office:value-type="string" calcext:value-type="string">
            <text:p>ENFERMEIRO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20" office:value-type="float" office:value="221260" calcext:value-type="float">
            <text:p>221.260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ILLIAN MARTINS SOUZA</text:p>
          </table:table-cell>
          <table:table-cell table:style-name="ce4" office:value-type="string" calcext:value-type="string">
            <text:p>ENGENHEIRO DE SEGURANÇA DO TRABALH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018135049 D/GO</text:p>
          </table:table-cell>
          <table:table-cell table:style-name="ce4" office:value-type="string" calcext:value-type="string">
            <text:p>-</text:p>
          </table:table-cell>
          <table:table-cell table:style-name="ce4" office:value-type="string" calcext:value-type="string">
            <text:p>SESMT</text:p>
          </table:table-cell>
          <table:table-cell table:style-name="ce4" office:value-type="string" calcext:value-type="string">
            <text:p>3, 4, 5, 6, 7, 10, 11, 12, 13, 14, 17, 18, 19, 20, 21, 24, 25, 26, 27, 28 E 31</text:p>
          </table:table-cell>
          <table:table-cell table:style-name="ce4" office:value-type="string" calcext:value-type="string">
            <text:p>SEGUNDA Á SEXTA DAS 7H ÁS 13H</text:p>
          </table:table-cell>
          <table:table-cell table:style-name="ce4" office:value-type="float" office:value="150" calcext:value-type="float">
            <text:p>150</text:p>
          </table:table-cell>
          <table:table-cell table:style-name="ce4" office:value-type="string" calcext:value-type="string">
            <text:p>Segurança do Trabalh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ILVÂNIA ARAÚJO RODRIGUES <text:s/>(SES)</text:p>
          </table:table-cell>
          <table:table-cell table:style-name="ce4" office:value-type="string" calcext:value-type="string">
            <text:p>EXECUTOR ADMINISTRATIVO (SES)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3:00 </text:p>
          </table:table-cell>
          <table:table-cell table:style-name="ce4" office:value-type="string" calcext:value-type="string">
            <text:p>30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ILVÂNIA ARAÚJO RODRIGUES <text:s/>(SES)</text:p>
          </table:table-cell>
          <table:table-cell table:style-name="ce4" office:value-type="string" calcext:value-type="string">
            <text:p>EXECUTOR ADMINISTRATIVO (SES)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21, 22, 23, 24, 25, 28, 29, 30</text:p>
          </table:table-cell>
          <table:table-cell table:style-name="ce4" office:value-type="string" calcext:value-type="string">
            <text:p>07:00 as 13:00 </text:p>
          </table:table-cell>
          <table:table-cell table:style-name="ce4" office:value-type="string" calcext:value-type="string">
            <text:p>30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ICE FERREIRA DE MORAES</text:p>
          </table:table-cell>
          <table:table-cell table:style-name="ce4" office:value-type="string" calcext:value-type="string">
            <text:p>FARMACÊUT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20232" calcext:value-type="float">
            <text:p>2023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FARMACÊUTICO (A) PLANTONIS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YANNE HAYNELLE PEREIRA DE OLIVEIRA</text:p>
          </table:table-cell>
          <table:table-cell table:style-name="ce4" office:value-type="string" calcext:value-type="string">
            <text:p>FARMACÊUT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13246" calcext:value-type="float">
            <text:p>1324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2, 4, 6, 8, 10, 12, 14, 16, 18, 20, 22, 24, 26, 28, 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FARMACÊUTICO (A) PLANTONIS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RIKA PEREIRA DOS SANTOS</text:p>
          </table:table-cell>
          <table:table-cell table:style-name="ce4" office:value-type="string" calcext:value-type="string">
            <text:p>FARMACÊUT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22175" calcext:value-type="float">
            <text:p>2217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3, 5, 7, 9, 11, 13, 15, 17, 19, 21, 23, 25, 27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PLANTÃO</text:p>
          </table:table-cell>
          <table:table-cell table:style-name="ce4" office:value-type="string" calcext:value-type="string">
            <text:p>FARMACÊUTICO (A) PLANTONIS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YLA NOVAIS DA SILVA</text:p>
          </table:table-cell>
          <table:table-cell table:style-name="ce4" office:value-type="string" calcext:value-type="string">
            <text:p>FARMACÊUT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23684" calcext:value-type="float">
            <text:p>2368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 P.S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7:00 - 17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FARMACÊUTICO (A) DIARIS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TA NAZARETH DOS SANTOS</text:p>
          </table:table-cell>
          <table:table-cell table:style-name="ce4" office:value-type="string" calcext:value-type="string">
            <text:p>FARMACÊUTICA CLÍN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21697" calcext:value-type="float">
            <text:p>2169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Farmácia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7:00 - 17:00</text:p>
          </table:table-cell>
          <table:table-cell table:style-name="ce4" office:value-type="string" calcext:value-type="string">
            <text:p>DIARISTA</text:p>
          </table:table-cell>
          <table:table-cell table:style-name="ce4" office:value-type="string" calcext:value-type="string">
            <text:p>FARMACÊUTICO (A) CLÍNICO - ENFERM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O PEREIRA NUNES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190238" calcext:value-type="float">
            <text:p>19023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YSE BATISTA DE SOUZA SILVERIO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84829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Atestado Médico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LITA DE SOUZA BORGES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63706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OLINE SOARES QUEIROZ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405657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AS CANDIDO SALES 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87981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4,07,10,13,16,19,22,25,28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A GOMES DA SILVA 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39481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4,07,10,13,16,19,22,25,28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TRICIA BETTINI FRISON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78622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ANA RODRIGUES LIMA CHAVES 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4532136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YARA KAROLLAINE PEREIRA DA SILVA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375635 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EUZELINA APARECIDA DOS SANTOS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204896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3,04,05,06,07,09,10,11,14,15,16,18,19,20,22,23,24,25,28,29</text:p>
          </table:table-cell>
          <table:table-cell table:style-name="ce4" office:value-type="string" calcext:value-type="string">
            <text:p>18:00 as 00:15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IMONE PAULA GRACIANO</text:p>
          </table:table-cell>
          <table:table-cell table:style-name="ce4" office:value-type="string" calcext:value-type="string">
            <text:p>FISIOTERAPEUT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6550-F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2,03,04,07,08,09,11,12,13,15,16,17,18,21,22,23,25,26,27,29,30</text:p>
          </table:table-cell>
          <table:table-cell table:style-name="ce4" office:value-type="string" calcext:value-type="string">
            <text:p>18:00 as 00:15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ISIOTERAP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ANE GARCIA BAPTISTA</text:p>
          </table:table-cell>
          <table:table-cell table:style-name="ce4" office:value-type="string" calcext:value-type="string">
            <text:p>FONOAUDIOLOG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5-1209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2,03,04,08,09,10,11,14,15,16,17,18,21,22,23,24,25,28,29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ONOAU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LITA RHUSCAYA REZENDE COSTA</text:p>
          </table:table-cell>
          <table:table-cell table:style-name="ce4" office:value-type="string" calcext:value-type="string">
            <text:p>FONOAUDIOLOG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Fa 1239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2,03,04,08,09,10,11,14,15,16,17,18,21,22,23,24,25,28,29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FONOAU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O LEONARDO WADSON SILVA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5511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4, 18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GO VINICIUS SOARES QUEIROZ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7247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12, 26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UARDA SILVA SANTOS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119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8, 22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STEVÃO PIRES DA SILVA FILHO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299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13, 27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STEVÃO PIRES DA SILVA FILHO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299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3, 10, 17, 24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4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ESSICA JEANNE DIAS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4751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1, 04, 08, 11, 15, 18, 22, 25, 2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0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IO CESAR M SILVA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7815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12, 26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 ALBERTO DOS REIS MOURA NETO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7713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2, 09, 16, 23, 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60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NOEL LUIZ FRNAÇA JÚNIOR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28790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3, 10, 17, 24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TEUS HENRIQUE SANTOS PIRES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40591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13, 27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CHAEL HIKARU MIKAMI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40091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1, 15, 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36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MÁRCIO MOURA COSTA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0279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float" office:value="5.19" calcext:value-type="float">
            <text:p>5,19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NALDO DE CASTRO TAVARES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0382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6, 11, 20, <text:s/>25</text:p>
          </table:table-cell>
          <table:table-cell table:style-name="ce4" office:value-type="string" calcext:value-type="string">
            <text:p>19:00 <text:s/>- 07:00</text:p>
          </table:table-cell>
          <table:table-cell table:style-name="ce4" office:value-type="string" calcext:value-type="string">
            <text:p>4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TIANE FRANCIELLY DE ALMEIDA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2337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2, 07, 09, 14, 16, 21, 23, 28, 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0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TIANE FRANCIELLY DE ALMEIDA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2337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7, 14, 21, 28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48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YASMIN CORTIZO PRIETO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365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6, 2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YASMIN CORTIZO PRIETO</text:p>
          </table:table-cell>
          <table:table-cell table:style-name="ce4" office:value-type="string" calcext:value-type="string">
            <text:p>General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CRM 36365</text:p>
          </table:table-cell>
          <table:table-cell table:style-name="ce4" office:value-type="string" calcext:value-type="string">
            <text:p>NA</text:p>
          </table:table-cell>
          <table:table-cell table:style-name="ce4" office:value-type="string" calcext:value-type="string">
            <text:p>UTI ADULTA</text:p>
          </table:table-cell>
          <table:table-cell table:style-name="ce4" office:value-type="string" calcext:value-type="string">
            <text:p>05, 1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 Hrs</text:p>
          </table:table-cell>
          <table:table-cell table:style-name="ce4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VIANE CYSNEIRO</text:p>
          </table:table-cell>
          <table:table-cell table:style-name="ce4" office:value-type="string" calcext:value-type="string">
            <text:p>Hematologist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7086-GO (CRM)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gência Transfusional</text:p>
          </table:table-cell>
          <table:table-cell table:style-name="ce4" office:value-type="string" calcext:value-type="string">
            <text:p>PJ</text:p>
          </table:table-cell>
          <table:table-cell table:style-name="ce4" table:number-columns-repeated="2"/>
          <table:table-cell table:style-name="ce4" office:value-type="string" calcext:value-type="string">
            <text:p>Médico do setor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iza Assad Terra</text:p>
          </table:table-cell>
          <table:table-cell table:style-name="ce11" office:value-type="string" calcext:value-type="string">
            <text:p>INFEC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116 - GO</text:p>
          </table:table-cell>
          <table:table-cell table:style-name="ce11" office:value-type="float" office:value="14847" calcext:value-type="float">
            <text:p>14847</text:p>
          </table:table-cell>
          <table:table-cell table:style-name="ce11" office:value-type="string" calcext:value-type="string">
            <text:p>INFECTOLOGIA</text:p>
          </table:table-cell>
          <table:table-cell table:style-name="ce11" office:value-type="string" calcext:value-type="string">
            <text:p>01,03,08,10,15,17,22,24,29.</text:p>
          </table:table-cell>
          <table:table-cell table:style-name="ce11" office:value-type="string" calcext:value-type="string">
            <text:p>07:00 as 13:00 </text:p>
          </table:table-cell>
          <table:table-cell table:style-name="ce11" office:value-type="string" calcext:value-type="string">
            <text:p>6H</text:p>
          </table:table-cell>
          <table:table-cell table:style-name="ce11" office:value-type="string" calcext:value-type="string">
            <text:p>INFECT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amella Wander Rosa</text:p>
          </table:table-cell>
          <table:table-cell table:style-name="ce11" office:value-type="string" calcext:value-type="string">
            <text:p>INFEC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5284 - GO</text:p>
          </table:table-cell>
          <table:table-cell table:style-name="ce11" office:value-type="float" office:value="14828" calcext:value-type="float">
            <text:p>14828</text:p>
          </table:table-cell>
          <table:table-cell table:style-name="ce11" office:value-type="string" calcext:value-type="string">
            <text:p>INFECTOLOGIA</text:p>
          </table:table-cell>
          <table:table-cell table:style-name="ce11" office:value-type="string" calcext:value-type="string">
            <text:p>02,07,09,14,16,21,23,28,30.</text:p>
          </table:table-cell>
          <table:table-cell table:style-name="ce11" office:value-type="string" calcext:value-type="string">
            <text:p>07:00 as 13:00 </text:p>
          </table:table-cell>
          <table:table-cell table:style-name="ce11" office:value-type="string" calcext:value-type="string">
            <text:p>6H</text:p>
          </table:table-cell>
          <table:table-cell table:style-name="ce11" office:value-type="string" calcext:value-type="string">
            <text:p>INFECT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 JULIA TAVARES SAMPAIO</text:p>
          </table:table-cell>
          <table:table-cell table:style-name="ce11" office:value-type="string" calcext:value-type="string">
            <text:p>JOVEM APRENDIZ</text:p>
          </table:table-cell>
          <table:table-cell table:style-name="ce4" office:value-type="string" calcext:value-type="string">
            <text:p>Contrato</text:p>
          </table:table-cell>
          <table:table-cell table:number-columns-repeated="2" table:style-name="ce11" office:value-type="string" calcext:value-type="string">
            <text:p>NA</text:p>
          </table:table-cell>
          <table:table-cell table:style-name="ce11" office:value-type="string" calcext:value-type="string">
            <text:p>Arquivo e Faturamento</text:p>
          </table:table-cell>
          <table:table-cell table:style-name="ce11" office:value-type="string" calcext:value-type="string">
            <text:p>01, 02, 03, 04, 07, 08, 09, 10, 11, 14, 15, 16, 17, 18, 21, 22, 23, 24, 25, 28, 29, 30</text:p>
          </table:table-cell>
          <table:table-cell table:style-name="ce11" office:value-type="string" calcext:value-type="string">
            <text:p>08:00 AS 14:00</text:p>
          </table:table-cell>
          <table:table-cell table:style-name="ce11" office:value-type="string" calcext:value-type="string">
            <text:p>30 horas</text:p>
          </table:table-cell>
          <table:table-cell table:style-name="ce11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IEGO LOBIANCHI DE REZENDE</text:p>
          </table:table-cell>
          <table:table-cell table:style-name="ce11" office:value-type="string" calcext:value-type="string">
            <text:p>JOVEM APRENDIZ</text:p>
          </table:table-cell>
          <table:table-cell table:style-name="ce4" office:value-type="string" calcext:value-type="string">
            <text:p>Contrato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RECEPÇÃO</text:p>
          </table:table-cell>
          <table:table-cell table:style-name="ce11" office:value-type="string" calcext:value-type="string">
            <text:p>1,2,3,8,9,10,14,15,16,17,21,22,23,24,28,29,30.</text:p>
          </table:table-cell>
          <table:table-cell table:style-name="ce11" office:value-type="string" calcext:value-type="string">
            <text:p>08:00H ÁS 14:00H</text:p>
          </table:table-cell>
          <table:table-cell table:style-name="ce11" office:value-type="float" office:value="120" calcext:value-type="float">
            <text:p>120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 JULIA TAVARES SAMPAIO</text:p>
          </table:table-cell>
          <table:table-cell table:style-name="ce11" office:value-type="string" calcext:value-type="string">
            <text:p>JOVEM APRENDIZ</text:p>
          </table:table-cell>
          <table:table-cell table:style-name="ce4" office:value-type="string" calcext:value-type="string">
            <text:p>Contrato</text:p>
          </table:table-cell>
          <table:table-cell table:number-columns-repeated="2" table:style-name="ce11" office:value-type="string" calcext:value-type="string">
            <text:p>NA</text:p>
          </table:table-cell>
          <table:table-cell table:style-name="ce11" office:value-type="string" calcext:value-type="string">
            <text:p>Arquivo e Faturamento</text:p>
          </table:table-cell>
          <table:table-cell table:style-name="ce11" office:value-type="string" calcext:value-type="string">
            <text:p>01, 02, 03, 04, 07, 08, 09, 10, 11, 14, 15, 16, 17, 18, 21, 22, 23, 24, 25, 28, 29, 30</text:p>
          </table:table-cell>
          <table:table-cell table:style-name="ce11" office:value-type="string" calcext:value-type="string">
            <text:p>08:00 AS 14:00</text:p>
          </table:table-cell>
          <table:table-cell table:style-name="ce11" office:value-type="string" calcext:value-type="string">
            <text:p>30 horas</text:p>
          </table:table-cell>
          <table:table-cell table:style-name="ce11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KARISE OLIVEIRA MARQUES NUNES</text:p>
          </table:table-cell>
          <table:table-cell table:style-name="ce11" office:value-type="string" calcext:value-type="string">
            <text:p>MÉDICA DO TRABALH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16278 CRM</text:p>
          </table:table-cell>
          <table:table-cell table:style-name="ce11" office:value-type="float" office:value="15397" calcext:value-type="float">
            <text:p>15397</text:p>
          </table:table-cell>
          <table:table-cell table:style-name="ce11" office:value-type="string" calcext:value-type="string">
            <text:p>SESMT</text:p>
          </table:table-cell>
          <table:table-cell table:style-name="ce11" office:value-type="string" calcext:value-type="string">
            <text:p>2, 3, 7, 9, 10, 14, 16, 17, 21, 23, 24, 28, 30, 31</text:p>
          </table:table-cell>
          <table:table-cell table:style-name="ce11" office:value-type="string" calcext:value-type="string">
            <text:p>TERÇA DAS 08:00 AS 13:00, <text:s/>QUINTA DAS 12:00 AS 17:00 E NA SEXTA DAS 06 ÁS 11 HORAS</text:p>
          </table:table-cell>
          <table:table-cell table:style-name="ce11" office:value-type="float" office:value="70" calcext:value-type="float">
            <text:p>70</text:p>
          </table:table-cell>
          <table:table-cell table:style-name="ce11" office:value-type="string" calcext:value-type="string">
            <text:p>SAÚDE OCUPACIONAL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IZ LEONARDO PÓVOA LOBO</text:p>
          </table:table-cell>
          <table:table-cell table:style-name="ce11" office:value-type="string" calcext:value-type="string">
            <text:p>Medicina Intensiv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CRM 12976</text:p>
          </table:table-cell>
          <table:table-cell table:style-name="ce11" office:value-type="float" office:value="16748" calcext:value-type="float">
            <text:p>16748</text:p>
          </table:table-cell>
          <table:table-cell table:style-name="ce11" office:value-type="string" calcext:value-type="string">
            <text:p>UTI ADULTA</text:p>
          </table:table-cell>
          <table:table-cell table:style-name="ce11" office:value-type="string" calcext:value-type="string">
            <text:p>01, 02, 03, 04, 07, 08, 09, 10, 11, 14, 15, 16, 17, 18, 21, 22, 23, 24, 25, 28, 29, 30</text:p>
          </table:table-cell>
          <table:table-cell table:style-name="ce11" office:value-type="string" calcext:value-type="string">
            <text:p>07:00 - 19:00</text:p>
          </table:table-cell>
          <table:table-cell table:style-name="ce11" office:value-type="string" calcext:value-type="string">
            <text:p>264 Hrs</text:p>
          </table:table-cell>
          <table:table-cell table:style-name="ce11" office:value-type="string" calcext:value-type="string">
            <text:p>PLANTONISTA UTI ADULT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ABIELE FIGUEIREDO DE M. THOME</text:p>
          </table:table-cell>
          <table:table-cell table:style-name="ce11" office:value-type="string" calcext:value-type="string">
            <text:p>NEFR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CRM-GO 11.655</text:p>
          </table:table-cell>
          <table:table-cell table:style-name="ce11" office:value-type="float" office:value="1066" calcext:value-type="float">
            <text:p>1066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string" calcext:value-type="string">
            <text:p>1-2-3-4-5-6-8-9-10-11-15-16-17-18-19-20-22-23-24-25-29-30</text:p>
          </table:table-cell>
          <table:table-cell table:style-name="ce11" office:value-type="string" calcext:value-type="string">
            <text:p>07:00 ÀS 13:00 VS 13:00 ÀS 07:00 S/A</text:p>
          </table:table-cell>
          <table:table-cell table:style-name="ce11" office:value-type="string" calcext:value-type="string">
            <text:p>528 HORAS</text:p>
          </table:table-cell>
          <table:table-cell table:style-name="ce11" office:value-type="string" calcext:value-type="string">
            <text:p>SERVIÇOS MÉDICOS ESPECIALIZADOS EM NEF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HALITA DE OLIVEIRA MATOS</text:p>
          </table:table-cell>
          <table:table-cell table:style-name="ce11" office:value-type="string" calcext:value-type="string">
            <text:p>NEFR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CRM-GO 17.063</text:p>
          </table:table-cell>
          <table:table-cell table:style-name="ce11" office:value-type="float" office:value="11004" calcext:value-type="float">
            <text:p>11004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string" calcext:value-type="string">
            <text:p>7-12-13-14-21-26-27-28</text:p>
          </table:table-cell>
          <table:table-cell table:style-name="ce11" office:value-type="string" calcext:value-type="string">
            <text:p>07:00 ÀS 13:00 VS 13:00 ÀS 07:00 S/A</text:p>
          </table:table-cell>
          <table:table-cell table:style-name="ce11" office:value-type="string" calcext:value-type="string">
            <text:p>192 HORAS</text:p>
          </table:table-cell>
          <table:table-cell table:style-name="ce11" office:value-type="string" calcext:value-type="string">
            <text:p>SERVIÇOS MÉDICOS ESPECIALIZADOS EM NEF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YAMA DEYSE CANDIDA SOUSA</text:p>
          </table:table-cell>
          <table:table-cell table:style-name="ce11" office:value-type="string" calcext:value-type="string">
            <text:p>NUTRICIONIST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float" office:value="19460" calcext:value-type="float">
            <text:p>19460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2,04,06,0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HIAGO MUNIZ LEMES DOS SANTOS</text:p>
          </table:table-cell>
          <table:table-cell table:style-name="ce11" office:value-type="string" calcext:value-type="string">
            <text:p>NUTRICIONIST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float" office:value="18462" calcext:value-type="float">
            <text:p>18462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1,03,05,07,09,11,13,15,17,19,21,23,25,27,29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ILENA STELLA CORRÊA</text:p>
          </table:table-cell>
          <table:table-cell table:style-name="ce11" office:value-type="string" calcext:value-type="string">
            <text:p>NUTRICIONIST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float" office:value="24185" calcext:value-type="float">
            <text:p>24185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2,04,06,0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AIMUNDA JANECLÉIA CARVALHO PEREIRA SOUSA</text:p>
          </table:table-cell>
          <table:table-cell table:style-name="ce11" office:value-type="string" calcext:value-type="string">
            <text:p>NUTRICIONISTA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float" office:value="23847" calcext:value-type="float">
            <text:p>23847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1,03,05,07,09,11,13,15,17,19,21,23,25,27,29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AFAEL DOS SANTOS LEAL</text:p>
          </table:table-cell>
          <table:table-cell table:style-name="ce11" office:value-type="string" calcext:value-type="string">
            <text:p>NUTROLOGIA</text:p>
          </table:table-cell>
          <table:table-cell table:style-name="ce4" office:value-type="float" office:value="16406" calcext:value-type="float">
            <text:p>16406</text:p>
          </table:table-cell>
          <table:table-cell table:style-name="ce11" office:value-type="float" office:value="15244" calcext:value-type="float">
            <text:p>15244</text:p>
          </table:table-cell>
          <table:table-cell table:style-name="ce11" office:value-type="string" calcext:value-type="string">
            <text:p>PJ</text:p>
          </table:table-cell>
          <table:table-cell table:style-name="ce11" office:value-type="string" calcext:value-type="string">
            <text:p>ENFERMARIA</text:p>
          </table:table-cell>
          <table:table-cell table:style-name="ce11" office:value-type="string" calcext:value-type="string">
            <text:p>2,4,7,9,11,14,16,18,21,23,25,28,30</text:p>
          </table:table-cell>
          <table:table-cell table:style-name="ce11" office:value-type="string" calcext:value-type="string">
            <text:p>08:00 AS 12:00</text:p>
          </table:table-cell>
          <table:table-cell table:style-name="ce11" office:value-type="string" calcext:value-type="string">
            <text:p>6H</text:p>
          </table:table-cell>
          <table:table-cell table:style-name="ce11" office:value-type="string" calcext:value-type="string">
            <text:p>NUT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EOSBERTO SABINO AZEVÊDO JÚNIOR</text:p>
          </table:table-cell>
          <table:table-cell table:style-name="ce11" office:value-type="string" calcext:value-type="string">
            <text:p>OFICIAL DE MANUTEN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11" office:value-type="string" calcext:value-type="string">
            <text:p>1-2-3-4-8-9-10-11-14-15-16-17-18-21-22-23-24-25-28-29-30</text:p>
          </table:table-cell>
          <table:table-cell table:style-name="ce11" office:value-type="string" calcext:value-type="string">
            <text:p>07:00-17:00</text:p>
          </table:table-cell>
          <table:table-cell table:style-name="ce11" office:value-type="string" calcext:value-type="string">
            <text:p>220 HORAS MENSAI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ELIPE JUNIOR TEIXEIRA DUARTE</text:p>
          </table:table-cell>
          <table:table-cell table:style-name="ce11" office:value-type="string" calcext:value-type="string">
            <text:p>OFICIAL DE MANUTEN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11" office:value-type="string" calcext:value-type="string">
            <text:p>1-3-5-7-9-11-13-15-17-19-21-23-25-27-29</text:p>
          </table:table-cell>
          <table:table-cell table:style-name="ce11" office:value-type="string" calcext:value-type="string">
            <text:p>06:00-18:00</text:p>
          </table:table-cell>
          <table:table-cell table:style-name="ce11" office:value-type="string" calcext:value-type="string">
            <text:p>220 HORAS MENSAI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WELINGTON NASCIMENTO DE CARVALHO</text:p>
          </table:table-cell>
          <table:table-cell table:style-name="ce11" office:value-type="string" calcext:value-type="string">
            <text:p>OFICIAL DE MANUTEN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11" office:value-type="string" calcext:value-type="string">
            <text:p>2-4-6-8-10-12-14-16-18-20-22-24-26-28-30</text:p>
          </table:table-cell>
          <table:table-cell table:style-name="ce11" office:value-type="string" calcext:value-type="string">
            <text:p>07:00-19:00</text:p>
          </table:table-cell>
          <table:table-cell table:style-name="ce11" office:value-type="string" calcext:value-type="string">
            <text:p>220 HORAS MENSAI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EANDERSON ALVES QUEIROZ</text:p>
          </table:table-cell>
          <table:table-cell table:style-name="ce11" office:value-type="string" calcext:value-type="string">
            <text:p>OFICIAL DE MANUTEN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11" office:value-type="string" calcext:value-type="string">
            <text:p>2-4-6-8-10-12-14-16-18-20-22-24-26-28-30</text:p>
          </table:table-cell>
          <table:table-cell table:style-name="ce11" office:value-type="string" calcext:value-type="string">
            <text:p>18:00 - 06:00</text:p>
          </table:table-cell>
          <table:table-cell table:style-name="ce11" office:value-type="string" calcext:value-type="string">
            <text:p>220 HORAS MENSAI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DÃO NGACA NJIMBO</text:p>
          </table:table-cell>
          <table:table-cell table:style-name="ce11" office:value-type="string" calcext:value-type="string">
            <text:p>OFICIAL DE MANUTEN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11" office:value-type="string" calcext:value-type="string">
            <text:p>1-3-5-7-9-11-13-15-17-19-21-23-25-27-29</text:p>
          </table:table-cell>
          <table:table-cell table:style-name="ce11" office:value-type="string" calcext:value-type="string">
            <text:p>18:00 - 06:00</text:p>
          </table:table-cell>
          <table:table-cell table:style-name="ce11" office:value-type="string" calcext:value-type="string">
            <text:p>220 HORAS MENSAI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Carlos Roberto de Oliveira Júnior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362/GO</text:p>
          </table:table-cell>
          <table:table-cell table:style-name="ce11" office:value-type="float" office:value="16837" calcext:value-type="float">
            <text:p>16837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4,11,18,25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hyego Mendonça de Bess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1302/GO</text:p>
          </table:table-cell>
          <table:table-cell table:style-name="ce11" office:value-type="string" calcext:value-type="string">
            <text:p>13898 / 16420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1,08,15,22,29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30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Heytor Mendes Camargo Cost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1258/GO</text:p>
          </table:table-cell>
          <table:table-cell table:style-name="ce11" office:value-type="float" office:value="21313" calcext:value-type="float">
            <text:p>21313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7,14,21,28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cos Henrique Alves Resende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9024/GO</text:p>
          </table:table-cell>
          <table:table-cell table:style-name="ce11" office:value-type="float" office:value="15195" calcext:value-type="float">
            <text:p>15195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4,11,18,25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o Eduardo Bastos da Cruz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3184/GO</text:p>
          </table:table-cell>
          <table:table-cell table:style-name="ce11" office:value-type="float" office:value="6316" calcext:value-type="float">
            <text:p>6316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2,09,16,23,30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30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urilo de Jesus Friaca Tatiban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6998/GO</text:p>
          </table:table-cell>
          <table:table-cell table:style-name="ce11" office:value-type="float" office:value="17771" calcext:value-type="float">
            <text:p>17771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1,04,07,08,11,14,15,18,21,22,25,28,29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78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edro Eduardo Barbosa Borges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5943/GO</text:p>
          </table:table-cell>
          <table:table-cell table:style-name="ce11" office:value-type="float" office:value="13099" calcext:value-type="float">
            <text:p>13099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3,10,17,24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edro Henrique Prudente Azeredo 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417/GO</text:p>
          </table:table-cell>
          <table:table-cell table:style-name="ce11" office:value-type="float" office:value="15909" calcext:value-type="float">
            <text:p>15909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7,14,21,28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Percival Rosa Rebello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6992/GO</text:p>
          </table:table-cell>
          <table:table-cell table:style-name="ce11" office:value-type="float" office:value="3486" calcext:value-type="float">
            <text:p>3486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2,09,16,23,30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30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icardo Eduardo Franç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4520/GO</text:p>
          </table:table-cell>
          <table:table-cell table:style-name="ce11" office:value-type="float" office:value="14992" calcext:value-type="float">
            <text:p>14992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1,08,15,22,29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30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oger Beraldo Vieir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5736/GO</text:p>
          </table:table-cell>
          <table:table-cell table:style-name="ce11" office:value-type="float" office:value="9710" calcext:value-type="float">
            <text:p>9710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4,11,18,25</text:p>
          </table:table-cell>
          <table:table-cell table:style-name="ce11" office:value-type="string" calcext:value-type="string">
            <text:p>07:00 - 13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ulio Ribeiro de Souza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4682/GO</text:p>
          </table:table-cell>
          <table:table-cell table:style-name="ce11" office:value-type="float" office:value="18520" calcext:value-type="float">
            <text:p>18520</text:p>
          </table:table-cell>
          <table:table-cell table:style-name="ce11" office:value-type="string" calcext:value-type="string">
            <text:p>AMBULATÓRIO</text:p>
          </table:table-cell>
          <table:table-cell table:style-name="ce11" office:value-type="string" calcext:value-type="string">
            <text:p>01,08,15,22,29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30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lexandre Costa Albino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7774/GO</text:p>
          </table:table-cell>
          <table:table-cell table:style-name="ce4" office:value-type="float" office:value="10440" calcext:value-type="float">
            <text:p>10440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float" office:value="5.19" calcext:value-type="float">
            <text:p>5,19</text:p>
          </table:table-cell>
          <table:table-cell table:style-name="ce11" office:value-type="string" calcext:value-type="string">
            <text:p>07:00 - 19:00</text:p>
          </table:table-cell>
          <table:table-cell table:style-name="ce11" office:value-type="string" calcext:value-type="string">
            <text:p>24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lexandre Costa Albino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7774/GO</text:p>
          </table:table-cell>
          <table:table-cell table:style-name="ce4" office:value-type="float" office:value="10440" calcext:value-type="float">
            <text:p>10440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10,17,24</text:p>
          </table:table-cell>
          <table:table-cell table:style-name="ce11" office:value-type="string" calcext:value-type="string">
            <text:p>19:00 - 07:00</text:p>
          </table:table-cell>
          <table:table-cell table:style-name="ce11" office:value-type="string" calcext:value-type="string">
            <text:p>36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Carlos Roberto de Oliveira Júnior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362/GO</text:p>
          </table:table-cell>
          <table:table-cell table:style-name="ce4" office:value-type="float" office:value="16837" calcext:value-type="float">
            <text:p>16837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03,10,17,24</text:p>
          </table:table-cell>
          <table:table-cell table:style-name="ce11" office:value-type="string" calcext:value-type="string">
            <text:p>07:00 - 19:00</text:p>
          </table:table-cell>
          <table:table-cell table:style-name="ce11" office:value-type="string" calcext:value-type="string">
            <text:p>48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Carlos Roberto de Oliveira Júnior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362/GO</text:p>
          </table:table-cell>
          <table:table-cell table:style-name="ce11" office:value-type="float" office:value="16837" calcext:value-type="float">
            <text:p>16837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07,14,28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18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omila Domitila Caetano de Mattos 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678/GO</text:p>
          </table:table-cell>
          <table:table-cell table:style-name="ce11" office:value-type="float" office:value="12477" calcext:value-type="float">
            <text:p>12477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05,12,19,26</text:p>
          </table:table-cell>
          <table:table-cell table:style-name="ce11" office:value-type="string" calcext:value-type="string">
            <text:p>07:00 - 19:00</text:p>
          </table:table-cell>
          <table:table-cell table:style-name="ce11" office:value-type="string" calcext:value-type="string">
            <text:p>48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omila Domitila Caetano de Mattos </text:p>
          </table:table-cell>
          <table:table-cell table:style-name="ce11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678/GO</text:p>
          </table:table-cell>
          <table:table-cell table:style-name="ce11" office:value-type="float" office:value="12477" calcext:value-type="float">
            <text:p>12477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float" office:value="20" calcext:value-type="float">
            <text:p>20</text:p>
          </table:table-cell>
          <table:table-cell table:style-name="ce11" office:value-type="string" calcext:value-type="string">
            <text:p>13:00 - 19:00</text:p>
          </table:table-cell>
          <table:table-cell table:style-name="ce11" office:value-type="string" calcext:value-type="string">
            <text:p>06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Domila Domitila Caetano de Mattos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3678/GO</text:p>
          </table:table-cell>
          <table:table-cell table:style-name="ce4" office:value-type="float" office:value="12477" calcext:value-type="float">
            <text:p>12477</text:p>
          </table:table-cell>
          <table:table-cell table:style-name="ce4" office:value-type="string" calcext:value-type="string">
            <text:p>PRONTO SOCORRO</text:p>
          </table:table-cell>
          <table:table-cell table:style-name="ce5" office:value-type="string" calcext:value-type="string">
            <text:p>02,03,18,2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omingos Rodrigues de Moura Júnior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7577/GO</text:p>
          </table:table-cell>
          <table:table-cell table:style-name="ce4" office:value-type="float" office:value="19898" calcext:value-type="float">
            <text:p>19898</text:p>
          </table:table-cell>
          <table:table-cell table:style-name="ce4" office:value-type="string" calcext:value-type="string">
            <text:p>PRONTO SOCORRO</text:p>
          </table:table-cell>
          <table:table-cell table:style-name="ce5" office:value-type="string" calcext:value-type="string">
            <text:p>06,13,20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1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omingos Rodrigues de Moura Júnior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7577/GO</text:p>
          </table:table-cell>
          <table:table-cell table:style-name="ce4" office:value-type="float" office:value="19898" calcext:value-type="float">
            <text:p>1989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5,08,12,16,19,26,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8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derson José Garcia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5626/GO</text:p>
          </table:table-cell>
          <table:table-cell table:style-name="ce11" office:value-type="float" office:value="17324" calcext:value-type="float">
            <text:p>1732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8,17,22</text:p>
          </table:table-cell>
          <table:table-cell table:style-name="ce16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abricio Danesi Pereir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7532/GO</text:p>
          </table:table-cell>
          <table:table-cell table:style-name="ce11" office:value-type="float" office:value="7532" calcext:value-type="float">
            <text:p>753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3,06,08,10,13,15,17,20,24,29</text:p>
          </table:table-cell>
          <table:table-cell table:style-name="ce16" office:value-type="string" calcext:value-type="string">
            <text:p>13:00 - 19:00</text:p>
          </table:table-cell>
          <table:table-cell table:style-name="ce4" office:value-type="string" calcext:value-type="string">
            <text:p>6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ricio Danesi Pereir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7532/GO</text:p>
          </table:table-cell>
          <table:table-cell table:style-name="ce4" office:value-type="float" office:value="7532" calcext:value-type="float">
            <text:p>753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04,05,07,09,12,14,15,18,19,21,23,26,28,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18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ytor Mendes Camargo Cost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1258/GO</text:p>
          </table:table-cell>
          <table:table-cell table:style-name="ce4" office:value-type="float" office:value="21313" calcext:value-type="float">
            <text:p>21313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1.25" calcext:value-type="float">
            <text:p>11,25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e Henrique Alves da Cost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95/GO</text:p>
          </table:table-cell>
          <table:table-cell table:style-name="ce4" office:value-type="float" office:value="18636" calcext:value-type="float">
            <text:p>1863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6,13,20,27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e Henrique Alves da Cost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95/GO</text:p>
          </table:table-cell>
          <table:table-cell table:style-name="ce4" office:value-type="float" office:value="18636" calcext:value-type="float">
            <text:p>1863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iomar Luiz de Miranda Junior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8094/GO</text:p>
          </table:table-cell>
          <table:table-cell table:style-name="ce4" office:value-type="float" office:value="11328" calcext:value-type="float">
            <text:p>1132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4,21,22,28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 Fernando Sari Sampai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6729/GO</text:p>
          </table:table-cell>
          <table:table-cell table:style-name="ce4" office:value-type="float" office:value="21827" calcext:value-type="float">
            <text:p>2182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 Fernando Sari Sampai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6729/GO</text:p>
          </table:table-cell>
          <table:table-cell table:style-name="ce4" office:value-type="float" office:value="21827" calcext:value-type="float">
            <text:p>2182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3,04,05,20,22,27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7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o Eduardo Bastos da Cruz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3184/GO</text:p>
          </table:table-cell>
          <table:table-cell table:style-name="ce4" office:value-type="float" office:value="6316" calcext:value-type="float">
            <text:p>631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2,19,26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urilo de Jesus Friaca Tatiban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6998/GO</text:p>
          </table:table-cell>
          <table:table-cell table:style-name="ce4" office:value-type="float" office:value="17771" calcext:value-type="float">
            <text:p>17771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7,14,21,28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lson Tavares Santo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8366/GO</text:p>
          </table:table-cell>
          <table:table-cell table:style-name="ce4" office:value-type="float" office:value="13373" calcext:value-type="float">
            <text:p>13373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2,19,16,23,30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Eduardo Barbosa Borg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943/GO</text:p>
          </table:table-cell>
          <table:table-cell table:style-name="ce4" office:value-type="float" office:value="13099" calcext:value-type="float">
            <text:p>1309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4.28" calcext:value-type="float">
            <text:p>14,28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Eduardo Barbosa Borg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943/GO</text:p>
          </table:table-cell>
          <table:table-cell table:style-name="ce4" office:value-type="float" office:value="13099" calcext:value-type="float">
            <text:p>1309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2,07,09,16,23,30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7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Eduardo Barbosa Borg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943/GO</text:p>
          </table:table-cell>
          <table:table-cell table:style-name="ce4" office:value-type="float" office:value="13099" calcext:value-type="float">
            <text:p>1309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6,10,13,24,27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Henrique Prudente Azered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3417/GO</text:p>
          </table:table-cell>
          <table:table-cell table:style-name="ce4" office:value-type="float" office:value="15909" calcext:value-type="float">
            <text:p>1590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08,15,22,1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Henrique Prudente Azered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3417/GO</text:p>
          </table:table-cell>
          <table:table-cell table:style-name="ce4" office:value-type="float" office:value="15909" calcext:value-type="float">
            <text:p>1590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6.13" calcext:value-type="float">
            <text:p>6,13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rcival Rosa Rebell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6992/GO</text:p>
          </table:table-cell>
          <table:table-cell table:style-name="ce4" office:value-type="float" office:value="3486" calcext:value-type="float">
            <text:p>348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11,12,18,25,26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7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rcival Rosa Rebell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6992/GO</text:p>
          </table:table-cell>
          <table:table-cell table:style-name="ce4" office:value-type="float" office:value="3486" calcext:value-type="float">
            <text:p>348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3.27" calcext:value-type="float">
            <text:p>13,27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linio Cezar de almeida Junior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0162/GO</text:p>
          </table:table-cell>
          <table:table-cell table:style-name="ce4" office:value-type="float" office:value="14109" calcext:value-type="float">
            <text:p>1410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5,29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icardo Eduardo Franç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4520/GO</text:p>
          </table:table-cell>
          <table:table-cell table:style-name="ce4" office:value-type="float" office:value="14992" calcext:value-type="float">
            <text:p>1499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5,2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1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drigo Bocchi de Maced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52/GO</text:p>
          </table:table-cell>
          <table:table-cell table:style-name="ce4" office:value-type="float" office:value="11819" calcext:value-type="float">
            <text:p>1181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5,2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1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drigo Bocchi de Maced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52/GO</text:p>
          </table:table-cell>
          <table:table-cell table:style-name="ce4" office:value-type="float" office:value="11819" calcext:value-type="float">
            <text:p>1181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8,11,22,25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drigo Bocchi de Maced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52/GO</text:p>
          </table:table-cell>
          <table:table-cell table:style-name="ce4" office:value-type="float" office:value="11819" calcext:value-type="float">
            <text:p>11819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2,09,16,23,30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 Abranches Jordão Costa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1402/GO</text:p>
          </table:table-cell>
          <table:table-cell table:style-name="ce4" office:value-type="float" office:value="16215" calcext:value-type="float">
            <text:p>16215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06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 Abranches Jordão Costa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1402/GO</text:p>
          </table:table-cell>
          <table:table-cell table:style-name="ce4" office:value-type="float" office:value="16215" calcext:value-type="float">
            <text:p>16215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1.25" calcext:value-type="float">
            <text:p>11,25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os Roberto de Oliveira Júnior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23362/GO</text:p>
          </table:table-cell>
          <table:table-cell table:style-name="ce4" office:value-type="float" office:value="16837" calcext:value-type="float">
            <text:p>16837</text:p>
          </table:table-cell>
          <table:table-cell table:style-name="ce4" office:value-type="string" calcext:value-type="string">
            <text:p>PRECEPTOR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urilo de Jesus Friaca Tatiban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6998/GO</text:p>
          </table:table-cell>
          <table:table-cell table:style-name="ce4" office:value-type="float" office:value="17771" calcext:value-type="float">
            <text:p>17771</text:p>
          </table:table-cell>
          <table:table-cell table:style-name="ce4" office:value-type="string" calcext:value-type="string">
            <text:p>PRECEPTOR</text:p>
          </table:table-cell>
          <table:table-cell table:style-name="ce4" office:value-type="string" calcext:value-type="string">
            <text:p>07,14,21,28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ger Beraldo Vieir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736/GO</text:p>
          </table:table-cell>
          <table:table-cell table:style-name="ce4" office:value-type="float" office:value="9710" calcext:value-type="float">
            <text:p>9710</text:p>
          </table:table-cell>
          <table:table-cell table:style-name="ce4" office:value-type="string" calcext:value-type="string">
            <text:p>PRECEPTOR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ricio Danesi Pereir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7532/GO</text:p>
          </table:table-cell>
          <table:table-cell table:style-name="ce4" office:value-type="float" office:value="7532" calcext:value-type="float">
            <text:p>7532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1,03,04,08,10,11,15,17,18,22,24,25,29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7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9" office:value-type="string" calcext:value-type="string">
            <text:p>Pedro Henrique Prudente Azeredo</text:p>
          </table:table-cell>
          <table:table-cell table:style-name="ce9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23417/GO</text:p>
          </table:table-cell>
          <table:table-cell table:style-name="ce9" office:value-type="float" office:value="15909" calcext:value-type="float">
            <text:p>15909</text:p>
          </table:table-cell>
          <table:table-cell table:style-name="ce9" office:value-type="string" calcext:value-type="string">
            <text:p>Hospitalista</text:p>
          </table:table-cell>
          <table:table-cell table:style-name="ce9" office:value-type="string" calcext:value-type="string">
            <text:p>02,07,09,14,16,21,23,28,30</text:p>
          </table:table-cell>
          <table:table-cell table:style-name="ce9" office:value-type="string" calcext:value-type="string">
            <text:p>07:00 - 13:00</text:p>
          </table:table-cell>
          <table:table-cell table:style-name="ce9" office:value-type="string" calcext:value-type="string">
            <text:p>54H</text:p>
          </table:table-cell>
          <table:table-cell table:style-name="ce9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ger Beraldo Vieir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736/GO</text:p>
          </table:table-cell>
          <table:table-cell table:style-name="ce4" office:value-type="float" office:value="9710" calcext:value-type="float">
            <text:p>9710</text:p>
          </table:table-cell>
          <table:table-cell table:style-name="ce4" office:value-type="string" calcext:value-type="string">
            <text:p>Hospitalista</text:p>
          </table:table-cell>
          <table:table-cell table:style-name="ce4" office:value-type="string" calcext:value-type="string">
            <text:p>05,06,12,13,19,20,26,27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óves Moreira Filho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6919/GO</text:p>
          </table:table-cell>
          <table:table-cell table:style-name="ce4" office:value-type="float" office:value="3406" calcext:value-type="float">
            <text:p>3406</text:p>
          </table:table-cell>
          <table:table-cell table:style-name="ce11" office:value-type="string" calcext:value-type="string">
            <text:p>AMBULATÓRIO</text:p>
          </table:table-cell>
          <table:table-cell table:style-name="ce4" office:value-type="string" calcext:value-type="string">
            <text:p>02,09,16,23,30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3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urval Arthur Cavalcante N. Filh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2299/GO</text:p>
          </table:table-cell>
          <table:table-cell table:style-name="ce4" office:value-type="string" calcext:value-type="string">
            <text:p>8171 / 8387</text:p>
          </table:table-cell>
          <table:table-cell table:style-name="ce4" office:value-type="string" calcext:value-type="string">
            <text:p>AMBULATÓRIO</text:p>
          </table:table-cell>
          <table:table-cell table:style-name="ce4" office:value-type="string" calcext:value-type="string">
            <text:p>03,10,17,24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ugo Leonardo Nicésio Arant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0733/GO</text:p>
          </table:table-cell>
          <table:table-cell table:style-name="ce4" office:value-type="float" office:value="8704" calcext:value-type="float">
            <text:p>870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3,10,17,24</text:p>
          </table:table-cell>
          <table:table-cell table:style-name="ce4" office:value-type="string" calcext:value-type="string">
            <text:p>07:00 - 13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ugo Leonardo Nicésio Arant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0733/GO</text:p>
          </table:table-cell>
          <table:table-cell table:style-name="ce4" office:value-type="float" office:value="8704" calcext:value-type="float">
            <text:p>8704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ugo Leonardo Nicésio Arantes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0733/GO</text:p>
          </table:table-cell>
          <table:table-cell table:style-name="ce4" office:value-type="float" office:value="8704" calcext:value-type="float">
            <text:p>870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7,14,21,28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ômulo Godinho Zeringot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4612/GO</text:p>
          </table:table-cell>
          <table:table-cell table:style-name="ce4" office:value-type="float" office:value="7428" calcext:value-type="float">
            <text:p>742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4.18" calcext:value-type="float">
            <text:p>4,18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ômulo Godinho Zeringota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4612/GO</text:p>
          </table:table-cell>
          <table:table-cell table:style-name="ce4" office:value-type="float" office:value="7428" calcext:value-type="float">
            <text:p>7428</text:p>
          </table:table-cell>
          <table:table-cell table:style-name="ce11" office:value-type="string" calcext:value-type="string">
            <text:p>PRONTO SOCORRO</text:p>
          </table:table-cell>
          <table:table-cell table:style-name="ce4" office:value-type="string" calcext:value-type="string">
            <text:p>02,19,16,23,30</text:p>
          </table:table-cell>
          <table:table-cell table:style-name="ce4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óves Moreira Filho 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6919/GO</text:p>
          </table:table-cell>
          <table:table-cell table:style-name="ce4" office:value-type="float" office:value="3406" calcext:value-type="float">
            <text:p>3406</text:p>
          </table:table-cell>
          <table:table-cell table:style-name="ce4" office:value-type="string" calcext:value-type="string">
            <text:p>PRECEPTOR</text:p>
          </table:table-cell>
          <table:table-cell table:style-name="ce4" office:value-type="string" calcext:value-type="string">
            <text:p>02,05,19,12,16,19,23,26,30</text:p>
          </table:table-cell>
          <table:table-cell table:style-name="ce4" office:value-type="string" calcext:value-type="string">
            <text:p>13:00 - 19:00</text:p>
          </table:table-cell>
          <table:table-cell table:style-name="ce4" office:value-type="string" calcext:value-type="string">
            <text:p>54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urval Arthur Cavalcante N. Filho</text:p>
          </table:table-cell>
          <table:table-cell table:style-name="ce4" office:value-type="string" calcext:value-type="string">
            <text:p>Ortopedia/Traumatologia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string" calcext:value-type="string">
            <text:p>12299/GO</text:p>
          </table:table-cell>
          <table:table-cell table:style-name="ce4" office:value-type="float" office:value="8171" calcext:value-type="float">
            <text:p>8171</text:p>
          </table:table-cell>
          <table:table-cell table:style-name="ce4" office:value-type="string" calcext:value-type="string">
            <text:p>PRECEPTOR</text:p>
          </table:table-cell>
          <table:table-cell table:style-name="ce4" office:value-type="string" calcext:value-type="string">
            <text:p>03,10,17,24</text:p>
          </table:table-cell>
          <table:table-cell table:style-name="ce4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RICIA CARANGOLA ADORNO</text:p>
          </table:table-cell>
          <table:table-cell table:style-name="ce4" office:value-type="string" calcext:value-type="string">
            <text:p>OUVID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</text:p>
          </table:table-cell>
          <table:table-cell table:style-name="ce4" office:value-type="string" calcext:value-type="string">
            <text:p>Coordenação Assistencial</text:p>
          </table:table-cell>
          <table:table-cell table:style-name="ce4" office:value-type="string" calcext:value-type="string">
            <text:p>2-3-4-5-6-9-10-11-12-13-16-17-18-19-20-23-24-25-26-27-30-31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NIEL DE SOUZA PEREIRA</text:p>
          </table:table-cell>
          <table:table-cell table:style-name="ce4" office:value-type="string" calcext:value-type="string">
            <text:p>PEDREIR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2-4-6-8-10-12-14-16-18-20-22-24-26-28-30</text:p>
          </table:table-cell>
          <table:table-cell table:style-name="ce4" office:value-type="string" calcext:value-type="string">
            <text:p>06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LBERTO ALMEIDA DE JESUS</text:p>
          </table:table-cell>
          <table:table-cell table:style-name="ce4" office:value-type="string" calcext:value-type="string">
            <text:p>PEDREIR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4" office:value-type="string" calcext:value-type="string">
            <text:p>2-4-6-8-10-12-14-16-18-20-22-24-26-28-30</text:p>
          </table:table-cell>
          <table:table-cell table:style-name="ce4" office:value-type="string" calcext:value-type="string">
            <text:p>06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S PEREIRA DO NASCIMENTO</text:p>
          </table:table-cell>
          <table:table-cell table:style-name="ce4" office:value-type="string" calcext:value-type="string">
            <text:p>PINT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2-4-6-8-10-12-14-16-18-20-22-24-26-28-30</text:p>
          </table:table-cell>
          <table:table-cell table:style-name="ce4" office:value-type="string" calcext:value-type="string">
            <text:p>06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LIOMAR DE SOUSA COUTO</text:p>
          </table:table-cell>
          <table:table-cell table:style-name="ce5" office:value-type="string" calcext:value-type="string">
            <text:p>PINTOR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13" office:value-type="string" calcext:value-type="string">
            <text:p>MANUTENÇÃO</text:p>
          </table:table-cell>
          <table:table-cell table:style-name="ce5" office:value-type="string" calcext:value-type="string">
            <text:p>5-7-9-11-13-15-17-19-21-23-25-27-29</text:p>
          </table:table-cell>
          <table:table-cell table:style-name="ce5" office:value-type="string" calcext:value-type="string">
            <text:p>06:00-18:00</text:p>
          </table:table-cell>
          <table:table-cell table:style-name="ce5" office:value-type="string" calcext:value-type="string">
            <text:p>220 HORAS MENSAIS</text:p>
          </table:table-cell>
          <table:table-cell table:style-name="ce5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MADOR CARLOS DOS SANTOS NETO</text:p>
          </table:table-cell>
          <table:table-cell table:style-name="ce4" office:value-type="string" calcext:value-type="string">
            <text:p>PSICOLOG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09/01275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2,05,08,11,14,17,20,23,26,29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PSIC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BMAEL CRUZ AMARAL</text:p>
          </table:table-cell>
          <table:table-cell table:style-name="ce4" office:value-type="string" calcext:value-type="string">
            <text:p>PSICOLOG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09/1945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3,06,09,12,15,18,21,24,27,30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PSIC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OSCAR RODRIGUES DE FREITAS NETO</text:p>
          </table:table-cell>
          <table:table-cell table:style-name="ce4" office:value-type="string" calcext:value-type="string">
            <text:p>PSICOLOG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09/0913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EQUIPE MULTIDISCIPLINAR</text:p>
          </table:table-cell>
          <table:table-cell table:style-name="ce4" office:value-type="string" calcext:value-type="string">
            <text:p>01,04,07,10,13,16,19,22,25,28</text:p>
          </table:table-cell>
          <table:table-cell table:style-name="ce4" office:value-type="string" calcext:value-type="string">
            <text:p>06:00 as 18:00</text:p>
          </table:table-cell>
          <table:table-cell table:style-name="ce4" office:value-type="string" calcext:value-type="string">
            <text:p>30 HORAS SEMANAIS</text:p>
          </table:table-cell>
          <table:table-cell table:style-name="ce4" office:value-type="string" calcext:value-type="string">
            <text:p>PSIC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CAROLINA SALES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9088/GO</text:p>
          </table:table-cell>
          <table:table-cell table:style-name="ce4" office:value-type="float" office:value="19961" calcext:value-type="float">
            <text:p>19961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2,6,9,13,16,20,23,27,30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LUISA ARAÚJO COSTA RIOS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0405/GO</text:p>
          </table:table-cell>
          <table:table-cell table:style-name="ce4" office:value-type="float" office:value="21484" calcext:value-type="float">
            <text:p>21484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OS DE CARVALHO NETO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3575/GO</text:p>
          </table:table-cell>
          <table:table-cell table:style-name="ce4" office:value-type="float" office:value="8360" calcext:value-type="float">
            <text:p>8360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3,7,10,14,17,21,24,28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RO FERNANDES DE MELO FILHO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655/GO</text:p>
          </table:table-cell>
          <table:table-cell table:style-name="ce4" office:value-type="float" office:value="7967" calcext:value-type="float">
            <text:p>7967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3,4,10,11,13,17,24,25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RO FERNANDES DE MELO FILHO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5655/GO</text:p>
          </table:table-cell>
          <table:table-cell table:style-name="ce4" office:value-type="float" office:value="7967" calcext:value-type="float">
            <text:p>7967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1,8,15,22,29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 MARANHAO SILV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0491/GO</text:p>
          </table:table-cell>
          <table:table-cell table:style-name="ce4" office:value-type="float" office:value="15691" calcext:value-type="float">
            <text:p>15691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4, 18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SADORA VIEIRA AURIONE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4279/GO</text:p>
          </table:table-cell>
          <table:table-cell table:style-name="ce4" office:value-type="float" office:value="18694" calcext:value-type="float">
            <text:p>18694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-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MIL JACOB FILHO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9481/GO</text:p>
          </table:table-cell>
          <table:table-cell table:style-name="ce4" office:value-type="string" calcext:value-type="string">
            <text:p>SEM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-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MIL JACOB FILHO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9481/GO</text:p>
          </table:table-cell>
          <table:table-cell table:style-name="ce4" office:value-type="string" calcext:value-type="string">
            <text:p>SEM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-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ALICE DUTRA FARIA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815/GO</text:p>
          </table:table-cell>
          <table:table-cell table:style-name="ce4" office:value-type="float" office:value="5103" calcext:value-type="float">
            <text:p>5103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5,6,19,20</text:p>
          </table:table-cell>
          <table:table-cell table:style-name="ce4" office:value-type="string" calcext:value-type="string">
            <text:p>07:00-19:00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ALICE DUTRA FARIA 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3815/GO</text:p>
          </table:table-cell>
          <table:table-cell table:style-name="ce4" office:value-type="float" office:value="5103" calcext:value-type="float">
            <text:p>5103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2,9,16,23,30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AS FRANK GUIMARÃES PEREIR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7788/GO</text:p>
          </table:table-cell>
          <table:table-cell table:style-name="ce4" office:value-type="string" calcext:value-type="string">
            <text:p>-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11, 25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 ANTONIO MIRINI GEDD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4609/GO</text:p>
          </table:table-cell>
          <table:table-cell table:style-name="ce4" office:value-type="float" office:value="7014" calcext:value-type="float">
            <text:p>7014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1,2,7,8,9,14,15,16,21,22,23,28,29,30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 ANTONIO MIRINI GEDD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4609/GO</text:p>
          </table:table-cell>
          <table:table-cell table:style-name="ce4" office:value-type="float" office:value="7014" calcext:value-type="float">
            <text:p>7014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THAN HENRIQUE MARTINS E SILV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5565/GO</text:p>
          </table:table-cell>
          <table:table-cell table:style-name="ce4" office:value-type="string" calcext:value-type="string">
            <text:p>SEM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7,14,21,28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UR GUIMARAES DE SOUSA JUNIOR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6866/GO</text:p>
          </table:table-cell>
          <table:table-cell table:style-name="ce4" office:value-type="float" office:value="3760" calcext:value-type="float">
            <text:p>3760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3,10,12,17,18,24,27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UR GUIMARAES DE SOUSA JUNIOR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6866/GO</text:p>
          </table:table-cell>
          <table:table-cell table:style-name="ce4" office:value-type="float" office:value="3760" calcext:value-type="float">
            <text:p>3760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4,11,12,18,25,27</text:p>
          </table:table-cell>
          <table:table-cell table:style-name="ce4" office:value-type="string" calcext:value-type="string">
            <text:p>13:00-19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<text:s/>SAID RASSI NETO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19341/GO</text:p>
          </table:table-cell>
          <table:table-cell table:style-name="ce4" office:value-type="float" office:value="13399" calcext:value-type="float">
            <text:p>13399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string" calcext:value-type="string">
            <text:p>1,8,12,15,22,26,29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TORIA AGUIAR DE FARIA</text:p>
          </table:table-cell>
          <table:table-cell table:style-name="ce4" office:value-type="string" calcext:value-type="string">
            <text:p>RADIOLOGIA </text:p>
          </table:table-cell>
          <table:table-cell table:style-name="ce4" office:value-type="string" calcext:value-type="string">
            <text:p>PJ</text:p>
          </table:table-cell>
          <table:table-cell table:style-name="ce4" office:value-type="string" calcext:value-type="string">
            <text:p>22658/GO</text:p>
          </table:table-cell>
          <table:table-cell table:style-name="ce4" office:value-type="float" office:value="20133" calcext:value-type="float">
            <text:p>20133</text:p>
          </table:table-cell>
          <table:table-cell table:style-name="ce4" office:value-type="string" calcext:value-type="string">
            <text:p>ULTRASSOM</text:p>
          </table:table-cell>
          <table:table-cell table:style-name="ce4" office:value-type="float" office:value="5.19" calcext:value-type="float">
            <text:p>5,19</text:p>
          </table:table-cell>
          <table:table-cell table:style-name="ce4" office:value-type="string" calcext:value-type="string">
            <text:p>07:00-13:00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ULTRASSONOGRAFIA 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KAROLAINY GOMES MORAIS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4,16,18,20,22,24,26,28,30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YASMIN SILVA NUNES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4,16,18,20,22,24,26,28,30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RA DA SILVA DE OLIVEIR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3,14,16,20,22,24,26,28,30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ITÓRIA SOUZA BARBOS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4,16,18,20,22,24,26,28,30.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OLIANA CAMPOS DE OLIVEIR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4,16,18,20,22,24,26,28,30.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OURDES LINA DA SILV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2,4,6,8,10,12,14,16,18,20,22,24,26,28,30.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RACYETE SILVA DO ESPIRITO SANTO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3,5,9,11,13,15,17,21,23,25,27,29,31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CKELINY NICOLAU SILV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3,5,7,9,11,13,15,17,19,21,23,25,27,29,31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ORENA CRISTINA DA SILV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3,5,7,9,11,13,15,17,19,21,23,25,27,29,31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TRINDADE DE MORAES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3,5,7,9,11,13,15,17,21,23,25,27,29,31.</text:p>
          </table:table-cell>
          <table:table-cell table:style-name="ce4" office:value-type="string" calcext:value-type="string">
            <text:p>07:00H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PARECIDA NEVES DE SOUZ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3,5,7,9,11,13,15,17,19,21,23,25,27,29,31.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YANNA MARTINS BEZERR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3,5,7,9,11,13,15,17,19,21,23,25,27,29,31.</text:p>
          </table:table-cell>
          <table:table-cell table:style-name="ce4" office:value-type="string" calcext:value-type="string">
            <text:p>19:00H ÁS 0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ILTON GABRIEL MATOS DE SOUZA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2,3,8,9,10,14,15,16,17,21,22,23,24,28,29,30.</text:p>
          </table:table-cell>
          <table:table-cell table:style-name="ce4" office:value-type="string" calcext:value-type="string">
            <text:p>07:00 ÁS 19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NIA SANTANA CARMINO</text:p>
          </table:table-cell>
          <table:table-cell table:style-name="ce4" office:value-type="string" calcext:value-type="string">
            <text:p>SUPERVISOR (A) DE RECEPÇÃ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RECEPÇÃO</text:p>
          </table:table-cell>
          <table:table-cell table:style-name="ce4" office:value-type="string" calcext:value-type="string">
            <text:p>1,2,3,4,8,9,10,11,14,15,16,17,18,21,22,23,24,25,28,29,30.</text:p>
          </table:table-cell>
          <table:table-cell table:style-name="ce4" office:value-type="string" calcext:value-type="string">
            <text:p>07:00H ÁS 17:00H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ABRIEL MARQUES</text:p>
          </table:table-cell>
          <table:table-cell table:style-name="ce4" office:value-type="string" calcext:value-type="string">
            <text:p>Supervisor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dministração Local</text:p>
          </table:table-cell>
          <table:table-cell table:style-name="ce4" office:value-type="string" calcext:value-type="string">
            <text:p>1, 2, 3, 4, 8, 9, 10, 11, 14, 15, 16, 17, 18, 21, 22, 23, 24, 25, 28, 29, 30</text:p>
          </table:table-cell>
          <table:table-cell table:style-name="ce4" office:value-type="string" calcext:value-type="string">
            <text:p>08:00 as 18:00</text:p>
          </table:table-cell>
          <table:table-cell table:style-name="ce4" office:value-type="string" calcext:value-type="string">
            <text:p>44 horas semanais 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YENES CHAVES</text:p>
          </table:table-cell>
          <table:table-cell table:style-name="ce4" office:value-type="string" calcext:value-type="string">
            <text:p>SUPERVISOR ADMINISTRATIVO /HMTJ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ÃO SE APLICA 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8h as 18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SUPERVISOR ADMINISTRATIV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 ESTEVAM DOS REIS</text:p>
          </table:table-cell>
          <table:table-cell table:style-name="ce4" office:value-type="string" calcext:value-type="string">
            <text:p>SUPERVISOR DA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155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AFASTADO</text:p>
          </table:table-cell>
          <table:table-cell table:style-name="ce4" office:value-type="string" calcext:value-type="string">
            <text:p>07h ao 12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ILLIAN REIS LIMA DIAS</text:p>
          </table:table-cell>
          <table:table-cell table:style-name="ce4" office:value-type="string" calcext:value-type="string">
            <text:p>SUPERVISOR DA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01494-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8h as 13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LMA DA SILVA</text:p>
          </table:table-cell>
          <table:table-cell table:style-name="ce4" office:value-type="string" calcext:value-type="string">
            <text:p>SUPERVISORA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FÉRIAS</text:p>
          </table:table-cell>
          <table:table-cell table:style-name="ce4" office:value-type="string" calcext:value-type="string">
            <text:p>08:00 as 18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LMA DA SILVA</text:p>
          </table:table-cell>
          <table:table-cell table:style-name="ce4" office:value-type="string" calcext:value-type="string">
            <text:p>SUPERVISORA DE FATURAMENTO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A</text:p>
          </table:table-cell>
          <table:table-cell table:style-name="ce4" office:value-type="string" calcext:value-type="string">
            <text:p>Arquivo e Faturamento</text:p>
          </table:table-cell>
          <table:table-cell table:style-name="ce4" office:value-type="string" calcext:value-type="string">
            <text:p>01, 02, 03, 04, 07, 08, 09, 10, 11, 14, 15, 16, 17, 18, FÉRIAS</text:p>
          </table:table-cell>
          <table:table-cell table:style-name="ce4" office:value-type="string" calcext:value-type="string">
            <text:p>08:00 as 18:00 </text:p>
          </table:table-cell>
          <table:table-cell table:style-name="ce4" office:value-type="string" calcext:value-type="string">
            <text:p>44 horas</text:p>
          </table:table-cell>
          <table:table-cell table:style-name="ce4" office:value-type="string" calcext:value-type="string">
            <text:p>N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RMENIA BORGES PRADO RICLER</text:p>
          </table:table-cell>
          <table:table-cell table:style-name="ce4" office:value-type="string" calcext:value-type="string">
            <text:p>SUPERVISORA DE HOTELARI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PR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8:00 <text:s/>as 18:00</text:p>
          </table:table-cell>
          <table:table-cell table:style-name="ce4" office:value-type="string" calcext:value-type="string">
            <text:p>44 horas semanais</text:p>
          </table:table-cell>
          <table:table-cell table:style-name="ce4" office:value-type="string" calcext:value-type="string">
            <text:p>HOTELAR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ARBARA COUTINHO VICTOR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5154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INARIA DA SILVA COST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21529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ANA CANDIDO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70216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RDES MARIA DE JESUS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 03897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LUZIA ROSA ALV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19196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LY RIBEIRO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37005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EIRIENE LOURENCO DE JESUS SOUS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41670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ORLANA FERREIRA DE SOUZ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52216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QUEREM MIRANDA PENICHE DE CRIST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19924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NIA SANTOS ROMEIR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65817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VA MAIAN GONÇALVES BARRETO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7134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RIANA PEREIRA DA SILVA GOMES CRUZ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0031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EXSANDER REZENDE SOUZ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33649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ACY DOS SANTOS BARR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4317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UAR MONTEIRO DE ABREU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18660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AUDILENE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34651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CINETE BARBOSA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 80565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IA PEREIRA DE OLIV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74843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ILLIANNY GOMES DE FRANÇ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18119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CONCEIÇÃO GOM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57342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NGELA PEREIRA AMANCI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87070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LYSSA MORAES FERR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42636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VIANE ESTEVES DE MA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73498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IA GEREMIAS DA SILVA ABREU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875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LICENÇA MATERNIDADE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NESSA MOREIRA FERR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778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NA GABRIELA PEREIRA DOS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33548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MANDA ALVES DE SOUS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34409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UREZI MOREIRA DE ARAÚJ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84663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LZA FRANCISCA NUN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297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UDIMAR VIEIRA REI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70030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DIMILA ESCOBAR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24197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ZIA LUIZA DA SILVA GOM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2209710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ENIA CRISTINA MORA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60869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MERSON BARBOSA E S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85909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ULO CESAR RIBEIRO MAGALHA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54691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INNE RODRIGUES DA CRUZ VIEIRA 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223373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ESSANDRA SILVA FERR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54892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PARECIDA PEREIRA DOS REI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DREIA DE JESU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 10214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DA BORGES COSTA NUNES DE OLIV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04714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RICKA DA SILVA GONÇALVES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-1535960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FLAVIA ALVES DE SOUZA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-789475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JENNIFER KELLY SILVA PIEDADE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1892046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LUCINEIDE ALVES DA SILVA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-503422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NA CINTIA CARDOSO DO COUTO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2436213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ICHELY DIVINA GONÇALVES DE JESUS SILVA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-122984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AINA ALMEIDA DE ARAUJO SOUZA 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1696257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ORAIA ROCHA DA SILVA</text:p>
          </table:table-cell>
          <table:table-cell table:style-name="ce11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TE1340243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Pronto Socorro</text:p>
          </table:table-cell>
          <table:table-cell table:style-name="ce11" office:value-type="string" calcext:value-type="string">
            <text:p>FÉRIAS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RIK ANJOS RODRIGU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93325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UBEILTON DOMINGOS DE OLIV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36974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LDERSON DA SILVA NASCIMENT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24203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LENY AQUINO PIEDADE LUIZ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56080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LANE CRISTINA DA SI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4584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ENE TEIXEIRA DOS SANTOS FERR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4115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ILMAR ROSA ABADIA JÚNIOR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991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A KALINE FEITOSA DOS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51725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LEIDE DIAS DA CRUZ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4988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VALENE LIMA BAND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169779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RANCILEI ASSIS GOMES DE JESU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9266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RANCIELMA FREITAS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03873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EONICE PEREIRA DE SOUS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TE-127368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2,3,4,7,8,9,10,11,14,15,16,17,18,21,22,23,24,25,28,29,30</text:p>
          </table:table-cell>
          <table:table-cell table:style-name="ce4" office:value-type="string" calcext:value-type="string">
            <text:p>07:00 às 1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POLEÃO BANDEIRA DE MELO FILH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25743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INALDO CHAVES DOS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5600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4,5,10,11,12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IBAMAR MACHADO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27849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3,6,9,12,15,18,21,24,27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DITHE RODRIGUES DE O. FERR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6756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DELY CHRIESTHE DE OLIVEIRA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22980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ZABETH APARECIDA BERTOLD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11853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 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ZADORA SEBASTIANA MOREIRA BARBOS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52050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LENE TAVARES TELE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3389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Licença Interesse Particular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00 horas 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MARLENE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67861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3,6,9,12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RIS DE FÁTIMA VIEIR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48358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ÂNIA MARIA SARAIVA DA SILVA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11851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ENE VALADARES DOS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95151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3,6,9,12,15,18,21,24,27,30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EAN CARLO DOS SANTOS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14114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19:00 às 07:00</text:p>
          </table:table-cell>
          <table:table-cell table:style-name="ce12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 MARIA CARDOSO</text:p>
          </table:table-cell>
          <table:table-cell table:style-name="ce4" office:value-type="string" calcext:value-type="string">
            <text:p>Téc.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TE-50994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Observação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19:00 às 07:00</text:p>
          </table:table-cell>
          <table:table-cell table:style-name="ce12" office:value-type="string" calcext:value-type="string">
            <text:p>120 horas</text:p>
          </table:table-cell>
          <table:table-cell table:style-name="ce4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HEYSON DIAS DA SILVA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SON VANTUIR RODRIGUES DOS SANTOS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EUSIMAR KUNERT DE DEUS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CIANE MONTEIRO DO NASCIMENTO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às 07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IMAR PEREIRA DA ROCHA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RACI DA SILVA OLIVEIRA GUIMARÃES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2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JOSIANY MUNIZ DE SOUZA</text:p>
          </table:table-cell>
          <table:table-cell table:style-name="ce5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2,4,6,8,10,12,14,16,18,20,22,24,26,28,30</text:p>
          </table:table-cell>
          <table:table-cell table:style-name="ce5" office:value-type="string" calcext:value-type="string">
            <text:p>07:00 às 19:00</text:p>
          </table:table-cell>
          <table:table-cell table:style-name="ce5" office:value-type="string" calcext:value-type="string">
            <text:p>220 horas</text:p>
          </table:table-cell>
          <table:table-cell table:style-name="ce9" office:value-type="string" calcext:value-type="string">
            <text:p>Técnico de Imobilização ortopédica</text:p>
          </table:table-cell>
          <table:table-cell table:style-name="ce31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KAIRO <text:s/>HENRIQUE SOUSA ARAÚJO</text:p>
          </table:table-cell>
          <table:table-cell table:style-name="ce5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FÉRIAS</text:p>
          </table:table-cell>
          <table:table-cell table:style-name="ce5" office:value-type="string" calcext:value-type="string">
            <text:p>19:00 às 07:00</text:p>
          </table:table-cell>
          <table:table-cell table:style-name="ce5" office:value-type="string" calcext:value-type="string">
            <text:p>220 horas</text:p>
          </table:table-cell>
          <table:table-cell table:style-name="ce9" office:value-type="string" calcext:value-type="string">
            <text:p>Técnico de Imobilização ortopédica</text:p>
          </table:table-cell>
          <table:table-cell table:style-name="ce31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VERA CARDOSO DE SOUZA</text:p>
          </table:table-cell>
          <table:table-cell table:style-name="ce5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2,4,6,8,10,12,14,16,18,20,22,24,26,28,30</text:p>
          </table:table-cell>
          <table:table-cell table:style-name="ce5" office:value-type="string" calcext:value-type="string">
            <text:p>19:00 às 07:00</text:p>
          </table:table-cell>
          <table:table-cell table:style-name="ce5" office:value-type="string" calcext:value-type="string">
            <text:p>220 horas</text:p>
          </table:table-cell>
          <table:table-cell table:style-name="ce9" office:value-type="string" calcext:value-type="string">
            <text:p>Técnico de Imobilização ortopédica</text:p>
          </table:table-cell>
          <table:table-cell table:style-name="ce31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5" office:value-type="string" calcext:value-type="string">
            <text:p>JANAÍNA DE FARIAS FERREIRA</text:p>
          </table:table-cell>
          <table:table-cell table:style-name="ce5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5" office:value-type="string" calcext:value-type="string">
            <text:p>N/A</text:p>
          </table:table-cell>
          <table:table-cell table:style-name="ce5" office:value-type="string" calcext:value-type="string">
            <text:p>Pronto Socorro</text:p>
          </table:table-cell>
          <table:table-cell table:style-name="ce5" office:value-type="string" calcext:value-type="string">
            <text:p>1,4,7,10,13,16,19,22,25,28</text:p>
          </table:table-cell>
          <table:table-cell table:style-name="ce5" office:value-type="string" calcext:value-type="string">
            <text:p>07:00 às 19:00</text:p>
          </table:table-cell>
          <table:table-cell table:style-name="ce5" office:value-type="string" calcext:value-type="string">
            <text:p>120 horas</text:p>
          </table:table-cell>
          <table:table-cell table:style-name="ce9" office:value-type="string" calcext:value-type="string">
            <text:p>Técnico de Imobilização ortopédica</text:p>
          </table:table-cell>
          <table:table-cell table:style-name="ce31" table:number-columns-repeated="16373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QUÉZIA FOGAÇA DE JESUS</text:p>
          </table:table-cell>
          <table:table-cell table:style-name="ce4" office:value-type="string" calcext:value-type="string">
            <text:p>Téc. em imobilização ortopédica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3,6,9,12,15,18,21,24,27,30</text:p>
          </table:table-cell>
          <table:table-cell table:style-name="ce4" office:value-type="string" calcext:value-type="string">
            <text:p>07:00 às 19:00</text:p>
          </table:table-cell>
          <table:table-cell table:style-name="ce4" office:value-type="string" calcext:value-type="string">
            <text:p>120 horas</text:p>
          </table:table-cell>
          <table:table-cell table:style-name="ce4" office:value-type="string" calcext:value-type="string">
            <text:p>Técnico de Imobilização ortopéd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BINERCÍLIA BARROS DE SOUZ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22" calcext:value-type="float">
            <text:p>430002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ITE PEREIRA DOS ANJ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33" calcext:value-type="float">
            <text:p>430003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NA CAROLINA BORGES MOR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79" calcext:value-type="float">
            <text:p>430027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NIELA DOS SANTOS XAVIER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42" calcext:value-type="float">
            <text:p>430004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YANE DOS SANTOS NUN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69" calcext:value-type="float">
            <text:p>430036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ANA GONÇALVES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96" calcext:value-type="float">
            <text:p>430099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SMAR ALMEIDA DOS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33" calcext:value-type="float">
            <text:p>430013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RANCISCA DE SOUZA PRAD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97" calcext:value-type="float">
            <text:p>430069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RANCISCA ALEXANDRE DE M. COST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96" calcext:value-type="float">
            <text:p>430069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ÚBIA VALERIA DE MELO BORG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07" calcext:value-type="float">
            <text:p>430010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OTANIEL ALVES DE ARAUJ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83" calcext:value-type="float">
            <text:p>430078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SILVA COST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90" calcext:value-type="float">
            <text:p>430099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MEA GONZAGA DE SOUS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74" calcext:value-type="float">
            <text:p>430037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NESSA BORGES GAMA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34" calcext:value-type="float">
            <text:p>430063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ÂNIA APARECIDA DE MORAIS BERNARD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54" calcext:value-type="float">
            <text:p>430035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A CELIA SOUSA LEITE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94" calcext:value-type="float">
            <text:p>430059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ERICA SANTOS AMORIM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1726433" calcext:value-type="float">
            <text:p>172643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LYTA PARREIRA DOS SANTOS 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51" calcext:value-type="float">
            <text:p>430055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YNARA PEREIRA G.S.BRAG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63" calcext:value-type="float">
            <text:p>43002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GELA SANDREIA DA SILVA ALENCAR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58" calcext:value-type="float">
            <text:p>430015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A MELO DE OLIV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863" calcext:value-type="float">
            <text:p>43008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ENE RODRIGUES BARRET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17" calcext:value-type="float">
            <text:p>430021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SELE SANTAN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45" calcext:value-type="float">
            <text:p>430094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CIRA SILVÉRIO DE SA MENEZ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53" calcext:value-type="float">
            <text:p>430025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ENI ALVARENGA LISBOA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41" calcext:value-type="float">
            <text:p>430034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QUEL RODRIGUES DE ARAUJ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56" calcext:value-type="float">
            <text:p>430025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IRANY MENDES DURAES BARR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20" calcext:value-type="float">
            <text:p>430022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KAELA DOURADO NOGU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60" calcext:value-type="float">
            <text:p>430016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BRINA MIRVÂNIA DIAS DE ALMEID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52" calcext:value-type="float">
            <text:p>430025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ZIENE GOMES AMARIN FRANCISC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872" calcext:value-type="float">
            <text:p>430087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NY <text:s/>LOPES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68" calcext:value-type="float">
            <text:p>430026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NIA DE LOURDES DO ROSÁRI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86" calcext:value-type="float">
            <text:p>430028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RIANA PEQUENA DE SOUZ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42317" calcext:value-type="float">
            <text:p>44231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ILA MARIA ARAUJO RAMOS 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19" calcext:value-type="float">
            <text:p>430091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A RIBEIRO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98" calcext:value-type="float">
            <text:p>430069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QUEL <text:s/>PEREIRA DOS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848" calcext:value-type="float">
            <text:p>430084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ERONICA DA COSTA FERR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1817746" calcext:value-type="float">
            <text:p>181774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CIENE SILVA DE SOUZ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07" calcext:value-type="float">
            <text:p>430070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EYDSON SANTANA VIEIRA 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58" calcext:value-type="float">
            <text:p>430005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ELE BOAVENTURA CAMIL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86" calcext:value-type="float">
            <text:p>430058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LICENÇA MÉDICA 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NY BARBARA GARCIA PIRES SAL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207" calcext:value-type="float">
            <text:p>430020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ERYAM CARVALHO MONM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03" calcext:value-type="float">
            <text:p>430010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EICIANE ALVES DA SILVA CARDOS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818" calcext:value-type="float">
            <text:p>430081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LICENÇA MATERNIDADE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LDA FEITOSA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40" calcext:value-type="float">
            <text:p>430034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CILENE <text:s/>MARIA DA SILVA SOUZ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481" calcext:value-type="float">
            <text:p>430048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VONETE TELES DE FRAGA FARIA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17" calcext:value-type="float">
            <text:p>430031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ÔNIA MARIA MENEZES OLIV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58" calcext:value-type="float">
            <text:p>430035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EURA FRANCISCA DA SILVA SOUZ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31" calcext:value-type="float">
            <text:p>430063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DVANIA BENEVIDES RIBEIR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53" calcext:value-type="float">
            <text:p>430005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IZABETH PEREIRA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29" calcext:value-type="float">
            <text:p>430002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VANIA VIANA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61" calcext:value-type="float">
            <text:p>430016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YCE ALVES FERREIRA 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85" calcext:value-type="float">
            <text:p>430078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ARA FERNANDA EVANGELISTA RAMOS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72" calcext:value-type="float">
            <text:p>430037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ILIAN RODRIGUES RAM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091" calcext:value-type="float">
            <text:p>4300091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LENE PEREIRA DOS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94" calcext:value-type="float">
            <text:p>430039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GUIMAR MOREIRA LUIZ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309" calcext:value-type="float">
            <text:p>430030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AVIANE OLIVEIR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455" calcext:value-type="float">
            <text:p>430045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AVIANE PIRES DOS 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163" calcext:value-type="float">
            <text:p>43001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LEICIELLE MORAIS BORGES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49" calcext:value-type="float">
            <text:p>430074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MON GERALDI FRANCISCO 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06" calcext:value-type="float">
            <text:p>430090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IANE SILVA PEREIRA DE CASTR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13" calcext:value-type="float">
            <text:p>430051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irúrg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GINA RIBEIR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49" calcext:value-type="float">
            <text:p>430064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 Clínic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EIVSON OLIVEIRA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1048" calcext:value-type="float">
            <text:p>430104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NNY XAVIER DE MA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498" calcext:value-type="float">
            <text:p>4300498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Z LIMA NET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652" calcext:value-type="float">
            <text:p>430065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ANO XAVIER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42" calcext:value-type="float">
            <text:p>430074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URILLO POSSIDONIO NER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839" calcext:value-type="float">
            <text:p>430083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FÉRIAS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YNEKER DOS ANJOS LOP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09" calcext:value-type="float">
            <text:p>430050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LAUDIO FERREIRA BARBOS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09" calcext:value-type="float">
            <text:p>430070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ARLOS CHESLEY FREITAS SILVA JUNIOR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1060" calcext:value-type="float">
            <text:p>4301060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JENIFFER DIAS MEIRELE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994" calcext:value-type="float">
            <text:p>430099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VI SOUSA DOS <text:s/>SANT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595" calcext:value-type="float">
            <text:p>430059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NILO MARCULINO DA SILV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44" calcext:value-type="float">
            <text:p>430074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THOS CUSTODIO COST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4300747" calcext:value-type="float">
            <text:p>430074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4,6,10,11,12,16,18,20,22,24,26,28,30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LERIA DE ASSIS MELO MARTIN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2,3,4,8,9,10,11,14,15,16,17,18,21,22,23,24,25,28,29,30</text:p>
          </table:table-cell>
          <table:table-cell table:style-name="ce4" office:value-type="string" calcext:value-type="string">
            <text:p>07:00 ás 13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ONCEIÇÃO CARDOSO RIBEIR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577604" calcext:value-type="float">
            <text:p>577604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3,7,9,11,15,17,21,23,25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MIRO PEREIRA MARINHO JÚNIOR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1623416" calcext:value-type="float">
            <text:p>162341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(FÉRIAS) 19,22,25,28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ELDA DA SILVA MOT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72363" calcext:value-type="float">
            <text:p>72363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ELENE SILVA DE OLIVEIRA <text:s/>MENDONÇ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184236" calcext:value-type="float">
            <text:p>184236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1,4,7,10,13,16,19,22,25,28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ILSON SILVA DOS ANJOS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106479" calcext:value-type="float">
            <text:p>10647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ÚCIA RODRIGUES DA S. DARC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214925" calcext:value-type="float">
            <text:p>214925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07:00 ás 19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LVANI GABRIEL DE CARVALHO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229782" calcext:value-type="float">
            <text:p>229782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TA SIMONE OLIVEIRA</text:p>
          </table:table-cell>
          <table:table-cell table:style-name="ce4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4" office:value-type="float" office:value="128177" calcext:value-type="float">
            <text:p>128177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U.I Enfermaria</text:p>
          </table:table-cell>
          <table:table-cell table:style-name="ce4" office:value-type="string" calcext:value-type="string">
            <text:p>2,5,8,11,14,17,20,23,26,29</text:p>
          </table:table-cell>
          <table:table-cell table:style-name="ce4" office:value-type="string" calcext:value-type="string">
            <text:p>19:00 ás 07:00</text:p>
          </table:table-cell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ATIANE MORGADO BARRETO</text:p>
          </table:table-cell>
          <table:table-cell table:style-name="ce11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11" office:value-type="float" office:value="586369" calcext:value-type="float">
            <text:p>586369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</text:p>
          </table:table-cell>
          <table:table-cell table:style-name="ce11" office:value-type="string" calcext:value-type="string">
            <text:p>3,6,9,12,15,18,21,24,27,30</text:p>
          </table:table-cell>
          <table:table-cell table:style-name="ce11" office:value-type="string" calcext:value-type="string">
            <text:p>19:00 ás 07:00</text:p>
          </table:table-cell>
          <table:table-cell table:style-name="ce11" office:value-type="float" office:value="120" calcext:value-type="float">
            <text:p>1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LI DE CARVALHO O. LIMA</text:p>
          </table:table-cell>
          <table:table-cell table:style-name="ce11" office:value-type="string" calcext:value-type="string">
            <text:p>Técnica de Enfermagem</text:p>
          </table:table-cell>
          <table:table-cell table:style-name="ce4" office:value-type="string" calcext:value-type="string">
            <text:p>SES</text:p>
          </table:table-cell>
          <table:table-cell table:style-name="ce11" office:value-type="float" office:value="577724" calcext:value-type="float">
            <text:p>577724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</text:p>
          </table:table-cell>
          <table:table-cell table:style-name="ce11" office:value-type="string" calcext:value-type="string">
            <text:p>3,6,9,12,15,18,21,24,27,30</text:p>
          </table:table-cell>
          <table:table-cell table:style-name="ce11" office:value-type="string" calcext:value-type="string">
            <text:p>07:00 ás 19:00</text:p>
          </table:table-cell>
          <table:table-cell table:style-name="ce11" office:value-type="float" office:value="120" calcext:value-type="float">
            <text:p>120</text:p>
          </table:table-cell>
          <table:table-cell table:style-name="ce11" office:value-type="string" calcext:value-type="string">
            <text:p>Assistência em Saúde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DRIANO MESSIAS LOPES</text:p>
          </table:table-cell>
          <table:table-cell table:style-name="ce11" office:value-type="string" calcext:value-type="string">
            <text:p>Técnica de Enfermagem</text:p>
          </table:table-cell>
          <table:table-cell table:style-name="ce4" office:value-type="string" calcext:value-type="string">
            <text:p>SES 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U.I Enfermaria</text:p>
          </table:table-cell>
          <table:table-cell table:style-name="ce11" office:value-type="string" calcext:value-type="string">
            <text:p>3,6,9,12,15,18,21,24,27,30</text:p>
          </table:table-cell>
          <table:table-cell table:style-name="ce11" office:value-type="string" calcext:value-type="string">
            <text:p>19:00 ás 07:00</text:p>
          </table:table-cell>
          <table:table-cell table:style-name="ce11" office:value-type="float" office:value="120" calcext:value-type="float">
            <text:p>120</text:p>
          </table:table-cell>
          <table:table-cell table:style-name="ce11" office:value-type="string" calcext:value-type="string">
            <text:p>Transportes de paciente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NATHALIA ALVES AMORIM </text:p>
          </table:table-cell>
          <table:table-cell table:style-name="ce11" office:value-type="string" calcext:value-type="string">
            <text:p>TÉCNICA DE ENFERMAGEM NVEH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OREN </text:p>
          </table:table-cell>
          <table:table-cell table:style-name="ce11" office:value-type="string" calcext:value-type="string">
            <text:p>1330279- TE</text:p>
          </table:table-cell>
          <table:table-cell table:style-name="ce11" office:value-type="string" calcext:value-type="string">
            <text:p>NVH</text:p>
          </table:table-cell>
          <table:table-cell table:style-name="ce11" office:value-type="string" calcext:value-type="string">
            <text:p>2-4-6-8-10-12-14-16-18-20-22-24-26-28-30</text:p>
          </table:table-cell>
          <table:table-cell table:style-name="ce11" office:value-type="string" calcext:value-type="string">
            <text:p>07:00-19:00</text:p>
          </table:table-cell>
          <table:table-cell table:style-name="ce11" office:value-type="float" office:value="220" calcext:value-type="float">
            <text:p>220</text:p>
          </table:table-cell>
          <table:table-cell table:style-name="ce11" office:value-type="string" calcext:value-type="string">
            <text:p>TÉCNICA DE ENFERMAGEM NVH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 EDUARDA ALVES</text:p>
          </table:table-cell>
          <table:table-cell table:style-name="ce11" office:value-type="string" calcext:value-type="string">
            <text:p>TÉCNICA DE ENFERMAGEM SCIH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OREN </text:p>
          </table:table-cell>
          <table:table-cell table:style-name="ce11" office:value-type="string" calcext:value-type="string">
            <text:p>1658110 - TE</text:p>
          </table:table-cell>
          <table:table-cell table:style-name="ce11" office:value-type="string" calcext:value-type="string">
            <text:p>SCIH</text:p>
          </table:table-cell>
          <table:table-cell table:style-name="ce11" office:value-type="string" calcext:value-type="string">
            <text:p>1-2-3-4-8-9-10-11-14-15-16-17-18-21-22-23-24-25-28-29-30</text:p>
          </table:table-cell>
          <table:table-cell table:style-name="ce11" office:value-type="string" calcext:value-type="string">
            <text:p>08:00-18:00</text:p>
          </table:table-cell>
          <table:table-cell table:style-name="ce11" office:value-type="float" office:value="220" calcext:value-type="float">
            <text:p>220</text:p>
          </table:table-cell>
          <table:table-cell table:style-name="ce11" office:value-type="string" calcext:value-type="string">
            <text:p>TÉCNICA DE ENFERMAGEM SCIH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SABELLA MAGALHAES DE OLIVEIRA</text:p>
          </table:table-cell>
          <table:table-cell table:style-name="ce11" office:value-type="string" calcext:value-type="string">
            <text:p>TÉCNICA DE NUTRIÇÃ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string" calcext:value-type="string">
            <text:p>T - 1985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1,03,05,07,09,11,13,15,17,19,21,23,25,27,29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IVONETE DE MATOS MARTILIANO</text:p>
          </table:table-cell>
          <table:table-cell table:style-name="ce11" office:value-type="string" calcext:value-type="string">
            <text:p>TÉCNICA DE NUTRIÇÃ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string" calcext:value-type="string">
            <text:p>T - 02552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2,,04,06,08,10,12,14,16,18,20,22,24,26,28,30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AIANE CORTE SANTOS</text:p>
          </table:table-cell>
          <table:table-cell table:style-name="ce11" office:value-type="string" calcext:value-type="string">
            <text:p>TÉCNICA DE NUTRIÇÃ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string" calcext:value-type="string">
            <text:p>T – 1913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1,03,05,07,09,11,13,15,17,19,21,23,25,27,29</text:p>
          </table:table-cell>
          <table:table-cell table:style-name="ce11" office:value-type="string" calcext:value-type="string">
            <text:p>07:00 às 19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REILLA <text:s/>DE ALCÂNTARA CASTRO E SILVA</text:p>
          </table:table-cell>
          <table:table-cell table:style-name="ce11" office:value-type="string" calcext:value-type="string">
            <text:p>TÉCNICA DE NUTRIÇÃ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CRN</text:p>
          </table:table-cell>
          <table:table-cell table:style-name="ce11" office:value-type="string" calcext:value-type="string">
            <text:p>T – 1863</text:p>
          </table:table-cell>
          <table:table-cell table:style-name="ce11" office:value-type="string" calcext:value-type="string">
            <text:p>SNC</text:p>
          </table:table-cell>
          <table:table-cell table:style-name="ce11" office:value-type="string" calcext:value-type="string">
            <text:p>02,,04,06,08,10,12,14,16,18,20,22,24,26,28,30</text:p>
          </table:table-cell>
          <table:table-cell table:style-name="ce11" office:value-type="string" calcext:value-type="string">
            <text:p>19:00 às 07:00</text:p>
          </table:table-cell>
          <table:table-cell table:style-name="ce11" office:value-type="string" calcext:value-type="string">
            <text:p>44 H</text:p>
          </table:table-cell>
          <table:table-cell table:style-name="ce11" office:value-type="string" calcext:value-type="string">
            <text:p>nutriçã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MARIA EDUARDA FREIRE SILVA </text:p>
          </table:table-cell>
          <table:table-cell table:style-name="ce11" office:value-type="string" calcext:value-type="string">
            <text:p>TÉCNICA DE SEGURANÇA DO TRABALH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0026790 GO</text:p>
          </table:table-cell>
          <table:table-cell table:style-name="ce11" office:value-type="string" calcext:value-type="string">
            <text:p>-</text:p>
          </table:table-cell>
          <table:table-cell table:style-name="ce11" office:value-type="string" calcext:value-type="string">
            <text:p>SESMT</text:p>
          </table:table-cell>
          <table:table-cell table:style-name="ce11" office:value-type="string" calcext:value-type="string">
            <text:p>3, 4, 5, 6, 7, 10, 11, 12, 13, 14, 17, 18, 19, 20, 21, 24, 25, 26, 27, 28 E 31</text:p>
          </table:table-cell>
          <table:table-cell table:style-name="ce11" office:value-type="string" calcext:value-type="string">
            <text:p>SEGUNDA A QUINTA DAS 07 H ÁS 17 H E SEXTA DE 07 H AS 16 H</text:p>
          </table:table-cell>
          <table:table-cell table:style-name="ce11" office:value-type="float" office:value="220" calcext:value-type="float">
            <text:p>220</text:p>
          </table:table-cell>
          <table:table-cell table:style-name="ce11" office:value-type="string" calcext:value-type="string">
            <text:p>Segurança do Trabalh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ABRIELA TEODORO FELICIANO </text:p>
          </table:table-cell>
          <table:table-cell table:style-name="ce11" office:value-type="string" calcext:value-type="string">
            <text:p>TÉCNICA DE SEGURANÇA DO TRABALHO</text:p>
          </table:table-cell>
          <table:table-cell table:style-name="ce4" office:value-type="string" calcext:value-type="string">
            <text:p>CLT</text:p>
          </table:table-cell>
          <table:table-cell table:style-name="ce11" office:value-type="string" calcext:value-type="string">
            <text:p>0027770 GO</text:p>
          </table:table-cell>
          <table:table-cell table:style-name="ce11" office:value-type="string" calcext:value-type="string">
            <text:p>-</text:p>
          </table:table-cell>
          <table:table-cell table:style-name="ce11" office:value-type="string" calcext:value-type="string">
            <text:p>SESMT</text:p>
          </table:table-cell>
          <table:table-cell table:style-name="ce11" office:value-type="string" calcext:value-type="string">
            <text:p>1, 3, 5, 7, 9, 11, 13, 15, 17, 19, 21, 23, 25, 27, 29</text:p>
          </table:table-cell>
          <table:table-cell table:style-name="ce11" office:value-type="string" calcext:value-type="string">
            <text:p>12x36 - 08 ás 20 horas</text:p>
          </table:table-cell>
          <table:table-cell table:style-name="ce11" office:value-type="float" office:value="220" calcext:value-type="float">
            <text:p>220</text:p>
          </table:table-cell>
          <table:table-cell table:style-name="ce11" office:value-type="string" calcext:value-type="string">
            <text:p>Segurança do Trabalh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GABRIEL MAGALHAES NUNES</text:p>
          </table:table-cell>
          <table:table-cell table:style-name="ce11" office:value-type="string" calcext:value-type="string">
            <text:p>TÉCNICO DE APOIO AO USUÁRIO DE INFORMÁT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TECNOLOGIA DA INFORMAÇÃO</text:p>
          </table:table-cell>
          <table:table-cell table:style-name="ce11" office:value-type="string" calcext:value-type="string">
            <text:p>1,2,3,4,8,9,10,11,14,15,16,17,18,21,22,23,24,25,28,29,30</text:p>
          </table:table-cell>
          <table:table-cell table:style-name="ce11" office:value-type="string" calcext:value-type="string">
            <text:p>SEGUNDA A SEXTA, 08:00 AS 18:00</text:p>
          </table:table-cell>
          <table:table-cell table:style-name="ce11" office:value-type="string" calcext:value-type="string">
            <text:p>220 HORA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THALES MILHOMENS</text:p>
          </table:table-cell>
          <table:table-cell table:style-name="ce11" office:value-type="string" calcext:value-type="string">
            <text:p>TÉCNICO DE APOIO AO USUÁRIO DE INFORMÁT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TECNOLOGIA DA INFORMAÇÃO</text:p>
          </table:table-cell>
          <table:table-cell table:style-name="ce11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PLANTONISTA 12X36</text:p>
          </table:table-cell>
          <table:table-cell table:style-name="ce11" office:value-type="string" calcext:value-type="string">
            <text:p>180 HORA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AMUEL MUSGO OLIVEIRA SILVA</text:p>
          </table:table-cell>
          <table:table-cell table:style-name="ce11" office:value-type="string" calcext:value-type="string">
            <text:p>TÉCNICO DE APOIO AO USUÁRIO DE INFORMÁTICA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11" office:value-type="string" calcext:value-type="string">
            <text:p>N/A</text:p>
          </table:table-cell>
          <table:table-cell table:style-name="ce11" office:value-type="string" calcext:value-type="string">
            <text:p>TECNOLOGIA DA INFORMAÇÃO</text:p>
          </table:table-cell>
          <table:table-cell table:style-name="ce11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PLANTONISTA 12X36</text:p>
          </table:table-cell>
          <table:table-cell table:style-name="ce11" office:value-type="string" calcext:value-type="string">
            <text:p>180 HORAS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ELISLENY ROSA DA SILVA</text:p>
          </table:table-cell>
          <table:table-cell table:style-name="ce11" office:value-type="string" calcext:value-type="string">
            <text:p>TECNICO DE ENFERMAGEM</text:p>
          </table:table-cell>
          <table:table-cell table:style-name="ce4" office:value-type="string" calcext:value-type="string">
            <text:p>SES </text:p>
          </table:table-cell>
          <table:table-cell table:style-name="ce11" office:value-type="string" calcext:value-type="string">
            <text:p>TE-245167</text:p>
          </table:table-cell>
          <table:table-cell table:style-name="ce11" office:value-type="string" calcext:value-type="string">
            <text:p>Não se aplica</text:p>
          </table:table-cell>
          <table:table-cell table:style-name="ce11" office:value-type="string" calcext:value-type="string">
            <text:p>Coordenação Assistencial</text:p>
          </table:table-cell>
          <table:table-cell table:style-name="ce11" office:value-type="string" calcext:value-type="string">
            <text:p>1-2-3-4-7-8-9-10-11-14-15-16-17-18-21-22-23-24-25-28-29-30</text:p>
          </table:table-cell>
          <table:table-cell table:style-name="ce11" office:value-type="string" calcext:value-type="string">
            <text:p>08:00-18:00</text:p>
          </table:table-cell>
          <table:table-cell table:style-name="ce11" office:value-type="string" calcext:value-type="string">
            <text:p>220 h</text:p>
          </table:table-cell>
          <table:table-cell table:style-name="ce11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NDERSON AUGUSTO DA CRUZ</text:p>
          </table:table-cell>
          <table:table-cell table:style-name="ce11" office:value-type="string" calcext:value-type="string">
            <text:p>TÉCNICO DE ENFERMAGEM</text:p>
          </table:table-cell>
          <table:table-cell table:style-name="ce4" office:value-type="string" calcext:value-type="string">
            <text:p>PJ</text:p>
          </table:table-cell>
          <table:table-cell table:style-name="ce17" office:value-type="float" office:value="145640" calcext:value-type="float">
            <text:p>145.640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string" calcext:value-type="string">
            <text:p>2-4-6-8-10-12-14-16-18-20-22-24-26-28-30</text:p>
          </table:table-cell>
          <table:table-cell table:style-name="ce11" office:value-type="string" calcext:value-type="string">
            <text:p>07:00 ÀS 19:00-NOTURNO = S/A</text:p>
          </table:table-cell>
          <table:table-cell table:style-name="ce11" office:value-type="string" calcext:value-type="string">
            <text:p>360 HORAS</text:p>
          </table:table-cell>
          <table:table-cell table:style-name="ce11" office:value-type="string" calcext:value-type="string">
            <text:p>SERVIÇOS MÉDICOS ESPECIALIZADOS EM NEF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SUELY SOUSA DA SILVA</text:p>
          </table:table-cell>
          <table:table-cell table:style-name="ce11" office:value-type="string" calcext:value-type="string">
            <text:p>TÉCNICO DE ENFERMAGEM</text:p>
          </table:table-cell>
          <table:table-cell table:style-name="ce4" office:value-type="string" calcext:value-type="string">
            <text:p>PJ</text:p>
          </table:table-cell>
          <table:table-cell table:style-name="ce17" office:value-type="float" office:value="597048" calcext:value-type="float">
            <text:p>597.048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string" calcext:value-type="string">
            <text:p>1-3-5-7-9-11-13-15-17-19-21-23-25-27-29</text:p>
          </table:table-cell>
          <table:table-cell table:style-name="ce11" office:value-type="string" calcext:value-type="string">
            <text:p>07:00 ÀS 19:00-NOTURNO = S/A</text:p>
          </table:table-cell>
          <table:table-cell table:style-name="ce11" office:value-type="string" calcext:value-type="string">
            <text:p>360 HORAS</text:p>
          </table:table-cell>
          <table:table-cell table:style-name="ce11" office:value-type="string" calcext:value-type="string">
            <text:p>SERVIÇOS MÉDICOS ESPECIALIZADOS EM NEF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1" office:value-type="string" calcext:value-type="string">
            <text:p>AMARILDO DE SOUZA RIBEIRO</text:p>
          </table:table-cell>
          <table:table-cell table:style-name="ce11" office:value-type="string" calcext:value-type="string">
            <text:p>TÉCNICO DE ENFERMAGEM</text:p>
          </table:table-cell>
          <table:table-cell table:style-name="ce4" office:value-type="string" calcext:value-type="string">
            <text:p>PJ</text:p>
          </table:table-cell>
          <table:table-cell table:style-name="ce17" office:value-type="float" office:value="1815312" calcext:value-type="float">
            <text:p>1.815.312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NEFROLOGIA</text:p>
          </table:table-cell>
          <table:table-cell table:style-name="ce11" office:value-type="string" calcext:value-type="string">
            <text:p>1-2-3-4-5-7-8-9-10-11-12-14-15-16-17-18-19-21-22-23-24-25-26-28-29-30</text:p>
          </table:table-cell>
          <table:table-cell table:style-name="ce11" office:value-type="string" calcext:value-type="string">
            <text:p>08:00 ÀS 16:00 SEG/SÁB</text:p>
          </table:table-cell>
          <table:table-cell table:style-name="ce11" office:value-type="string" calcext:value-type="string">
            <text:p>S/A = SOBRE AVISO</text:p>
          </table:table-cell>
          <table:table-cell table:style-name="ce11" office:value-type="string" calcext:value-type="string">
            <text:p>SERVIÇOS MÉDICOS ESPECIALIZADOS EM NEFR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ADRIELE LOBIANCHI 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1,FÉRIAS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ELLAYNE CHAVES DA SILVA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503414" calcext:value-type="float">
            <text:p>503.414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FLAVIA SILVA DE ALMEIDA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234433" calcext:value-type="float">
            <text:p>1.234.433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JOELMIR MARTINS DA SILVA 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462753" calcext:value-type="float">
            <text:p>1.462.753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JESSICA SANTANA MARQUES 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552610" calcext:value-type="float">
            <text:p>1.552.610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AFASTAMENTO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MARCELITA ALVES DA SILVA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84371" calcext:value-type="float">
            <text:p>184.371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MARIA ARRUDA DE SANTANA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43097" calcext:value-type="float">
            <text:p>143.097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1,3,5,7,9,11,13,15,17,19,21,23,25,27,29,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MERIANA BORGES DE BRITO 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740251" calcext:value-type="float">
            <text:p>1.740.251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MARLUCE BATISTA DA SILVA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OREN</text:p>
          </table:table-cell>
          <table:table-cell table:style-name="ce17" office:value-type="float" office:value="1004450" calcext:value-type="float">
            <text:p>1.004.450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SOCORRINHA MARIA DE MOURA PASTOR</text:p>
          </table:table-cell>
          <table:table-cell table:style-name="ce11" office:value-type="string" calcext:value-type="string">
            <text:p>TÉCNICO DE ENFERMAGEM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7" office:value-type="float" office:value="1371459" calcext:value-type="float">
            <text:p>1.371.459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Cleibes Gonçalves de Brito</text:p>
          </table:table-cell>
          <table:table-cell table:style-name="ce11" office:value-type="string" calcext:value-type="string">
            <text:p>Técnico de Engenharia Clín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T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ENG CLINICA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h as 19:00 (plantonista)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Engenharia Clín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Victor Vinicius Nunes Andrade Marques</text:p>
          </table:table-cell>
          <table:table-cell table:style-name="ce11" office:value-type="string" calcext:value-type="string">
            <text:p>Técnico de Engenharia Clín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T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ENG CLINICA</text:p>
          </table:table-cell>
          <table:table-cell table:style-name="ce6" office:value-type="string" calcext:value-type="string">
            <text:p>1,2,3,4,8,9,10,11,14,15,16,17,18,21,22,23,24,25,28,29,30</text:p>
          </table:table-cell>
          <table:table-cell table:style-name="ce11" office:value-type="string" calcext:value-type="string">
            <text:p>08:00h as 18:00 (seg. a qui.) <text:s text:c="34"/>08:00h as 17:00 (sex.)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Engenharia Clín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Jeniffer Keetely Macedo Dos Santos</text:p>
          </table:table-cell>
          <table:table-cell table:style-name="ce11" office:value-type="string" calcext:value-type="string">
            <text:p>Técnico de Engenharia Clínic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RT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ENG CLINICA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h as 19:00 (plantonista)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Engenharia Clínic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ANNY KAROLINY DOS SANTOS LIM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3119 - (CRBM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19:00h ás 07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Interpretar, liberar e evoluir os resultados d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GABRIELA ESTEFANEA ARRAIS 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00307 - (TEC - CRBM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07:00h ás 17:00h, segunda a quinta e sexta 07:00h ás 16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ANA CLAUDIA VIEIRA DE CARVALHO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602 (TEC CRF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Férias</text:p>
          </table:table-cell>
          <table:table-cell table:style-name="ce11" table:number-columns-repeated="2"/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MIRIAN TEREZINHA DA COST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181" calcext:value-type="float">
            <text:p>181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INSS</text:p>
          </table:table-cell>
          <table:table-cell table:style-name="ce11" office:value-type="string" calcext:value-type="string">
            <text:p>07:00h ás 19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WILAME CANDIDO DE SOUZ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996 (CRF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2,4,6,8,10,12,14,16,18,20,22,24,26,28,30</text:p>
          </table:table-cell>
          <table:table-cell table:style-name="ce11" office:value-type="string" calcext:value-type="string">
            <text:p>19:00h ás 07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FABIANA LOHANY DA SILVA SANTAN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977" calcext:value-type="float">
            <text:p>977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19:00h ás 07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THAIS BARBOSA DOS SANTOS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1029 (CRF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1,3,5,7,9,11,13,15,17,19,21,23,25,27,29</text:p>
          </table:table-cell>
          <table:table-cell table:style-name="ce11" office:value-type="string" calcext:value-type="string">
            <text:p>07:00h ás 19:00h</text:p>
          </table:table-cell>
          <table:table-cell table:style-name="ce11" office:value-type="string" calcext:value-type="string">
            <text:p>2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SEBASTIÃO DE SOUZA LIM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0299 <text:s/>- (CRF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3,6,9,12,15,18,21,24,27,30</text:p>
          </table:table-cell>
          <table:table-cell table:style-name="ce11" office:value-type="string" calcext:value-type="string">
            <text:p>19:00h ás 07:00h</text:p>
          </table:table-cell>
          <table:table-cell table:style-name="ce11" office:value-type="string" calcext:value-type="string">
            <text:p>1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CYLEMI VIEIRA SILVA</text:p>
          </table:table-cell>
          <table:table-cell table:style-name="ce11" office:value-type="string" calcext:value-type="string">
            <text:p>Técnico de Patologia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0611 (CRF)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Agência Transfusional</text:p>
          </table:table-cell>
          <table:table-cell table:style-name="ce6" office:value-type="string" calcext:value-type="string">
            <text:p>2,5,8,11,14,17,20,23,26,29</text:p>
          </table:table-cell>
          <table:table-cell table:style-name="ce11" office:value-type="string" calcext:value-type="string">
            <text:p>18:00h ás 06:00h</text:p>
          </table:table-cell>
          <table:table-cell table:style-name="ce11" office:value-type="string" calcext:value-type="string">
            <text:p>120h</text:p>
          </table:table-cell>
          <table:table-cell table:style-name="ce27" office:value-type="string" calcext:value-type="string">
            <text:p>Realizar coletas e executar os testes pré transfusionais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ISMAEL DE OLIVEIRA DE FREITAS JUNIOR</text:p>
          </table:table-cell>
          <table:table-cell table:style-name="ce11" office:value-type="string" calcext:value-type="string">
            <text:p>TÉCNICO DE SEGURANÇA DO TRABALHO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0027661 GO</text:p>
          </table:table-cell>
          <table:table-cell table:style-name="ce11" office:value-type="string" calcext:value-type="string">
            <text:p>-</text:p>
          </table:table-cell>
          <table:table-cell table:style-name="ce11" office:value-type="string" calcext:value-type="string">
            <text:p>SESMT</text:p>
          </table:table-cell>
          <table:table-cell table:style-name="ce6" office:value-type="string" calcext:value-type="string">
            <text:p>2, 4, 6, 8, 10, 12, 14, 16, 18, 20, 22, 24, 26, 28, 30</text:p>
          </table:table-cell>
          <table:table-cell table:style-name="ce11" office:value-type="string" calcext:value-type="string">
            <text:p>12x36 - 08 ás 20 horas</text:p>
          </table:table-cell>
          <table:table-cell table:style-name="ce11" office:value-type="float" office:value="220" calcext:value-type="float">
            <text:p>220</text:p>
          </table:table-cell>
          <table:table-cell table:style-name="ce27" office:value-type="string" calcext:value-type="string">
            <text:p>Segurança do Trabalho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DIVINO ANTÔNIO ALVES </text:p>
          </table:table-cell>
          <table:table-cell table:style-name="ce11" office:value-type="string" calcext:value-type="string">
            <text:p>TÉCNICO EM MANUTENÇÃO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6" office:value-type="string" calcext:value-type="string">
            <text:p>1-2-3-4-8-9-10-11-14-15-16-17-18-21-22-23-24-25-28-29-30</text:p>
          </table:table-cell>
          <table:table-cell table:style-name="ce11" office:value-type="string" calcext:value-type="string">
            <text:p>12:00-18:00</text:p>
          </table:table-cell>
          <table:table-cell table:style-name="ce11" office:value-type="string" calcext:value-type="string">
            <text:p>120 HORAS MENSAIS</text:p>
          </table:table-cell>
          <table:table-cell table:style-name="ce27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ENÉAS BARBOSA SOARES</text:p>
          </table:table-cell>
          <table:table-cell table:style-name="ce11" office:value-type="string" calcext:value-type="string">
            <text:p>TÉCNICO EM MANUTENÇÃO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6" office:value-type="string" calcext:value-type="string">
            <text:p>12-13-14-16-18-19-21-25-26-28</text:p>
          </table:table-cell>
          <table:table-cell table:style-name="ce11" office:value-type="string" calcext:value-type="string">
            <text:p>07:00-19:00</text:p>
          </table:table-cell>
          <table:table-cell table:style-name="ce11" office:value-type="string" calcext:value-type="string">
            <text:p>120 HORAS MENSAIS</text:p>
          </table:table-cell>
          <table:table-cell table:style-name="ce27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LUCAS ALCÂNTARA SILVA</text:p>
          </table:table-cell>
          <table:table-cell table:style-name="ce11" office:value-type="string" calcext:value-type="string">
            <text:p>TÉCNICO EM MANUTENÇÃO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N/A</text:p>
          </table:table-cell>
          <table:table-cell table:style-name="ce11" office:value-type="string" calcext:value-type="string">
            <text:p>N/A</text:p>
          </table:table-cell>
          <table:table-cell table:style-name="ce11" office:value-type="string" calcext:value-type="string">
            <text:p>MANUTENÇÃO</text:p>
          </table:table-cell>
          <table:table-cell table:style-name="ce6" office:value-type="string" calcext:value-type="string">
            <text:p>2-5-8-11-14-17-20-23-26-29</text:p>
          </table:table-cell>
          <table:table-cell table:style-name="ce11" office:value-type="string" calcext:value-type="string">
            <text:p>08:00-20:00</text:p>
          </table:table-cell>
          <table:table-cell table:style-name="ce11" office:value-type="string" calcext:value-type="string">
            <text:p>120 HORAS MENSAIS</text:p>
          </table:table-cell>
          <table:table-cell table:style-name="ce27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ANA CRISTINA DAMASIO</text:p>
          </table:table-cell>
          <table:table-cell table:style-name="ce11" office:value-type="string" calcext:value-type="string">
            <text:p>TÉCNICO EM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1" office:value-type="string" calcext:value-type="string">
            <text:p>6598T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5,7,12,14,19,21,26,28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ANDERSON DE FREITAS CAETANO</text:p>
          </table:table-cell>
          <table:table-cell table:style-name="ce11" office:value-type="string" calcext:value-type="string">
            <text:p>TÉCNICO EM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1" office:value-type="string" calcext:value-type="string">
            <text:p>135T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FÉRIAS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BRUNNA MAYARA C.FERNANDES</text:p>
          </table:table-cell>
          <table:table-cell table:style-name="ce11" office:value-type="string" calcext:value-type="string">
            <text:p>TÉCNICO EM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1" office:value-type="string" calcext:value-type="string">
            <text:p>12037T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5,6,12,13,19,20,26,27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DIRCE ALVES CARVALHO</text:p>
          </table:table-cell>
          <table:table-cell table:style-name="ce11" office:value-type="string" calcext:value-type="string">
            <text:p>TÉCNICO EM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1" office:value-type="string" calcext:value-type="string">
            <text:p>1208T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3,6,10,13,17,20,24,27,</text:p>
          </table:table-cell>
          <table:table-cell table:style-name="ce11" office:value-type="string" calcext:value-type="string">
            <text:p>07h as 19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4" office:value-type="string" calcext:value-type="string">
            <text:p>ELIAS RODRIGUES DE SOUZA MOREIRA</text:p>
          </table:table-cell>
          <table:table-cell table:style-name="ce11" office:value-type="string" calcext:value-type="string">
            <text:p>TÉCNICO EM RADIOLOGIA/HMTJ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11" office:value-type="string" calcext:value-type="string">
            <text:p>6672T</text:p>
          </table:table-cell>
          <table:table-cell table:style-name="ce11" office:value-type="string" calcext:value-type="string">
            <text:p>IMAGENOLOGIA</text:p>
          </table:table-cell>
          <table:table-cell table:style-name="ce6" office:value-type="string" calcext:value-type="string">
            <text:p>4,6,11,13,18,20,25,27,</text:p>
          </table:table-cell>
          <table:table-cell table:style-name="ce11" office:value-type="string" calcext:value-type="string">
            <text:p>19h as 07h</text:p>
          </table:table-cell>
          <table:table-cell table:style-name="ce11" office:value-type="string" calcext:value-type="string">
            <text:p>12H</text:p>
          </table:table-cell>
          <table:table-cell table:style-name="ce27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2" office:value-type="string" calcext:value-type="string">
            <text:p>HENRIQUE AUGUSTO DE CARVALHO </text:p>
          </table:table-cell>
          <table:table-cell table:style-name="ce12" office:value-type="string" calcext:value-type="string">
            <text:p>TÉCNICO EM RADIOLOGIA/HMTJ</text:p>
          </table:table-cell>
          <table:table-cell table:number-columns-repeated="2" table:style-name="ce12" office:value-type="string" calcext:value-type="string">
            <text:p>CRTR</text:p>
          </table:table-cell>
          <table:table-cell table:style-name="ce12" office:value-type="string" calcext:value-type="string">
            <text:p>02806T</text:p>
          </table:table-cell>
          <table:table-cell table:style-name="ce12" office:value-type="string" calcext:value-type="string">
            <text:p>IMAGENOLOGIA</text:p>
          </table:table-cell>
          <table:table-cell table:style-name="ce12" office:value-type="string" calcext:value-type="string">
            <text:p>FÉRIAS</text:p>
          </table:table-cell>
          <table:table-cell table:style-name="ce12" office:value-type="string" calcext:value-type="string">
            <text:p>19h as 07h</text:p>
          </table:table-cell>
          <table:table-cell table:style-name="ce12" office:value-type="string" calcext:value-type="string">
            <text:p>12H</text:p>
          </table:table-cell>
          <table:table-cell table:style-name="ce12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HIGOR DO AMARAL SILVA 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423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4,5,11,12,18,19,25,26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LUANA FERREIRA MOITINHO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0970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5,6,12,13,19,20,26,27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GYSELLE KAROLYNNE MARQUES C. AZEVEDO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7939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7,9,14,16,21,23,28,30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JONATHAN DE ARAUJO SIQUEIRA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01128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4,5,11,12,18,19,25,26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JOSAFÁ FERNANDES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8181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5,9,12,16,19,23,26,30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JOSÉ ANDRE DA FONSECA 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483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6,7,13,14,20,21,27,28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MARCIO JOSE FIRMINO DE OLIVEIRA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05460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6,9,13,16,20,23,27,30</text:p>
          </table:table-cell>
          <table:table-cell table:style-name="ce4" office:value-type="string" calcext:value-type="string">
            <text:p>19H as 07h 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RENATO CONRADO DA SILVA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6968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4,5,11,12,18,19,25,26</text:p>
          </table:table-cell>
          <table:table-cell table:style-name="ce4" office:value-type="string" calcext:value-type="string">
            <text:p>07h as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RONILDO COSTA DOS SANTOS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236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5,9,12,16,19,23,26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SABRINA LETICIA CARDOSO FREITAS</text:p>
          </table:table-cell>
          <table:table-cell table:style-name="ce4" office:value-type="string" calcext:value-type="string">
            <text:p>TÉCNICO EM RADIOLOGIA/HMTJ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04723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6,7,13,14,20,21,27,28</text:p>
          </table:table-cell>
          <table:table-cell table:style-name="ce4" office:value-type="string" calcext:value-type="string">
            <text:p>07h as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ADRIEL RODRIGUES ADORNO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531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7,10,14,17,21,24,28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CLAITON CANDIDO DA SILVA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463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6,10,13,17,20,24,27</text:p>
          </table:table-cell>
          <table:table-cell table:style-name="ce4" office:value-type="string" calcext:value-type="string">
            <text:p>19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CLEVERSON CARDOSO RIBEIRO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371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ATESTADO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EDUARDO VIEIRA LYRA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12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8,9,15,16,22,23,29,30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FILIPE DOUGLAS RIBEIRO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789N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8,9,15,16,22,23,29,30</text:p>
          </table:table-cell>
          <table:table-cell table:style-name="ce4" office:value-type="string" calcext:value-type="string">
            <text:p>19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MERSON EDUARDO DA SILVA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762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8,9,15,16,22,23,29,30</text:p>
          </table:table-cell>
          <table:table-cell table:style-name="ce4" office:value-type="string" calcext:value-type="string">
            <text:p>19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ISRAEL MACAUBAS DOURADO DOS SANTOS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2589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5,6,12,13,19,20,26,27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ITAMAR DE OLIVEIRA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1522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4,FÉRIAS,28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15" office:value-type="string" calcext:value-type="string">
            <text:p>LAURIENE MARIA DE JESUS ANDRADE</text:p>
          </table:table-cell>
          <table:table-cell table:style-name="ce4" office:value-type="string" calcext:value-type="string">
            <text:p>TÉCNICO EM RADIOLOGIA/SES</text:p>
          </table:table-cell>
          <table:table-cell table:style-name="ce4" office:value-type="string" calcext:value-type="string">
            <text:p>CRTR</text:p>
          </table:table-cell>
          <table:table-cell table:style-name="ce15" office:value-type="string" calcext:value-type="string">
            <text:p>CRTR</text:p>
          </table:table-cell>
          <table:table-cell table:style-name="ce15" office:value-type="string" calcext:value-type="string">
            <text:p>2100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FÉRIAS,21,24,28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DALL AGNOL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1045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3,8,10,15,17,22,24,29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ONARDO BASTOS DA SILV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3287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3,FÉRIAS,23,24,30</text:p>
          </table:table-cell>
          <table:table-cell table:style-name="ce4" office:value-type="string" calcext:value-type="string">
            <text:p>19H as 19h 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ONARDO MAMEDE SOUS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3189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3,9,10,16,17,23,24,30</text:p>
          </table:table-cell>
          <table:table-cell table:style-name="ce4" office:value-type="string" calcext:value-type="string">
            <text:p>19H as 19h 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AS DO CARMO NOGUEIR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2705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7,10,14,17,21,24,28</text:p>
          </table:table-cell>
          <table:table-cell table:style-name="ce4" office:value-type="string" calcext:value-type="string">
            <text:p>07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OS ANDRADE OLIVEIR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2658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8,9,15,16,22,23,29,30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IGUEL ALVES PEREIRA NETO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3324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FÉRIAS4,25,26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ULO SÁVIO PAIM DE MORAES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2228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4,9,11,16,18,23,25,30</text:p>
          </table:table-cell>
          <table:table-cell table:style-name="ce4" office:value-type="string" calcext:value-type="string">
            <text:p>06:30 as 18:30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ÂNGELA THOMÉ DA SILV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12037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AFASTAMENTO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EOLON CRUZ DA SILVA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1072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2,6,9,13,16,20,23,27,30</text:p>
          </table:table-cell>
          <table:table-cell table:style-name="ce4" office:value-type="string" calcext:value-type="string">
            <text:p>19h as 19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LDIR FERREIRA DELGADO DE ALENCAR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3265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4,8,11,15,18,22,25,29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ASHINGTON LUIZ RIBEIRO</text:p>
          </table:table-cell>
          <table:table-cell table:style-name="ce4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string" calcext:value-type="string">
            <text:p>479T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1,2,8,9,15,16,22,23,29,30</text:p>
          </table:table-cell>
          <table:table-cell table:style-name="ce4" office:value-type="string" calcext:value-type="string">
            <text:p>07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WHANDHARLEY RODRIGUES DIAS</text:p>
          </table:table-cell>
          <table:table-cell table:style-name="ce5" office:value-type="string" calcext:value-type="string">
            <text:p>TÉCNICO EM RADIOLOGIA/SES</text:p>
          </table:table-cell>
          <table:table-cell table:number-columns-repeated="2" table:style-name="ce4" office:value-type="string" calcext:value-type="string">
            <text:p>CRTR</text:p>
          </table:table-cell>
          <table:table-cell table:style-name="ce4" office:value-type="float" office:value="2583" calcext:value-type="float">
            <text:p>2583</text:p>
          </table:table-cell>
          <table:table-cell table:style-name="ce4" office:value-type="string" calcext:value-type="string">
            <text:p>IMAGENOLOGIA</text:p>
          </table:table-cell>
          <table:table-cell table:style-name="ce4" office:value-type="string" calcext:value-type="string">
            <text:p>3,4,10,11,17,18,24,25</text:p>
          </table:table-cell>
          <table:table-cell table:style-name="ce4" office:value-type="string" calcext:value-type="string">
            <text:p>19h as 07h</text:p>
          </table:table-cell>
          <table:table-cell table:style-name="ce4" office:value-type="string" calcext:value-type="string">
            <text:p>12H</text:p>
          </table:table-cell>
          <table:table-cell table:style-name="ce4" office:value-type="string" calcext:value-type="string">
            <text:p>RADIOLOGI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SE ORLANDO DOS SANTOS</text:p>
          </table:table-cell>
          <table:table-cell table:style-name="ce5" office:value-type="string" calcext:value-type="string">
            <text:p>TÉCNICO EM REFRIGERAÇÃO</text:p>
          </table:table-cell>
          <table:table-cell table:style-name="ce4" office:value-type="string" calcext:value-type="string">
            <text:p>PJ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MANUTENÇÃO</text:p>
          </table:table-cell>
          <table:table-cell table:style-name="ce4" office:value-type="string" calcext:value-type="string">
            <text:p>1-2-3-4-8-9-10-11-14-15-16-17-18-21-22-23-24-25-28-29-30</text:p>
          </table:table-cell>
          <table:table-cell table:style-name="ce4" office:value-type="string" calcext:value-type="string">
            <text:p>08:00-18:00</text:p>
          </table:table-cell>
          <table:table-cell table:style-name="ce4" office:value-type="string" calcext:value-type="string">
            <text:p>220 HORAS MENSAIS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LCILEIA MENDES DOS REIS</text:p>
          </table:table-cell>
          <table:table-cell table:style-name="ce4" office:value-type="string" calcext:value-type="string">
            <text:p>TÉCNICO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float" office:value="367389" calcext:value-type="float">
            <text:p>367389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AMBULATÓRIO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DRIGO DA SILVA AZEVEDO DE PAULA</text:p>
          </table:table-cell>
          <table:table-cell table:style-name="ce4" office:value-type="string" calcext:value-type="string">
            <text:p>TÉCNICO ENFERMAGEM</text:p>
          </table:table-cell>
          <table:table-cell table:style-name="ce4" office:value-type="string" calcext:value-type="string">
            <text:p>CLT</text:p>
          </table:table-cell>
          <table:table-cell table:number-columns-repeated="2" table:style-name="ce4" office:value-type="string" calcext:value-type="string">
            <text:p>N/A</text:p>
          </table:table-cell>
          <table:table-cell table:style-name="ce4" office:value-type="string" calcext:value-type="string">
            <text:p>AMBULATÓRIO</text:p>
          </table:table-cell>
          <table:table-cell table:style-name="ce4" office:value-type="string" calcext:value-type="string">
            <text:p>01-02-03-04-07-08-09-10-11-14-15-16-17-18-21-22-23-24-25-28-29-30</text:p>
          </table:table-cell>
          <table:table-cell table:style-name="ce4" office:value-type="string" calcext:value-type="string">
            <text:p>07:00-17:00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N/A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ANA COSTA DE SOUZA MENDONÇ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015091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FÉRIAS</text:p>
          </table:table-cell>
          <table:table-cell table:style-name="ce18" office:value-type="string" calcext:value-type="string">
            <text:p>07 ás 1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ECILIA CRISTINA LEITE LELIS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78240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LESSANDRA DA FONSEC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685114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RENI LIMA MACHADO 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041546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ABIULA ALVES DA SILV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073705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NAIARA MELO DE OLIVEIR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844253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ALDIANA CAVALCANTE LINHARES OLIVEIR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001501625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EVA ALVES DE AMORIM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103674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ATIANE ALVES DE SOUSA <text:s text:c="5"/>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426364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VIAM DIVINA CIRQUEIRA COSTA <text:s text:c="4"/>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68893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ACKELAINE SANTOS SILVA 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001615786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1,3,5,7,9,11,13,15,17,19,21,23,25,27,29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ELO SILVA MATOS <text:s text:c="4"/>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015091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INALVA MARIA RIBEIRO GONCALVES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635365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LVINA CAMPOS DA SILVA COST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1159632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IRLENE SILVA DE ALENCAR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42660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ISLAINE <text:s/>CARLA DOS SANTOS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476092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ENDA MARIA ALVES 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002356727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07 às 19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ANIELA ANUNCIAÇÃO DE OLIVEIR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29826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AS SANTOS ALMEIDA JUNIOR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001345620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20 às 07h</text:p>
          </table:table-cell>
          <table:table-cell table:style-name="ce4" office:value-type="float" office:value="221" calcext:value-type="float">
            <text:p>221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ENE GOMES DIAS <text:s text:c="3"/>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820073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JOSÉ INÁCIO DE MATOS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29623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IMONE SILVA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CLT</text:p>
          </table:table-cell>
          <table:table-cell table:style-name="ce4" office:value-type="string" calcext:value-type="string">
            <text:p>COREN 238058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6,8,10,12,14,16,18,20,22,24,26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SANGELA ANTÔNIO DOS REIS</text:p>
          </table:table-cell>
          <table:table-cell table:style-name="ce4" office:value-type="string" calcext:value-type="string">
            <text:p>Técnico(a) de Enfermagem</text:p>
          </table:table-cell>
          <table:table-cell table:style-name="ce4" office:value-type="string" calcext:value-type="string">
            <text:p>SES </text:p>
          </table:table-cell>
          <table:table-cell table:style-name="ce4" office:value-type="string" calcext:value-type="string">
            <text:p>COREN 214926</text:p>
          </table:table-cell>
          <table:table-cell table:style-name="ce18" office:value-type="string" calcext:value-type="string">
            <text:p>N/A</text:p>
          </table:table-cell>
          <table:table-cell table:style-name="ce18" office:value-type="string" calcext:value-type="string">
            <text:p>UTI ADULTO</text:p>
          </table:table-cell>
          <table:table-cell table:style-name="ce4" office:value-type="string" calcext:value-type="string">
            <text:p>2,4,8,10,14,16,18,22,24,28,30</text:p>
          </table:table-cell>
          <table:table-cell table:style-name="ce4" office:value-type="string" calcext:value-type="string">
            <text:p>19 às 07h</text:p>
          </table:table-cell>
          <table:table-cell table:style-name="ce4" office:value-type="float" office:value="220" calcext:value-type="float">
            <text:p>220</text:p>
          </table:table-cell>
          <table:table-cell table:style-name="ce18" office:value-type="string" calcext:value-type="string">
            <text:p>Assistência téc. de Enfermagem</text:p>
          </table:table-cell>
          <table:table-cell/>
          <table:table-cell table:style-name="ce7" table:number-columns-repeated="16372"/>
        </table:table-row>
        <table:table-row table:style-name="ro1" table:number-rows-repeated="1047789">
          <table:table-cell table:number-columns-repeated="12"/>
          <table:table-cell table:style-name="ce7" table:number-columns-repeated="16372"/>
        </table:table-row>
        <table:table-row table:style-name="ro1">
          <table:table-cell table:number-columns-repeated="12"/>
          <table:table-cell table:style-name="ce7" table:number-columns-repeated="16372"/>
        </table:table-row>
        <table:named-expressions>
          <table:named-range table:name="_xlnm.Print_Area" table:base-cell-address="$Colaborador.$A$1" table:cell-range-address="$Colaborador.$A$1:.$K$786" table:range-usable-as="print-range"/>
          <table:named-range table:name="_xlnm.Print_Titles" table:base-cell-address="$Colaborador.$A$1" table:cell-range-address="$Colaborador.$1:.$3" table:range-usable-as="repeat-column repeat-row"/>
        </table:named-expressions>
      </table:table>
      <table:table table:name="Médico" table:style-name="ta2" table:print-ranges="Médico.A1:Médico.J432">
        <table:table-column table:style-name="co1" table:default-cell-style-name="ce7"/>
        <table:table-column table:style-name="co11" table:default-cell-style-name="ce7"/>
        <table:table-column table:style-name="co3" table:number-columns-repeated="2" table:default-cell-style-name="ce7"/>
        <table:table-column table:style-name="co12" table:default-cell-style-name="ce7"/>
        <table:table-column table:style-name="co13" table:default-cell-style-name="ce7"/>
        <table:table-column table:style-name="co6" table:default-cell-style-name="ce7"/>
        <table:table-column table:style-name="co14" table:default-cell-style-name="ce7"/>
        <table:table-column table:style-name="co15" table:default-cell-style-name="ce7"/>
        <table:table-column table:style-name="co9" table:default-cell-style-name="ce7"/>
        <table:table-column table:style-name="co10" table:number-columns-repeated="16374"/>
        <table:table-header-rows>
          <table:table-row table:style-name="ro2">
            <table:table-cell table:style-name="ce32" office:value-type="string" calcext:value-type="string" table:number-columns-spanned="10" table:number-rows-spanned="1">
              <text:p>Escalas de trabalho dos principais serviços ofertados</text:p>
              <draw:frame draw:z-index="0" draw:name="image1.jpeg" draw:style-name="gr1" draw:text-style-name="P1" svg:width="2.676cm" svg:height="1.744cm" svg:x="0.179cm" svg:y="0cm">
                <draw:image xlink:href="Pictures/1000000000000108000000ACDC339683.jpg" xlink:type="simple" xlink:show="embed" xlink:actuate="onLoad" draw:mime-type="image/jpeg">
                  <text:p/>
                </draw:image>
              </draw:frame>
            </table:table-cell>
            <table:covered-table-cell table:number-columns-repeated="9" table:style-name="ce28"/>
            <table:table-cell table:style-name="ce7" table:number-columns-repeated="16374"/>
          </table:table-row>
          <table:table-row table:style-name="ro1">
            <table:table-cell table:style-name="ce33" office:value-type="string" calcext:value-type="string" table:number-columns-spanned="10" table:number-rows-spanned="1">
              <text:p>Mês: Março  Ano: 2025</text:p>
              <text:p/>
            </table:table-cell>
            <table:covered-table-cell table:number-columns-repeated="9" table:style-name="ce43"/>
            <table:table-cell table:style-name="ce7" table:number-columns-repeated="16374"/>
          </table:table-row>
          <table:table-row table:style-name="ro3">
            <table:table-cell table:style-name="ce34" office:value-type="string" calcext:value-type="string">
              <text:p>Nome da Unidade</text:p>
            </table:table-cell>
            <table:table-cell table:style-name="ce34" office:value-type="string" calcext:value-type="string">
              <text:p>Nome do Profissional</text:p>
            </table:table-cell>
            <table:table-cell table:style-name="ce34" office:value-type="string" calcext:value-type="string">
              <text:p>Especialidade</text:p>
            </table:table-cell>
            <table:table-cell table:style-name="ce34" office:value-type="string" calcext:value-type="string">
              <text:p>Conselho</text:p>
            </table:table-cell>
            <table:table-cell table:style-name="ce34" office:value-type="string" calcext:value-type="string">
              <text:p>RQE</text:p>
            </table:table-cell>
            <table:table-cell table:style-name="ce34" office:value-type="string" calcext:value-type="string">
              <text:p>Local</text:p>
            </table:table-cell>
            <table:table-cell table:style-name="ce34" office:value-type="string" calcext:value-type="string">
              <text:p>Dia</text:p>
            </table:table-cell>
            <table:table-cell table:style-name="ce34" office:value-type="string" calcext:value-type="string">
              <text:p>Horário de</text:p>
              <text:p>Atendimento</text:p>
            </table:table-cell>
            <table:table-cell table:style-name="ce34" office:value-type="string" calcext:value-type="string">
              <text:p>Serviço de Saúde</text:p>
              <text:p>Ofertado</text:p>
            </table:table-cell>
            <table:table-cell table:style-name="ce111" table:number-columns-repeated="16375"/>
          </table:table-row>
        </table:table-header-rows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4" office:value-type="string" calcext:value-type="string">
            <text:p>TAMYRES STEPHANE FONSECA MARIANO </text:p>
          </table:table-cell>
          <table:table-cell table:style-name="ce35" office:value-type="string" calcext:value-type="string">
            <text:p>NEUROLOGISTA</text:p>
          </table:table-cell>
          <table:table-cell table:style-name="ce72" office:value-type="float" office:value="32997" calcext:value-type="float">
            <text:p>32997</text:p>
          </table:table-cell>
          <table:table-cell table:style-name="ce35"/>
          <table:table-cell table:style-name="ce35" office:value-type="string" calcext:value-type="string">
            <text:p>UTI</text:p>
          </table:table-cell>
          <table:table-cell table:style-name="ce35" office:value-type="string" calcext:value-type="string">
            <text:p>18-20-25-27</text:p>
          </table:table-cell>
          <table:table-cell table:style-name="ce35" office:value-type="string" calcext:value-type="string">
            <text:p>07:00 ás 13:00</text:p>
          </table:table-cell>
          <table:table-cell table:style-name="ce35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5" office:value-type="string" calcext:value-type="string">
            <text:p>Paulo Montijo Taveira</text:p>
          </table:table-cell>
          <table:table-cell table:style-name="ce66" office:value-type="string" calcext:value-type="string">
            <text:p>CARDIOLOGISTA</text:p>
          </table:table-cell>
          <table:table-cell table:style-name="ce66" office:value-type="float" office:value="13299" calcext:value-type="float">
            <text:p>13299</text:p>
          </table:table-cell>
          <table:table-cell table:style-name="ce66" office:value-type="float" office:value="10618" calcext:value-type="float">
            <text:p>10618</text:p>
          </table:table-cell>
          <table:table-cell table:style-name="ce35" office:value-type="string" calcext:value-type="string">
            <text:p>ENFERMARIA </text:p>
          </table:table-cell>
          <table:table-cell table:style-name="ce35" office:value-type="string" calcext:value-type="string">
            <text:p>4-6-11-13-18-20-25-27</text:p>
          </table:table-cell>
          <table:table-cell table:style-name="ce35" office:value-type="string" calcext:value-type="string">
            <text:p>13:00 ás 19:00</text:p>
          </table:table-cell>
          <table:table-cell table:style-name="ce35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6" office:value-type="string" calcext:value-type="string">
            <text:p>ANA ROSÁRIA MEDEIROS PERES</text:p>
          </table:table-cell>
          <table:table-cell table:style-name="ce35" office:value-type="string" calcext:value-type="string">
            <text:p>CIRURGIA VASCULAR</text:p>
          </table:table-cell>
          <table:table-cell table:style-name="ce46" office:value-type="float" office:value="25659" calcext:value-type="float">
            <text:p>25659</text:p>
          </table:table-cell>
          <table:table-cell table:style-name="ce46" office:value-type="float" office:value="19764" calcext:value-type="float">
            <text:p>19764</text:p>
          </table:table-cell>
          <table:table-cell table:style-name="ce47" office:value-type="string" calcext:value-type="string">
            <text:p>PLANTÃO MATUTINO</text:p>
          </table:table-cell>
          <table:table-cell table:style-name="ce93" office:value-type="float" office:value="23" calcext:value-type="float">
            <text:p>23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6" office:value-type="string" calcext:value-type="string">
            <text:p>ANA ROSÁRIA MEDEIROS PERES</text:p>
          </table:table-cell>
          <table:table-cell table:style-name="ce35" office:value-type="string" calcext:value-type="string">
            <text:p>CIRURGIA VASCULAR</text:p>
          </table:table-cell>
          <table:table-cell table:style-name="ce46" office:value-type="float" office:value="25659" calcext:value-type="float">
            <text:p>25659</text:p>
          </table:table-cell>
          <table:table-cell table:style-name="ce46" office:value-type="float" office:value="19764" calcext:value-type="float">
            <text:p>19764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4 - 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RTHUR BARROSO VIDAL VILARINHO</text:p>
          </table:table-cell>
          <table:table-cell table:style-name="ce35" office:value-type="string" calcext:value-type="string">
            <text:p>CIRURGIA VASCULAR</text:p>
          </table:table-cell>
          <table:table-cell table:style-name="ce47" office:value-type="float" office:value="22578" calcext:value-type="float">
            <text:p>22578</text:p>
          </table:table-cell>
          <table:table-cell table:style-name="ce47" office:value-type="float" office:value="17009" calcext:value-type="float">
            <text:p>17009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6 - 13 - 20 - 27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RTHUR BARROSO VIDAL VILARINHO</text:p>
          </table:table-cell>
          <table:table-cell table:style-name="ce35" office:value-type="string" calcext:value-type="string">
            <text:p>CIRURGIA VASCULAR</text:p>
          </table:table-cell>
          <table:table-cell table:style-name="ce47" office:value-type="float" office:value="22578" calcext:value-type="float">
            <text:p>22578</text:p>
          </table:table-cell>
          <table:table-cell table:style-name="ce47" office:value-type="float" office:value="17009" calcext:value-type="float">
            <text:p>17009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6 - 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RTHUR BARROSO VIDAL VILARINHO</text:p>
          </table:table-cell>
          <table:table-cell table:style-name="ce35" office:value-type="string" calcext:value-type="string">
            <text:p>CIRURGIA VASCULAR</text:p>
          </table:table-cell>
          <table:table-cell table:style-name="ce47" office:value-type="float" office:value="22578" calcext:value-type="float">
            <text:p>22578</text:p>
          </table:table-cell>
          <table:table-cell table:style-name="ce47" office:value-type="float" office:value="17009" calcext:value-type="float">
            <text:p>17009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4 - 11 - 18 - 25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UGUSTO ULHOA FLORENCIO DE MORA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17810" calcext:value-type="float">
            <text:p>17810</text:p>
          </table:table-cell>
          <table:table-cell table:style-name="ce35" office:value-type="float" office:value="19805" calcext:value-type="float">
            <text:p>19805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5 - 19 - 21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UGUSTO ULHOA FLORENCIO DE MORA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17810" calcext:value-type="float">
            <text:p>17810</text:p>
          </table:table-cell>
          <table:table-cell table:style-name="ce35" office:value-type="float" office:value="19805" calcext:value-type="float">
            <text:p>19805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2 - 05 - 07 - 19 - 21 - 30 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AUGUSTO ULHOA FLORENCIO DE MORA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17810" calcext:value-type="float">
            <text:p>17810</text:p>
          </table:table-cell>
          <table:table-cell table:style-name="ce35" office:value-type="float" office:value="19805" calcext:value-type="float">
            <text:p>19805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7 - 21 - 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BEATRIZ FALEIRO RAMO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19249" calcext:value-type="float">
            <text:p>19249</text:p>
          </table:table-cell>
          <table:table-cell table:style-name="ce35" office:value-type="float" office:value="13523" calcext:value-type="float">
            <text:p>13523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4 - 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BEATRIZ FALEIRO RAMO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19249" calcext:value-type="float">
            <text:p>19249</text:p>
          </table:table-cell>
          <table:table-cell table:style-name="ce35" office:value-type="float" office:value="13523" calcext:value-type="float">
            <text:p>13523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6 - 13 - 20 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BRUNO QUINTINO DOMINGO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1150" calcext:value-type="float">
            <text:p>21150</text:p>
          </table:table-cell>
          <table:table-cell table:style-name="ce35" office:value-type="float" office:value="16874" calcext:value-type="float">
            <text:p>16874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7 - 14 - 28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JORDANA QUIRINO CAMPOS ARAÚJ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6622" calcext:value-type="float">
            <text:p>26622</text:p>
          </table:table-cell>
          <table:table-cell table:style-name="ce35" office:value-type="float" office:value="19832" calcext:value-type="float">
            <text:p>19832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18 - 24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JORDANA QUIRINO CAMPOS ARAÚJ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6622" calcext:value-type="float">
            <text:p>26622</text:p>
          </table:table-cell>
          <table:table-cell table:style-name="ce35" office:value-type="float" office:value="19832" calcext:value-type="float">
            <text:p>19832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18 - 24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JORDANA QUIRINO CAMPOS ARAÚJ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6622" calcext:value-type="float">
            <text:p>26622</text:p>
          </table:table-cell>
          <table:table-cell table:style-name="ce35" office:value-type="float" office:value="19832" calcext:value-type="float">
            <text:p>19832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float" office:value="23" calcext:value-type="float">
            <text:p>23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JULIA MEDEIROS DE MORAE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2780" calcext:value-type="float">
            <text:p>22780</text:p>
          </table:table-cell>
          <table:table-cell table:style-name="ce35" office:value-type="float" office:value="16119" calcext:value-type="float">
            <text:p>16119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3 - 04 - 08 - 10 - 11 - 17 - 18 - 24 - 25 - 31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JULIA MEDEIROS DE MORAE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2780" calcext:value-type="float">
            <text:p>22780</text:p>
          </table:table-cell>
          <table:table-cell table:style-name="ce35" office:value-type="float" office:value="16119" calcext:value-type="float">
            <text:p>16119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3 - 04 - 08 - 10 - 11 - 17 - 18 - 24 - 25 - 31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KAÍZA MARRA FERREIRA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9708" calcext:value-type="float">
            <text:p>29708</text:p>
          </table:table-cell>
          <table:table-cell table:style-name="ce35" office:value-type="float" office:value="16213" calcext:value-type="float">
            <text:p>16213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1 - 02 - 07 - 08 - 09 - 11 - 12 - 14 - 15 - 16 - 22 - 23 - 25 - 26 - 27 - 28 - 29 - 30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KAÍZA MARRA FERREIRA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9708" calcext:value-type="float">
            <text:p>29708</text:p>
          </table:table-cell>
          <table:table-cell table:style-name="ce35" office:value-type="float" office:value="16213" calcext:value-type="float">
            <text:p>16213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1 - 07 - 08 - 11 - 12 - 14 - 15 - 22 - 23 - 25 - 26 - 28 - 29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KAÍZA MARRA FERREIRA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9708" calcext:value-type="float">
            <text:p>29708</text:p>
          </table:table-cell>
          <table:table-cell table:style-name="ce35" office:value-type="float" office:value="16213" calcext:value-type="float">
            <text:p>16213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1 - 08 - 15 - 22 - 29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LARISSA GONÇALVES MALDONAD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36589" calcext:value-type="float">
            <text:p>36589</text:p>
          </table:table-cell>
          <table:table-cell table:style-name="ce35" office:value-type="float" office:value="77932" calcext:value-type="float">
            <text:p>77932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1 - 02 - 03 - 15 - 22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LARISSA GONÇALVES MALDONAD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36589" calcext:value-type="float">
            <text:p>36589</text:p>
          </table:table-cell>
          <table:table-cell table:style-name="ce35" office:value-type="float" office:value="77932" calcext:value-type="float">
            <text:p>77932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1 - 02 - 09 - 13 - 14 - 15 - 16 - 20 - 22 - 23 - 27 - 28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35" office:value-type="string" calcext:value-type="string">
            <text:p>LARISSA GONÇALVES MALDONADO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36589" calcext:value-type="float">
            <text:p>36589</text:p>
          </table:table-cell>
          <table:table-cell table:style-name="ce35" office:value-type="float" office:value="77932" calcext:value-type="float">
            <text:p>77932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2 - 27 - 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LEANDRO CAMPOS DONA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0371" calcext:value-type="float">
            <text:p>20371</text:p>
          </table:table-cell>
          <table:table-cell table:style-name="ce35" office:value-type="float" office:value="15900" calcext:value-type="float">
            <text:p>15900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6 - 13 - 20 - 27 - <text:s/>29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LEANDRO CAMPOS DONA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0371" calcext:value-type="float">
            <text:p>20371</text:p>
          </table:table-cell>
          <table:table-cell table:style-name="ce35" office:value-type="float" office:value="15900" calcext:value-type="float">
            <text:p>15900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6 - 13 - 20 - 27 - <text:s/>29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MARIA FLAVIA VAZ DE OLIVEIRA</text:p>
          </table:table-cell>
          <table:table-cell table:style-name="ce35" office:value-type="string" calcext:value-type="string">
            <text:p>CIRURGIA VASCULAR</text:p>
          </table:table-cell>
          <table:table-cell table:style-name="ce47" office:value-type="float" office:value="23784" calcext:value-type="float">
            <text:p>23784</text:p>
          </table:table-cell>
          <table:table-cell table:style-name="ce47" office:value-type="float" office:value="17564" calcext:value-type="float">
            <text:p>17564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3 - 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MARIA FLAVIA VAZ DE OLIVEIRA</text:p>
          </table:table-cell>
          <table:table-cell table:style-name="ce35" office:value-type="string" calcext:value-type="string">
            <text:p>CIRURGIA VASCULAR</text:p>
          </table:table-cell>
          <table:table-cell table:style-name="ce47" office:value-type="float" office:value="23784" calcext:value-type="float">
            <text:p>23784</text:p>
          </table:table-cell>
          <table:table-cell table:style-name="ce47" office:value-type="float" office:value="17564" calcext:value-type="float">
            <text:p>17564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3 - 10 - 17 - 24 - 31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WESLEY DA COSTA RE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3798" calcext:value-type="float">
            <text:p>23798</text:p>
          </table:table-cell>
          <table:table-cell table:style-name="ce35" office:value-type="float" office:value="18377" calcext:value-type="float">
            <text:p>18377</text:p>
          </table:table-cell>
          <table:table-cell table:style-name="ce47" office:value-type="string" calcext:value-type="string">
            <text:p>PLANTÃO MATUTINO</text:p>
          </table:table-cell>
          <table:table-cell table:style-name="ce94" office:value-type="string" calcext:value-type="string">
            <text:p>05 - 09 - 10 - 12 - 16 - 17 - 19 - 21 - 26 - 30 - 31</text:p>
          </table:table-cell>
          <table:table-cell table:style-name="ce35" office:value-type="string" calcext:value-type="string">
            <text:p>07:00-13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WESLEY DA COSTA RE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3798" calcext:value-type="float">
            <text:p>23798</text:p>
          </table:table-cell>
          <table:table-cell table:style-name="ce35" office:value-type="float" office:value="18377" calcext:value-type="float">
            <text:p>18377</text:p>
          </table:table-cell>
          <table:table-cell table:style-name="ce47" office:value-type="string" calcext:value-type="string">
            <text:p>PLANTÃO VESPERTINO</text:p>
          </table:table-cell>
          <table:table-cell table:style-name="ce94" office:value-type="string" calcext:value-type="string">
            <text:p>05 - 09 - 10 - 12 - 16 - 17 - 19 - 21 - 26 - 30 - 31</text:p>
          </table:table-cell>
          <table:table-cell table:style-name="ce35" office:value-type="string" calcext:value-type="string">
            <text:p>13:00-19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7" office:value-type="string" calcext:value-type="string">
            <text:p>WESLEY DA COSTA REIS</text:p>
          </table:table-cell>
          <table:table-cell table:style-name="ce35" office:value-type="string" calcext:value-type="string">
            <text:p>CIRURGIA VASCULAR</text:p>
          </table:table-cell>
          <table:table-cell table:style-name="ce35" office:value-type="float" office:value="23798" calcext:value-type="float">
            <text:p>23798</text:p>
          </table:table-cell>
          <table:table-cell table:style-name="ce35" office:value-type="float" office:value="18377" calcext:value-type="float">
            <text:p>18377</text:p>
          </table:table-cell>
          <table:table-cell table:style-name="ce47" office:value-type="string" calcext:value-type="string">
            <text:p>PLANTÃO NOTURNO</text:p>
          </table:table-cell>
          <table:table-cell table:style-name="ce94" office:value-type="string" calcext:value-type="string">
            <text:p>05 - 09 - 12 - 14 - 16 - 19 - 26 - 28 - 30</text:p>
          </table:table-cell>
          <table:table-cell table:style-name="ce35" office:value-type="string" calcext:value-type="string">
            <text:p>19:00-07:00</text:p>
          </table:table-cell>
          <table:table-cell table:style-name="ce35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35" office:value-type="string" calcext:value-type="string">
            <text:p>HOSPITAL ESTADUAL DE APARECIDA DE GOIÂNIA CAIRO LOUZADA.</text:p>
          </table:table-cell>
          <table:table-cell table:style-name="ce48" office:value-type="string" calcext:value-type="string">
            <text:p>KAÍZA MARRA FERREIRA</text:p>
          </table:table-cell>
          <table:table-cell table:style-name="ce67" office:value-type="string" calcext:value-type="string">
            <text:p>CIRURGIA VASCULAR</text:p>
          </table:table-cell>
          <table:table-cell table:style-name="ce67" office:value-type="float" office:value="29708" calcext:value-type="float">
            <text:p>29708</text:p>
          </table:table-cell>
          <table:table-cell table:style-name="ce79" office:value-type="float" office:value="16213" calcext:value-type="float">
            <text:p>16213</text:p>
          </table:table-cell>
          <table:table-cell table:style-name="ce87" office:value-type="string" calcext:value-type="string">
            <text:p>COORDENADOR</text:p>
          </table:table-cell>
          <table:table-cell table:style-name="ce48" office:value-type="string" calcext:value-type="string">
            <text:p>1 à 31</text:p>
          </table:table-cell>
          <table:table-cell table:style-name="ce48" office:value-type="string" calcext:value-type="string">
            <text:p>N/A</text:p>
          </table:table-cell>
          <table:table-cell table:style-name="ce48" office:value-type="string" calcext:value-type="string">
            <text:p>CIRURGIA VASCULAR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Andre Luiz Coelho Thomé</text:p>
          </table:table-cell>
          <table:table-cell table:style-name="ce68" office:value-type="string" calcext:value-type="string">
            <text:p>Ortopedia/Traumatologia - 12990</text:p>
          </table:table-cell>
          <table:table-cell table:style-name="ce61" office:value-type="float" office:value="7552" calcext:value-type="float">
            <text:p>7552</text:p>
          </table:table-cell>
          <table:table-cell table:style-name="ce80" office:value-type="string" calcext:value-type="string">
            <text:p>N/A</text:p>
          </table:table-cell>
          <table:table-cell table:style-name="ce88" office:value-type="string" calcext:value-type="string">
            <text:p>AMBULATÓRIO</text:p>
          </table:table-cell>
          <table:table-cell table:style-name="ce95" office:value-type="string" calcext:value-type="string">
            <text:p>05,12,19,26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Bruno Air Machado da Silva</text:p>
          </table:table-cell>
          <table:table-cell table:style-name="ce68" office:value-type="string" calcext:value-type="string">
            <text:p>Ortopedia/Traumatologia - 16354</text:p>
          </table:table-cell>
          <table:table-cell table:style-name="ce4" office:value-type="float" office:value="8226" calcext:value-type="float">
            <text:p>8226</text:p>
          </table:table-cell>
          <table:table-cell table:style-name="ce80" office:value-type="string" calcext:value-type="string">
            <text:p>N/A</text:p>
          </table:table-cell>
          <table:table-cell table:style-name="ce88" office:value-type="string" calcext:value-type="string">
            <text:p>AMBULATÓRIO</text:p>
          </table:table-cell>
          <table:table-cell table:style-name="ce95" office:value-type="string" calcext:value-type="string">
            <text:p>07,14,21,28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hyego Mendonça de Bessa</text:p>
          </table:table-cell>
          <table:table-cell table:style-name="ce68" office:value-type="string" calcext:value-type="string">
            <text:p>Ortopedia/Traumatologia - 21302</text:p>
          </table:table-cell>
          <table:table-cell table:style-name="ce4" office:value-type="float" office:value="13898" calcext:value-type="float">
            <text:p>1389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4,11,18,25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urval Arthur Cavalcante N. Filho</text:p>
          </table:table-cell>
          <table:table-cell table:style-name="ce68" office:value-type="string" calcext:value-type="string">
            <text:p>Ortopedia/Traumatologia - 12299</text:p>
          </table:table-cell>
          <table:table-cell table:style-name="ce4" office:value-type="float" office:value="8171" calcext:value-type="float">
            <text:p>8171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6,13,20,27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celo Rodrigues Torres </text:p>
          </table:table-cell>
          <table:table-cell table:style-name="ce68" office:value-type="string" calcext:value-type="string">
            <text:p>Ortopedia/Traumatologia - 6707</text:p>
          </table:table-cell>
          <table:table-cell table:style-name="ce4" office:value-type="float" office:value="2679" calcext:value-type="float">
            <text:p>267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3,10,17,24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cos Henrique Alves Resende </text:p>
          </table:table-cell>
          <table:table-cell table:style-name="ce68" office:value-type="string" calcext:value-type="string">
            <text:p>Ortopedia/Traumatologia - 19024</text:p>
          </table:table-cell>
          <table:table-cell table:style-name="ce4" office:value-type="float" office:value="15195" calcext:value-type="float">
            <text:p>15195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4,11,18,25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urilo de Jesus Friaca Tatibana</text:p>
          </table:table-cell>
          <table:table-cell table:style-name="ce68" office:value-type="string" calcext:value-type="string">
            <text:p>Ortopedia/Traumatologia - 16998</text:p>
          </table:table-cell>
          <table:table-cell table:style-name="ce61" office:value-type="float" office:value="17771" calcext:value-type="float">
            <text:p>17771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3,04,07,10,11,14,17,18,21,24,24,28,31</text:p>
          </table:table-cell>
          <table:table-cell table:style-name="ce89" office:value-type="string" calcext:value-type="string">
            <text:p>13:00-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Eduardo Barbosa Borges</text:p>
          </table:table-cell>
          <table:table-cell table:style-name="ce68" office:value-type="string" calcext:value-type="string">
            <text:p>Ortopedia/Traumatologia - 15943</text:p>
          </table:table-cell>
          <table:table-cell table:style-name="ce61" office:value-type="float" office:value="13099" calcext:value-type="float">
            <text:p>1309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6,13,20,27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Henrique Prudente Azeredo </text:p>
          </table:table-cell>
          <table:table-cell table:style-name="ce68" office:value-type="string" calcext:value-type="string">
            <text:p>Ortopedia/Traumatologia - 23417</text:p>
          </table:table-cell>
          <table:table-cell table:style-name="ce61" office:value-type="float" office:value="15909" calcext:value-type="float">
            <text:p>1590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3,10,17,24,31</text:p>
          </table:table-cell>
          <table:table-cell table:style-name="ce89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rcival Rosa Rebello</text:p>
          </table:table-cell>
          <table:table-cell table:style-name="ce68" office:value-type="string" calcext:value-type="string">
            <text:p>Ortopedia/Traumatologia - 6992</text:p>
          </table:table-cell>
          <table:table-cell table:style-name="ce61" office:value-type="float" office:value="3486" calcext:value-type="float">
            <text:p>34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5,12,19,26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icardo Eduardo França</text:p>
          </table:table-cell>
          <table:table-cell table:style-name="ce68" office:value-type="string" calcext:value-type="string">
            <text:p>Ortopedia/Traumatologia - 14520</text:p>
          </table:table-cell>
          <table:table-cell table:style-name="ce61" office:value-type="float" office:value="14992" calcext:value-type="float">
            <text:p>1499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AMBULATÓRIO</text:p>
          </table:table-cell>
          <table:table-cell table:style-name="ce95" office:value-type="string" calcext:value-type="string">
            <text:p>06,13,20,27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Augusto Leão Bucar</text:p>
          </table:table-cell>
          <table:table-cell table:style-name="ce68" office:value-type="string" calcext:value-type="string">
            <text:p>Ortopedia/Traumatologia - 20270</text:p>
          </table:table-cell>
          <table:table-cell table:style-name="ce61" office:value-type="float" office:value="16644" calcext:value-type="float">
            <text:p>1664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0,13.17,24,25,27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Alexandre Costa Albino</text:p>
          </table:table-cell>
          <table:table-cell table:style-name="ce68" office:value-type="string" calcext:value-type="string">
            <text:p>Ortopedia/Traumatologia - 17774</text:p>
          </table:table-cell>
          <table:table-cell table:style-name="ce61" office:value-type="float" office:value="10440" calcext:value-type="float">
            <text:p>10440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8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Alexandre Costa Albino</text:p>
          </table:table-cell>
          <table:table-cell table:style-name="ce68" office:value-type="string" calcext:value-type="string">
            <text:p>Ortopedia/Traumatologia - 17774</text:p>
          </table:table-cell>
          <table:table-cell table:style-name="ce61" office:value-type="float" office:value="10440" calcext:value-type="float">
            <text:p>10440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6,20,27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Carlos Roberto de Oliveira Júnior</text:p>
          </table:table-cell>
          <table:table-cell table:style-name="ce68" office:value-type="string" calcext:value-type="string">
            <text:p>Ortopedia/Traumatologia - 23362</text:p>
          </table:table-cell>
          <table:table-cell table:style-name="ce61" office:value-type="float" office:value="16837" calcext:value-type="float">
            <text:p>16837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3,20,27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Carlos Roberto de Oliveira Júnior</text:p>
          </table:table-cell>
          <table:table-cell table:style-name="ce68" office:value-type="string" calcext:value-type="string">
            <text:p>Ortopedia/Traumatologia - 23362</text:p>
          </table:table-cell>
          <table:table-cell table:style-name="ce61" office:value-type="float" office:value="16837" calcext:value-type="float">
            <text:p>16837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4,06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Carlos Roberto de Oliveira Júnior</text:p>
          </table:table-cell>
          <table:table-cell table:style-name="ce68" office:value-type="string" calcext:value-type="string">
            <text:p>Ortopedia/Traumatologia - 23362</text:p>
          </table:table-cell>
          <table:table-cell table:style-name="ce61" office:value-type="float" office:value="16837" calcext:value-type="float">
            <text:p>16837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0,17,18,24,25,31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aniel Pereira Barbosa</text:p>
          </table:table-cell>
          <table:table-cell table:style-name="ce68" office:value-type="string" calcext:value-type="string">
            <text:p>Ortopedia/Traumatologia - 29809</text:p>
          </table:table-cell>
          <table:table-cell table:style-name="ce61" office:value-type="float" office:value="16156" calcext:value-type="float">
            <text:p>1615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4,11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omingos Rodrigues de Moura Junior</text:p>
          </table:table-cell>
          <table:table-cell table:style-name="ce68" office:value-type="string" calcext:value-type="string">
            <text:p>Ortopedia/Traumatologia - 27577</text:p>
          </table:table-cell>
          <table:table-cell table:style-name="ce61" office:value-type="float" office:value="19898" calcext:value-type="float">
            <text:p>1989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1,15,16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omingos Rodrigues de Moura Junior</text:p>
          </table:table-cell>
          <table:table-cell table:style-name="ce68" office:value-type="string" calcext:value-type="string">
            <text:p>Ortopedia/Traumatologia - 27577</text:p>
          </table:table-cell>
          <table:table-cell table:style-name="ce61" office:value-type="float" office:value="19898" calcext:value-type="float">
            <text:p>1989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2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Domingos Rodrigues de Moura Junior</text:p>
          </table:table-cell>
          <table:table-cell table:style-name="ce68" office:value-type="string" calcext:value-type="string">
            <text:p>Ortopedia/Traumatologia - 27577</text:p>
          </table:table-cell>
          <table:table-cell table:style-name="ce61" office:value-type="float" office:value="19898" calcext:value-type="float">
            <text:p>1989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1,05,08,29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Fabricio Danesi Pereira</text:p>
          </table:table-cell>
          <table:table-cell table:style-name="ce68" office:value-type="string" calcext:value-type="string">
            <text:p>Ortopedia/Traumatologia - 9720</text:p>
          </table:table-cell>
          <table:table-cell table:style-name="ce61" office:value-type="float" office:value="7532" calcext:value-type="float">
            <text:p>753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1,22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Fabricio Danesi Pereira</text:p>
          </table:table-cell>
          <table:table-cell table:style-name="ce68" office:value-type="string" calcext:value-type="string">
            <text:p>Ortopedia/Traumatologia - 9720</text:p>
          </table:table-cell>
          <table:table-cell table:style-name="ce61" office:value-type="float" office:value="7532" calcext:value-type="float">
            <text:p>753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0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Fabricio Danesi Pereira</text:p>
          </table:table-cell>
          <table:table-cell table:style-name="ce68" office:value-type="string" calcext:value-type="string">
            <text:p>Ortopedia/Traumatologia - 9720</text:p>
          </table:table-cell>
          <table:table-cell table:style-name="ce61" office:value-type="float" office:value="7532" calcext:value-type="float">
            <text:p>753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6,09,13,20,27</text:p>
          </table:table-cell>
          <table:table-cell table:style-name="ce89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Fabricio Danesi Pereira</text:p>
          </table:table-cell>
          <table:table-cell table:style-name="ce68" office:value-type="string" calcext:value-type="string">
            <text:p>Ortopedia/Traumatologia - 9720</text:p>
          </table:table-cell>
          <table:table-cell table:style-name="ce61" office:value-type="float" office:value="7532" calcext:value-type="float">
            <text:p>753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1,07,08,14,15,22,28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Germano Camargo Fleury Passos</text:p>
          </table:table-cell>
          <table:table-cell table:style-name="ce68" office:value-type="string" calcext:value-type="string">
            <text:p>Ortopedia/Traumatologia - 29090</text:p>
          </table:table-cell>
          <table:table-cell table:style-name="ce61" office:value-type="float" office:value="15469" calcext:value-type="float">
            <text:p>1546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6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Hugo Leonardo Nicésio Arantes</text:p>
          </table:table-cell>
          <table:table-cell table:style-name="ce68" office:value-type="string" calcext:value-type="string">
            <text:p>Ortopedia/Traumatologia - 10733</text:p>
          </table:table-cell>
          <table:table-cell table:style-name="ce61" office:value-type="float" office:value="8704" calcext:value-type="float">
            <text:p>870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6,13,20,27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Hugo Leonardo Nicésio Arantes</text:p>
          </table:table-cell>
          <table:table-cell table:style-name="ce68" office:value-type="string" calcext:value-type="string">
            <text:p>Ortopedia/Traumatologia - 10733</text:p>
          </table:table-cell>
          <table:table-cell table:style-name="ce61" office:value-type="float" office:value="8704" calcext:value-type="float">
            <text:p>870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3,10,17,24,31</text:p>
          </table:table-cell>
          <table:table-cell table:style-name="ce106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José Henrique Alves da Costa</text:p>
          </table:table-cell>
          <table:table-cell table:style-name="ce68" office:value-type="string" calcext:value-type="string">
            <text:p>Ortopedia/Traumatologia - 19395</text:p>
          </table:table-cell>
          <table:table-cell table:style-name="ce61" office:value-type="float" office:value="18636" calcext:value-type="float">
            <text:p>1863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3,30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Julio Cesar da Silva</text:p>
          </table:table-cell>
          <table:table-cell table:style-name="ce68" office:value-type="string" calcext:value-type="string">
            <text:p>Ortopedia/Traumatologia - 5768</text:p>
          </table:table-cell>
          <table:table-cell table:style-name="ce61" office:value-type="float" office:value="2038" calcext:value-type="float">
            <text:p>203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3,29,30</text:p>
          </table:table-cell>
          <table:table-cell table:style-name="ce106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Julio Cesar da Silva</text:p>
          </table:table-cell>
          <table:table-cell table:style-name="ce68" office:value-type="string" calcext:value-type="string">
            <text:p>Ortopedia/Traumatologia - 5768</text:p>
          </table:table-cell>
          <table:table-cell table:style-name="ce61" office:value-type="float" office:value="2038" calcext:value-type="float">
            <text:p>203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0,11,18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Julio Cesar da Silva</text:p>
          </table:table-cell>
          <table:table-cell table:style-name="ce68" office:value-type="string" calcext:value-type="string">
            <text:p>Ortopedia/Traumatologia - 5768</text:p>
          </table:table-cell>
          <table:table-cell table:style-name="ce61" office:value-type="float" office:value="2038" calcext:value-type="float">
            <text:p>203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5,06,08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Julio Cesar da Silva</text:p>
          </table:table-cell>
          <table:table-cell table:style-name="ce68" office:value-type="string" calcext:value-type="string">
            <text:p>Ortopedia/Traumatologia - 5768</text:p>
          </table:table-cell>
          <table:table-cell table:style-name="ce61" office:value-type="float" office:value="2038" calcext:value-type="float">
            <text:p>203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2,12,19,21,22,26,29</text:p>
          </table:table-cell>
          <table:table-cell table:style-name="ce106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Leandro Costa Cruz</text:p>
          </table:table-cell>
          <table:table-cell table:style-name="ce68" office:value-type="string" calcext:value-type="string">
            <text:p>Ortopedia/Traumatologia - 29077</text:p>
          </table:table-cell>
          <table:table-cell table:style-name="ce61" office:value-type="float" office:value="19786" calcext:value-type="float">
            <text:p>197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6,29</text:p>
          </table:table-cell>
          <table:table-cell table:style-name="ce106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Leandro Costa Cruz</text:p>
          </table:table-cell>
          <table:table-cell table:style-name="ce68" office:value-type="string" calcext:value-type="string">
            <text:p>Ortopedia/Traumatologia - 29077</text:p>
          </table:table-cell>
          <table:table-cell table:style-name="ce61" office:value-type="float" office:value="19786" calcext:value-type="float">
            <text:p>197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9</text:p>
          </table:table-cell>
          <table:table-cell table:style-name="ce106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Liomar Luiz de Miranda Junior</text:p>
          </table:table-cell>
          <table:table-cell table:style-name="ce68" office:value-type="string" calcext:value-type="string">
            <text:p>Ortopedia/Traumatologia - 18094</text:p>
          </table:table-cell>
          <table:table-cell table:style-name="ce61" office:value-type="float" office:value="11328" calcext:value-type="float">
            <text:p>1132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3,04,10,11,17,18,24,25,31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io Eduardo Bastos da Cruz</text:p>
          </table:table-cell>
          <table:table-cell table:style-name="ce68" office:value-type="string" calcext:value-type="string">
            <text:p>Ortopedia/Traumatologia - 6346</text:p>
          </table:table-cell>
          <table:table-cell table:style-name="ce61" office:value-type="float" office:value="13184" calcext:value-type="float">
            <text:p>1318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9,15</text:p>
          </table:table-cell>
          <table:table-cell table:style-name="ce106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io Eduardo Bastos da Cruz</text:p>
          </table:table-cell>
          <table:table-cell table:style-name="ce68" office:value-type="string" calcext:value-type="string">
            <text:p>Ortopedia/Traumatologia - 6346</text:p>
          </table:table-cell>
          <table:table-cell table:style-name="ce61" office:value-type="float" office:value="13184" calcext:value-type="float">
            <text:p>1318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8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io Eduardo Bastos da Cruz</text:p>
          </table:table-cell>
          <table:table-cell table:style-name="ce68" office:value-type="string" calcext:value-type="string">
            <text:p>Ortopedia/Traumatologia - 6346</text:p>
          </table:table-cell>
          <table:table-cell table:style-name="ce61" office:value-type="float" office:value="13184" calcext:value-type="float">
            <text:p>1318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6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ario Eduardo Bastos da Cruz</text:p>
          </table:table-cell>
          <table:table-cell table:style-name="ce68" office:value-type="string" calcext:value-type="string">
            <text:p>Ortopedia/Traumatologia - 6346</text:p>
          </table:table-cell>
          <table:table-cell table:style-name="ce61" office:value-type="float" office:value="13184" calcext:value-type="float">
            <text:p>1318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7,08,14,15,28,31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urilo de Jesus Friaca Tatibana</text:p>
          </table:table-cell>
          <table:table-cell table:style-name="ce68" office:value-type="string" calcext:value-type="string">
            <text:p>Ortopedia/Traumatologia - 16998</text:p>
          </table:table-cell>
          <table:table-cell table:style-name="ce61" office:value-type="float" office:value="17771" calcext:value-type="float">
            <text:p>17771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7,24,31</text:p>
          </table:table-cell>
          <table:table-cell table:style-name="ce89" office:value-type="string" calcext:value-type="string">
            <text:p>07:00-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Murilo de Jesus Friaca Tatibana</text:p>
          </table:table-cell>
          <table:table-cell table:style-name="ce68" office:value-type="string" calcext:value-type="string">
            <text:p>Ortopedia/Traumatologia - 16998</text:p>
          </table:table-cell>
          <table:table-cell table:style-name="ce61" office:value-type="float" office:value="17771" calcext:value-type="float">
            <text:p>17771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1,18,23,25</text:p>
          </table:table-cell>
          <table:table-cell table:style-name="ce89" office:value-type="string" calcext:value-type="string">
            <text:p>19:00-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Nilson Tavares Santos</text:p>
          </table:table-cell>
          <table:table-cell table:style-name="ce68" office:value-type="string" calcext:value-type="string">
            <text:p>Ortopedia/Traumatologia - 18366</text:p>
          </table:table-cell>
          <table:table-cell table:style-name="ce61" office:value-type="float" office:value="13373" calcext:value-type="float">
            <text:p>13373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5,12,19,26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Eduardo Barbosa Borges</text:p>
          </table:table-cell>
          <table:table-cell table:style-name="ce68" office:value-type="string" calcext:value-type="string">
            <text:p>Ortopedia/Traumatologia - 15943</text:p>
          </table:table-cell>
          <table:table-cell table:style-name="ce61" office:value-type="float" office:value="13099" calcext:value-type="float">
            <text:p>1309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2,19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Eduardo Barbosa Borges</text:p>
          </table:table-cell>
          <table:table-cell table:style-name="ce68" office:value-type="string" calcext:value-type="string">
            <text:p>Ortopedia/Traumatologia - 15943</text:p>
          </table:table-cell>
          <table:table-cell table:style-name="ce61" office:value-type="float" office:value="13099" calcext:value-type="float">
            <text:p>1309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5,17,21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Eduardo Barbosa Borges</text:p>
          </table:table-cell>
          <table:table-cell table:style-name="ce68" office:value-type="string" calcext:value-type="string">
            <text:p>Ortopedia/Traumatologia - 15943</text:p>
          </table:table-cell>
          <table:table-cell table:style-name="ce61" office:value-type="float" office:value="13099" calcext:value-type="float">
            <text:p>1309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2,09,13,16,23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Pedro Henrique Prudente Azeredo </text:p>
          </table:table-cell>
          <table:table-cell table:style-name="ce68" office:value-type="string" calcext:value-type="string">
            <text:p>Ortopedia/Traumatologia - 23417</text:p>
          </table:table-cell>
          <table:table-cell table:style-name="ce61" office:value-type="float" office:value="15909" calcext:value-type="float">
            <text:p>1590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6" office:value-type="string" calcext:value-type="string">
            <text:p>03,04,11,18,25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Pedro Henrique Prudente Azeredo </text:p>
          </table:table-cell>
          <table:table-cell table:style-name="ce68" office:value-type="string" calcext:value-type="string">
            <text:p>Ortopedia/Traumatologia - 23417</text:p>
          </table:table-cell>
          <table:table-cell table:style-name="ce61" office:value-type="float" office:value="15909" calcext:value-type="float">
            <text:p>1590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6" office:value-type="string" calcext:value-type="string">
            <text:p>04,09,16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rcival Rosa Rebello</text:p>
          </table:table-cell>
          <table:table-cell table:style-name="ce68" office:value-type="string" calcext:value-type="string">
            <text:p>Ortopedia/Traumatologia - 6992</text:p>
          </table:table-cell>
          <table:table-cell table:style-name="ce61" office:value-type="float" office:value="3486" calcext:value-type="float">
            <text:p>34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7,14,21,28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rcival Rosa Rebello</text:p>
          </table:table-cell>
          <table:table-cell table:style-name="ce68" office:value-type="string" calcext:value-type="string">
            <text:p>Ortopedia/Traumatologia - 6992</text:p>
          </table:table-cell>
          <table:table-cell table:style-name="ce61" office:value-type="float" office:value="3486" calcext:value-type="float">
            <text:p>34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2,23</text:p>
          </table:table-cell>
          <table:table-cell table:style-name="ce89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rcival Rosa Rebello</text:p>
          </table:table-cell>
          <table:table-cell table:style-name="ce68" office:value-type="string" calcext:value-type="string">
            <text:p>Ortopedia/Traumatologia - 6992</text:p>
          </table:table-cell>
          <table:table-cell table:style-name="ce61" office:value-type="float" office:value="3486" calcext:value-type="float">
            <text:p>3486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1,22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linio Cezar de almeida Junior </text:p>
          </table:table-cell>
          <table:table-cell table:style-name="ce68" office:value-type="string" calcext:value-type="string">
            <text:p>Ortopedia/Traumatologia - 20162</text:p>
          </table:table-cell>
          <table:table-cell table:style-name="ce61" office:value-type="float" office:value="14109" calcext:value-type="float">
            <text:p>1410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4,11,18,20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icardo Eduardo França</text:p>
          </table:table-cell>
          <table:table-cell table:style-name="ce68" office:value-type="string" calcext:value-type="string">
            <text:p>Ortopedia/Traumatologia - 14520</text:p>
          </table:table-cell>
          <table:table-cell table:style-name="ce61" office:value-type="float" office:value="14992" calcext:value-type="float">
            <text:p>1499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3,15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odrigo Bocchi de Macedo</text:p>
          </table:table-cell>
          <table:table-cell table:style-name="ce68" office:value-type="string" calcext:value-type="string">
            <text:p>Ortopedia/Traumatologia - 19352</text:p>
          </table:table-cell>
          <table:table-cell table:style-name="ce61" office:value-type="float" office:value="11819" calcext:value-type="float">
            <text:p>1181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14,28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odrigo Bocchi de Macedo</text:p>
          </table:table-cell>
          <table:table-cell table:style-name="ce68" office:value-type="string" calcext:value-type="string">
            <text:p>Ortopedia/Traumatologia - 19352</text:p>
          </table:table-cell>
          <table:table-cell table:style-name="ce61" office:value-type="float" office:value="11819" calcext:value-type="float">
            <text:p>1181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5</text:p>
          </table:table-cell>
          <table:table-cell table:style-name="ce106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odrigo Bocchi de Macedo</text:p>
          </table:table-cell>
          <table:table-cell table:style-name="ce68" office:value-type="string" calcext:value-type="string">
            <text:p>Ortopedia/Traumatologia - 19352</text:p>
          </table:table-cell>
          <table:table-cell table:style-name="ce61" office:value-type="float" office:value="11819" calcext:value-type="float">
            <text:p>1181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5,12,19,26</text:p>
          </table:table-cell>
          <table:table-cell table:style-name="ce106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ômulo Godinho Zeringota</text:p>
          </table:table-cell>
          <table:table-cell table:style-name="ce68" office:value-type="string" calcext:value-type="string">
            <text:p>Ortopedia/Traumatologia - 14612</text:p>
          </table:table-cell>
          <table:table-cell table:style-name="ce61" office:value-type="float" office:value="7428" calcext:value-type="float">
            <text:p>742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7,21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Rômulo Godinho Zeringota</text:p>
          </table:table-cell>
          <table:table-cell table:style-name="ce68" office:value-type="string" calcext:value-type="string">
            <text:p>Ortopedia/Traumatologia - 14612</text:p>
          </table:table-cell>
          <table:table-cell table:style-name="ce61" office:value-type="float" office:value="7428" calcext:value-type="float">
            <text:p>7428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05,12,19,26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Vamil Francisco Frutuoso Junior</text:p>
          </table:table-cell>
          <table:table-cell table:style-name="ce68" office:value-type="string" calcext:value-type="string">
            <text:p>Ortopedia/Traumatologia - 36828</text:p>
          </table:table-cell>
          <table:table-cell table:style-name="ce61" office:value-type="float" office:value="19610" calcext:value-type="float">
            <text:p>19610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1,30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Vinicius Ferreira Pires Bueno</text:p>
          </table:table-cell>
          <table:table-cell table:style-name="ce68" office:value-type="string" calcext:value-type="string">
            <text:p>Ortopedia/Traumatologia - 27962</text:p>
          </table:table-cell>
          <table:table-cell table:style-name="ce61" office:value-type="float" office:value="20012" calcext:value-type="float">
            <text:p>2001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5" office:value-type="string" calcext:value-type="string">
            <text:p>22</text:p>
          </table:table-cell>
          <table:table-cell table:style-name="ce89" office:value-type="string" calcext:value-type="string">
            <text:p>07:00 - 12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1" office:value-type="string" calcext:value-type="string">
            <text:p>Vitor Abranches Jordão Costa </text:p>
          </table:table-cell>
          <table:table-cell table:style-name="ce68" office:value-type="string" calcext:value-type="string">
            <text:p>Ortopedia/Traumatologia - 21402</text:p>
          </table:table-cell>
          <table:table-cell table:style-name="ce61" office:value-type="float" office:value="16215" calcext:value-type="float">
            <text:p>16215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7" office:value-type="string" calcext:value-type="string">
            <text:p>02,23</text:p>
          </table:table-cell>
          <table:table-cell table:style-name="ce89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1" office:value-type="string" calcext:value-type="string">
            <text:p>Vitor Abranches Jordão Costa </text:p>
          </table:table-cell>
          <table:table-cell table:style-name="ce68" office:value-type="string" calcext:value-type="string">
            <text:p>Ortopedia/Traumatologia - 21402</text:p>
          </table:table-cell>
          <table:table-cell table:style-name="ce61" office:value-type="float" office:value="16215" calcext:value-type="float">
            <text:p>16215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7" office:value-type="string" calcext:value-type="string">
            <text:p>09,16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1" office:value-type="string" calcext:value-type="string">
            <text:p>Vitor Abranches Jordão Costa </text:p>
          </table:table-cell>
          <table:table-cell table:style-name="ce68" office:value-type="string" calcext:value-type="string">
            <text:p>Ortopedia/Traumatologia - 21402</text:p>
          </table:table-cell>
          <table:table-cell table:style-name="ce61" office:value-type="float" office:value="16215" calcext:value-type="float">
            <text:p>16215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7" office:value-type="string" calcext:value-type="string">
            <text:p>30</text:p>
          </table:table-cell>
          <table:table-cell table:style-name="ce89" office:value-type="string" calcext:value-type="string">
            <text:p>13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1" office:value-type="string" calcext:value-type="string">
            <text:p>Vitor Abranches Jordão Costa </text:p>
          </table:table-cell>
          <table:table-cell table:style-name="ce68" office:value-type="string" calcext:value-type="string">
            <text:p>Ortopedia/Traumatologia - 21402</text:p>
          </table:table-cell>
          <table:table-cell table:style-name="ce61" office:value-type="float" office:value="16215" calcext:value-type="float">
            <text:p>16215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ONTO SOCORRO</text:p>
          </table:table-cell>
          <table:table-cell table:style-name="ce97" office:value-type="string" calcext:value-type="string">
            <text:p>30</text:p>
          </table:table-cell>
          <table:table-cell table:style-name="ce89" office:value-type="string" calcext:value-type="string">
            <text:p>19:00 - 07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André Luiz Coelho Thomé</text:p>
          </table:table-cell>
          <table:table-cell table:style-name="ce68" office:value-type="string" calcext:value-type="string">
            <text:p>Ortopedia/Traumatologia - 12990</text:p>
          </table:table-cell>
          <table:table-cell table:style-name="ce61" office:value-type="float" office:value="7552" calcext:value-type="float">
            <text:p>7552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ECEPTORES </text:p>
          </table:table-cell>
          <table:table-cell table:style-name="ce97" office:value-type="string" calcext:value-type="string">
            <text:p>03,05,10,12,17,19,24,26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Bruno Air Machado da Silva</text:p>
          </table:table-cell>
          <table:table-cell table:style-name="ce68" office:value-type="string" calcext:value-type="string">
            <text:p>Ortopedia/Traumatologia - 19050</text:p>
          </table:table-cell>
          <table:table-cell table:style-name="ce61" office:value-type="float" office:value="16354" calcext:value-type="float">
            <text:p>16354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ECEPTORES </text:p>
          </table:table-cell>
          <table:table-cell table:style-name="ce95" office:value-type="string" calcext:value-type="string">
            <text:p>07,14,21,28</text:p>
          </table:table-cell>
          <table:table-cell table:style-name="ce106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Durval Arthur Cavalcante N. Filho</text:p>
          </table:table-cell>
          <table:table-cell table:style-name="ce68" office:value-type="string" calcext:value-type="string">
            <text:p>Ortopedia/Traumatologia - 12299</text:p>
          </table:table-cell>
          <table:table-cell table:style-name="ce61" office:value-type="float" office:value="8171" calcext:value-type="float">
            <text:p>8171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ECEPTORES </text:p>
          </table:table-cell>
          <table:table-cell table:style-name="ce95" office:value-type="string" calcext:value-type="string">
            <text:p>06,13,20,27</text:p>
          </table:table-cell>
          <table:table-cell table:style-name="ce106" office:value-type="string" calcext:value-type="string">
            <text:p>07:00 - 19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Marcelo Rodrigues Torres </text:p>
          </table:table-cell>
          <table:table-cell table:style-name="ce68" office:value-type="string" calcext:value-type="string">
            <text:p>Ortopedia/Traumatologia - 6707</text:p>
          </table:table-cell>
          <table:table-cell table:style-name="ce61" office:value-type="float" office:value="2679" calcext:value-type="float">
            <text:p>267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ECEPTORES </text:p>
          </table:table-cell>
          <table:table-cell table:style-name="ce95" office:value-type="string" calcext:value-type="string">
            <text:p>03,10,17,24</text:p>
          </table:table-cell>
          <table:table-cell table:style-name="ce106" office:value-type="string" calcext:value-type="string">
            <text:p>07:00 - 19:00 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9" office:value-type="string" calcext:value-type="string">
            <text:p>Pedro Eduardo Barbosa Borges</text:p>
          </table:table-cell>
          <table:table-cell table:style-name="ce68" office:value-type="string" calcext:value-type="string">
            <text:p>Ortopedia/Traumatologia - 15943</text:p>
          </table:table-cell>
          <table:table-cell table:style-name="ce61" office:value-type="float" office:value="13099" calcext:value-type="float">
            <text:p>13099</text:p>
          </table:table-cell>
          <table:table-cell table:style-name="ce80" office:value-type="string" calcext:value-type="string">
            <text:p>N/A</text:p>
          </table:table-cell>
          <table:table-cell table:style-name="ce89" office:value-type="string" calcext:value-type="string">
            <text:p>PRECEPTORES </text:p>
          </table:table-cell>
          <table:table-cell table:style-name="ce98" office:value-type="string" calcext:value-type="string">
            <text:p>04,11,18,25</text:p>
          </table:table-cell>
          <table:table-cell table:style-name="ce106" office:value-type="string" calcext:value-type="string">
            <text:p>07:00 - 19:00 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Ana Clara Lopes Ottoni</text:p>
          </table:table-cell>
          <table:table-cell table:style-name="ce68" office:value-type="string" calcext:value-type="string">
            <text:p>Ortopedia/Traumatologia - 36629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25,29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Bruno Air Machado da Silva</text:p>
          </table:table-cell>
          <table:table-cell table:style-name="ce68" office:value-type="string" calcext:value-type="string">
            <text:p>Ortopedia/Traumatologia - 16354</text:p>
          </table:table-cell>
          <table:table-cell table:style-name="ce61" office:value-type="float" office:value="19050" calcext:value-type="float">
            <text:p>19050</text:p>
          </table:table-cell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2,09,10,16,23,30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Fabricio Danesi Pereira</text:p>
          </table:table-cell>
          <table:table-cell table:style-name="ce68" office:value-type="string" calcext:value-type="string">
            <text:p>Ortopedia/Traumatologia - 9720</text:p>
          </table:table-cell>
          <table:table-cell table:style-name="ce61" office:value-type="float" office:value="7532" calcext:value-type="float">
            <text:p>7532</text:p>
          </table:table-cell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3,04,05,06,07,11,12,13,14,17,18,19,20,21,24,25,26,27,28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Janaína Pereira Barbosa de Souza</text:p>
          </table:table-cell>
          <table:table-cell table:style-name="ce68" office:value-type="string" calcext:value-type="string">
            <text:p>Clinica Medica - 34973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4,05,06,07,12,13,19,20,21,26,27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Letícia de Castro Ottoni</text:p>
          </table:table-cell>
          <table:table-cell table:style-name="ce68" office:value-type="string" calcext:value-type="string">
            <text:p>Clinica Medica - 34987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1,08,09,10,11,16,18,24,25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Luiz Carlos Gonçalves Filho</text:p>
          </table:table-cell>
          <table:table-cell table:style-name="ce68" office:value-type="string" calcext:value-type="string">
            <text:p>Clinica Medica - 34359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30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Maria Rita Rodrigues Portilho</text:p>
          </table:table-cell>
          <table:table-cell table:style-name="ce68" office:value-type="string" calcext:value-type="string">
            <text:p>Clinica medica - 34822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2,03,14,22,23,27,28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Pedro Henrique Prudente Azeredo </text:p>
          </table:table-cell>
          <table:table-cell table:style-name="ce68" office:value-type="string" calcext:value-type="string">
            <text:p>Ortopedia/Traumatologia - 23417</text:p>
          </table:table-cell>
          <table:table-cell table:style-name="ce61" office:value-type="float" office:value="15909" calcext:value-type="float">
            <text:p>15909</text:p>
          </table:table-cell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10,17,24,31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0" office:value-type="string" calcext:value-type="string">
            <text:p>Rafaella Moniza Bento Palmeira Figueiredo</text:p>
          </table:table-cell>
          <table:table-cell table:style-name="ce68" office:value-type="string" calcext:value-type="string">
            <text:p>Clinica medica - 34874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6" office:value-type="string" calcext:value-type="string">
            <text:p>05,06,07,11,12,13,14,15,19,20,21,26,28</text:p>
          </table:table-cell>
          <table:table-cell table:style-name="ce89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2" office:value-type="string" calcext:value-type="string">
            <text:p>Roger Beraldo Vieira</text:p>
          </table:table-cell>
          <table:table-cell table:style-name="ce68" office:value-type="string" calcext:value-type="string">
            <text:p>Ortopedia/Traumatologia - 15736</text:p>
          </table:table-cell>
          <table:table-cell table:style-name="ce61" office:value-type="float" office:value="9710" calcext:value-type="float">
            <text:p>9710</text:p>
          </table:table-cell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9" office:value-type="string" calcext:value-type="string">
            <text:p>01,08,15,22,29</text:p>
          </table:table-cell>
          <table:table-cell table:style-name="ce107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52" office:value-type="string" calcext:value-type="string">
            <text:p>Wander Cardoso Cordeiro Junior</text:p>
          </table:table-cell>
          <table:table-cell table:style-name="ce68" office:value-type="string" calcext:value-type="string">
            <text:p>Ortopedia/Traumatologia - 35839</text:p>
          </table:table-cell>
          <table:table-cell table:style-name="ce61"/>
          <table:table-cell table:style-name="ce80" office:value-type="string" calcext:value-type="string">
            <text:p>N/A</text:p>
          </table:table-cell>
          <table:table-cell table:style-name="ce90" office:value-type="string" calcext:value-type="string">
            <text:p>Hospitalista</text:p>
          </table:table-cell>
          <table:table-cell table:style-name="ce99" office:value-type="string" calcext:value-type="string">
            <text:p>01,02,03,04,08,09,15,16,17,18,22,23,29,30</text:p>
          </table:table-cell>
          <table:table-cell table:style-name="ce107" office:value-type="string" calcext:value-type="string">
            <text:p>07:00 - 13:00</text:p>
          </table:table-cell>
          <table:table-cell table:style-name="ce61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Alana Vasconcelos Da Silva Paiva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27021" calcext:value-type="float">
            <text:p>27021</text:p>
          </table:table-cell>
          <table:table-cell table:style-name="ce69" office:value-type="float" office:value="18222" calcext:value-type="float">
            <text:p>1822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5-03-24" calcext:value-type="date">
            <text:p>24/3/2025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André Elias Abreu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9937" calcext:value-type="float">
            <text:p>19937</text:p>
          </table:table-cell>
          <table:table-cell table:style-name="ce69" office:value-type="float" office:value="15771" calcext:value-type="float">
            <text:p>15771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4,11,18,25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Ana Thays Mendonça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24092" calcext:value-type="float">
            <text:p>24092</text:p>
          </table:table-cell>
          <table:table-cell table:style-name="ce69" office:value-type="float" office:value="18367" calcext:value-type="float">
            <text:p>18367</text:p>
          </table:table-cell>
          <table:table-cell table:style-name="ce69" office:value-type="string" calcext:value-type="string">
            <text:p>APARECIDA DE GOIÂNIA</text:p>
          </table:table-cell>
          <table:table-cell table:style-name="ce102" office:value-type="time" office:time-value="PT06H28M00S" calcext:value-type="time">
            <text:p>06:28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Carlos Eduardo Olguin A. Da Cost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8500" calcext:value-type="float">
            <text:p>28500</text:p>
          </table:table-cell>
          <table:table-cell table:style-name="ce73" office:value-type="float" office:value="19680" calcext:value-type="float">
            <text:p>19680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5,11,12,16,19,26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Carlos Eduardo Olguin A. Da Cost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8500" calcext:value-type="float">
            <text:p>28500</text:p>
          </table:table-cell>
          <table:table-cell table:style-name="ce73" office:value-type="float" office:value="19680" calcext:value-type="float">
            <text:p>19680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9,11,16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7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Claúdio Henrique M. E Souza</text:p>
          </table:table-cell>
          <table:table-cell table:style-name="ce70" office:value-type="string" calcext:value-type="string">
            <text:p>ANESTESISTA</text:p>
          </table:table-cell>
          <table:table-cell table:style-name="ce74" office:value-type="float" office:value="25409" calcext:value-type="float">
            <text:p>25409</text:p>
          </table:table-cell>
          <table:table-cell table:style-name="ce81" office:value-type="float" office:value="17382" calcext:value-type="float">
            <text:p>17382</text:p>
          </table:table-cell>
          <table:table-cell table:style-name="ce70" office:value-type="string" calcext:value-type="string">
            <text:p>APARECIDA DE GOIÂNIA</text:p>
          </table:table-cell>
          <table:table-cell table:style-name="ce100" office:value-type="date" office:date-value="2025-04-02" calcext:value-type="date">
            <text:p>2/4/2025</text:p>
          </table:table-cell>
          <table:table-cell table:style-name="ce69" office:value-type="string" calcext:value-type="string">
            <text:p>07h às 19h</text:p>
          </table:table-cell>
          <table:table-cell table:style-name="ce70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7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Elisabeth Luriko Takata</text:p>
          </table:table-cell>
          <table:table-cell table:style-name="ce70" office:value-type="string" calcext:value-type="string">
            <text:p>ANESTESISTA</text:p>
          </table:table-cell>
          <table:table-cell table:style-name="ce75" office:value-type="float" office:value="20078" calcext:value-type="float">
            <text:p>20078</text:p>
          </table:table-cell>
          <table:table-cell table:style-name="ce70" office:value-type="float" office:value="12886" calcext:value-type="float">
            <text:p>12886</text:p>
          </table:table-cell>
          <table:table-cell table:style-name="ce70" office:value-type="string" calcext:value-type="string">
            <text:p>APARECIDA DE GOIÂNIA</text:p>
          </table:table-cell>
          <table:table-cell table:style-name="ce103" office:value-type="string" calcext:value-type="string">
            <text:p>22, 23</text:p>
          </table:table-cell>
          <table:table-cell table:style-name="ce70" office:value-type="string" calcext:value-type="string">
            <text:p>07h às 19h</text:p>
          </table:table-cell>
          <table:table-cell table:style-name="ce70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6" office:value-type="string" calcext:value-type="string">
            <text:p>Fábio Duarte Rosique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6056" calcext:value-type="float">
            <text:p>16056</text:p>
          </table:table-cell>
          <table:table-cell table:style-name="ce69" office:value-type="float" office:value="8414" calcext:value-type="float">
            <text:p>8414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8,09,12,16,18,22,23,29,30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6" office:value-type="string" calcext:value-type="string">
            <text:p>Fábio Duarte Rosique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6056" calcext:value-type="float">
            <text:p>16056</text:p>
          </table:table-cell>
          <table:table-cell table:style-name="ce69" office:value-type="float" office:value="8414" calcext:value-type="float">
            <text:p>8414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7,22,25,29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Flavio Antonio Sonego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6546" calcext:value-type="float">
            <text:p>16546</text:p>
          </table:table-cell>
          <table:table-cell table:style-name="ce69" office:value-type="float" office:value="12334" calcext:value-type="float">
            <text:p>12334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3,06,08,10,17,20,24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Flavio Antonio Sonego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6546" calcext:value-type="float">
            <text:p>16546</text:p>
          </table:table-cell>
          <table:table-cell table:style-name="ce69" office:value-type="float" office:value="12334" calcext:value-type="float">
            <text:p>12334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5-03-10" calcext:value-type="date">
            <text:p>10/3/2025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8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Guilherme Vasconcelos Bastos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31855" calcext:value-type="float">
            <text:p>31855</text:p>
          </table:table-cell>
          <table:table-cell table:style-name="ce69" office:value-type="float" office:value="18015" calcext:value-type="float">
            <text:p>18015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5,12,26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8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Guilherme Vasconcelos Bastos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31855" calcext:value-type="float">
            <text:p>31855</text:p>
          </table:table-cell>
          <table:table-cell table:style-name="ce69" office:value-type="float" office:value="18015" calcext:value-type="float">
            <text:p>18015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5,12,19,26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7" office:value-type="string" calcext:value-type="string">
            <text:p>Gustavo Vieira R. Ferreira </text:p>
          </table:table-cell>
          <table:table-cell table:style-name="ce69" office:value-type="string" calcext:value-type="string">
            <text:p>ANESTESISTA</text:p>
          </table:table-cell>
          <table:table-cell table:style-name="ce76" office:value-type="float" office:value="29642" calcext:value-type="float">
            <text:p>29642</text:p>
          </table:table-cell>
          <table:table-cell table:style-name="ce69" office:value-type="float" office:value="15772" calcext:value-type="float">
            <text:p>1577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0,17,24,31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Isadora Jota Mirand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9316" calcext:value-type="float">
            <text:p>29316</text:p>
          </table:table-cell>
          <table:table-cell table:style-name="ce69" office:value-type="float" office:value="20117" calcext:value-type="float">
            <text:p>20117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3, 27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6" office:value-type="string" calcext:value-type="string">
            <text:p>João Antônio Lopes</text:p>
          </table:table-cell>
          <table:table-cell table:style-name="ce69" office:value-type="string" calcext:value-type="string">
            <text:p>ANESTESISTA</text:p>
          </table:table-cell>
          <table:table-cell table:style-name="ce76" office:value-type="float" office:value="23354" calcext:value-type="float">
            <text:p>23354</text:p>
          </table:table-cell>
          <table:table-cell table:style-name="ce69" office:value-type="float" office:value="17061" calcext:value-type="float">
            <text:p>17061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0,24,26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Laísa Miranda Mendonç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7672" calcext:value-type="float">
            <text:p>27672</text:p>
          </table:table-cell>
          <table:table-cell table:style-name="ce69" office:value-type="float" office:value="19678" calcext:value-type="float">
            <text:p>19678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4,28,29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Laísa Miranda Mendonç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7672" calcext:value-type="float">
            <text:p>27672</text:p>
          </table:table-cell>
          <table:table-cell table:style-name="ce69" office:value-type="float" office:value="19678" calcext:value-type="float">
            <text:p>19678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4-03-18" calcext:value-type="date">
            <text:p>18/3/2024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6" office:value-type="string" calcext:value-type="string">
            <text:p>Ludmila Inácio Nunes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8709" calcext:value-type="float">
            <text:p>18709</text:p>
          </table:table-cell>
          <table:table-cell table:style-name="ce69" office:value-type="float" office:value="18607" calcext:value-type="float">
            <text:p>18607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1,02,04,05,11,18,25,31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Luis Rodrigo C. Bacelar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32052" calcext:value-type="float">
            <text:p>32052</text:p>
          </table:table-cell>
          <table:table-cell table:style-name="ce69" office:value-type="float" office:value="17503" calcext:value-type="float">
            <text:p>17503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1, 22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Luis Rodrigo C. Bacelar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32052" calcext:value-type="float">
            <text:p>32052</text:p>
          </table:table-cell>
          <table:table-cell table:style-name="ce69" office:value-type="float" office:value="17503" calcext:value-type="float">
            <text:p>17503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7, 21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Lucas Paes Rezende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7682" calcext:value-type="float">
            <text:p>27682</text:p>
          </table:table-cell>
          <table:table-cell table:style-name="ce69" office:value-type="float" office:value="19760" calcext:value-type="float">
            <text:p>19760</text:p>
          </table:table-cell>
          <table:table-cell table:style-name="ce69" office:value-type="string" calcext:value-type="string">
            <text:p>APARECIDA DE GOIÂNIA</text:p>
          </table:table-cell>
          <table:table-cell table:style-name="ce104" office:value-type="date" office:date-value="2025-03-12" calcext:value-type="date">
            <text:p>12/mar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3" office:value-type="string" calcext:value-type="string">
            <text:p>Marjorie Alexandre S. B. Gomes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7116" calcext:value-type="float">
            <text:p>27116</text:p>
          </table:table-cell>
          <table:table-cell table:style-name="ce69" office:value-type="float" office:value="20096" calcext:value-type="float">
            <text:p>20096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5-03-19" calcext:value-type="date">
            <text:p>19/3/2025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Matheus Leão Tavares Cost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6486" calcext:value-type="float">
            <text:p>26486</text:p>
          </table:table-cell>
          <table:table-cell table:style-name="ce69" office:value-type="float" office:value="19789" calcext:value-type="float">
            <text:p>19789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5-03-15" calcext:value-type="date">
            <text:p>15/3/2025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Matheus Leão Tavares Costa 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6486" calcext:value-type="float">
            <text:p>26486</text:p>
          </table:table-cell>
          <table:table-cell table:style-name="ce69" office:value-type="float" office:value="19789" calcext:value-type="float">
            <text:p>19789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8, 14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5" table:visibility="collapse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Marcos Tulio Rios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8974" calcext:value-type="float">
            <text:p>8974</text:p>
          </table:table-cell>
          <table:table-cell table:style-name="ce69" office:value-type="float" office:value="1662" calcext:value-type="float">
            <text:p>166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2,03,04,06,14,15,17,19,20,21,28,29,30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Marcos Tulio Rios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8974" calcext:value-type="float">
            <text:p>8974</text:p>
          </table:table-cell>
          <table:table-cell table:style-name="ce69" office:value-type="float" office:value="1662" calcext:value-type="float">
            <text:p>166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3,04,15,31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Pedro Watney Miranda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8555" calcext:value-type="float">
            <text:p>28555</text:p>
          </table:table-cell>
          <table:table-cell table:style-name="ce69" office:value-type="float" office:value="19847" calcext:value-type="float">
            <text:p>19847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16, 25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5" office:value-type="string" calcext:value-type="string">
            <text:p>Pedro Watney Miranda</text:p>
          </table:table-cell>
          <table:table-cell table:style-name="ce69" office:value-type="string" calcext:value-type="string">
            <text:p>ANESTESISTA</text:p>
          </table:table-cell>
          <table:table-cell table:style-name="ce74" office:value-type="float" office:value="28555" calcext:value-type="float">
            <text:p>28555</text:p>
          </table:table-cell>
          <table:table-cell table:style-name="ce69" office:value-type="float" office:value="19847" calcext:value-type="float">
            <text:p>19847</text:p>
          </table:table-cell>
          <table:table-cell table:style-name="ce69" office:value-type="string" calcext:value-type="string">
            <text:p>APARECIDA DE GOIÂNIA</text:p>
          </table:table-cell>
          <table:table-cell table:style-name="ce100" office:value-type="date" office:date-value="2025-03-28" calcext:value-type="date">
            <text:p>28/3/2025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Rafael Bianchi Machado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12241" calcext:value-type="float">
            <text:p>12241</text:p>
          </table:table-cell>
          <table:table-cell table:style-name="ce69" office:value-type="float" office:value="8755" calcext:value-type="float">
            <text:p>8755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3,07,28,30,31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Roberto Naves De R. Sobrinho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9082" calcext:value-type="float">
            <text:p>9082</text:p>
          </table:table-cell>
          <table:table-cell table:style-name="ce69" office:value-type="float" office:value="4196" calcext:value-type="float">
            <text:p>4196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1,06,07,08,09,13,14,15,20,21,27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Roberto Naves De R. Sobrinho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9082" calcext:value-type="float">
            <text:p>9082</text:p>
          </table:table-cell>
          <table:table-cell table:style-name="ce69" office:value-type="float" office:value="4196" calcext:value-type="float">
            <text:p>4196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1,06,08,13,20,27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Vitor Ricardo Rodrigues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22676" calcext:value-type="float">
            <text:p>22676</text:p>
          </table:table-cell>
          <table:table-cell table:style-name="ce69" office:value-type="float" office:value="15822" calcext:value-type="float">
            <text:p>1582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02,07,09,21,23</text:p>
          </table:table-cell>
          <table:table-cell table:style-name="ce69" office:value-type="string" calcext:value-type="string">
            <text:p>07h às 19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4">
          <table:table-cell table:style-name="ce36" office:value-type="string" calcext:value-type="string">
            <text:p>HOSPITAL ESTADUAL DE APARECIDA DE GOIÂNIA CAIRO LOUZADA.</text:p>
          </table:table-cell>
          <table:table-cell table:style-name="ce54" office:value-type="string" calcext:value-type="string">
            <text:p>Vitor Ricardo Rodrigues </text:p>
          </table:table-cell>
          <table:table-cell table:style-name="ce69" office:value-type="string" calcext:value-type="string">
            <text:p>ANESTESISTA</text:p>
          </table:table-cell>
          <table:table-cell table:style-name="ce73" office:value-type="float" office:value="22676" calcext:value-type="float">
            <text:p>22676</text:p>
          </table:table-cell>
          <table:table-cell table:style-name="ce69" office:value-type="float" office:value="15822" calcext:value-type="float">
            <text:p>15822</text:p>
          </table:table-cell>
          <table:table-cell table:style-name="ce69" office:value-type="string" calcext:value-type="string">
            <text:p>APARECIDA DE GOIÂNIA</text:p>
          </table:table-cell>
          <table:table-cell table:style-name="ce101" office:value-type="string" calcext:value-type="string">
            <text:p>23, 30</text:p>
          </table:table-cell>
          <table:table-cell table:style-name="ce69" office:value-type="string" calcext:value-type="string">
            <text:p>19h às 07h</text:p>
          </table:table-cell>
          <table:table-cell table:style-name="ce69" office:value-type="string" calcext:value-type="string">
            <text:p>ANESTESIA</text:p>
          </table:table-cell>
          <table:table-cell table:style-name="ce30" table:number-columns-repeated="16375"/>
        </table:table-row>
        <table:table-row table:style-name="ro6">
          <table:table-cell table:style-name="ce36" office:value-type="string" calcext:value-type="string">
            <text:p>HOSPITAL ESTADUAL DE APARECIDA DE GOIÂNIA CAIRO LOUZADA.</text:p>
          </table:table-cell>
          <table:table-cell table:style-name="ce58" office:value-type="string" calcext:value-type="string">
            <text:p>RAFAEL SANTOS LEAL</text:p>
          </table:table-cell>
          <table:table-cell table:style-name="ce58" office:value-type="string" calcext:value-type="string">
            <text:p>Nutrologia</text:p>
          </table:table-cell>
          <table:table-cell table:style-name="ce58" office:value-type="float" office:value="16406" calcext:value-type="float">
            <text:p>16406</text:p>
          </table:table-cell>
          <table:table-cell table:style-name="ce82" office:value-type="float" office:value="15244" calcext:value-type="float">
            <text:p>15244</text:p>
          </table:table-cell>
          <table:table-cell table:style-name="ce91" office:value-type="string" calcext:value-type="string">
            <text:p>Ambulatório</text:p>
          </table:table-cell>
          <table:table-cell table:style-name="ce91" office:value-type="string" calcext:value-type="string">
            <text:p>03-05-07-10-12-14-17-19-21-24-26-28-31-</text:p>
          </table:table-cell>
          <table:table-cell table:style-name="ce108" office:value-type="string" calcext:value-type="string">
            <text:p>07:00-11:00</text:p>
          </table:table-cell>
          <table:table-cell table:style-name="ce91" office:value-type="string" calcext:value-type="string">
            <text:p>Urgência/Emergência</text:p>
          </table:table-cell>
          <table:table-cell table:style-name="ce30" table:number-columns-repeated="16375"/>
        </table:table-row>
        <table:table-row table:style-name="ro7">
          <table:table-cell table:style-name="ce39" office:value-type="string" calcext:value-type="string">
            <text:p>HOSPITAL ESTADUAL DE APARECIDA DE</text:p>
            <text:p>GOIÂNIA CAIRO LOUZADA.</text:p>
          </table:table-cell>
          <table:table-cell table:style-name="ce59" office:value-type="string" calcext:value-type="string">
            <text:p>FABIELE FIGUEIREDO DE M. THOME</text:p>
          </table:table-cell>
          <table:table-cell table:style-name="ce39" office:value-type="string" calcext:value-type="string">
            <text:p>NEFROLOGIA</text:p>
          </table:table-cell>
          <table:table-cell table:style-name="ce77" office:value-type="string" calcext:value-type="string">
            <text:p>CRM-GO 11.655</text:p>
          </table:table-cell>
          <table:table-cell table:style-name="ce83" office:value-type="float" office:value="1066" calcext:value-type="float">
            <text:p>1066</text:p>
          </table:table-cell>
          <table:table-cell table:style-name="ce39" office:value-type="string" calcext:value-type="string">
            <text:p>NEFROLOGIA</text:p>
          </table:table-cell>
          <table:table-cell table:style-name="ce39" office:value-type="string" calcext:value-type="string">
            <text:p>5-6-7-8-9-10-11-12-13-14-15-16-17-18-19-20-21-22-23-25-26-27</text:p>
          </table:table-cell>
          <table:table-cell table:style-name="ce109" office:value-type="string" calcext:value-type="string">
            <text:p><text:span text:style-name="T1">07:00 ÀS 13:00 VS 13:00</text:span></text:p>
            <text:p><text:span text:style-name="T1">ÀS 07:00 S/A</text:span></text:p>
          </table:table-cell>
          <table:table-cell table:style-name="ce109" office:value-type="string" calcext:value-type="string">
            <text:p><text:span text:style-name="T1">SERVIÇOS MÉDICOS ESPECIALIZADOS EM</text:span></text:p>
            <text:p><text:span text:style-name="T1">NEFROLOGIA</text:span></text:p>
          </table:table-cell>
          <table:table-cell table:style-name="ce30" table:number-columns-repeated="16375"/>
        </table:table-row>
        <table:table-row table:style-name="ro8">
          <table:table-cell table:style-name="ce39" office:value-type="string" calcext:value-type="string">
            <text:p>HOSPITAL ESTADUAL DE APARECIDA DE</text:p>
            <text:p>GOIÂNIA CAIRO LOUZADA.</text:p>
          </table:table-cell>
          <table:table-cell table:style-name="ce59" office:value-type="string" calcext:value-type="string">
            <text:p>THALITA DE OLIVEIRA MATOS</text:p>
          </table:table-cell>
          <table:table-cell table:style-name="ce39" office:value-type="string" calcext:value-type="string">
            <text:p>NEFROLOGIA</text:p>
          </table:table-cell>
          <table:table-cell table:style-name="ce77" office:value-type="string" calcext:value-type="string">
            <text:p>CRM-GO 17.063</text:p>
          </table:table-cell>
          <table:table-cell table:style-name="ce84" office:value-type="float" office:value="11004" calcext:value-type="float">
            <text:p>11004</text:p>
          </table:table-cell>
          <table:table-cell table:style-name="ce39" office:value-type="string" calcext:value-type="string">
            <text:p>NEFROLOGIA</text:p>
          </table:table-cell>
          <table:table-cell table:style-name="ce39" office:value-type="string" calcext:value-type="string">
            <text:p>1-2-3-4-24-28-29-30-31</text:p>
          </table:table-cell>
          <table:table-cell table:style-name="ce109" office:value-type="string" calcext:value-type="string">
            <text:p><text:span text:style-name="T1">07:00 ÀS 13:00 VS 13:00</text:span></text:p>
            <text:p><text:span text:style-name="T1">ÀS 07:00 S/A</text:span></text:p>
          </table:table-cell>
          <table:table-cell table:style-name="ce109" office:value-type="string" calcext:value-type="string">
            <text:p><text:span text:style-name="T1">SERVIÇOS MÉDICOS ESPECIALIZADOS EM</text:span></text:p>
            <text:p><text:span text:style-name="T1">NEFROLOGIA</text:span></text:p>
          </table:table-cell>
          <table:table-cell table:style-name="ce30" table:number-columns-repeated="16375"/>
        </table:table-row>
        <table:table-row table:style-name="ro9">
          <table:table-cell table:style-name="ce40" office:value-type="string" calcext:value-type="string">
            <text:p><text:span text:style-name="T1">HOSPITAL ESTADUAL DE APARECIDA DE GOIÂNIA</text:span></text:p>
            <text:p><text:span text:style-name="T1">CAIRO LOUZADA.</text:span></text:p>
          </table:table-cell>
          <table:table-cell table:style-name="ce60" office:value-type="string" calcext:value-type="string">
            <text:p>ROSIMAR ATANÁSIA DE CARVALHO</text:p>
          </table:table-cell>
          <table:table-cell table:style-name="ce71" office:value-type="string" calcext:value-type="string">
            <text:p><text:span text:style-name="T1">TÉCNICA DE</text:span></text:p>
            <text:p><text:span text:style-name="T1">ENFERMAGEM</text:span></text:p>
          </table:table-cell>
          <table:table-cell table:style-name="ce78" office:value-type="float" office:value="996.013" calcext:value-type="float">
            <text:p>996,013</text:p>
          </table:table-cell>
          <table:table-cell table:style-name="ce85" office:value-type="string" calcext:value-type="string">
            <text:p>N/A</text:p>
          </table:table-cell>
          <table:table-cell table:style-name="ce92" office:value-type="string" calcext:value-type="string">
            <text:p>NEFROLOGIA</text:p>
          </table:table-cell>
          <table:table-cell table:style-name="ce41" office:value-type="string" calcext:value-type="string">
            <text:p>2-4-6-8-10-12-14-16-18-20-22-24-26-28-30</text:p>
          </table:table-cell>
          <table:table-cell table:style-name="ce110" office:value-type="string" calcext:value-type="string">
            <text:p><text:span text:style-name="T1">07:00 ÀS 19:00</text:span></text:p>
            <text:p><text:span text:style-name="T1">NOTURNO = S/A</text:span></text:p>
          </table:table-cell>
          <table:table-cell table:style-name="ce40" office:value-type="string" calcext:value-type="string">
            <text:p><text:span text:style-name="T1">SERVIÇOS MÉDICOS ESPECIALIZADOS</text:span></text:p>
            <text:p><text:span text:style-name="T1">EM NEFROLOGIA</text:span></text:p>
          </table:table-cell>
          <table:table-cell table:style-name="ce30" table:number-columns-repeated="16375"/>
        </table:table-row>
        <table:table-row table:style-name="ro10">
          <table:table-cell table:style-name="ce41" office:value-type="string" calcext:value-type="string">
            <text:p>HOSPITAL ESTADUAL DE APARECIDA DE GOIÂNIA</text:p>
            <text:p>CAIRO LOUZADA.</text:p>
          </table:table-cell>
          <table:table-cell table:style-name="ce41" office:value-type="string" calcext:value-type="string">
            <text:p>ANDERSON AUGUSTO DA CRUZ</text:p>
          </table:table-cell>
          <table:table-cell table:style-name="ce71" office:value-type="string" calcext:value-type="string">
            <text:p><text:span text:style-name="T1">TÉCNICO DE</text:span></text:p>
            <text:p><text:span text:style-name="T1">ENFERMAGEM</text:span></text:p>
          </table:table-cell>
          <table:table-cell table:style-name="ce78" office:value-type="float" office:value="145.64" calcext:value-type="float">
            <text:p>145,640</text:p>
          </table:table-cell>
          <table:table-cell table:style-name="ce85" office:value-type="string" calcext:value-type="string">
            <text:p>N/A</text:p>
          </table:table-cell>
          <table:table-cell table:style-name="ce92" office:value-type="string" calcext:value-type="string">
            <text:p>NEFROLOGIA</text:p>
          </table:table-cell>
          <table:table-cell table:style-name="ce41" office:value-type="string" calcext:value-type="string">
            <text:p>1-3-5-7-9-11-13-15-17-19-21-23-25-27-29-31</text:p>
          </table:table-cell>
          <table:table-cell table:style-name="ce110" office:value-type="string" calcext:value-type="string">
            <text:p><text:span text:style-name="T1">07:00 ÀS 19:00</text:span></text:p>
            <text:p><text:span text:style-name="T1">NOTURNO = S/A</text:span></text:p>
          </table:table-cell>
          <table:table-cell table:style-name="ce40" office:value-type="string" calcext:value-type="string">
            <text:p><text:span text:style-name="T1">SERVIÇOS MÉDICOS ESPECIALIZADOS</text:span></text:p>
            <text:p><text:span text:style-name="T1">EM NEFROLOGIA</text:span>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INICA MÉDICA <text:s text:c="8"/></text:p>
          </table:table-cell>
          <table:table-cell table:style-name="ce4" office:value-type="float" office:value="28497" calcext:value-type="float">
            <text:p>28497</text:p>
          </table:table-cell>
          <table:table-cell table:style-name="ce86" office:value-type="string" calcext:value-type="string">
            <text:p>N/A</text:p>
          </table:table-cell>
          <table:table-cell table:style-name="ce4" office:value-type="string" calcext:value-type="string">
            <text:p>COORDENADOR DE CLINICA MÉDICA</text:p>
          </table:table-cell>
          <table:table-cell table:style-name="ce4" office:value-type="string" calcext:value-type="string">
            <text:p>DE SEGUNDA A SEXTA</text:p>
          </table:table-cell>
          <table:table-cell table:style-name="ce4" office:value-type="string" calcext:value-type="string">
            <text:p>19:00 AS 2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Augusto Mendanha de Mou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604 - GO</text:p>
          </table:table-cell>
          <table:table-cell table:style-name="ce4" office:value-type="float" office:value="7129" calcext:value-type="float">
            <text:p>7129</text:p>
          </table:table-cell>
          <table:table-cell table:style-name="ce4" office:value-type="string" calcext:value-type="string">
            <text:p>COORDENADOR DE CIRURGIA GERAL</text:p>
          </table:table-cell>
          <table:table-cell table:style-name="ce4" office:value-type="string" calcext:value-type="string">
            <text:p>DE SEGUNDA A SEXTA</text:p>
          </table:table-cell>
          <table:table-cell table:style-name="ce4" office:value-type="string" calcext:value-type="string">
            <text:p>19:00 AS 2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em Pereira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632 - GO</text:p>
          </table:table-cell>
          <table:table-cell table:style-name="ce4" office:value-type="float" office:value="15158" calcext:value-type="float">
            <text:p>1515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ex Caetano dos Santo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8500 - GO</text:p>
          </table:table-cell>
          <table:table-cell table:style-name="ce4" office:value-type="float" office:value="4722" calcext:value-type="float">
            <text:p>472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9.23" calcext:value-type="float">
            <text:p>9,2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ine de Amorim Duarte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9903 - GO</text:p>
          </table:table-cell>
          <table:table-cell table:style-name="ce4" office:value-type="float" office:value="18981" calcext:value-type="float">
            <text:p>18981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5,2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manda Rincon Godin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778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dressa Oliveira Perei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619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ônio Nabi Curi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4147 - GO</text:p>
          </table:table-cell>
          <table:table-cell table:style-name="ce4" office:value-type="float" office:value="577" calcext:value-type="float">
            <text:p>57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ianca Alves Siquei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6559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7,08,1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go Vivanco Salvian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0.769 - GO</text:p>
          </table:table-cell>
          <table:table-cell table:style-name="ce4" office:value-type="float" office:value="19334" calcext:value-type="float">
            <text:p>1933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ernando de Sousa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774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.16" calcext:value-type="float">
            <text:p>2,1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Heloísa Rodrigues Soares da Silv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7094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.15" calcext:value-type="float">
            <text:p>1,15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iana Cardoso Perei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129 - GO</text:p>
          </table:table-cell>
          <table:table-cell table:style-name="ce4" office:value-type="float" office:value="18535" calcext:value-type="float">
            <text:p>18535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5,12,19,2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nny Miranda Araúj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916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ís Flor Gonçalves Meirele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63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3.17" calcext:value-type="float">
            <text:p>3,17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rissa Amorim Silva Cane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7.882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ívia Mara Rodrigues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417 - GO</text:p>
          </table:table-cell>
          <table:table-cell table:style-name="ce4" office:value-type="float" office:value="11447" calcext:value-type="float">
            <text:p>1144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3,05,1,17,24,3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na de Oliveira Inocente Aidar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8065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9,12,19,2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na Rocha Martin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812 - GO</text:p>
          </table:table-cell>
          <table:table-cell table:style-name="ce4" office:value-type="float" office:value="20043" calcext:value-type="float">
            <text:p>20043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.1" calcext:value-type="float">
            <text:p>2,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trícia Araújo de Freita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334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6,18,29,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Thierre Dias da Silv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.137 - GO</text:p>
          </table:table-cell>
          <table:table-cell table:style-name="ce4" office:value-type="float" office:value="11710" calcext:value-type="float">
            <text:p>11710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0,21,22,27,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fael Beze Souz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057 - GO</text:p>
          </table:table-cell>
          <table:table-cell table:style-name="ce4" office:value-type="float" office:value="14416" calcext:value-type="float">
            <text:p>14416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aul Marinho Corrê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8564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05,07,11,12,14,18,19,21,25,26,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n Shodi Kuramoto Sa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238 - GO</text:p>
          </table:table-cell>
          <table:table-cell table:style-name="ce4" office:value-type="float" office:value="19152" calcext:value-type="float">
            <text:p>1915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7,14,21,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GÉRIO SILVA SANTO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101 - GO</text:p>
          </table:table-cell>
          <table:table-cell table:style-name="ce4" office:value-type="float" office:value="12423" calcext:value-type="float">
            <text:p>12423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2,16,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les Alves de Souza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245 - GO</text:p>
          </table:table-cell>
          <table:table-cell table:style-name="ce4" office:value-type="float" office:value="13748" calcext:value-type="float">
            <text:p>1374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ctoria Gabarron Castello Branc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1784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.15" calcext:value-type="float">
            <text:p>1,15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em Pereira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632 - GO</text:p>
          </table:table-cell>
          <table:table-cell table:style-name="ce4" office:value-type="float" office:value="15158" calcext:value-type="float">
            <text:p>1515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20,25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ianca Alves Siquei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6559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Vitor Falchetti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3990 - GO</text:p>
          </table:table-cell>
          <table:table-cell table:style-name="ce4" office:value-type="float" office:value="16515" calcext:value-type="float">
            <text:p>16515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nny Miranda Araúj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916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ís Flor Gonçalves Meirele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63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ívia Mara Rodrigues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417 - GO</text:p>
          </table:table-cell>
          <table:table-cell table:style-name="ce4" office:value-type="float" office:value="11447" calcext:value-type="float">
            <text:p>1144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noel Estevam de Avila Fil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874 - GO</text:p>
          </table:table-cell>
          <table:table-cell table:style-name="ce4" office:value-type="float" office:value="19844" calcext:value-type="float">
            <text:p>1984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6,08,09,13,20,27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edro Thierre Dias da Silv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.137 - GO</text:p>
          </table:table-cell>
          <table:table-cell table:style-name="ce4" office:value-type="float" office:value="11710" calcext:value-type="float">
            <text:p>11710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o Queiroz Claro Berbem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01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8.09" calcext:value-type="float">
            <text:p>8,09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Aguilar Alvarenga Amorim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.476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Claudino Fernandes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173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6.13" calcext:value-type="float">
            <text:p>6,13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Pedro Monteiro Piass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2.621 - SP+ Visto Provisóri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0.25" calcext:value-type="float">
            <text:p>20,25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Karinny Miranda Araúj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916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noel Estevam de Avila Fil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874 - GO</text:p>
          </table:table-cell>
          <table:table-cell table:style-name="ce4" office:value-type="float" office:value="19844" calcext:value-type="float">
            <text:p>1984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27,30,31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trícia Araújo de Freita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334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0.27" calcext:value-type="float">
            <text:p>20,27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n Shodi Kuramoto Sa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238 - GO</text:p>
          </table:table-cell>
          <table:table-cell table:style-name="ce4" office:value-type="float" office:value="19152" calcext:value-type="float">
            <text:p>1915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ctoria Gabarron Castello Branc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1784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13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dem Pereira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632 - GO</text:p>
          </table:table-cell>
          <table:table-cell table:style-name="ce4" office:value-type="float" office:value="15158" calcext:value-type="float">
            <text:p>15158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3,05,09,10,12,17,19,23,24,31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ex Caetano dos Santo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8500 - GO</text:p>
          </table:table-cell>
          <table:table-cell table:style-name="ce4" office:value-type="float" office:value="4722" calcext:value-type="float">
            <text:p>472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8.22" calcext:value-type="float">
            <text:p>8,22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line de Amorim Duarte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9903 - GO</text:p>
          </table:table-cell>
          <table:table-cell table:style-name="ce4" office:value-type="float" office:value="18981" calcext:value-type="float">
            <text:p>18981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02,07,09,14,15,16,21,23,29,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onio Bueno de Moraes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065 - GO</text:p>
          </table:table-cell>
          <table:table-cell table:style-name="ce4" office:value-type="float" office:value="18194" calcext:value-type="float">
            <text:p>1819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6,13,20,27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ônio Nabi Curi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4147 - GO</text:p>
          </table:table-cell>
          <table:table-cell table:style-name="ce4" office:value-type="float" office:value="577" calcext:value-type="float">
            <text:p>577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2,03,17,22,24,31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go Vivanco Salvian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0.769 - GO</text:p>
          </table:table-cell>
          <table:table-cell table:style-name="ce4" office:value-type="float" office:value="19334" calcext:value-type="float">
            <text:p>1933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0,13,27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Pedro Soares Nune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.145 - GO</text:p>
          </table:table-cell>
          <table:table-cell table:style-name="ce4" office:value-type="float" office:value="18992" calcext:value-type="float">
            <text:p>18992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0.28" calcext:value-type="float">
            <text:p>20,2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ís Flor Gonçalves Meirele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63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ciana Fernandes Cavalleiro de Mace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9575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ís Fernando Barbosa Silv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347 - GO</text:p>
          </table:table-cell>
          <table:table-cell table:style-name="ce4" office:value-type="float" office:value="16384" calcext:value-type="float">
            <text:p>16384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4,06,11,18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cus Alves Caetano de Almeid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7378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5,12,19,26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trícia Araújo de Freita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334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16,26,28,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Paulo Ernanne Rei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3.16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7,14,21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OGÉRIO SILVA SANTO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510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string" calcext:value-type="string">
            <text:p>01,15,29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ctoria Gabarron Castello Branc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1784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ONTO SOCORRO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noel Cavalcante Guimarães Fil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944 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ECEPTOR CIRURGIA GERAL</text:p>
          </table:table-cell>
          <table:table-cell table:style-name="ce4" office:value-type="string" calcext:value-type="string">
            <text:p>06,08,09,13,20,22,23,27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Rivelli Lambogli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537-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PRECEPTOR CIRURGIA GERAL</text:p>
          </table:table-cell>
          <table:table-cell table:style-name="ce4" office:value-type="string" calcext:value-type="string">
            <text:p>01,02,03,17,3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andro Augusto Mendanha de Mou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604-GO</text:p>
          </table:table-cell>
          <table:table-cell table:style-name="ce4" office:value-type="float" office:value="7129" calcext:value-type="float">
            <text:p>7129</text:p>
          </table:table-cell>
          <table:table-cell table:style-name="ce4" office:value-type="string" calcext:value-type="string">
            <text:p>PRECEPTOR CIRURGIA GERAL</text:p>
          </table:table-cell>
          <table:table-cell table:style-name="ce4" office:value-type="float" office:value="10.24" calcext:value-type="float">
            <text:p>10,24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n Shodi Kuramoto Sa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238 - GO</text:p>
          </table:table-cell>
          <table:table-cell table:style-name="ce4" office:value-type="float" office:value="19152" calcext:value-type="float">
            <text:p>19152</text:p>
          </table:table-cell>
          <table:table-cell table:style-name="ce4" office:value-type="string" calcext:value-type="string">
            <text:p>PRECEPTOR CIRURGIA GERAL</text:p>
          </table:table-cell>
          <table:table-cell table:style-name="ce4" office:value-type="string" calcext:value-type="string">
            <text:p>04,11,18,25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iago Vasconcellos de Rezende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970-GO</text:p>
          </table:table-cell>
          <table:table-cell table:style-name="ce4" office:value-type="float" office:value="13748" calcext:value-type="float">
            <text:p>13748</text:p>
          </table:table-cell>
          <table:table-cell table:style-name="ce4" office:value-type="string" calcext:value-type="string">
            <text:p>PRECEPTOR CIRURGIA GERAL</text:p>
          </table:table-cell>
          <table:table-cell table:style-name="ce4" office:value-type="string" calcext:value-type="string">
            <text:p>05,12,15,16,19,26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manda Rincon Godin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778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onio Bueno de Moraes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065 <text:s/>- GO</text:p>
          </table:table-cell>
          <table:table-cell table:style-name="ce4" office:value-type="float" office:value="18194" calcext:value-type="float">
            <text:p>18194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Aguilar Alvarenga Amorim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.476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string" calcext:value-type="string">
            <text:p>05,06,08,9,18,23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de Oliveira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640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1.15" calcext:value-type="float">
            <text:p>1,15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Pedro Monteiro Piass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2.621 - SP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string" calcext:value-type="string">
            <text:p>19,25,26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uliana Cardoso Pereir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129 - GO</text:p>
          </table:table-cell>
          <table:table-cell table:style-name="ce4" office:value-type="float" office:value="18535" calcext:value-type="float">
            <text:p>18535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10.16" calcext:value-type="float">
            <text:p>10,16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ívia Mara Rodrigues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12417 - GO</text:p>
          </table:table-cell>
          <table:table-cell table:style-name="ce4" office:value-type="float" office:value="1447" calcext:value-type="float">
            <text:p>1447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noel Estevam de Avila Fil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874 - GO</text:p>
          </table:table-cell>
          <table:table-cell table:style-name="ce4" office:value-type="float" office:value="19844" calcext:value-type="float">
            <text:p>19844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na Rocha Martins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5812 - GO</text:p>
          </table:table-cell>
          <table:table-cell table:style-name="ce4" office:value-type="float" office:value="20043" calcext:value-type="float">
            <text:p>20043</text:p>
          </table:table-cell>
          <table:table-cell table:style-name="ce4" office:value-type="string" calcext:value-type="string">
            <text:p>HOSPITALISTA CIRURGIA GERAL</text:p>
          </table:table-cell>
          <table:table-cell table:style-name="ce4" office:value-type="string" calcext:value-type="string">
            <text:p>03,04,07,11,12,13,14,17,20,21,24,27,28,3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Antonio Bueno de Moraes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4065 <text:s/>- GO</text:p>
          </table:table-cell>
          <table:table-cell table:style-name="ce4" office:value-type="float" office:value="18194" calcext:value-type="float">
            <text:p>18194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string" calcext:value-type="string">
            <text:p>02,03,16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Diogo Vivanco Salvian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0.769 <text:s/>- GO</text:p>
          </table:table-cell>
          <table:table-cell table:style-name="ce4" office:value-type="float" office:value="19334" calcext:value-type="float">
            <text:p>19334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stavo Rivelli Lambogli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537 - GO</text:p>
          </table:table-cell>
          <table:table-cell table:style-name="ce4" office:value-type="float" office:value="16809" calcext:value-type="float">
            <text:p>16809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string" calcext:value-type="string">
            <text:p>06,20,27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Claudino Fernandes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173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string" calcext:value-type="string">
            <text:p>14,20,21,27,2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de Oliveira Net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640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string" calcext:value-type="string">
            <text:p>02,03,05,06,07,09,12,14,16,18,19,25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João Vitor Falchetti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3990 - GO</text:p>
          </table:table-cell>
          <table:table-cell table:style-name="ce4" office:value-type="float" office:value="16515" calcext:value-type="float">
            <text:p>16515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rissa Amorim Silva Cane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7.882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noel Estevam de Avila Filh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4874 - GO</text:p>
          </table:table-cell>
          <table:table-cell table:style-name="ce4" office:value-type="float" office:value="19844" calcext:value-type="float">
            <text:p>19844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Renan Shodi Kuramoto Sado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35238 - GO</text:p>
          </table:table-cell>
          <table:table-cell table:style-name="ce4" office:value-type="float" office:value="19152" calcext:value-type="float">
            <text:p>19152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string" calcext:value-type="string">
            <text:p>09,12,1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Thales Alves de Souza 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2245 - GO</text:p>
          </table:table-cell>
          <table:table-cell table:style-name="ce4" office:value-type="float" office:value="13748" calcext:value-type="float">
            <text:p>13748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7.23" calcext:value-type="float">
            <text:p>7,23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ctor Alexander Fialho Rocha</text:p>
          </table:table-cell>
          <table:table-cell table:style-name="ce4" office:value-type="string" calcext:value-type="string">
            <text:p>CENTRO CIRÚRGICO</text:p>
          </table:table-cell>
          <table:table-cell table:style-name="ce4" office:value-type="string" calcext:value-type="string">
            <text:p>23.795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IRURGIAS ELETIVAS</text:p>
          </table:table-cell>
          <table:table-cell table:style-name="ce4" office:value-type="float" office:value="5.18" calcext:value-type="float">
            <text:p>5,18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849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HOSPITALISTA</text:p>
          </table:table-cell>
          <table:table-cell table:style-name="ce4" office:value-type="string" calcext:value-type="string">
            <text:p>03,06,10,17,20,23,27,3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vínia Silva Fonseca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6.11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HOSPITALISTA</text:p>
          </table:table-cell>
          <table:table-cell table:style-name="ce4" office:value-type="string" calcext:value-type="string">
            <text:p>01,08,15,22,2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tefanny Bruna Alves Rodrigues 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1084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HOSPITALISTA</text:p>
          </table:table-cell>
          <table:table-cell table:style-name="ce4" office:value-type="string" calcext:value-type="string">
            <text:p>02,04,05,07,09,11,12,13,14,16,18,19,21,24,25,26,28,30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de Oliveira Arante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773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1,10,24,28,30,31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sa Vital Martin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7659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3,22,29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dos Santos Pitta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8.99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Morais Calazan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2252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4,05,06,04,11,13,14,16,17,18,20,21,25,27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thaly Silva Santos 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6517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07:00 as 19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Bruno Marinho Gonçalve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519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6,13,20,27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Guilherme de Oliveira Arante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7733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9,14,16,23,28,30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uisa Vital Martin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7659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float" office:value="3.22" calcext:value-type="float">
            <text:p>3,22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dos Santos Pitta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8.99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2,07,15,21,29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Morais Calazan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2252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string" calcext:value-type="string">
            <text:p>04,08,11,25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Nathaly Silva Santos 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6517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PRONTO SOCORR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19:00 as 07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Cindy Caroline Campo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849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01,02,04,05,09,11,12,16,18,19,22,25,26,29,30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Flávia Martins Lima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7951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ís Roncato de Carvalho Alve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3600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04,07,11,12,13,14,18,19,21,24,25,26,28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avínia Silva Fonseca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6.117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02,03,05,09,16,23,30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Lethícia Silva Santos 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25201 <text:s/>- GO</text:p>
          </table:table-cell>
          <table:table-cell table:style-name="ce4" office:value-type="float" office:value="18259" calcext:value-type="float">
            <text:p>18259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06,07,08,13,14,15,20,21,22,27,28,29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ria Eduarda Campos Santo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6.120 <text:s/>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10,17,24,3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Matheus Henrique Morais Calazan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2252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Stefanny Bruna Alves Rodrigues 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1084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string" calcext:value-type="string">
            <text:p>03,06,10,17,20,27,31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" office:value-type="string" calcext:value-type="string">
            <text:p>HOSPITAL ESTADUAL DE APARECIDA DE GOIÂNIA CAIRO LOUZADA.</text:p>
          </table:table-cell>
          <table:table-cell table:style-name="ce4" office:value-type="string" calcext:value-type="string">
            <text:p>Virgínia Manhas Alvares</text:p>
          </table:table-cell>
          <table:table-cell table:style-name="ce4" office:value-type="string" calcext:value-type="string">
            <text:p>CLINICA MÉDICA</text:p>
          </table:table-cell>
          <table:table-cell table:style-name="ce4" office:value-type="string" calcext:value-type="string">
            <text:p>32.154 - GO</text:p>
          </table:table-cell>
          <table:table-cell table:style-name="ce4" office:value-type="string" calcext:value-type="string">
            <text:p>N/A</text:p>
          </table:table-cell>
          <table:table-cell table:style-name="ce4" office:value-type="string" calcext:value-type="string">
            <text:p>CLINICA MÉDICA - ROTINEIRO</text:p>
          </table:table-cell>
          <table:table-cell table:style-name="ce4" office:value-type="float" office:value="9.15" calcext:value-type="float">
            <text:p>9,15</text:p>
          </table:table-cell>
          <table:table-cell table:style-name="ce4" office:value-type="string" calcext:value-type="string">
            <text:p>07:00 as 13:00</text:p>
          </table:table-cell>
          <table:table-cell table:style-name="ce4" office:value-type="string" calcext:value-type="string">
            <text:p>N/A</text:p>
          </table:table-cell>
          <table:table-cell table:style-name="ce30" table:number-columns-repeated="16375"/>
        </table:table-row>
        <table:table-row table:style-name="ro3">
          <table:table-cell table:style-name="ce42" office:value-type="string" calcext:value-type="string">
            <text:p>HOSPITAL ESTADUAL DE APARECIDA DE GOIÂNIA CAIRO LOUZADA.</text:p>
          </table:table-cell>
          <table:table-cell table:style-name="ce42" office:value-type="string" calcext:value-type="string">
            <text:p>Luciana Barbosa Leite</text:p>
          </table:table-cell>
          <table:table-cell table:style-name="ce62" office:value-type="string" calcext:value-type="string">
            <text:p>INFECTOLOGIA</text:p>
          </table:table-cell>
          <table:table-cell table:style-name="ce42" office:value-type="string" calcext:value-type="string">
            <text:p>15781 - GO</text:p>
          </table:table-cell>
          <table:table-cell table:style-name="ce42" office:value-type="float" office:value="14828" calcext:value-type="float">
            <text:p>14828</text:p>
          </table:table-cell>
          <table:table-cell table:style-name="ce61" office:value-type="string" calcext:value-type="string">
            <text:p>INFECTOLOGIA</text:p>
          </table:table-cell>
          <table:table-cell table:style-name="ce42" office:value-type="string" calcext:value-type="string">
            <text:p>03,04,05,10,12,17,18,19,24,25,26,31</text:p>
          </table:table-cell>
          <table:table-cell table:style-name="ce42" table:number-columns-repeated="2"/>
          <table:table-cell table:style-name="ce30" table:number-columns-repeated="16375"/>
        </table:table-row>
        <table:table-row table:style-name="ro3">
          <table:table-cell table:style-name="ce42" office:value-type="string" calcext:value-type="string">
            <text:p>HOSPITAL ESTADUAL DE APARECIDA DE GOIÂNIA CAIRO LOUZADA.</text:p>
          </table:table-cell>
          <table:table-cell table:style-name="ce42" office:value-type="string" calcext:value-type="string">
            <text:p>Luiza Assad Terra</text:p>
          </table:table-cell>
          <table:table-cell table:style-name="ce62" office:value-type="string" calcext:value-type="string">
            <text:p>INFECTOLOGIA</text:p>
          </table:table-cell>
          <table:table-cell table:style-name="ce42" office:value-type="string" calcext:value-type="string">
            <text:p>23116 - GO</text:p>
          </table:table-cell>
          <table:table-cell table:style-name="ce42" office:value-type="float" office:value="14847" calcext:value-type="float">
            <text:p>14847</text:p>
          </table:table-cell>
          <table:table-cell table:style-name="ce61" office:value-type="string" calcext:value-type="string">
            <text:p>INFECTOLOGIA</text:p>
          </table:table-cell>
          <table:table-cell table:style-name="ce42" office:value-type="string" calcext:value-type="string">
            <text:p>06,07,11,13,14,20,21,25,27,28</text:p>
          </table:table-cell>
          <table:table-cell table:style-name="ce42" table:number-columns-repeated="2"/>
          <table:table-cell table:style-name="ce30" table:number-columns-repeated="16375"/>
        </table:table-row>
        <table:table-row table:style-name="ro11" table:number-rows-repeated="4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6"/>
          <table:table-cell table:style-name="ce63"/>
          <table:table-cell table:style-name="ce61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7">
          <table:table-cell table:style-name="ce4"/>
          <table:table-cell table:style-name="ce62" table:number-columns-repeated="3"/>
          <table:table-cell table:style-name="ce61" table:number-columns-repeated="2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 table:number-rows-repeated="6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5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4">
          <table:table-cell table:style-name="ce4"/>
          <table:table-cell table:style-name="ce62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5">
          <table:table-cell table:style-name="ce4"/>
          <table:table-cell table:style-name="ce62" table:number-columns-repeated="3"/>
          <table:table-cell table:style-name="ce61" table:number-columns-repeated="5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3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4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4">
          <table:table-cell table:style-name="ce4"/>
          <table:table-cell table:style-name="ce64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4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2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4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1" table:number-columns-repeated="5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5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1" table:number-columns-repeated="5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4"/>
          <table:table-cell table:style-name="ce105"/>
          <table:table-cell table:style-name="ce61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5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11">
          <table:table-cell table:style-name="ce4"/>
          <table:table-cell table:style-name="ce65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26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4">
          <table:table-cell table:style-name="ce4"/>
          <table:table-cell table:style-name="ce65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7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3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13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2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6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8">
          <table:table-cell table:style-name="ce4"/>
          <table:table-cell table:style-name="ce63"/>
          <table:table-cell table:style-name="ce61" table:number-columns-repeated="4"/>
          <table:table-cell table:style-name="ce62"/>
          <table:table-cell table:style-name="ce61" table:number-columns-repeated="2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1"/>
          <table:table-cell table:style-name="ce63" table:number-columns-repeated="4"/>
          <table:table-cell table:style-name="ce61"/>
          <table:table-cell table:style-name="ce63" table:number-columns-repeated="2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1"/>
          <table:table-cell table:style-name="ce63" table:number-columns-repeated="2"/>
          <table:table-cell table:style-name="ce61" table:number-columns-repeated="5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2">
          <table:table-cell table:style-name="ce4"/>
          <table:table-cell table:style-name="ce63"/>
          <table:table-cell table:style-name="ce61" table:number-columns-repeated="7"/>
          <table:table-cell table:style-name="ce30" table:number-columns-repeated="16375"/>
        </table:table-row>
        <table:table-row table:style-name="ro11" table:number-rows-repeated="3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3"/>
          <table:table-cell table:style-name="ce63" table:number-columns-repeated="2"/>
          <table:table-cell table:style-name="ce61" table:number-columns-repeated="2"/>
          <table:table-cell table:style-name="ce63"/>
          <table:table-cell table:style-name="ce30" table:number-columns-repeated="16375"/>
        </table:table-row>
        <table:table-row table:style-name="ro11">
          <table:table-cell table:style-name="ce4"/>
          <table:table-cell table:style-name="ce61" table:number-columns-repeated="8"/>
          <table:table-cell table:style-name="ce30" table:number-columns-repeated="16375"/>
        </table:table-row>
        <table:table-row table:style-name="ro11" table:number-rows-repeated="1048143">
          <table:table-cell table:number-columns-repeated="10"/>
          <table:table-cell table:style-name="ce7" table:number-columns-repeated="16374"/>
        </table:table-row>
        <table:table-row table:style-name="ro11">
          <table:table-cell table:number-columns-repeated="10"/>
          <table:table-cell table:style-name="ce7" table:number-columns-repeated="16374"/>
        </table:table-row>
        <table:named-expressions>
          <table:named-range table:name="_xlnm.Print_Area" table:base-cell-address="$Colaborador.$A$1" table:cell-range-address="$Médico.$A$1:.$J$432" table:range-usable-as="print-range"/>
          <table:named-range table:name="_xlnm.Print_Titles" table:base-cell-address="$Colaborador.$A$1" table:cell-range-address="$Médico.$1:.$3" table:range-usable-as="repeat-column repeat-row"/>
        </table:named-expressions>
      </table:table>
      <table:named-expressions/>
      <table:database-ranges>
        <table:database-range table:name="__Anonymous_Sheet_DB__0" table:target-range-address="Colaborador.A3:Colaborador.K786" table:display-filter-buttons="true" table:orientation="column">
          <table:sort>
            <table:sort-by table:field-number="-2" table:data-type="UserList4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 style:font-family-generic="system" style:font-pitch="variable"/>
    <style:font-face style:name="Calibri" svg:font-family="Calibri" style:font-family-generic="swiss"/>
    <style:font-face style:name="Calibri1" svg:font-family="Calibri1"/>
    <style:font-face style:name="Calibri2" svg:font-family="Calibri" style:font-family-generic="roman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Liberation Sans11" svg:font-family="'Liberation Sans1'"/>
    <style:font-face style:name="Liberation Sans2" svg:font-family="'Liberation Sans2'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3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3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8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8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8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Times New Roman1" fo:font-family="'Times New Roman'" style:font-name-complex="Times New Roman1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2" style:display-name="Accent 1 2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1_20_2_20_2" style:display-name="Accent 1 2 2" style:family="table-cell" style:parent-style-name="Default" style:data-style-name="N0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1_20_6" style:display-name="Accent 1 6" style:family="table-cell" style:parent-style-name="Default" style:data-style-name="N0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1_20_7" style:display-name="Accent 1 7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2_20_2" style:display-name="Accent 2 2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2_20_2_20_2" style:display-name="Accent 2 2 2" style:family="table-cell" style:parent-style-name="Default" style:data-style-name="N0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2_20_7" style:display-name="Accent 2 7" style:family="table-cell" style:parent-style-name="Default" style:data-style-name="N0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2_20_8" style:display-name="Accent 2 8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3_20_2" style:display-name="Accent 3 2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3_20_2_20_2" style:display-name="Accent 3 2 2" style:family="table-cell" style:parent-style-name="Default" style:data-style-name="N0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3_20_8" style:display-name="Accent 3 8" style:family="table-cell" style:parent-style-name="Default" style:data-style-name="N0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3_20_9" style:display-name="Accent 3 9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4_20_2" style:display-name="Accent 4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Accent_20_5" style:display-name="Accent 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Accent_20_6" style:display-name="Accent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Bad_20_10" style:display-name="Bad 10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Bad_20_2" style:display-name="Bad 2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Bad_20_2_20_2" style:display-name="Bad 2 2" style:family="table-cell" style:parent-style-name="Default" style:data-style-name="N0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Bad_20_9" style:display-name="Bad 9" style:family="table-cell" style:parent-style-name="Default" style:data-style-name="N0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" style:family="table-cell" style:parent-style-name="Default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_20_2" style:display-name="cf1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0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0_20_2" style:display-name="cf10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1" style:family="table-cell" style:parent-style-name="Default">
      <style:table-cell-properties fo:background-color="#ffff00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1_20_2" style:display-name="cf11 2" style:family="table-cell" style:parent-style-name="Default" style:data-style-name="N0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2" style:family="table-cell" style:parent-style-name="Default">
      <style:table-cell-properties fo:background-color="#ffcc99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2_20_2" style:display-name="cf12 2" style:family="table-cell" style:parent-style-name="Default" style:data-style-name="N0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3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13_20_2" style:display-name="cf13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2" style:family="table-cell" style:parent-style-name="Default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2_20_2" style:display-name="cf2 2" style:family="table-cell" style:parent-style-name="Default" style:data-style-name="N0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3" style:family="table-cell" style:parent-style-name="Default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3_20_2" style:display-name="cf3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4" style:family="table-cell" style:parent-style-name="Default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4_20_2" style:display-name="cf4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5" style:family="table-cell" style:parent-style-name="Default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5_20_2" style:display-name="cf5 2" style:family="table-cell" style:parent-style-name="Default" style:data-style-name="N0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6" style:family="table-cell" style:parent-style-name="Default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6_20_2" style:display-name="cf6 2" style:family="table-cell" style:parent-style-name="Default" style:data-style-name="N0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7" style:family="table-cell" style:parent-style-name="Default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7_20_2" style:display-name="cf7 2" style:family="table-cell" style:parent-style-name="Default" style:data-style-name="N0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8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8_20_2" style:display-name="cf8 2" style:family="table-cell" style:parent-style-name="Default" style:data-style-name="N0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9" style:family="table-cell" style:parent-style-name="Default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f9_20_2" style:display-name="cf9 2" style:family="table-cell" style:parent-style-name="Default" style:data-style-name="N0">
      <style:table-cell-properties fo:background-color="#ffcc99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ConditionalStyle_5f_10" style:display-name="ConditionalStyle_10" style:family="table-cell" style:parent-style-name="Default">
      <style:table-cell-properties fo:background-color="#ffc7c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c0006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Default_20_1" style:display-name="Default 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1pt" fo:font-style="normal" fo:text-shadow="none" style:text-underline-style="none" fo:font-weight="normal" style:font-size-asian="11pt" style:font-style-asian="normal" style:font-weight-asian="normal" style:font-name-complex="Liberation Sans11" style:font-family-complex="'Liberation Sans1'" style:font-size-complex="11pt" style:font-style-complex="normal" style:font-weight-complex="normal"/>
    </style:style>
    <style:style style:name="Default_20_1_20_2" style:display-name="Default 1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1" fo:font-family="'Liberation Sans1'" fo:font-size="11pt" fo:font-style="normal" fo:text-shadow="none" style:text-underline-style="none" fo:font-weight="normal" style:font-size-asian="11pt" style:font-style-asian="normal" style:font-weight-asian="normal" style:font-name-complex="Liberation Sans11" style:font-family-complex="'Liberation Sans1'" style:font-size-complex="11pt" style:font-style-complex="normal" style:font-weight-complex="normal"/>
    </style:style>
    <style:style style:name="Default_20_10" style:display-name="Default 1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Default_20_11" style:display-name="Default 1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Default_20_2" style:display-name="Default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Default_20_2_20_2" style:display-name="Default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Error_20_11" style:display-name="Error 11" style:family="table-cell" style:parent-style-name="Default" style:data-style-name="N0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rror_20_12" style:display-name="Error 12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rror_20_2" style:display-name="Error 2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Error_20_2_20_2" style:display-name="Error 2 2" style:family="table-cell" style:parent-style-name="Default" style:data-style-name="N0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bold" style:font-size-asian="10pt" style:font-style-asian="normal" style:font-weight-asian="bold" style:font-name-complex="Times New Roman" style:font-family-complex="'Times New Roman'" style:font-family-generic-complex="roman" style:font-size-complex="10pt" style:font-style-complex="normal" style:font-weight-complex="bold"/>
    </style:style>
    <style:style style:name="Excel_5f_BuiltIn_5f_Texto_20_Explicativo_20_1" style:display-name="Excel_BuiltIn_Texto Explicativo 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Footnote_20_12" style:display-name="Footnote 1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Liberation Sans2" fo:font-family="'Liberation Sans2'" fo:font-size="11pt" fo:font-style="italic" fo:text-shadow="none" style:text-underline-style="none" fo:font-weight="normal" style:font-size-asian="11pt" style:font-style-asian="italic" style:font-weight-asian="normal" style:font-name-complex="Liberation Sans2" style:font-family-complex="'Liberation Sans2'" style:font-size-complex="11pt" style:font-style-complex="italic" style:font-weight-complex="normal"/>
    </style:style>
    <style:style style:name="Footnote_20_13" style:display-name="Footnote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Liberation Sans2" fo:font-family="'Liberation Sans2'" fo:font-size="11pt" fo:font-style="italic" fo:text-shadow="none" style:text-underline-style="none" fo:font-weight="normal" style:font-size-asian="11pt" style:font-style-asian="italic" style:font-weight-asian="normal" style:font-name-complex="Liberation Sans2" style:font-family-complex="'Liberation Sans2'" style:font-size-complex="11pt" style:font-style-complex="italic" style:font-weight-complex="normal"/>
    </style:style>
    <style:style style:name="Footnote_20_2" style:display-name="Footnote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Footnote_20_2_20_2" style:display-name="Footnote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none" fo:font-weight="normal" style:font-size-asian="10pt" style:font-style-asian="italic" style:font-weight-asian="normal" style:font-name-complex="Times New Roman" style:font-family-complex="'Times New Roman'" style:font-family-generic-complex="roman" style:font-size-complex="10pt" style:font-style-complex="italic" style:font-weight-complex="normal"/>
    </style:style>
    <style:style style:name="Good_20_13" style:display-name="Good 13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Good_20_14" style:display-name="Good 14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Good_20_2" style:display-name="Good 2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Good_20_2_20_2" style:display-name="Good 2 2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Heading_20_1_20_15" style:display-name="Heading 1 1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1_20_16" style:display-name="Heading 1 1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Heading_20_1_20_2" style:display-name="Heading 1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8pt" fo:font-style="normal" fo:text-shadow="none" style:text-underline-style="none" fo:font-weight="bold" style:font-size-asian="18pt" style:font-style-asian="normal" style:font-weight-asian="bold" style:font-name-complex="Times New Roman" style:font-family-complex="'Times New Roman'" style:font-family-generic-complex="roman" style:font-size-complex="18pt" style:font-style-complex="normal" style:font-weight-complex="bold"/>
    </style:style>
    <style:style style:name="Heading_20_1_20_2_20_2" style:display-name="Heading 1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8pt" fo:font-style="normal" fo:text-shadow="none" style:text-underline-style="none" fo:font-weight="bold" style:font-size-asian="18pt" style:font-style-asian="normal" style:font-weight-asian="bold" style:font-name-complex="Times New Roman" style:font-family-complex="'Times New Roman'" style:font-family-generic-complex="roman" style:font-size-complex="18pt" style:font-style-complex="normal" style:font-weight-complex="bold"/>
    </style:style>
    <style:style style:name="Heading_20_14" style:display-name="Heading 1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15" style:display-name="Heading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2_20_16" style:display-name="Heading 2 1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Heading_20_2_20_17" style:display-name="Heading 2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Heading_20_2_20_2" style:display-name="Heading 2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bold" style:font-size-asian="12pt" style:font-style-asian="normal" style:font-weight-asian="bold" style:font-name-complex="Times New Roman" style:font-family-complex="'Times New Roman'" style:font-family-generic-complex="roman" style:font-size-complex="12pt" style:font-style-complex="normal" style:font-weight-complex="bold"/>
    </style:style>
    <style:style style:name="Heading_20_2_20_2_20_2" style:display-name="Heading 2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2pt" fo:font-style="normal" fo:text-shadow="none" style:text-underline-style="none" fo:font-weight="bold" style:font-size-asian="12pt" style:font-style-asian="normal" style:font-weight-asian="bold" style:font-name-complex="Times New Roman" style:font-family-complex="'Times New Roman'" style:font-family-generic-complex="roman" style:font-size-complex="12pt" style:font-style-complex="normal" style:font-weight-complex="bold"/>
    </style:style>
    <style:style style:name="Heading_20_3" style:display-name="Heading 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24pt" fo:font-style="normal" fo:text-shadow="none" style:text-underline-style="none" fo:font-weight="bold" style:font-size-asian="24pt" style:font-style-asian="normal" style:font-weight-asian="bold" style:font-name-complex="Times New Roman" style:font-family-complex="'Times New Roman'" style:font-family-generic-complex="roman" style:font-size-complex="24pt" style:font-style-complex="normal" style:font-weight-complex="bold"/>
    </style:style>
    <style:style style:name="Heading_20_3_20_2" style:display-name="Heading 3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24pt" fo:font-style="normal" fo:text-shadow="none" style:text-underline-style="none" fo:font-weight="bold" style:font-size-asian="24pt" style:font-style-asian="normal" style:font-weight-asian="bold" style:font-name-complex="Times New Roman" style:font-family-complex="'Times New Roman'" style:font-family-generic-complex="roman" style:font-size-complex="24pt" style:font-style-complex="normal" style:font-weight-complex="bold"/>
    </style:style>
    <style:style style:name="Hyperlink_20_17" style:display-name="Hyperlink 17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Liberation Sans2" fo:font-family="'Liberation Sans2'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Hyperlink_20_18" style:display-name="Hyperlink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Liberation Sans2" fo:font-family="'Liberation Sans2'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Hyperlink_20_2" style:display-name="Hyperlink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Hyperlink_20_2_20_2" style:display-name="Hyperlink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Moeda_20_2" style:display-name="Moeda 2" style:family="table-cell" style:parent-style-name="Default" style:data-style-name="N132"/>
    <style:style style:name="Moeda_20_2_20_2" style:display-name="Moeda 2 2" style:family="table-cell" style:parent-style-name="Default" style:data-style-name="N132"/>
    <style:style style:name="Moeda_20_2_20_3" style:display-name="Moeda 2 3" style:family="table-cell" style:parent-style-name="Default" style:data-style-name="N132"/>
    <style:style style:name="Moeda_20_2_20_4" style:display-name="Moeda 2 4" style:family="table-cell" style:parent-style-name="Default" style:data-style-name="N13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eutral_20_18" style:display-name="Neutral 18" style:family="table-cell" style:parent-style-name="Default" style:data-style-name="N0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Neutral_20_19" style:display-name="Neutral 19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Neutral_20_2" style:display-name="Neutral 2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eutral_20_2_20_2" style:display-name="Neutral 2 2" style:family="table-cell" style:parent-style-name="Default" style:data-style-name="N0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10" style:display-name="Normal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10_20_2" style:display-name="Normal 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20_11_20_2" style:display-name="Normal 1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>
        <loext:char-complex-color loext:theme-type="dark1" loext:color-type="theme"/>
      </style:text-properties>
    </style:style>
    <style:style style:name="Normal_20_12" style:display-name="Normal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_20_12_20_2" style:display-name="Normal 1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_20_12_20_3" style:display-name="Normal 1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_20_12_20_4" style:display-name="Normal 12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dark1" loext:color-type="theme"/>
      </style:text-properties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rmal_20_2_20_2" style:display-name="Normal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2_20_2" style:display-name="Normal 2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3" style:display-name="Normal 2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3_20_2" style:display-name="Normal 2 3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3_20_2_20_2" style:display-name="Normal 2 3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3_20_3" style:display-name="Normal 2 3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4" style:display-name="Normal 2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2_20_4_20_2" style:display-name="Normal 2 4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3" style:display-name="Normal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2" fo:font-size="11pt" fo:font-style="normal" fo:text-shadow="none" style:text-underline-style="none" fo:font-weight="normal" style:font-size-asian="11pt" style:font-style-asian="normal" style:font-weight-asian="normal" style:font-name-complex="Arial2" style:font-family-complex="Arial2" style:font-size-complex="11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2" fo:font-family="Arial2" fo:font-size="11pt" fo:font-style="normal" fo:text-shadow="none" style:text-underline-style="none" fo:font-weight="normal" style:font-size-asian="11pt" style:font-style-asian="normal" style:font-weight-asian="normal" style:font-name-complex="Arial2" style:font-family-complex="Arial2" style:font-size-complex="11pt" style:font-style-complex="normal" style:font-weight-complex="normal"/>
    </style:style>
    <style:style style:name="Normal_20_4" style:display-name="Normal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4_20_2" style:display-name="Normal 4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4_20_2_20_2" style:display-name="Normal 4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4_20_3" style:display-name="Normal 4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5" style:display-name="Normal 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Normal_20_5_20_2" style:display-name="Normal 5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5_20_2_20_2" style:display-name="Normal 5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5_20_3" style:display-name="Normal 5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fo:font-size="11pt" fo:font-style="normal" fo:text-shadow="none" style:text-underline-style="none" fo:font-weight="normal" style:font-size-asian="11pt" style:font-style-asian="normal" style:font-weight-asian="normal" style:font-name-complex="Arial1" style:font-family-complex="Arial1" style:font-size-complex="11pt" style:font-style-complex="normal" style:font-weight-complex="normal"/>
    </style:style>
    <style:style style:name="Normal_20_6" style:display-name="Normal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6_20_2" style:display-name="Normal 6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7" style:display-name="Normal 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7_20_2" style:display-name="Normal 7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8" style:display-name="Normal 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8_20_2" style:display-name="Normal 8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family="Calibri1" fo:font-size="11pt" fo:font-style="normal" fo:text-shadow="none" style:text-underline-style="none" fo:font-weight="normal" style:font-size-asian="11pt" style:font-style-asian="normal" style:font-weight-asian="normal" style:font-name-complex="Calibri1" style:font-family-complex="Calibri1" style:font-size-complex="11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Normal_20_9_20_2" style:display-name="Normal 9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Note_20_19" style:display-name="Note 19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Note_20_2" style:display-name="Note 2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te_20_2_20_2" style:display-name="Note 2 2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Note_20_20" style:display-name="Note 20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Result_20_2" style:display-name="Result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Times New Roman" style:font-family-complex="'Times New Roman'" style:font-family-generic-complex="roman" style:font-size-complex="10pt" style:font-style-complex="italic" style:font-weight-complex="bold"/>
    </style:style>
    <style:style style:name="Result_20_2_20_2" style:display-name="Result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Times New Roman" style:font-family-complex="'Times New Roman'" style:font-family-generic-complex="roman" style:font-size-complex="10pt" style:font-style-complex="italic" style:font-weight-complex="bold"/>
    </style:style>
    <style:style style:name="Result_20_20" style:display-name="Result 2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Result_20_21" style:display-name="Result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2" fo:font-family="'Liberation Sans2'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Status_20_2" style:display-name="Status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Status_20_2_20_2" style:display-name="Status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Status_20_21" style:display-name="Status 2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Status_20_22" style:display-name="Status 2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" style:display-name="Text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Text_20_2_20_2" style:display-name="Text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Text_20_22" style:display-name="Text 2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Text_20_23" style:display-name="Text 2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Vírgula_20_2" style:display-name="Vírgula 2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2_20_2" style:display-name="Vírgula 2 2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2_20_3" style:display-name="Vírgula 2 3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2_20_4" style:display-name="Vírgula 2 4" style:family="table-cell" style:parent-style-name="Default" style:data-style-name="N13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3" style:display-name="Vírgula 3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3_20_2" style:display-name="Vírgula 3 2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3_20_3" style:display-name="Vírgula 3 3" style:family="table-cell" style:parent-style-name="Default" style:data-style-name="N131">
      <style:table-cell-properties fo:background-color="transparent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írgula_20_3_20_4" style:display-name="Vírgula 3 4" style:family="table-cell" style:parent-style-name="Default" style:data-style-name="N13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Warning_20_2" style:display-name="Warning 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Warning_20_2_20_2" style:display-name="Warning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Times New Roman" fo:font-family="'Times New Roman'" style:font-family-generic="roman" fo:font-size="10pt" fo:font-style="normal" fo:text-shadow="none" style:text-underline-style="none" fo:font-weight="normal" style:font-size-asian="10pt" style:font-style-asian="normal" style:font-weight-asian="normal" style:font-name-complex="Times New Roman" style:font-family-complex="'Times New Roman'" style:font-family-generic-complex="roman" style:font-size-complex="10pt" style:font-style-complex="normal" style:font-weight-complex="normal"/>
    </style:style>
    <style:style style:name="Warning_20_23" style:display-name="Warning 2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style:style style:name="Warning_20_24" style:display-name="Warning 2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Liberation Sans2" fo:font-family="'Liberation Sans2'" fo:font-size="11pt" fo:font-style="normal" fo:text-shadow="none" style:text-underline-style="none" fo:font-weight="normal" style:font-size-asian="11pt" style:font-style-asian="normal" style:font-weight-asian="normal" style:font-name-complex="Liberation Sans2" style:font-family-complex="'Liberation Sans2'" style:font-size-complex="11pt" style:font-style-complex="normal" style:font-weight-complex="normal"/>
    </style:style>
    <draw:marker draw:name="Pontas_20_das_20_setas_20_1" draw:display-name="Pontas das setas 1" svg:viewBox="0 0 20 30" svg:d="M10 0l-10 30h20z"/>
    <loext:theme loext:name="Tema do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21cm" fo:margin-bottom="1.016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olaborador" style:display-name="PageStyle_Colaborador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édico" style:display-name="PageStyle_Médico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122023_Escala prevista_Consolidado.xlsx</dc:title>
    <meta:initial-creator>VIVIANE TAVARES DA SILVA</meta:initial-creator>
    <dc:creator>Marcella Messias</dc:creator>
    <meta:editing-cycles>1</meta:editing-cycles>
    <meta:print-date>2026-08-27T19:43:49</meta:print-date>
    <meta:creation-date>2023-12-04T12:32:10</meta:creation-date>
    <dc:date>2026-08-27T19:47:47</dc:date>
    <dc:language>pt-BR</dc:language>
    <meta:editing-duration>PT5M</meta:editing-duration>
    <meta:generator>LibreOffice/26.2.5.2$Windows_X86_64 LibreOffice_project/cd7284b4cbbfeb507e630c1aac019f4157393acb</meta:generator>
    <meta:document-statistic meta:table-count="2" meta:cell-count="10961" meta:object-count="2"/>
    <meta:user-defined meta:name="AppVersion">16.0300</meta:user-defined>
  </office:meta>
</office:document-meta>
</file>