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7D0000000EE29BF4E31.png" manifest:media-type="image/png"/>
  <manifest:file-entry manifest:full-path="Pictures/10000000000000EF0000003ED9EE1744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F" svg:font-family="" style:font-family-generic="roman" style:font-pitch="variable"/>
    <style:font-face style:name="F1" svg:font-family="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  <style:font-face style:name="Times New Roman1" svg:font-family="'Times New Roman1'"/>
    <style:font-face style:name="Times New Roman2" svg:font-family="'Times New Roman2'"/>
  </office:font-face-decls>
  <office:automatic-styles>
    <style:style style:name="co1" style:family="table-column">
      <style:table-column-properties fo:break-before="auto" style:column-width="4.576cm"/>
    </style:style>
    <style:style style:name="co2" style:family="table-column">
      <style:table-column-properties fo:break-before="auto" style:column-width="5.637cm"/>
    </style:style>
    <style:style style:name="co3" style:family="table-column">
      <style:table-column-properties fo:break-before="auto" style:column-width="8.117cm"/>
    </style:style>
    <style:style style:name="co4" style:family="table-column">
      <style:table-column-properties fo:break-before="auto" style:column-width="8.008cm"/>
    </style:style>
    <style:style style:name="co5" style:family="table-column">
      <style:table-column-properties fo:break-before="auto" style:column-width="5.338cm"/>
    </style:style>
    <style:style style:name="co6" style:family="table-column">
      <style:table-column-properties fo:break-before="auto" style:column-width="4.521cm"/>
    </style:style>
    <style:style style:name="co7" style:family="table-column">
      <style:table-column-properties fo:break-before="auto" style:column-width="8.28cm"/>
    </style:style>
    <style:style style:name="co8" style:family="table-column">
      <style:table-column-properties fo:break-before="auto" style:column-width="7.818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868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58cm" fo:break-before="auto" style:use-optimal-row-height="true"/>
    </style:style>
    <style:style style:name="ro4" style:family="table-row">
      <style:table-row-properties style:row-height="3.08cm" fo:break-before="auto" style:use-optimal-row-height="true"/>
    </style:style>
    <style:style style:name="ro5" style:family="table-row">
      <style:table-row-properties style:row-height="2.053cm" fo:break-before="auto" style:use-optimal-row-height="true"/>
    </style:style>
    <style:style style:name="ro6" style:family="table-row">
      <style:table-row-properties style:row-height="2.552cm" fo:break-before="auto" style:use-optimal-row-height="true"/>
    </style:style>
    <style:style style:name="ro7" style:family="table-row">
      <style:table-row-properties style:row-height="3.184cm" fo:break-before="auto" style:use-optimal-row-height="true"/>
    </style:style>
    <style:style style:name="ro8" style:family="table-row">
      <style:table-row-properties style:row-height="5.054cm" fo:break-before="auto" style:use-optimal-row-height="true"/>
    </style:style>
    <style:style style:name="ro9" style:family="table-row">
      <style:table-row-properties style:row-height="5.554cm" fo:break-before="auto" style:use-optimal-row-height="true"/>
    </style:style>
    <style:style style:name="ro10" style:family="table-row">
      <style:table-row-properties style:row-height="1.842cm" fo:break-before="auto" style:use-optimal-row-height="true"/>
    </style:style>
    <style:style style:name="ro11" style:family="table-row">
      <style:table-row-properties style:row-height="2.29cm" fo:break-before="auto" style:use-optimal-row-height="true"/>
    </style:style>
    <style:style style:name="ro12" style:family="table-row">
      <style:table-row-properties style:row-height="1.395cm" fo:break-before="auto" style:use-optimal-row-height="true"/>
    </style:style>
    <style:style style:name="ro13" style:family="table-row">
      <style:table-row-properties style:row-height="1.053cm" fo:break-before="auto" style:use-optimal-row-height="true"/>
    </style:style>
    <style:style style:name="ro14" style:family="table-row">
      <style:table-row-properties style:row-height="2cm" fo:break-before="auto" style:use-optimal-row-height="true"/>
    </style:style>
    <style:style style:name="ro15" style:family="table-row">
      <style:table-row-properties style:row-height="1.552cm" fo:break-before="auto" style:use-optimal-row-height="true"/>
    </style:style>
    <style:style style:name="ro16" style:family="table-row">
      <style:table-row-properties style:row-height="4.554cm" fo:break-before="auto" style:use-optimal-row-height="true"/>
    </style:style>
    <style:style style:name="ro17" style:family="table-row">
      <style:table-row-properties style:row-height="3.053cm" fo:break-before="auto" style:use-optimal-row-height="true"/>
    </style:style>
    <style:style style:name="ro18" style:family="table-row">
      <style:table-row-properties style:row-height="3.552cm" fo:break-before="auto" style:use-optimal-row-height="true"/>
    </style:style>
    <style:style style:name="ro19" style:family="table-row">
      <style:table-row-properties style:row-height="2.738cm" fo:break-before="auto" style:use-optimal-row-height="true"/>
    </style:style>
    <style:style style:name="ro20" style:family="table-row">
      <style:table-row-properties style:row-height="0.947cm" fo:break-before="auto" style:use-optimal-row-height="true"/>
    </style:style>
    <style:style style:name="ro21" style:family="table-row">
      <style:table-row-properties style:row-height="4.08cm" fo:break-before="auto" style:use-optimal-row-height="true"/>
    </style:style>
    <style:style style:name="ro22" style:family="table-row">
      <style:table-row-properties style:row-height="3.632cm" fo:break-before="auto" style:use-optimal-row-height="true"/>
    </style:style>
    <style:style style:name="ro23" style:family="table-row">
      <style:table-row-properties style:row-height="4.528cm" fo:break-before="auto" style:use-optimal-row-height="true"/>
    </style:style>
    <style:style style:name="ro2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 style:data-style-name="N0">
      <style:table-cell-properties style:cell-protect="protected" style:print-content="true" fo:border="0.06pt solid #000000" style:vertical-align="middle"/>
      <style:text-properties style:font-name="Times New Roman1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1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3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0.06pt solid #000000" fo:border-right="none" fo:border-top="0.06pt solid #000000" style:vertical-align="middle"/>
      <style:paragraph-properties fo:text-align="start" fo:margin-left="0cm"/>
      <style:text-properties style:font-name="Times New Roman1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5" style:family="table-cell" style:parent-style-name="Default" style:data-style-name="N0">
      <style:table-cell-properties fo:border-bottom="none" fo:background-color="#ffffff" style:cell-protect="none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1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6" style:family="table-cell" style:parent-style-name="Default" style:data-style-name="N0">
      <style:table-cell-properties fo:border-bottom="0.06pt solid #000000" fo:background-color="#288c32" style:cell-protect="none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ffffff" style:font-name="Times New Roman1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7" style:family="table-cell" style:parent-style-name="Default" style:data-style-name="N0">
      <style:table-cell-properties fo:border-bottom="none" fo:background-color="#288c32" style:cell-protect="none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ffffff" style:font-name="Times New Roman1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8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10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1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ackground-color="#288c32" style:text-align-source="fix" style:repeat-content="false" fo:wrap-option="wrap" fo:border="0.06pt solid #000000" style:vertical-align="middle"/>
      <style:paragraph-properties fo:text-align="center"/>
      <style:text-properties fo:color="#ffffff" fo:font-size="12pt" fo:font-weight="bold" style:font-size-asian="12pt" style:font-weight-asian="bold" style:font-size-complex="12pt" style:font-weight-complex="bold"/>
    </style:style>
    <style:style style:name="ce14" style:family="table-cell" style:parent-style-name="Default" style:data-style-name="N0">
      <style:table-cell-properties style:cell-protect="none" style:print-content="true" style:text-align-source="fix" style:repeat-content="false" fo:border="0.06pt solid #000000" style:vertical-align="middle"/>
      <style:paragraph-properties fo:text-align="center"/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ce1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cm"/>
      <style:text-properties style:font-name="Times New Roman1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1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1">
      <style:table-cell-properties style:cell-protect="protected" style:print-content="true" style:text-align-source="fix" style:repeat-content="false" fo:background-color="transparent" fo:border="0.06pt solid #000000" style:shrink-to-fit="true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20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shrink-to-fit="true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21" style:family="table-cell" style:parent-style-name="Default" style:data-style-name="N1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style:shrink-to-fit="true" fo:border-top="0.06pt solid #000000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2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alibri" fo:font-size="12pt" style:font-name-asian="Calibri1" style:font-size-asian="12pt" style:font-name-complex="Calibri1" style:font-size-complex="12pt"/>
    </style:style>
    <style:style style:name="ce23" style:family="table-cell" style:parent-style-name="Default" style:data-style-name="N114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order-bottom="none" fo:background-color="#288c32" style:cell-protect="none" style:print-content="true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fo:color="#ffffff" style:font-name="Times New Roman1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26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27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fo:font-size="12pt" style:font-size-asian="12pt" style:font-size-complex="12pt"/>
    </style:style>
    <style:style style:name="ce28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Times New Roman1" fo:font-size="12pt" style:font-name-asian="Times New Roman1" style:font-size-asian="12pt" style:font-name-complex="Times New Roman1" style:font-size-complex="12pt"/>
    </style:style>
    <style:style style:name="ce29" style:family="table-cell" style:parent-style-name="Default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30" style:family="table-cell" style:parent-style-name="Default" style:data-style-name="N0">
      <style:table-cell-properties fo:background-color="transparent" fo:border="0.06pt solid #000000" style:vertical-align="middle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Times New Roman2" fo:font-size="12pt" style:font-name-asian="Times New Roman2" style:font-size-asian="12pt" style:font-name-complex="Times New Roman2" style:font-size-complex="12pt"/>
    </style:style>
    <style:style style:name="ce32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gr1" style:family="graphic" style:parent-style-name="Graphics">
      <style:graphic-properties draw:stroke="none" draw:fill="none" draw:luminance="0%" draw:contrast="0%" fo:clip="rect(0.753cm, 10.319cm, 0.642cm, 8.357cm)" draw:image-opacity="100%" style:mirror="none" loext:decorative="false"/>
    </style:style>
    <style:style style:name="gr2" style:family="graphic" style:parent-style-name="Graphics">
      <style:graphic-properties draw:stroke="none" draw:fill="none" draw:luminance="0%" draw:contrast="0%" fo:clip="rect(0cm, 0cm, 0cm, 0cm)" draw:image-opacity="100%" style:mirror="none" loext:decorative="false"/>
    </style:style>
    <style:style style:name="P1" style:family="paragraph">
      <loext:graphic-properties draw:fill="none"/>
    </style:style>
    <style:style style:name="T1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F1" fo:font-size="12pt" fo:font-weight="normal" style:text-underline-style="none" style:text-underline-color="font-color" style:text-line-through-type="none" fo:font-style="normal" style:text-outline="false" fo:text-shadow="none" style:font-name-asian="Calibri1" style:font-name-complex="Calibri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12"/>
        <table:table-row table:style-name="ro1">
          <table:table-cell table:style-name="ce1">
            <draw:frame draw:z-index="0" draw:name="Imagem 2" draw:style-name="gr1" draw:text-style-name="P1" svg:width="1.741cm" svg:height="1.233cm" svg:x="1.377cm" svg:y="0cm">
              <draw:image xlink:href="Pictures/10000001000007D0000000EE29BF4E31.png" xlink:type="simple" xlink:show="embed" xlink:actuate="onLoad" draw:mime-type="image/png">
                <text:p/>
              </draw:image>
            </draw:frame>
          </table:table-cell>
          <table:table-cell table:style-name="ce2" office:value-type="string" calcext:value-type="string" table:number-columns-spanned="6" table:number-rows-spanned="1">
            <text:p>GESTÃO DA QUALIDADE <text:s text:c="181"/>FORMULÁRIO</text:p>
          </table:table-cell>
          <table:covered-table-cell table:number-columns-repeated="5" table:style-name="ce3"/>
          <table:table-cell table:style-name="ce30">
            <draw:frame draw:z-index="1" draw:name="image1.jpeg" draw:style-name="gr2" draw:text-style-name="P1" svg:width="2.555cm" svg:height="0.924cm" svg:x="0.133cm" svg:y="0.254cm">
              <draw:image xlink:href="Pictures/10000000000000EF0000003ED9EE1744.jpg" xlink:type="simple" xlink:show="embed" xlink:actuate="onLoad" draw:mime-type="image/jpeg">
                <text:p/>
              </draw:image>
            </draw:frame>
          </table:table-cell>
        </table:table-row>
        <table:table-row table:style-name="ro2">
          <table:table-cell table:style-name="ce2" office:value-type="string" calcext:value-type="string" table:number-columns-spanned="7" table:number-rows-spanned="2">
            <text:p>ESCALA GLOBAL DE SERVIÇOS DE SAÚDE</text:p>
          </table:table-cell>
          <table:covered-table-cell table:number-columns-repeated="6" table:style-name="ce3"/>
          <table:table-cell table:style-name="ce16" office:value-type="string" calcext:value-type="string">
            <text:p>Código: FOR.773</text:p>
          </table:table-cell>
        </table:table-row>
        <table:table-row table:style-name="ro2">
          <table:covered-table-cell table:number-columns-repeated="7" table:style-name="ce3"/>
          <table:table-cell table:style-name="ce16" office:value-type="string" calcext:value-type="string">
            <text:p>Revisão: 001</text:p>
          </table:table-cell>
        </table:table-row>
        <table:table-row table:style-name="ro2">
          <table:table-cell table:style-name="ce4" office:value-type="string" calcext:value-type="string">
            <text:p>SETOR: SERVRH</text:p>
          </table:table-cell>
          <table:table-cell table:style-name="ce16" office:value-type="string" calcext:value-type="string" table:number-columns-spanned="3" table:number-rows-spanned="1">
            <text:p>Data da elaboração: 04/07/25</text:p>
          </table:table-cell>
          <table:covered-table-cell table:number-columns-repeated="2" table:style-name="ce3"/>
          <table:table-cell table:style-name="ce16" office:value-type="string" calcext:value-type="string" table:number-columns-spanned="3" table:number-rows-spanned="1">
            <text:p>Data da revisão: 04/07/25</text:p>
          </table:table-cell>
          <table:covered-table-cell table:number-columns-repeated="2" table:style-name="ce3"/>
          <table:table-cell table:style-name="ce16" office:value-type="string" calcext:value-type="string">
            <text:p>Página: 1 de 1</text:p>
          </table:table-cell>
        </table:table-row>
        <table:table-row table:style-name="ro3">
          <table:table-cell table:style-name="ce5" office:value-type="string" calcext:value-type="string" table:number-columns-spanned="8" table:number-rows-spanned="1">
            <text:p>MÊS: SETEMBRO <text:s text:c="3"/>ANO: 2026</text:p>
          </table:table-cell>
          <table:covered-table-cell table:number-columns-repeated="7" table:style-name="ce3"/>
        </table:table-row>
        <table:table-row table:style-name="ro3">
          <table:table-cell table:style-name="ce6" office:value-type="string" calcext:value-type="string" table:number-columns-spanned="8" table:number-rows-spanned="1">
            <text:p>Equipe Médica</text:p>
          </table:table-cell>
          <table:covered-table-cell table:number-columns-repeated="7" table:style-name="ce3"/>
        </table:table-row>
        <table:table-row table:style-name="ro4">
          <table:table-cell table:style-name="ce7" office:value-type="string" calcext:value-type="string">
            <text:p>Nome do Profissional</text:p>
          </table:table-cell>
          <table:table-cell table:style-name="ce7" office:value-type="string" calcext:value-type="string">
            <text:p>Especialidade</text:p>
          </table:table-cell>
          <table:table-cell table:style-name="ce7" office:value-type="string" calcext:value-type="string">
            <text:p>Setor de Atendimento</text:p>
          </table:table-cell>
          <table:table-cell table:style-name="ce7" office:value-type="string" calcext:value-type="string">
            <text:p>Vínculo Empregatício</text:p>
          </table:table-cell>
          <table:table-cell table:style-name="ce7" office:value-type="string" calcext:value-type="string">
            <text:p>Registro em conselho de Classe</text:p>
          </table:table-cell>
          <table:table-cell table:style-name="ce7" office:value-type="string" calcext:value-type="string">
            <text:p>RQE</text:p>
          </table:table-cell>
          <table:table-cell table:style-name="ce25" office:value-type="string" calcext:value-type="string">
            <text:p>Horário de Atendimento</text:p>
          </table:table-cell>
          <table:table-cell table:style-name="ce7" office:value-type="string" calcext:value-type="string">
            <text:p>Carga Horária Mensal</text:p>
          </table:table-cell>
        </table:table-row>
        <table:table-row table:style-name="ro5">
          <table:table-cell table:style-name="ce8" office:value-type="string" calcext:value-type="string">
            <text:p>Alan de Moura Oliveira</text:p>
          </table:table-cell>
          <table:table-cell table:style-name="ce8" office:value-type="string" calcext:value-type="string">
            <text:p>Anestesiologia</text:p>
          </table:table-cell>
          <table:table-cell table:style-name="ce8" office:value-type="string" calcext:value-type="string">
            <text:p>Ambulatório / Centro Cirúrgico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1764" calcext:value-type="float">
            <text:p>21764</text:p>
          </table:table-cell>
          <table:table-cell table:style-name="ce19" office:value-type="float" office:value="16626" calcext:value-type="float">
            <text:p>16626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168" calcext:value-type="float">
            <text:p>168</text:p>
          </table:table-cell>
        </table:table-row>
        <table:table-row table:style-name="ro5">
          <table:table-cell table:style-name="ce8" office:value-type="string" calcext:value-type="string">
            <text:p><text:span text:style-name="T1">Hawa Khaled Abou Chakra</text:span></text:p>
          </table:table-cell>
          <table:table-cell table:style-name="ce8" office:value-type="string" calcext:value-type="string">
            <text:p><text:span text:style-name="T1">Anestesiologia</text:span></text:p>
          </table:table-cell>
          <table:table-cell table:style-name="ce8" office:value-type="string" calcext:value-type="string">
            <text:p><text:span text:style-name="T1">Ambulatório / Centro Cirúrgico</text:span>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7169" calcext:value-type="float">
            <text:p>27169</text:p>
          </table:table-cell>
          <table:table-cell table:style-name="ce19" office:value-type="float" office:value="18163" calcext:value-type="float">
            <text:p>18163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276" calcext:value-type="float">
            <text:p>276</text:p>
          </table:table-cell>
        </table:table-row>
        <table:table-row table:style-name="ro5">
          <table:table-cell table:style-name="ce8" office:value-type="string" calcext:value-type="string">
            <text:p>Juliano Caetano Albernaz</text:p>
          </table:table-cell>
          <table:table-cell table:style-name="ce8" office:value-type="string" calcext:value-type="string">
            <text:p>Anestesiologia</text:p>
          </table:table-cell>
          <table:table-cell table:style-name="ce8" office:value-type="string" calcext:value-type="string">
            <text:p>Ambulatório / Centro Cirúrgico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16334" calcext:value-type="float">
            <text:p>16334</text:p>
          </table:table-cell>
          <table:table-cell table:style-name="ce19" office:value-type="float" office:value="19695" calcext:value-type="float">
            <text:p>19695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96" calcext:value-type="float">
            <text:p>96</text:p>
          </table:table-cell>
        </table:table-row>
        <table:table-row table:style-name="ro5">
          <table:table-cell table:style-name="ce8" office:value-type="string" calcext:value-type="string">
            <text:p>Jonatas Pereita Melo</text:p>
          </table:table-cell>
          <table:table-cell table:style-name="ce8" office:value-type="string" calcext:value-type="string">
            <text:p>Anestesiologia</text:p>
          </table:table-cell>
          <table:table-cell table:style-name="ce8" office:value-type="string" calcext:value-type="string">
            <text:p>Ambulatório / Centro Cirúrgico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5134" calcext:value-type="float">
            <text:p>25134</text:p>
          </table:table-cell>
          <table:table-cell table:style-name="ce19" office:value-type="float" office:value="21500" calcext:value-type="float">
            <text:p>21500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5">
          <table:table-cell table:style-name="ce8" office:value-type="string" calcext:value-type="string">
            <text:p>Lucas Bastos Aranha Alves</text:p>
          </table:table-cell>
          <table:table-cell table:style-name="ce8" office:value-type="string" calcext:value-type="string">
            <text:p>Anestesiologia</text:p>
          </table:table-cell>
          <table:table-cell table:style-name="ce8" office:value-type="string" calcext:value-type="string">
            <text:p>Ambulatório / Centro Cirúrgico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6617" calcext:value-type="float">
            <text:p>26617</text:p>
          </table:table-cell>
          <table:table-cell table:style-name="ce19" office:value-type="float" office:value="23569" calcext:value-type="float">
            <text:p>23569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216" calcext:value-type="float">
            <text:p>216</text:p>
          </table:table-cell>
        </table:table-row>
        <table:table-row table:style-name="ro5">
          <table:table-cell table:style-name="ce8" office:value-type="string" calcext:value-type="string">
            <text:p>Marjorie Alexandre Souza Borges</text:p>
          </table:table-cell>
          <table:table-cell table:style-name="ce8" office:value-type="string" calcext:value-type="string">
            <text:p>Anestesiologia</text:p>
          </table:table-cell>
          <table:table-cell table:style-name="ce8" office:value-type="string" calcext:value-type="string">
            <text:p>Ambulatório / Centro Cirúrgico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7116" calcext:value-type="float">
            <text:p>27116</text:p>
          </table:table-cell>
          <table:table-cell table:style-name="ce19" office:value-type="float" office:value="20096" calcext:value-type="float">
            <text:p>20096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5">
          <table:table-cell table:style-name="ce8" office:value-type="string" calcext:value-type="string">
            <text:p>Thiago Alves de Oliveira</text:p>
          </table:table-cell>
          <table:table-cell table:style-name="ce8" office:value-type="string" calcext:value-type="string">
            <text:p>Anestesiologia</text:p>
          </table:table-cell>
          <table:table-cell table:style-name="ce8" office:value-type="string" calcext:value-type="string">
            <text:p>Ambulatório / Centro Cirúrgico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5846" calcext:value-type="float">
            <text:p>25846</text:p>
          </table:table-cell>
          <table:table-cell table:style-name="ce19" office:value-type="float" office:value="20457" calcext:value-type="float">
            <text:p>20457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204" calcext:value-type="float">
            <text:p>204</text:p>
          </table:table-cell>
        </table:table-row>
        <table:table-row table:style-name="ro5">
          <table:table-cell table:style-name="ce8" office:value-type="string" calcext:value-type="string">
            <text:p><text:span text:style-name="T1">Rafael Queiroz de Oliveira</text:span></text:p>
          </table:table-cell>
          <table:table-cell table:style-name="ce8" office:value-type="string" calcext:value-type="string">
            <text:p><text:span text:style-name="T1">Anestesiologia</text:span></text:p>
          </table:table-cell>
          <table:table-cell table:style-name="ce8" office:value-type="string" calcext:value-type="string">
            <text:p><text:span text:style-name="T1">Ambulatório / Centro Cirúrgico</text:span>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3281" calcext:value-type="float">
            <text:p>23281</text:p>
          </table:table-cell>
          <table:table-cell table:style-name="ce19" office:value-type="float" office:value="17417" calcext:value-type="float">
            <text:p>17417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204" calcext:value-type="float">
            <text:p>204</text:p>
          </table:table-cell>
        </table:table-row>
        <table:table-row table:style-name="ro5">
          <table:table-cell table:style-name="ce8" office:value-type="string" calcext:value-type="string">
            <text:p>Ronan Vieira Borba</text:p>
          </table:table-cell>
          <table:table-cell table:style-name="ce8" office:value-type="string" calcext:value-type="string">
            <text:p><text:span text:style-name="T1">Anestesiologia</text:span></text:p>
          </table:table-cell>
          <table:table-cell table:style-name="ce8" office:value-type="string" calcext:value-type="string">
            <text:p><text:span text:style-name="T1">Ambulatório / Centro Cirúrgico</text:span>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31496" calcext:value-type="float">
            <text:p>31496</text:p>
          </table:table-cell>
          <table:table-cell table:style-name="ce19" office:value-type="float" office:value="21233" calcext:value-type="float">
            <text:p>21233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228" calcext:value-type="float">
            <text:p>228</text:p>
          </table:table-cell>
        </table:table-row>
        <table:table-row table:style-name="ro6">
          <table:table-cell table:style-name="ce8" office:value-type="string" calcext:value-type="string">
            <text:p>Wallacy Batista dos Santos Almeida</text:p>
          </table:table-cell>
          <table:table-cell table:style-name="ce8" office:value-type="string" calcext:value-type="string">
            <text:p><text:span text:style-name="T1">Anestesiologia</text:span></text:p>
          </table:table-cell>
          <table:table-cell table:style-name="ce8" office:value-type="string" calcext:value-type="string">
            <text:p><text:span text:style-name="T1">Ambulatório / Centro Cirúrgico</text:span>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39714" calcext:value-type="float">
            <text:p>39714</text:p>
          </table:table-cell>
          <table:table-cell table:style-name="ce19" office:value-type="float" office:value="21234" calcext:value-type="float">
            <text:p>21234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132" calcext:value-type="float">
            <text:p>132</text:p>
          </table:table-cell>
        </table:table-row>
        <table:table-row table:style-name="ro7">
          <table:table-cell table:style-name="ce8" office:value-type="string" calcext:value-type="string">
            <text:p><text:span text:style-name="T1">Paulo Henrique Rodrigues</text:span></text:p>
          </table:table-cell>
          <table:table-cell table:style-name="ce8" office:value-type="string" calcext:value-type="string">
            <text:p><text:span text:style-name="T1">Cardiologia</text:span></text:p>
          </table:table-cell>
          <table:table-cell table:style-name="ce8" office:value-type="string" calcext:value-type="string">
            <text:p><text:span text:style-name="T1">Ambulatório / Centro Cirúrgico / Enfermarias III e IV / Pronto Socorro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5900" calcext:value-type="float">
            <text:p>15900</text:p>
          </table:table-cell>
          <table:table-cell table:style-name="ce19" office:value-type="float" office:value="12737" calcext:value-type="float">
            <text:p>12737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<text:span text:style-name="T1">Marco Aurélio Santos Cordeiro</text:span></text:p>
          </table:table-cell>
          <table:table-cell table:style-name="ce8" office:value-type="string" calcext:value-type="string">
            <text:p><text:span text:style-name="T1">Cardiologia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7104" calcext:value-type="float">
            <text:p>7104</text:p>
          </table:table-cell>
          <table:table-cell table:style-name="ce19" office:value-type="float" office:value="4255" calcext:value-type="float">
            <text:p>4255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<text:span text:style-name="T1">Aline de Amorim Duarte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20" office:value-type="float" office:value="19903" calcext:value-type="float">
            <text:p>19903</text:p>
          </table:table-cell>
          <table:table-cell table:style-name="ce19" office:value-type="float" office:value="18981" calcext:value-type="float">
            <text:p>18981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<text:span text:style-name="T1">Antônio Nabi Curi</text:span></text:p>
          </table:table-cell>
          <table:table-cell table:style-name="ce8" office:value-type="string" calcext:value-type="string">
            <text:p>Cirurgia Geral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4147" calcext:value-type="float">
            <text:p>4147</text:p>
          </table:table-cell>
          <table:table-cell table:style-name="ce19" office:value-type="float" office:value="577" calcext:value-type="float">
            <text:p>577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48" calcext:value-type="float">
            <text:p>48</text:p>
          </table:table-cell>
        </table:table-row>
        <table:table-row table:style-name="ro8">
          <table:table-cell table:style-name="ce8" office:value-type="string" calcext:value-type="string">
            <text:p><text:span text:style-name="T1">Anna Paula Costa Sacchq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3975" calcext:value-type="float">
            <text:p>33975</text:p>
          </table:table-cell>
          <table:table-cell table:style-name="ce19" office:value-type="float" office:value="18152" calcext:value-type="float">
            <text:p>18152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9">
          <table:table-cell table:style-name="ce8" office:value-type="string" calcext:value-type="string">
            <text:p><text:span text:style-name="T1">Cláudio Antônio Abrão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 <text:s/>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8907" calcext:value-type="float">
            <text:p>8907</text:p>
          </table:table-cell>
          <table:table-cell table:style-name="ce19" office:value-type="float" office:value="6842" calcext:value-type="float">
            <text:p>6842</text:p>
          </table:table-cell>
          <table:table-cell table:style-name="ce26" office:value-type="string" calcext:value-type="string">
            <text:p><text:span text:style-name="T1">07:00 às 12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<text:span text:style-name="T1">Ericka de Souza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8719" calcext:value-type="float">
            <text:p>18719</text:p>
          </table:table-cell>
          <table:table-cell table:style-name="ce19" office:value-type="float" office:value="11544" calcext:value-type="float">
            <text:p>11544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<text:span text:style-name="T1">Fabiano Alves Squeff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3066" calcext:value-type="float">
            <text:p>13066</text:p>
          </table:table-cell>
          <table:table-cell table:style-name="ce19" office:value-type="float" office:value="6291" calcext:value-type="float">
            <text:p>6291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8">
          <table:table-cell table:style-name="ce8" office:value-type="string" calcext:value-type="string">
            <text:p><text:span text:style-name="T1">Fernando Ferreira Chaves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3039" calcext:value-type="float">
            <text:p>23039</text:p>
          </table:table-cell>
          <table:table-cell table:style-name="ce19" office:value-type="float" office:value="12445" calcext:value-type="float">
            <text:p>12445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9">
          <table:table-cell table:style-name="ce8" office:value-type="string" calcext:value-type="string">
            <text:p><text:span text:style-name="T1">Jean Frederico de Araújo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1200" calcext:value-type="float">
            <text:p>11200</text:p>
          </table:table-cell>
          <table:table-cell table:style-name="ce19" office:value-type="float" office:value="7347" calcext:value-type="float">
            <text:p>7347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<text:span text:style-name="T1">Isabella de Oliveira Melo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9613" calcext:value-type="float">
            <text:p>29613</text:p>
          </table:table-cell>
          <table:table-cell table:style-name="ce19" office:value-type="float" office:value="20493" calcext:value-type="float">
            <text:p>20493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7">
          <table:table-cell table:style-name="ce8" office:value-type="string" calcext:value-type="string">
            <text:p><text:span text:style-name="T1">Iorrane Fernandes da Silva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<text:span text:style-name="T1">Ambulatório / Centro Cirúrgico / Enfermarias III e IV / Pronto Socorro</text:span>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7068" calcext:value-type="float">
            <text:p>27068</text:p>
          </table:table-cell>
          <table:table-cell table:style-name="ce19" office:value-type="float" office:value="20288" calcext:value-type="float">
            <text:p>20288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7">
          <table:table-cell table:style-name="ce8" office:value-type="string" calcext:value-type="string">
            <text:p><text:span text:style-name="T1">Jhonathan Pires de Souza Lopes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<text:span text:style-name="T1">Ambulatório / Centro Cirúrgico / Enfermarias III e IV / Pronto Socorro</text:span>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36702" calcext:value-type="float">
            <text:p>36702</text:p>
          </table:table-cell>
          <table:table-cell table:style-name="ce19" office:value-type="float" office:value="19523" calcext:value-type="float">
            <text:p>19523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<text:span text:style-name="T1">Luís Fernando Barbosa Silva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5347" calcext:value-type="float">
            <text:p>25347</text:p>
          </table:table-cell>
          <table:table-cell table:style-name="ce19" office:value-type="float" office:value="20477" calcext:value-type="float">
            <text:p>20477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7">
          <table:table-cell table:style-name="ce8" office:value-type="string" calcext:value-type="string">
            <text:p><text:span text:style-name="T1">Luiz Alberto de Assunção Filho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<text:span text:style-name="T1">Ambulatório / Centro Cirúrgico / Enfermarias III e IV / Pronto Socorro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4061" calcext:value-type="float">
            <text:p>14061</text:p>
          </table:table-cell>
          <table:table-cell table:style-name="ce19" office:value-type="float" office:value="16480" calcext:value-type="float">
            <text:p>16480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9">
          <table:table-cell table:style-name="ce8" office:value-type="string" calcext:value-type="string">
            <text:p><text:span text:style-name="T1">Luís Otávio Vilela Rebouças</text:span></text:p>
          </table:table-cell>
          <table:table-cell table:style-name="ce8" office:value-type="string" calcext:value-type="string">
            <text:p>Cirurgia Geral</text:p>
          </table:table-cell>
          <table:table-cell table:style-name="ce8" office:value-type="string" calcext:value-type="string">
            <text:p>Ambulatório / Centro Cirúrgico / Enfermarias III e IV / Pronto Socorro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9305" calcext:value-type="float">
            <text:p>29305</text:p>
          </table:table-cell>
          <table:table-cell table:style-name="ce8" office:value-type="float" office:value="21496" calcext:value-type="float">
            <text:p>21496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<text:span text:style-name="T1">Matheus Mendonça Marcolino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6793" calcext:value-type="float">
            <text:p>26793</text:p>
          </table:table-cell>
          <table:table-cell table:style-name="ce19" office:value-type="float" office:value="20442" calcext:value-type="float">
            <text:p>20442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7">
          <table:table-cell table:style-name="ce8" office:value-type="string" calcext:value-type="string">
            <text:p>Matheus Ferreira de Sena Pedro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<text:span text:style-name="T1">Ambulatório / Centro Cirúrgico / Enfermarias III e IV / Pronto Socorro</text:span>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8749" calcext:value-type="float">
            <text:p>28749</text:p>
          </table:table-cell>
          <table:table-cell table:style-name="ce19" office:value-type="float" office:value="21305" calcext:value-type="float">
            <text:p>21305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24" calcext:value-type="float">
            <text:p>24</text:p>
          </table:table-cell>
        </table:table-row>
        <table:table-row table:style-name="ro7">
          <table:table-cell table:style-name="ce8" office:value-type="string" calcext:value-type="string">
            <text:p><text:span text:style-name="T1">Moisés Elias de Souza Alves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<text:span text:style-name="T1">Ambulatório / Centro Cirúrgico / Enfermarias III e IV / Pronto Socorro</text:span>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4409" calcext:value-type="float">
            <text:p>24409</text:p>
          </table:table-cell>
          <table:table-cell table:style-name="ce19" office:value-type="float" office:value="20469" calcext:value-type="float">
            <text:p>20469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Patrik Michel dos Anjos Silva</text:p>
          </table:table-cell>
          <table:table-cell table:style-name="ce8" office:value-type="string" calcext:value-type="string">
            <text:p>Cirurgia Geral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4588" calcext:value-type="float">
            <text:p>24588</text:p>
          </table:table-cell>
          <table:table-cell table:style-name="ce19" office:value-type="float" office:value="19771" calcext:value-type="float">
            <text:p>19771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9">
          <table:table-cell table:style-name="ce8" office:value-type="string" calcext:value-type="string">
            <text:p><text:span text:style-name="T1">Pedro Henrique Melazo Ribeiro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9167" calcext:value-type="float">
            <text:p>19167</text:p>
          </table:table-cell>
          <table:table-cell table:style-name="ce19" office:value-type="float" office:value="12080" calcext:value-type="float">
            <text:p>12080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Publio Clemente Siqueira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3532" calcext:value-type="float">
            <text:p>13532</text:p>
          </table:table-cell>
          <table:table-cell table:style-name="ce19" office:value-type="float" office:value="14587" calcext:value-type="float">
            <text:p>14587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<text:span text:style-name="T1">Rafael Beze Souza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057" calcext:value-type="float">
            <text:p>22057</text:p>
          </table:table-cell>
          <table:table-cell table:style-name="ce19" office:value-type="float" office:value="14416" calcext:value-type="float">
            <text:p>14416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<text:span text:style-name="T1">Ricardo Silva de Morais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string" calcext:value-type="string">
            <text:p><text:span text:style-name="T1">27620</text:span></text:p>
          </table:table-cell>
          <table:table-cell table:style-name="ce19" office:value-type="string" calcext:value-type="string">
            <text:p><text:span text:style-name="T1">14882</text:span>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<text:span text:style-name="T1">Rogério Barbosa Lourenço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0063" calcext:value-type="float">
            <text:p>10063</text:p>
          </table:table-cell>
          <table:table-cell table:style-name="ce19" office:value-type="float" office:value="7038" calcext:value-type="float">
            <text:p>7038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7">
          <table:table-cell table:style-name="ce8" office:value-type="string" calcext:value-type="string">
            <text:p><text:span text:style-name="T1">Vitor Miranda de Sousa</text:span></text:p>
          </table:table-cell>
          <table:table-cell table:style-name="ce8" office:value-type="string" calcext:value-type="string">
            <text:p><text:span text:style-name="T1">Cirurgia Geral</text:span></text:p>
          </table:table-cell>
          <table:table-cell table:style-name="ce8" office:value-type="string" calcext:value-type="string">
            <text:p><text:span text:style-name="T1">Ambulatório / Centro Cirúrgico / Enfermarias III e IV / Pronto Socorro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5199" calcext:value-type="float">
            <text:p>15199</text:p>
          </table:table-cell>
          <table:table-cell table:style-name="ce19" office:value-type="float" office:value="20207" calcext:value-type="float">
            <text:p>20207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Bruno Quintino Domingos</text:p>
          </table:table-cell>
          <table:table-cell table:style-name="ce8" office:value-type="string" calcext:value-type="string">
            <text:p>Cirurgia Vascular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1150" calcext:value-type="float">
            <text:p>21150</text:p>
          </table:table-cell>
          <table:table-cell table:style-name="ce19" office:value-type="float" office:value="16874" calcext:value-type="float">
            <text:p>16874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Camilo Meyge de Brito</text:p>
          </table:table-cell>
          <table:table-cell table:style-name="ce8" office:value-type="string" calcext:value-type="string">
            <text:p>Cirurgia Vascular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7224" calcext:value-type="float">
            <text:p>27224</text:p>
          </table:table-cell>
          <table:table-cell table:style-name="ce19" office:value-type="float" office:value="14558" calcext:value-type="float">
            <text:p>14558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Celso Luiz Lisita Filho</text:p>
          </table:table-cell>
          <table:table-cell table:style-name="ce8" office:value-type="string" calcext:value-type="string">
            <text:p>Cirurgia Vascular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14400" calcext:value-type="float">
            <text:p>14400</text:p>
          </table:table-cell>
          <table:table-cell table:style-name="ce19" office:value-type="float" office:value="10439" calcext:value-type="float">
            <text:p>10439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Fernanda Ribeiro Arcanjo</text:p>
          </table:table-cell>
          <table:table-cell table:style-name="ce8" office:value-type="string" calcext:value-type="string">
            <text:p><text:span text:style-name="T1">Cirurgia Vascular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16108" calcext:value-type="float">
            <text:p>16108</text:p>
          </table:table-cell>
          <table:table-cell table:style-name="ce19" office:value-type="float" office:value="10635" calcext:value-type="float">
            <text:p>10635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Francisco das Chagas de Azevedo</text:p>
          </table:table-cell>
          <table:table-cell table:style-name="ce8" office:value-type="string" calcext:value-type="string">
            <text:p><text:span text:style-name="T1">Cirurgia Vascular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10130" calcext:value-type="float">
            <text:p>10130</text:p>
          </table:table-cell>
          <table:table-cell table:style-name="ce19" office:value-type="float" office:value="11749" calcext:value-type="float">
            <text:p>11749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<text:span text:style-name="T1">Higor Costa Gomes</text:span></text:p>
          </table:table-cell>
          <table:table-cell table:style-name="ce8" office:value-type="string" calcext:value-type="string">
            <text:p><text:span text:style-name="T1">Cirurgia Vascular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8950" calcext:value-type="float">
            <text:p>18950</text:p>
          </table:table-cell>
          <table:table-cell table:style-name="ce19" office:value-type="float" office:value="14589" calcext:value-type="float">
            <text:p>14589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7">
          <table:table-cell table:style-name="ce8" office:value-type="string" calcext:value-type="string">
            <text:p><text:span text:style-name="T1">Karoline Resende Carvalho</text:span></text:p>
          </table:table-cell>
          <table:table-cell table:style-name="ce8" office:value-type="string" calcext:value-type="string">
            <text:p><text:span text:style-name="T1">Cirurgia Vascular</text:span></text:p>
          </table:table-cell>
          <table:table-cell table:style-name="ce8" office:value-type="string" calcext:value-type="string">
            <text:p><text:span text:style-name="T1">Ambulatório / Centro Cirúrgico / Enfermarias III e IV / Pronto Socorro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8388" calcext:value-type="float">
            <text:p>28388</text:p>
          </table:table-cell>
          <table:table-cell table:style-name="ce19" office:value-type="float" office:value="15226" calcext:value-type="float">
            <text:p>15226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<text:span text:style-name="T1">Mariana Raphaela Garcia dos Santos</text:span></text:p>
          </table:table-cell>
          <table:table-cell table:style-name="ce8" office:value-type="string" calcext:value-type="string">
            <text:p><text:span text:style-name="T1">Cirurgia Vascular</text:span>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3890" calcext:value-type="float">
            <text:p>13890</text:p>
          </table:table-cell>
          <table:table-cell table:style-name="ce19" office:value-type="float" office:value="6904" calcext:value-type="float">
            <text:p>6904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Raisa Mirella Cardoso</text:p>
          </table:table-cell>
          <table:table-cell table:style-name="ce8" office:value-type="string" calcext:value-type="string">
            <text:p>Cirurgia Vascular</text:p>
          </table:table-cell>
          <table:table-cell table:style-name="ce8" office:value-type="string" calcext:value-type="string">
            <text:p>Ambulatório / Centro Cirúrgico / Enfermarias III e IV / Pronto Socorro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0514" calcext:value-type="float">
            <text:p>20514</text:p>
          </table:table-cell>
          <table:table-cell table:style-name="ce19" office:value-type="float" office:value="17296" calcext:value-type="float">
            <text:p>17296</text:p>
          </table:table-cell>
          <table:table-cell table:style-name="ce26" office:value-type="string" calcext:value-type="string">
            <text:p><text:span text:style-name="T1">07:00 às 19:00 / 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9">
          <table:table-cell table:style-name="ce8" office:value-type="string" calcext:value-type="string">
            <text:p><text:span text:style-name="T1">Vanessa Nogueira Machado Warzocha</text:span></text:p>
          </table:table-cell>
          <table:table-cell table:style-name="ce8" office:value-type="string" calcext:value-type="string">
            <text:p><text:span text:style-name="T1">Cirurgia Vascular</text:span></text:p>
          </table:table-cell>
          <table:table-cell table:style-name="ce8" office:value-type="string" calcext:value-type="string">
            <text:p>Ambulatório / Centro Cirúrgico / Enfermarias III e IV / Pronto Socorro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8026" calcext:value-type="float">
            <text:p>18026</text:p>
          </table:table-cell>
          <table:table-cell table:style-name="ce19" office:value-type="float" office:value="12099" calcext:value-type="float">
            <text:p>12099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Aline Bazi da Silv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<text:span text:style-name="T1">Pronto Socorro / Enfermarias III e IV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4619" calcext:value-type="float">
            <text:p>24619</text:p>
          </table:table-cell>
          <table:table-cell table:style-name="ce19" office:value-type="float" office:value="17400" calcext:value-type="float">
            <text:p>17400</text:p>
          </table:table-cell>
          <table:table-cell table:style-name="ce26" office:value-type="string" calcext:value-type="string">
            <text:p>08:00 às 12:00 / <text:s/>09:00 às 21:00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10">
          <table:table-cell table:style-name="ce8" office:value-type="string" calcext:value-type="string">
            <text:p><text:span text:style-name="T1">Cynthia Maria Carvalho Rodrigue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<text:span text:style-name="T1">Pronto Socorro / Enfermarias III e IV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0767" calcext:value-type="float">
            <text:p>10767</text:p>
          </table:table-cell>
          <table:table-cell table:style-name="ce19" office:value-type="float" office:value="17121" calcext:value-type="float">
            <text:p>17121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Daniela Cristina Tiag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4556" calcext:value-type="float">
            <text:p>24556</text:p>
          </table:table-cell>
          <table:table-cell table:style-name="ce19" office:value-type="float" office:value="16573" calcext:value-type="float">
            <text:p>16573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Danielle Cristina Gonçalves Ferreir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6499" calcext:value-type="float">
            <text:p>36499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Eder Cruz de Sous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4612" calcext:value-type="float">
            <text:p>34612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9:00 às 21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Edvaldo Antônio da Fonsec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6021" calcext:value-type="float">
            <text:p>6021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Gilcilene Vieira Assuncao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4506" calcext:value-type="float">
            <text:p>24506</text:p>
          </table:table-cell>
          <table:table-cell table:style-name="ce8" office:value-type="float" office:value="17097" calcext:value-type="float">
            <text:p>17097</text:p>
          </table:table-cell>
          <table:table-cell table:style-name="ce26" office:value-type="string" calcext:value-type="string">
            <text:p>07:00 às 13:00</text:p>
          </table:table-cell>
          <table:table-cell table:style-name="ce8" office:value-type="float" office:value="150" calcext:value-type="float">
            <text:p>150</text:p>
          </table:table-cell>
        </table:table-row>
        <table:table-row table:style-name="ro5">
          <table:table-cell table:style-name="ce8" office:value-type="string" calcext:value-type="string">
            <text:p><text:span text:style-name="T1">Guilherme Gil Valões de Sous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0253" calcext:value-type="float">
            <text:p>30253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1">
          <table:table-cell table:style-name="ce8" office:value-type="string" calcext:value-type="string">
            <text:p><text:span text:style-name="T1">Habyla Thalya Alves Madureira Curad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4551" calcext:value-type="float">
            <text:p>34551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19:00 / 09:00 às 21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5">
          <table:table-cell table:style-name="ce8" office:value-type="string" calcext:value-type="string">
            <text:p><text:span text:style-name="T1">Isabella Stefanny de Freitas Postig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4819" calcext:value-type="float">
            <text:p>34819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Jéssica Sena Mel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4549" calcext:value-type="float">
            <text:p>34549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9:00 às 21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Júlia Maria de Morais Ferreir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4518" calcext:value-type="float">
            <text:p>34518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0">
          <table:table-cell table:style-name="ce8" office:value-type="string" calcext:value-type="string">
            <text:p><text:span text:style-name="T1">Laisla Maria de Souz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<text:span text:style-name="T1">Pronto Socorro / Enfermarias III e IV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5909" calcext:value-type="float">
            <text:p>35909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Leilane Campos Guimarãe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4521" calcext:value-type="float">
            <text:p>34521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7" office:value-type="string" calcext:value-type="string">
            <text:p>07:00 às 19:00 / 09:00 às 21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Lorena Torres Magalhãe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9292" calcext:value-type="float">
            <text:p>29292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12:00 / 19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5">
          <table:table-cell table:style-name="ce8" office:value-type="string" calcext:value-type="string">
            <text:p>Luana Mariene Barros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36353" calcext:value-type="float">
            <text:p>36353</text:p>
          </table:table-cell>
          <table:table-cell table:style-name="ce8" office:value-type="string" calcext:value-type="string">
            <text:p>Não se Aplica</text:p>
          </table:table-cell>
          <table:table-cell table:style-name="ce26" office:value-type="string" calcext:value-type="string">
            <text:p>09:00 às 21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Márcia Flávia Oliveira da Costa Mel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8162" calcext:value-type="float">
            <text:p>18162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13:00</text:span></text:p>
          </table:table-cell>
          <table:table-cell table:style-name="ce8" office:value-type="float" office:value="150" calcext:value-type="float">
            <text:p>150</text:p>
          </table:table-cell>
        </table:table-row>
        <table:table-row table:style-name="ro5">
          <table:table-cell table:style-name="ce8" office:value-type="string" calcext:value-type="string">
            <text:p><text:span text:style-name="T1">Maria Fernanda Áurea de Pin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2225" calcext:value-type="float">
            <text:p>32225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5">
          <table:table-cell table:style-name="ce8" office:value-type="string" calcext:value-type="string">
            <text:p><text:span text:style-name="T1">Mariana Cabral de Oliveira Cardos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4536" calcext:value-type="float">
            <text:p>34536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Marilia Castro Andrade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6604" calcext:value-type="float">
            <text:p>26604</text:p>
          </table:table-cell>
          <table:table-cell table:style-name="ce8" office:value-type="string" calcext:value-type="string">
            <text:p>Não se Aplica</text:p>
          </table:table-cell>
          <table:table-cell table:style-name="ce26" office:value-type="string" calcext:value-type="string">
            <text:p>09:00 às 21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Moisés Leonardo Naves Borge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4432" calcext:value-type="float">
            <text:p>14432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13:00</text:span></text:p>
          </table:table-cell>
          <table:table-cell table:style-name="ce8" office:value-type="float" office:value="150" calcext:value-type="float">
            <text:p>150</text:p>
          </table:table-cell>
        </table:table-row>
        <table:table-row table:style-name="ro6">
          <table:table-cell table:style-name="ce8" office:value-type="string" calcext:value-type="string">
            <text:p><text:span text:style-name="T1">Nathália Ramos Lope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4558" calcext:value-type="float">
            <text:p>24558</text:p>
          </table:table-cell>
          <table:table-cell table:style-name="ce19" office:value-type="float" office:value="16447" calcext:value-type="float">
            <text:p>16447</text:p>
          </table:table-cell>
          <table:table-cell table:style-name="ce26" office:value-type="string" calcext:value-type="string">
            <text:p><text:span text:style-name="T1">09:00 às 21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0">
          <table:table-cell table:style-name="ce8" office:value-type="string" calcext:value-type="string">
            <text:p><text:span text:style-name="T1">Nayara Silva Abrante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<text:span text:style-name="T1">Pronto Socorro / Enfermarias III e IV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0112" calcext:value-type="float">
            <text:p>30112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Nelson Camilo Ribeiro Júnior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2261" calcext:value-type="float">
            <text:p>32261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Túlio Henrique Rezende Varga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Pronto Socorro / Enfermarias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7873" calcext:value-type="float">
            <text:p>27873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2">
          <table:table-cell table:style-name="ce8" office:value-type="string" calcext:value-type="string">
            <text:p><text:span text:style-name="T1">Alexis Melgarejo Mainardi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9170" calcext:value-type="float">
            <text:p>29170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Arthur Borges Lacerda Alencar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6829" calcext:value-type="float">
            <text:p>26829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07:00 / 19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5">
          <table:table-cell table:style-name="ce8" office:value-type="string" calcext:value-type="string">
            <text:p><text:span text:style-name="T1">Arthur Ferreira Motta Mato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5743" calcext:value-type="float">
            <text:p>35743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07:00 / 19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0">
          <table:table-cell table:style-name="ce8" office:value-type="string" calcext:value-type="string">
            <text:p><text:span text:style-name="T1">Cristiano Curado Franco Rabel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10" office:value-type="string" calcext:value-type="string">
            <text:p>UTI II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5580" calcext:value-type="float">
            <text:p>15580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2">
          <table:table-cell table:style-name="ce8" office:value-type="string" calcext:value-type="string">
            <text:p><text:span text:style-name="T1">Daniel Oliveira Silv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<text:span text:style-name="T1">UTI III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4505" calcext:value-type="float">
            <text:p>34505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2">
          <table:table-cell table:style-name="ce8" office:value-type="string" calcext:value-type="string">
            <text:p><text:span text:style-name="T1">Elcio Ribeiro Dias Pereir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1953" calcext:value-type="float">
            <text:p>11953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2">
          <table:table-cell table:style-name="ce8" office:value-type="string" calcext:value-type="string">
            <text:p><text:span text:style-name="T1">Everaldo Laskoski Fiatkoski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4320" calcext:value-type="float">
            <text:p>4320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0">
          <table:table-cell table:style-name="ce8" office:value-type="string" calcext:value-type="string">
            <text:p><text:span text:style-name="T1">Fabrízio Divino de Velasco Alencastr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0272" calcext:value-type="float">
            <text:p>20272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<text:span text:style-name="T1">Fernando Correia Loiol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174" calcext:value-type="float">
            <text:p>22174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5">
          <table:table-cell table:style-name="ce8" office:value-type="string" calcext:value-type="string">
            <text:p><text:span text:style-name="T1">Flávia Bandeira Pio Pereir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076" calcext:value-type="float">
            <text:p>22076</text:p>
          </table:table-cell>
          <table:table-cell table:style-name="ce19" office:value-type="float" office:value="15456" calcext:value-type="float">
            <text:p>15456</text:p>
          </table:table-cell>
          <table:table-cell table:style-name="ce26" office:value-type="string" calcext:value-type="string">
            <text:p>19:00 às 07:00 / 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0">
          <table:table-cell table:style-name="ce8" office:value-type="string" calcext:value-type="string">
            <text:p><text:span text:style-name="T1">Geraldo Porto Magalhães Nett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7891" calcext:value-type="float">
            <text:p>27891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2">
          <table:table-cell table:style-name="ce8" office:value-type="string" calcext:value-type="string">
            <text:p><text:span text:style-name="T1">Guilherme Quireza Silv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 e V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085" calcext:value-type="float">
            <text:p>22085</text:p>
          </table:table-cell>
          <table:table-cell table:style-name="ce8" office:value-type="float" office:value="18394" calcext:value-type="float">
            <text:p>18394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2">
          <table:table-cell table:style-name="ce8" office:value-type="string" calcext:value-type="string">
            <text:p><text:span text:style-name="T1">Haulder da Silva Gratã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4526" calcext:value-type="float">
            <text:p>24526</text:p>
          </table:table-cell>
          <table:table-cell table:style-name="ce19" office:value-type="string" calcext:value-type="string">
            <text:p>Não se Aplica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Helder Barbosa Rodrigues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UTI V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35675" calcext:value-type="float">
            <text:p>35675</text:p>
          </table:table-cell>
          <table:table-cell table:style-name="ce19" office:value-type="string" calcext:value-type="string">
            <text:p>Não se Aplica</text:p>
          </table:table-cell>
          <table:table-cell table:style-name="ce26" office:value-type="string" calcext:value-type="string">
            <text:p>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2">
          <table:table-cell table:style-name="ce8" office:value-type="string" calcext:value-type="string">
            <text:p><text:span text:style-name="T1">Helimar Emiliano dos Santo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 e V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1668" calcext:value-type="float">
            <text:p>21668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8" office:value-type="string" calcext:value-type="string">
            <text:p>07:00 às 07:00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12">
          <table:table-cell table:style-name="ce8" office:value-type="string" calcext:value-type="string">
            <text:p><text:span text:style-name="T1">Jackson da Silva Pachec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435" calcext:value-type="float">
            <text:p>22435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19:00 á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3">
          <table:table-cell table:style-name="ce8" office:value-type="string" calcext:value-type="string">
            <text:p><text:span text:style-name="T1">Jean Paulo Roriz Cost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6358" calcext:value-type="float">
            <text:p>16358</text:p>
          </table:table-cell>
          <table:table-cell table:style-name="ce8" office:value-type="float" office:value="8015" calcext:value-type="float">
            <text:p>8015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12">
          <table:table-cell table:style-name="ce8" office:value-type="string" calcext:value-type="string">
            <text:p><text:span text:style-name="T1">João Bosco da Silva Filh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0080" calcext:value-type="float">
            <text:p>10080</text:p>
          </table:table-cell>
          <table:table-cell table:style-name="ce19" office:value-type="float" office:value="12057" calcext:value-type="float">
            <text:p>12057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2">
          <table:table-cell table:style-name="ce8" office:value-type="string" calcext:value-type="string">
            <text:p><text:span text:style-name="T1">José Lúcio Rodrigues Júnior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6746" calcext:value-type="float">
            <text:p>36746</text:p>
          </table:table-cell>
          <table:table-cell table:style-name="ce19" office:value-type="string" calcext:value-type="string">
            <text:p>Não se Aplica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5">
          <table:table-cell table:style-name="ce8" office:value-type="string" calcext:value-type="string">
            <text:p><text:span text:style-name="T1">Larissa Fagundes Lisbo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<text:s/>UTI III e VI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1118" calcext:value-type="float">
            <text:p>31118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07:00 / 07:00 às 19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4">
          <table:table-cell table:style-name="ce8" office:value-type="string" calcext:value-type="string">
            <text:p><text:span text:style-name="T1">Leandro Alves Ferreir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5959" calcext:value-type="float">
            <text:p>25959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07:00 /</text:span> 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3">
          <table:table-cell table:style-name="ce8" office:value-type="string" calcext:value-type="string">
            <text:p><text:span text:style-name="T1">Lucas Mike Naves Silv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5869" calcext:value-type="float">
            <text:p>25869</text:p>
          </table:table-cell>
          <table:table-cell table:style-name="ce8" office:value-type="float" office:value="18988" calcext:value-type="float">
            <text:p>18988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3">
          <table:table-cell table:style-name="ce8" office:value-type="string" calcext:value-type="string">
            <text:p><text:span text:style-name="T1">Lucas Sena Melo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I e I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6062" calcext:value-type="float">
            <text:p>26062</text:p>
          </table:table-cell>
          <table:table-cell table:style-name="ce19" office:value-type="string" calcext:value-type="string">
            <text:p>Não se Aplica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12">
          <table:table-cell table:style-name="ce8" office:value-type="string" calcext:value-type="string">
            <text:p><text:span text:style-name="T1">Luís Mário Mendes de Medeiros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V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4572" calcext:value-type="float">
            <text:p>24572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2">
          <table:table-cell table:style-name="ce8" office:value-type="string" calcext:value-type="string">
            <text:p><text:span text:style-name="T1">Marcelo Lagreca de Melo</text:span></text:p>
          </table:table-cell>
          <table:table-cell table:style-name="ce8" office:value-type="string" calcext:value-type="string">
            <text:p><text:span text:style-name="T1">Medicina Intensivista</text:span></text:p>
          </table:table-cell>
          <table:table-cell table:style-name="ce8" office:value-type="string" calcext:value-type="string">
            <text:p>UTI’s <text:s/>II/ III/ V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13932" calcext:value-type="float">
            <text:p>13932</text:p>
          </table:table-cell>
          <table:table-cell table:style-name="ce8" office:value-type="float" office:value="12641" calcext:value-type="float">
            <text:p>12641</text:p>
          </table:table-cell>
          <table:table-cell table:style-name="ce26" office:value-type="string" calcext:value-type="string">
            <text:p>07:00 às 13:00</text:p>
          </table:table-cell>
          <table:table-cell table:style-name="ce8" office:value-type="float" office:value="150" calcext:value-type="float">
            <text:p>150</text:p>
          </table:table-cell>
        </table:table-row>
        <table:table-row table:style-name="ro10">
          <table:table-cell table:style-name="ce8" office:value-type="string" calcext:value-type="string">
            <text:p><text:span text:style-name="T1">Marco Aurélio Alves de Franç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2197" calcext:value-type="float">
            <text:p>32197</text:p>
          </table:table-cell>
          <table:table-cell table:style-name="ce19" office:value-type="string" calcext:value-type="string">
            <text:p>Não se Aplica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5">
          <table:table-cell table:style-name="ce8" office:value-type="string" calcext:value-type="string">
            <text:p>Murillo Waldo Silva Fleury</text:p>
          </table:table-cell>
          <table:table-cell table:style-name="ce8" office:value-type="string" calcext:value-type="string">
            <text:p>Médico</text:p>
          </table:table-cell>
          <table:table-cell table:style-name="ce10" office:value-type="string" calcext:value-type="string">
            <text:p>UTI I e IV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34829" calcext:value-type="float">
            <text:p>34829</text:p>
          </table:table-cell>
          <table:table-cell table:style-name="ce19" office:value-type="string" calcext:value-type="string">
            <text:p>Não se Aplica</text:p>
          </table:table-cell>
          <table:table-cell table:style-name="ce26" office:value-type="string" calcext:value-type="string">
            <text:p>07:00 às 19:00 / 19:00 às 07:00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5">
          <table:table-cell table:style-name="ce8" office:value-type="string" calcext:value-type="string">
            <text:p>Paulo Henrique de Oliveira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8956" calcext:value-type="float">
            <text:p>18956</text:p>
          </table:table-cell>
          <table:table-cell table:style-name="ce8" office:value-type="float" office:value="15233" calcext:value-type="float">
            <text:p>15233</text:p>
          </table:table-cell>
          <table:table-cell table:style-name="ce26" office:value-type="string" calcext:value-type="string">
            <text:p><text:span text:style-name="T1">19:00 às 07:00</text:span></text:p>
          </table:table-cell>
          <table:table-cell table:style-name="ce31" office:value-type="float" office:value="60" calcext:value-type="float">
            <text:p>60</text:p>
          </table:table-cell>
        </table:table-row>
        <table:table-row table:style-name="ro10">
          <table:table-cell table:style-name="ce8" office:value-type="string" calcext:value-type="string">
            <text:p><text:span text:style-name="T1">Rubens Dias dos Santos Paula</text:span></text:p>
          </table:table-cell>
          <table:table-cell table:style-name="ce8" office:value-type="string" calcext:value-type="string">
            <text:p><text:span text:style-name="T1">Medicina Intensivista</text:span></text:p>
          </table:table-cell>
          <table:table-cell table:style-name="ce8" office:value-type="string" calcext:value-type="string">
            <text:p>UTI’s <text:s/>I/ IV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22675" calcext:value-type="float">
            <text:p>22675</text:p>
          </table:table-cell>
          <table:table-cell table:style-name="ce19" office:value-type="float" office:value="12205" calcext:value-type="float">
            <text:p>12205</text:p>
          </table:table-cell>
          <table:table-cell table:style-name="ce26" office:value-type="string" calcext:value-type="string">
            <text:p>07:00 às 13:00</text:p>
          </table:table-cell>
          <table:table-cell table:style-name="ce8" office:value-type="float" office:value="150" calcext:value-type="float">
            <text:p>150</text:p>
          </table:table-cell>
        </table:table-row>
        <table:table-row table:style-name="ro15">
          <table:table-cell table:style-name="ce8" office:value-type="string" calcext:value-type="string">
            <text:p>Rodolfo Farinha Bittar</text:p>
          </table:table-cell>
          <table:table-cell table:style-name="ce8" office:value-type="string" calcext:value-type="string">
            <text:p>Médico</text:p>
          </table:table-cell>
          <table:table-cell table:style-name="ce8" office:value-type="string" calcext:value-type="string">
            <text:p>UTI II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7704" calcext:value-type="float">
            <text:p>27704</text:p>
          </table:table-cell>
          <table:table-cell table:style-name="ce19" office:value-type="string" calcext:value-type="string">
            <text:p>Não se Aplica</text:p>
          </table:table-cell>
          <table:table-cell table:style-name="ce26" office:value-type="string" calcext:value-type="string">
            <text:p>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3">
          <table:table-cell table:style-name="ce8" office:value-type="string" calcext:value-type="string">
            <text:p><text:span text:style-name="T1">Sávio Leles Feitos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5245" calcext:value-type="float">
            <text:p>25245</text:p>
          </table:table-cell>
          <table:table-cell table:style-name="ce19" office:value-type="float" office:value="16362" calcext:value-type="float">
            <text:p>16362</text:p>
          </table:table-cell>
          <table:table-cell table:style-name="ce26" office:value-type="string" calcext:value-type="string">
            <text:p><text:s/>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5">
          <table:table-cell table:style-name="ce8" office:value-type="string" calcext:value-type="string">
            <text:p>Victor Hugo Cristo Jacomo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3068" calcext:value-type="float">
            <text:p>23068</text:p>
          </table:table-cell>
          <table:table-cell table:style-name="ce19" office:value-type="float" office:value="11757" calcext:value-type="float">
            <text:p>11757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5">
          <table:table-cell table:style-name="ce8" office:value-type="string" calcext:value-type="string">
            <text:p>Victória Leal Steckelberg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V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2269" calcext:value-type="float">
            <text:p>32269</text:p>
          </table:table-cell>
          <table:table-cell table:style-name="ce19" office:value-type="string" calcext:value-type="string">
            <text:p>Não se Aplica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0">
          <table:table-cell table:style-name="ce8" office:value-type="string" calcext:value-type="string">
            <text:p><text:span text:style-name="T1">Vitor Gonçalves Rosa Teixeira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8" office:value-type="string" calcext:value-type="string">
            <text:p>UTI II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4573" calcext:value-type="float">
            <text:p>24573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2">
          <table:table-cell table:style-name="ce8" office:value-type="string" calcext:value-type="string">
            <text:p><text:span text:style-name="T1">Vitor Santana Olive</text:span></text:p>
          </table:table-cell>
          <table:table-cell table:style-name="ce8" office:value-type="string" calcext:value-type="string">
            <text:p><text:span text:style-name="T1">Médico</text:span></text:p>
          </table:table-cell>
          <table:table-cell table:style-name="ce10" office:value-type="string" calcext:value-type="string">
            <text:p>UTI I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7674" calcext:value-type="float">
            <text:p>27674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<text:span text:style-name="T1">Alex Barcelos Fernandes</text:span></text:p>
          </table:table-cell>
          <table:table-cell table:style-name="ce8" office:value-type="string" calcext:value-type="string">
            <text:p><text:span text:style-name="T1">Nefrologia</text:span></text:p>
          </table:table-cell>
          <table:table-cell table:style-name="ce8" office:value-type="string" calcext:value-type="string">
            <text:p>Centro Cirúrgico / Enfermarias III e IV / Pronto Socorro / UTI’s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3058" calcext:value-type="float">
            <text:p>13058</text:p>
          </table:table-cell>
          <table:table-cell table:style-name="ce8" office:value-type="float" office:value="6971" calcext:value-type="float">
            <text:p>6971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<text:span text:style-name="T1">Freudiane Felipe de Moura</text:span></text:p>
          </table:table-cell>
          <table:table-cell table:style-name="ce8" office:value-type="string" calcext:value-type="string">
            <text:p><text:span text:style-name="T1">Nefrologia</text:span></text:p>
          </table:table-cell>
          <table:table-cell table:style-name="ce8" office:value-type="string" calcext:value-type="string">
            <text:p>Centro Cirúrgico / Enfermarias III e IV / Pronto Socorro / UTI’s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8627" calcext:value-type="float">
            <text:p>8627</text:p>
          </table:table-cell>
          <table:table-cell table:style-name="ce19" office:value-type="float" office:value="5243" calcext:value-type="float">
            <text:p>5243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6">
          <table:table-cell table:style-name="ce8" office:value-type="string" calcext:value-type="string">
            <text:p><text:span text:style-name="T1">Patrícia Cunha Nascimento</text:span></text:p>
          </table:table-cell>
          <table:table-cell table:style-name="ce8" office:value-type="string" calcext:value-type="string">
            <text:p>Nefrologia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7524" calcext:value-type="float">
            <text:p>7524</text:p>
          </table:table-cell>
          <table:table-cell table:style-name="ce19" office:value-type="float" office:value="5662" calcext:value-type="float">
            <text:p>5662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6">
          <table:table-cell table:style-name="ce8" office:value-type="string" calcext:value-type="string">
            <text:p>Sirlete Carvalho Rezende</text:p>
          </table:table-cell>
          <table:table-cell table:style-name="ce8" office:value-type="string" calcext:value-type="string">
            <text:p><text:span text:style-name="T1">Nefr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4786" calcext:value-type="float">
            <text:p>14786</text:p>
          </table:table-cell>
          <table:table-cell table:style-name="ce19" office:value-type="float" office:value="10863" calcext:value-type="float">
            <text:p>10863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7">
          <table:table-cell table:style-name="ce9" office:value-type="string" calcext:value-type="string">
            <text:p>Isabela Louise Caldeira Silva</text:p>
          </table:table-cell>
          <table:table-cell table:style-name="ce17" office:value-type="string" calcext:value-type="string">
            <text:p>Neurologista</text:p>
          </table:table-cell>
          <table:table-cell table:style-name="ce8" office:value-type="string" calcext:value-type="string">
            <text:p>Enfermarias III e IV / Pronto Socorro / UTI’s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2513" calcext:value-type="float">
            <text:p>22513</text:p>
          </table:table-cell>
          <table:table-cell table:style-name="ce19" office:value-type="float" office:value="16035" calcext:value-type="float">
            <text:p>16035</text:p>
          </table:table-cell>
          <table:table-cell table:style-name="ce26" office:value-type="string" calcext:value-type="string">
            <text:p>13:00 às 1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6">
          <table:table-cell table:style-name="ce8" office:value-type="string" calcext:value-type="string">
            <text:p><text:span text:style-name="T1">Bruna Sousa Rodrigues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25538" calcext:value-type="float">
            <text:p>25538</text:p>
          </table:table-cell>
          <table:table-cell table:style-name="ce19" office:value-type="float" office:value="19717" calcext:value-type="float">
            <text:p>19717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48" calcext:value-type="float">
            <text:p>48</text:p>
          </table:table-cell>
        </table:table-row>
        <table:table-row table:style-name="ro7">
          <table:table-cell table:style-name="ce8" office:value-type="string" calcext:value-type="string">
            <text:p><text:span text:style-name="T1">Fernando Simões Nazareno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17363" calcext:value-type="float">
            <text:p>17363</text:p>
          </table:table-cell>
          <table:table-cell table:style-name="ce19" office:value-type="float" office:value="12739" calcext:value-type="float">
            <text:p>12739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48" calcext:value-type="float">
            <text:p>48</text:p>
          </table:table-cell>
        </table:table-row>
        <table:table-row table:style-name="ro7">
          <table:table-cell table:style-name="ce8" office:value-type="string" calcext:value-type="string">
            <text:p><text:span text:style-name="T1">Helioenai de Sousa Alencar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20127" calcext:value-type="float">
            <text:p>20127</text:p>
          </table:table-cell>
          <table:table-cell table:style-name="ce19" office:value-type="float" office:value="16431" calcext:value-type="float">
            <text:p>16431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48" calcext:value-type="float">
            <text:p>48</text:p>
          </table:table-cell>
        </table:table-row>
        <table:table-row table:style-name="ro7">
          <table:table-cell table:style-name="ce8" office:value-type="string" calcext:value-type="string">
            <text:p><text:span text:style-name="T1">Henrique de Lacerda Pereira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26374" calcext:value-type="float">
            <text:p>26374</text:p>
          </table:table-cell>
          <table:table-cell table:style-name="ce19" office:value-type="float" office:value="19956" calcext:value-type="float">
            <text:p>19956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48" calcext:value-type="float">
            <text:p>48</text:p>
          </table:table-cell>
        </table:table-row>
        <table:table-row table:style-name="ro7">
          <table:table-cell table:style-name="ce8" office:value-type="string" calcext:value-type="string">
            <text:p><text:span text:style-name="T1">Marcos Alessandro Leão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8238" calcext:value-type="float">
            <text:p>8238</text:p>
          </table:table-cell>
          <table:table-cell table:style-name="ce8" office:value-type="float" office:value="5187" calcext:value-type="float">
            <text:p>5187</text:p>
          </table:table-cell>
          <table:table-cell table:style-name="ce26" office:value-type="string" calcext:value-type="string">
            <text:p>07:00 às 07:00 / 19:00 às 07:00</text:p>
          </table:table-cell>
          <table:table-cell table:style-name="ce8" office:value-type="float" office:value="90" calcext:value-type="float">
            <text:p>90</text:p>
          </table:table-cell>
        </table:table-row>
        <table:table-row table:style-name="ro7">
          <table:table-cell table:style-name="ce8" office:value-type="string" calcext:value-type="string">
            <text:p><text:span text:style-name="T1">Mateus da Silva Torres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19963" calcext:value-type="float">
            <text:p>19963</text:p>
          </table:table-cell>
          <table:table-cell table:style-name="ce19" office:value-type="float" office:value="10265" calcext:value-type="float">
            <text:p>10265</text:p>
          </table:table-cell>
          <table:table-cell table:style-name="ce26" office:value-type="string" calcext:value-type="string">
            <text:p>07:00 às 07:00 / 19:00 às 07:00</text:p>
          </table:table-cell>
          <table:table-cell table:style-name="ce8" office:value-type="float" office:value="96" calcext:value-type="float">
            <text:p>96</text:p>
          </table:table-cell>
        </table:table-row>
        <table:table-row table:style-name="ro7">
          <table:table-cell table:style-name="ce8" office:value-type="string" calcext:value-type="string">
            <text:p><text:span text:style-name="T1">Matheus de Andrade Bannach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24081" calcext:value-type="float">
            <text:p>24081</text:p>
          </table:table-cell>
          <table:table-cell table:style-name="ce19" office:value-type="float" office:value="18429" calcext:value-type="float">
            <text:p>18429</text:p>
          </table:table-cell>
          <table:table-cell table:style-name="ce26" office:value-type="string" calcext:value-type="string">
            <text:p>07:00 às 07:00 / 19:00 às 07:00</text:p>
          </table:table-cell>
          <table:table-cell table:style-name="ce8" office:value-type="float" office:value="108" calcext:value-type="float">
            <text:p>108</text:p>
          </table:table-cell>
        </table:table-row>
        <table:table-row table:style-name="ro7">
          <table:table-cell table:style-name="ce8" office:value-type="string" calcext:value-type="string">
            <text:p><text:span text:style-name="T1">Saad George Oliveira El-Haouli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20" office:value-type="float" office:value="17426" calcext:value-type="float">
            <text:p>17426</text:p>
          </table:table-cell>
          <table:table-cell table:style-name="ce19" office:value-type="float" office:value="12891" calcext:value-type="float">
            <text:p>12891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96" calcext:value-type="float">
            <text:p>96</text:p>
          </table:table-cell>
        </table:table-row>
        <table:table-row table:style-name="ro7">
          <table:table-cell table:style-name="ce8" office:value-type="string" calcext:value-type="string">
            <text:p><text:span text:style-name="T1">Simon Thiago Souza Lara Leão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10800" calcext:value-type="float">
            <text:p>10800</text:p>
          </table:table-cell>
          <table:table-cell table:style-name="ce20" office:value-type="float" office:value="12858" calcext:value-type="float">
            <text:p>12858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7">
          <table:table-cell table:style-name="ce8" office:value-type="string" calcext:value-type="string">
            <text:p><text:span text:style-name="T1">Thiago Gomes Barbosa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162883" calcext:value-type="float">
            <text:p>162883</text:p>
          </table:table-cell>
          <table:table-cell table:style-name="ce19" office:value-type="float" office:value="124816" calcext:value-type="float">
            <text:p>124816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48" calcext:value-type="float">
            <text:p>48</text:p>
          </table:table-cell>
        </table:table-row>
        <table:table-row table:style-name="ro7">
          <table:table-cell table:style-name="ce8" office:value-type="string" calcext:value-type="string">
            <text:p><text:span text:style-name="T1">Wolney Ronaldo Abrahão Silva</text:span></text:p>
          </table:table-cell>
          <table:table-cell table:style-name="ce8" office:value-type="string" calcext:value-type="string">
            <text:p><text:span text:style-name="T1">Neurocirur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Terceirizado</text:span></text:p>
          </table:table-cell>
          <table:table-cell table:style-name="ce19" office:value-type="float" office:value="13148" calcext:value-type="float">
            <text:p>13148</text:p>
          </table:table-cell>
          <table:table-cell table:style-name="ce19" office:value-type="float" office:value="9296" calcext:value-type="float">
            <text:p>9296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6">
          <table:table-cell table:style-name="ce8" office:value-type="string" calcext:value-type="string">
            <text:p><text:span text:style-name="T1">Asley Machado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777" calcext:value-type="float">
            <text:p>22777</text:p>
          </table:table-cell>
          <table:table-cell table:style-name="ce19" office:value-type="float" office:value="14861" calcext:value-type="float">
            <text:p>14861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6">
          <table:table-cell table:style-name="ce8" office:value-type="string" calcext:value-type="string">
            <text:p>Daniel Rossi Lopes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5724" calcext:value-type="float">
            <text:p>25724</text:p>
          </table:table-cell>
          <table:table-cell table:style-name="ce19" office:value-type="float" office:value="17028" calcext:value-type="float">
            <text:p>17028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8" office:value-type="string" calcext:value-type="string">
            <text:p><text:span text:style-name="T1">Danilo Marques Leal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6389" calcext:value-type="float">
            <text:p>26389</text:p>
          </table:table-cell>
          <table:table-cell table:style-name="ce19" office:value-type="float" office:value="19671" calcext:value-type="float">
            <text:p>19671</text:p>
          </table:table-cell>
          <table:table-cell table:style-name="ce26" office:value-type="string" calcext:value-type="string">
            <text:p>07:00 às 07:00 / 19:00 às 07:00</text:p>
          </table:table-cell>
          <table:table-cell table:style-name="ce8" office:value-type="float" office:value="180" calcext:value-type="float">
            <text:p>180</text:p>
          </table:table-cell>
        </table:table-row>
        <table:table-row table:style-name="ro16">
          <table:table-cell table:style-name="ce8" office:value-type="string" calcext:value-type="string">
            <text:p>Danilo Tetsuo Taia Matushita</text:p>
          </table:table-cell>
          <table:table-cell table:style-name="ce8" office:value-type="string" calcext:value-type="string">
            <text:p>Ortopedia e Traumatologia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29108" calcext:value-type="float">
            <text:p>29108</text:p>
          </table:table-cell>
          <table:table-cell table:style-name="ce19" office:value-type="float" office:value="20108" calcext:value-type="float">
            <text:p>20108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7">
          <table:table-cell table:style-name="ce8" office:value-type="string" calcext:value-type="string">
            <text:p>Diego Bento de Oliveira</text:p>
          </table:table-cell>
          <table:table-cell table:style-name="ce8" office:value-type="string" calcext:value-type="string">
            <text:p>Ortopedia e Traumatologia</text:p>
          </table:table-cell>
          <table:table-cell table:style-name="ce10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3916" calcext:value-type="float">
            <text:p>23916</text:p>
          </table:table-cell>
          <table:table-cell table:style-name="ce19" office:value-type="float" office:value="15800" calcext:value-type="float">
            <text:p>15800</text:p>
          </table:table-cell>
          <table:table-cell table:style-name="ce26" office:value-type="string" calcext:value-type="string">
            <text:p>07:00 às 13:00</text:p>
          </table:table-cell>
          <table:table-cell table:style-name="ce8" office:value-type="float" office:value="80" calcext:value-type="float">
            <text:p>80</text:p>
          </table:table-cell>
        </table:table-row>
        <table:table-row table:style-name="ro16">
          <table:table-cell table:style-name="ce8" office:value-type="string" calcext:value-type="string">
            <text:p><text:span text:style-name="T1">Eduardo César Almeida Arbildi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3916" calcext:value-type="float">
            <text:p>23916</text:p>
          </table:table-cell>
          <table:table-cell table:style-name="ce19" office:value-type="float" office:value="15800" calcext:value-type="float">
            <text:p>15800</text:p>
          </table:table-cell>
          <table:table-cell table:style-name="ce26" office:value-type="string" calcext:value-type="string">
            <text:p>07:00 às 16:00</text:p>
          </table:table-cell>
          <table:table-cell table:style-name="ce8" office:value-type="float" office:value="40" calcext:value-type="float">
            <text:p>40</text:p>
          </table:table-cell>
        </table:table-row>
        <table:table-row table:style-name="ro16">
          <table:table-cell table:style-name="ce8" office:value-type="string" calcext:value-type="string">
            <text:p><text:span text:style-name="T1">Eduardo Lucas Camilo Mariano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2739" calcext:value-type="float">
            <text:p>12739</text:p>
          </table:table-cell>
          <table:table-cell table:style-name="ce19" office:value-type="float" office:value="10258" calcext:value-type="float">
            <text:p>10258</text:p>
          </table:table-cell>
          <table:table-cell table:style-name="ce26" office:value-type="string" calcext:value-type="string">
            <text:p>19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6">
          <table:table-cell table:style-name="ce8" office:value-type="string" calcext:value-type="string">
            <text:p><text:span text:style-name="T1">Fábio Felippe da Silva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4507" calcext:value-type="float">
            <text:p>24507</text:p>
          </table:table-cell>
          <table:table-cell table:style-name="ce19" office:value-type="float" office:value="18231" calcext:value-type="float">
            <text:p>18231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6">
          <table:table-cell table:style-name="ce8" office:value-type="string" calcext:value-type="string">
            <text:p><text:span text:style-name="T1">Flaviano Henrique Pelloso Borghesan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0649" calcext:value-type="float">
            <text:p>20649</text:p>
          </table:table-cell>
          <table:table-cell table:style-name="ce19" office:value-type="float" office:value="10507" calcext:value-type="float">
            <text:p>10507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6">
          <table:table-cell table:style-name="ce8" office:value-type="string" calcext:value-type="string">
            <text:p><text:span text:style-name="T1">Gustavo Vieira Costa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689" calcext:value-type="float">
            <text:p>22689</text:p>
          </table:table-cell>
          <table:table-cell table:style-name="ce19" office:value-type="float" office:value="14706" calcext:value-type="float">
            <text:p>14706</text:p>
          </table:table-cell>
          <table:table-cell table:style-name="ce26" office:value-type="string" calcext:value-type="string">
            <text:p><text:span text:style-name="T1">07:00 às 19:00</text:span>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7">
          <table:table-cell table:style-name="ce8" office:value-type="string" calcext:value-type="string">
            <text:p><text:span text:style-name="T1">Igor Faria Lourenço Pimenta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027" calcext:value-type="float">
            <text:p>22027</text:p>
          </table:table-cell>
          <table:table-cell table:style-name="ce19" office:value-type="float" office:value="21038" calcext:value-type="float">
            <text:p>21038</text:p>
          </table:table-cell>
          <table:table-cell table:style-name="ce26" office:value-type="string" calcext:value-type="string">
            <text:p>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6">
          <table:table-cell table:style-name="ce8" office:value-type="string" calcext:value-type="string">
            <text:p><text:span text:style-name="T1">Ivan Leite de Morais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17265" calcext:value-type="float">
            <text:p>17265</text:p>
          </table:table-cell>
          <table:table-cell table:style-name="ce19" office:value-type="float" office:value="12974" calcext:value-type="float">
            <text:p>12974</text:p>
          </table:table-cell>
          <table:table-cell table:style-name="ce26" office:value-type="string" calcext:value-type="string">
            <text:p>07:00 às 16:00</text:p>
          </table:table-cell>
          <table:table-cell table:style-name="ce8" office:value-type="float" office:value="40" calcext:value-type="float">
            <text:p>40</text:p>
          </table:table-cell>
        </table:table-row>
        <table:table-row table:style-name="ro16">
          <table:table-cell table:style-name="ce8" office:value-type="string" calcext:value-type="string">
            <text:p>João Vieira da Mota Neto</text:p>
          </table:table-cell>
          <table:table-cell table:style-name="ce8" office:value-type="string" calcext:value-type="string">
            <text:p>Ortopedia e Traumatologia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30811" calcext:value-type="float">
            <text:p>30811</text:p>
          </table:table-cell>
          <table:table-cell table:style-name="ce19" office:value-type="string" calcext:value-type="string">
            <text:p><text:span text:style-name="T2">21460</text:span>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96" calcext:value-type="float">
            <text:p>96</text:p>
          </table:table-cell>
        </table:table-row>
        <table:table-row table:style-name="ro8">
          <table:table-cell table:style-name="ce8" office:value-type="string" calcext:value-type="string">
            <text:p>Jorge Miguel Gonzales Dutra</text:p>
          </table:table-cell>
          <table:table-cell table:style-name="ce8" office:value-type="string" calcext:value-type="string">
            <text:p>Ortopedia e Traumatologia</text:p>
          </table:table-cell>
          <table:table-cell table:style-name="ce8" office:value-type="string" calcext:value-type="string">
            <text:p>Centro Cirúrgico / Enfermarias III e IV / Pronto Socorro / UTI’s (Férias)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17930" calcext:value-type="float">
            <text:p>17930</text:p>
          </table:table-cell>
          <table:table-cell table:style-name="ce24" office:value-type="float" office:value="71817" calcext:value-type="float">
            <text:p>71817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40" calcext:value-type="float">
            <text:p>40</text:p>
          </table:table-cell>
        </table:table-row>
        <table:table-row table:style-name="ro7">
          <table:table-cell table:style-name="ce8" office:value-type="string" calcext:value-type="string">
            <text:p><text:span text:style-name="T1">Lucas Almeida Guerra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451" calcext:value-type="float">
            <text:p>22451</text:p>
          </table:table-cell>
          <table:table-cell table:style-name="ce19" office:value-type="float" office:value="15733" calcext:value-type="float">
            <text:p>15733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8">
          <table:table-cell table:style-name="ce8" office:value-type="string" calcext:value-type="string">
            <text:p><text:span text:style-name="T1">Lucas David Campos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9692" calcext:value-type="float">
            <text:p>19692</text:p>
          </table:table-cell>
          <table:table-cell table:style-name="ce19" office:value-type="float" office:value="14273" calcext:value-type="float">
            <text:p>14273</text:p>
          </table:table-cell>
          <table:table-cell table:style-name="ce26" office:value-type="string" calcext:value-type="string">
            <text:p>07:00 às 16:00</text:p>
          </table:table-cell>
          <table:table-cell table:style-name="ce8" office:value-type="float" office:value="40" calcext:value-type="float">
            <text:p>40</text:p>
          </table:table-cell>
        </table:table-row>
        <table:table-row table:style-name="ro16">
          <table:table-cell table:style-name="ce8" office:value-type="string" calcext:value-type="string">
            <text:p><text:span text:style-name="T1">Lucas Paresoto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34108" calcext:value-type="float">
            <text:p>34108</text:p>
          </table:table-cell>
          <table:table-cell table:style-name="ce19" office:value-type="float" office:value="18188" calcext:value-type="float">
            <text:p>18188</text:p>
          </table:table-cell>
          <table:table-cell table:style-name="ce26" office:value-type="string" calcext:value-type="string">
            <text:p><text:s/>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6">
          <table:table-cell table:style-name="ce8" office:value-type="string" calcext:value-type="string">
            <text:p><text:span text:style-name="T1">Lucas Tonhá de Castro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1609" calcext:value-type="float">
            <text:p>21609</text:p>
          </table:table-cell>
          <table:table-cell table:style-name="ce19" office:value-type="float" office:value="14273" calcext:value-type="float">
            <text:p>14273</text:p>
          </table:table-cell>
          <table:table-cell table:style-name="ce26" office:value-type="string" calcext:value-type="string">
            <text:p>07:00 às 16:00</text:p>
          </table:table-cell>
          <table:table-cell table:style-name="ce8" office:value-type="float" office:value="40" calcext:value-type="float">
            <text:p>40</text:p>
          </table:table-cell>
        </table:table-row>
        <table:table-row table:style-name="ro7">
          <table:table-cell table:style-name="ce8" office:value-type="string" calcext:value-type="string">
            <text:p><text:span text:style-name="T1">Marlos Luiz de Queiroz Júnior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1392" calcext:value-type="float">
            <text:p>21392</text:p>
          </table:table-cell>
          <table:table-cell table:style-name="ce19" office:value-type="float" office:value="13992" calcext:value-type="float">
            <text:p>13992</text:p>
          </table:table-cell>
          <table:table-cell table:style-name="ce26" office:value-type="string" calcext:value-type="string">
            <text:p>19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7">
          <table:table-cell table:style-name="ce8" office:value-type="string" calcext:value-type="string">
            <text:p>Pedro de Freitas Quinzani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30763" calcext:value-type="float">
            <text:p>30763</text:p>
          </table:table-cell>
          <table:table-cell table:style-name="ce19" office:value-type="string" calcext:value-type="string">
            <text:p><text:span text:style-name="T2">21506</text:span>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84" calcext:value-type="float">
            <text:p>84</text:p>
          </table:table-cell>
        </table:table-row>
        <table:table-row table:style-name="ro16">
          <table:table-cell table:style-name="ce8" office:value-type="string" calcext:value-type="string">
            <text:p><text:span text:style-name="T1">Pedro Rafael Ventura Carvalho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8639" calcext:value-type="float">
            <text:p>18639</text:p>
          </table:table-cell>
          <table:table-cell table:style-name="ce19" office:value-type="float" office:value="14015" calcext:value-type="float">
            <text:p>14015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7">
          <table:table-cell table:style-name="ce8" office:value-type="string" calcext:value-type="string">
            <text:p><text:span text:style-name="T1">Phablio José Silva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4159" calcext:value-type="float">
            <text:p>24159</text:p>
          </table:table-cell>
          <table:table-cell table:style-name="ce19" office:value-type="float" office:value="17387" calcext:value-type="float">
            <text:p>17387</text:p>
          </table:table-cell>
          <table:table-cell table:style-name="ce26" office:value-type="string" calcext:value-type="string">
            <text:p>07:00 às 07:00 / 07:00 às 16:00</text:p>
          </table:table-cell>
          <table:table-cell table:style-name="ce8" office:value-type="float" office:value="100" calcext:value-type="float">
            <text:p>100</text:p>
          </table:table-cell>
        </table:table-row>
        <table:table-row table:style-name="ro7">
          <table:table-cell table:style-name="ce8" office:value-type="string" calcext:value-type="string">
            <text:p>Roger Marcondes Pinto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<text:span text:style-name="T1">Centro Cirúrgico / Enfermarias III e IV / Pronto Socorro / UTI’s</text:span></text:p>
          </table:table-cell>
          <table:table-cell table:style-name="ce8" office:value-type="string" calcext:value-type="string">
            <text:p>Terceirizado</text:p>
          </table:table-cell>
          <table:table-cell table:style-name="ce19" office:value-type="float" office:value="21538" calcext:value-type="float">
            <text:p>21538</text:p>
          </table:table-cell>
          <table:table-cell table:style-name="ce19" office:value-type="float" office:value="18274" calcext:value-type="float">
            <text:p>18274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32" calcext:value-type="float">
            <text:p>132</text:p>
          </table:table-cell>
        </table:table-row>
        <table:table-row table:style-name="ro16">
          <table:table-cell table:style-name="ce8" office:value-type="string" calcext:value-type="string">
            <text:p><text:span text:style-name="T1">Rubens Mendonça Júnior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1365" calcext:value-type="float">
            <text:p>21365</text:p>
          </table:table-cell>
          <table:table-cell table:style-name="ce19" office:value-type="float" office:value="14608" calcext:value-type="float">
            <text:p>14608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6">
          <table:table-cell table:style-name="ce10" office:value-type="string" calcext:value-type="string">
            <text:p>Thadeu Augusto Assunção Marmori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9659" calcext:value-type="float">
            <text:p>19659</text:p>
          </table:table-cell>
          <table:table-cell table:style-name="ce19" office:value-type="float" office:value="9924" calcext:value-type="float">
            <text:p>9924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6">
          <table:table-cell table:style-name="ce8" office:value-type="string" calcext:value-type="string">
            <text:p><text:span text:style-name="T1">Thiago Jean Zordan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1391" calcext:value-type="float">
            <text:p>21391</text:p>
          </table:table-cell>
          <table:table-cell table:style-name="ce19" office:value-type="float" office:value="10889" calcext:value-type="float">
            <text:p>10889</text:p>
          </table:table-cell>
          <table:table-cell table:style-name="ce26" office:value-type="string" calcext:value-type="string">
            <text:p>07:00 às 16:00</text:p>
          </table:table-cell>
          <table:table-cell table:style-name="ce8" office:value-type="float" office:value="40" calcext:value-type="float">
            <text:p>40</text:p>
          </table:table-cell>
        </table:table-row>
        <table:table-row table:style-name="ro16">
          <table:table-cell table:style-name="ce8" office:value-type="string" calcext:value-type="string">
            <text:p><text:span text:style-name="T1">Vitor do Carmo Jorge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7936" calcext:value-type="float">
            <text:p>17936</text:p>
          </table:table-cell>
          <table:table-cell table:style-name="ce19" office:value-type="float" office:value="14114" calcext:value-type="float">
            <text:p>14114</text:p>
          </table:table-cell>
          <table:table-cell table:style-name="ce26" office:value-type="string" calcext:value-type="string">
            <text:p>07:00 às 19:00</text:p>
          </table:table-cell>
          <table:table-cell table:style-name="ce8" office:value-type="float" office:value="60" calcext:value-type="float">
            <text:p>60</text:p>
          </table:table-cell>
        </table:table-row>
        <table:table-row table:style-name="ro16">
          <table:table-cell table:style-name="ce8" office:value-type="string" calcext:value-type="string">
            <text:p><text:span text:style-name="T1">Walter Borges Naves Neto</text:span></text:p>
          </table:table-cell>
          <table:table-cell table:style-name="ce8" office:value-type="string" calcext:value-type="string">
            <text:p><text:span text:style-name="T1">Ortopedia e Traumatologia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2186" calcext:value-type="float">
            <text:p>22186</text:p>
          </table:table-cell>
          <table:table-cell table:style-name="ce19" office:value-type="float" office:value="16045" calcext:value-type="float">
            <text:p>16045</text:p>
          </table:table-cell>
          <table:table-cell table:style-name="ce26" office:value-type="string" calcext:value-type="string">
            <text:p>07:00 às 16:00</text:p>
          </table:table-cell>
          <table:table-cell table:style-name="ce8" office:value-type="float" office:value="40" calcext:value-type="float">
            <text:p>40</text:p>
          </table:table-cell>
        </table:table-row>
        <table:table-row table:style-name="ro18">
          <table:table-cell table:style-name="ce8" office:value-type="string" calcext:value-type="string">
            <text:p><text:span text:style-name="T1">Mathias Antunes Vilas-Boas de Pádua</text:span></text:p>
          </table:table-cell>
          <table:table-cell table:style-name="ce8" office:value-type="string" calcext:value-type="string">
            <text:p>Medicina Paliativista</text:p>
          </table:table-cell>
          <table:table-cell table:style-name="ce8" office:value-type="string" calcext:value-type="string">
            <text:p>Enfermarias III e IV / Pronto Socorro / UTI’s (Férias)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5219" calcext:value-type="float">
            <text:p>25219</text:p>
          </table:table-cell>
          <table:table-cell table:style-name="ce19" office:value-type="float" office:value="16035" calcext:value-type="float">
            <text:p>16035</text:p>
          </table:table-cell>
          <table:table-cell table:style-name="ce26" office:value-type="string" calcext:value-type="string">
            <text:p>08:00 às 13:00</text:p>
          </table:table-cell>
          <table:table-cell table:style-name="ce8" office:value-type="float" office:value="150" calcext:value-type="float">
            <text:p>150</text:p>
          </table:table-cell>
        </table:table-row>
        <table:table-row table:style-name="ro17">
          <table:table-cell table:style-name="ce8" office:value-type="string" calcext:value-type="string">
            <text:p><text:span text:style-name="T1">Cynthia Maria Carvalho Rodrigues</text:span></text:p>
          </table:table-cell>
          <table:table-cell table:style-name="ce8" office:value-type="string" calcext:value-type="string">
            <text:p>Medicina da Família e Comunidade</text:p>
          </table:table-cell>
          <table:table-cell table:style-name="ce8" office:value-type="string" calcext:value-type="string">
            <text:p>Serviço de Atendimento Domiciliar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0767" calcext:value-type="float">
            <text:p>10767</text:p>
          </table:table-cell>
          <table:table-cell table:style-name="ce19" office:value-type="float" office:value="17121" calcext:value-type="float">
            <text:p>17121</text:p>
          </table:table-cell>
          <table:table-cell table:style-name="ce26" office:value-type="string" calcext:value-type="string">
            <text:p>08:00 às 12:00</text:p>
          </table:table-cell>
          <table:table-cell table:style-name="ce8" office:value-type="float" office:value="100" calcext:value-type="float">
            <text:p>100</text:p>
          </table:table-cell>
        </table:table-row>
        <table:table-row table:style-name="ro17">
          <table:table-cell table:style-name="ce8" office:value-type="string" calcext:value-type="string">
            <text:p><text:span text:style-name="T1">Kellen Bruna de Sousa Leite</text:span></text:p>
          </table:table-cell>
          <table:table-cell table:style-name="ce8" office:value-type="string" calcext:value-type="string">
            <text:p>Medicina da Família e Comunidade</text:p>
          </table:table-cell>
          <table:table-cell table:style-name="ce8" office:value-type="string" calcext:value-type="string">
            <text:p>Serviço de Atendimento Domiciliar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8707" calcext:value-type="float">
            <text:p>28707</text:p>
          </table:table-cell>
          <table:table-cell table:style-name="ce19" office:value-type="float" office:value="19962" calcext:value-type="float">
            <text:p>19962</text:p>
          </table:table-cell>
          <table:table-cell table:style-name="ce26" office:value-type="string" calcext:value-type="string">
            <text:p><text:span text:style-name="T1">08:00 às 12:00</text:span></text:p>
          </table:table-cell>
          <table:table-cell table:style-name="ce8" office:value-type="float" office:value="100" calcext:value-type="float">
            <text:p>100</text:p>
          </table:table-cell>
        </table:table-row>
        <table:table-row table:style-name="ro18">
          <table:table-cell table:style-name="ce8" office:value-type="string" calcext:value-type="string">
            <text:p>Lissa Rodrigues Machado da Silva</text:p>
          </table:table-cell>
          <table:table-cell table:style-name="ce8" office:value-type="string" calcext:value-type="string">
            <text:p>Infectologia</text:p>
          </table:table-cell>
          <table:table-cell table:style-name="ce8" office:value-type="string" calcext:value-type="string">
            <text:p><text:s/>Enfermarias III e IV / Pronto Socorro / UTI’s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17912" calcext:value-type="float">
            <text:p>17912</text:p>
          </table:table-cell>
          <table:table-cell table:style-name="ce19" office:value-type="float" office:value="11235" calcext:value-type="float">
            <text:p>11235</text:p>
          </table:table-cell>
          <table:table-cell table:style-name="ce26" office:value-type="string" calcext:value-type="string">
            <text:p>08:00 às 12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8">
          <table:table-cell table:style-name="ce8" office:value-type="string" calcext:value-type="string">
            <text:p>Marcelo Cecilio Daher</text:p>
          </table:table-cell>
          <table:table-cell table:style-name="ce8" office:value-type="string" calcext:value-type="string">
            <text:p>Infectologia</text:p>
          </table:table-cell>
          <table:table-cell table:style-name="ce8" office:value-type="string" calcext:value-type="string">
            <text:p><text:s/>Enfermarias III e IV / Pronto Socorro / UTI’s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7127" calcext:value-type="float">
            <text:p>7127</text:p>
          </table:table-cell>
          <table:table-cell table:style-name="ce19" office:value-type="float" office:value="2875" calcext:value-type="float">
            <text:p>2875</text:p>
          </table:table-cell>
          <table:table-cell table:style-name="ce26" office:value-type="string" calcext:value-type="string">
            <text:p>08:00 às 12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8">
          <table:table-cell table:style-name="ce8" office:value-type="string" calcext:value-type="string">
            <text:p>Rogério de Araújo Pimentel</text:p>
          </table:table-cell>
          <table:table-cell table:style-name="ce8" office:value-type="string" calcext:value-type="string">
            <text:p>Hematologia</text:p>
          </table:table-cell>
          <table:table-cell table:style-name="ce8" office:value-type="string" calcext:value-type="string">
            <text:p><text:s/>Enfermarias III e IV / Pronto Socorro / UTI’s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15396" calcext:value-type="float">
            <text:p>15396</text:p>
          </table:table-cell>
          <table:table-cell table:style-name="ce19" office:value-type="float" office:value="7770" calcext:value-type="float">
            <text:p>7770</text:p>
          </table:table-cell>
          <table:table-cell table:style-name="ce26" office:value-type="string" calcext:value-type="string">
            <text:p>08:00 às 12:00</text:p>
          </table:table-cell>
          <table:table-cell table:style-name="ce8" office:value-type="float" office:value="100" calcext:value-type="float">
            <text:p>100</text:p>
          </table:table-cell>
        </table:table-row>
        <table:table-row table:style-name="ro8">
          <table:table-cell table:style-name="ce8" office:value-type="string" calcext:value-type="string">
            <text:p>Thayssa Faria Pinheiro Paixão</text:p>
          </table:table-cell>
          <table:table-cell table:style-name="ce8" office:value-type="string" calcext:value-type="string">
            <text:p>Medicina do Trabalho</text:p>
          </table:table-cell>
          <table:table-cell table:style-name="ce8" office:value-type="string" calcext:value-type="string">
            <text:p>Serviços Especializados em Engenharia de Segurança e em Medicina do Trabalho</text:p>
          </table:table-cell>
          <table:table-cell table:style-name="ce8" office:value-type="string" calcext:value-type="string">
            <text:p>Celetista</text:p>
          </table:table-cell>
          <table:table-cell table:style-name="ce19" office:value-type="float" office:value="14397" calcext:value-type="float">
            <text:p>14397</text:p>
          </table:table-cell>
          <table:table-cell table:style-name="ce19" office:value-type="float" office:value="10281" calcext:value-type="float">
            <text:p>10281</text:p>
          </table:table-cell>
          <table:table-cell table:style-name="ce26" office:value-type="string" calcext:value-type="string">
            <text:p>07:00 às 11:00 / 17:00 às 19:00</text:p>
          </table:table-cell>
          <table:table-cell table:style-name="ce8" office:value-type="float" office:value="150" calcext:value-type="float">
            <text:p>150</text:p>
          </table:table-cell>
        </table:table-row>
        <table:table-row table:style-name="ro16">
          <table:table-cell table:style-name="ce8" office:value-type="string" calcext:value-type="string">
            <text:p><text:span text:style-name="T1">Ângela Beatriz Cavalcante de Amorim</text:span></text:p>
          </table:table-cell>
          <table:table-cell table:style-name="ce8" office:value-type="string" calcext:value-type="string">
            <text:p><text:span text:style-name="T1">Cirurgia e Traumatologia Buco – Maxilo – Facial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5668" calcext:value-type="float">
            <text:p>5668</text:p>
          </table:table-cell>
          <table:table-cell table:style-name="ce19" office:value-type="string" calcext:value-type="string">
            <text:p>Não se Aplica</text:p>
          </table:table-cell>
          <table:table-cell table:style-name="ce26" office:value-type="string" calcext:value-type="string">
            <text:p>07:00 às 07:00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6">
          <table:table-cell table:style-name="ce8" office:value-type="string" calcext:value-type="string">
            <text:p>Eduardo Villani Miziara</text:p>
          </table:table-cell>
          <table:table-cell table:style-name="ce8" office:value-type="string" calcext:value-type="string">
            <text:p><text:span text:style-name="T1">Cirurgia e Traumatologia Buco – Maxilo – Facial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Estatutário</text:span></text:p>
          </table:table-cell>
          <table:table-cell table:style-name="ce19" office:value-type="float" office:value="5297" calcext:value-type="float">
            <text:p>5297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6">
          <table:table-cell table:style-name="ce8" office:value-type="string" calcext:value-type="string">
            <text:p><text:span text:style-name="T1">Eduardo Zancopé</text:span></text:p>
          </table:table-cell>
          <table:table-cell table:style-name="ce8" office:value-type="string" calcext:value-type="string">
            <text:p><text:span text:style-name="T1">Cirurgia e Traumatologia Buco – Maxilo – Facial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96" calcext:value-type="float">
            <text:p>196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6">
          <table:table-cell table:style-name="ce8" office:value-type="string" calcext:value-type="string">
            <text:p>Jamil Elias Dib</text:p>
          </table:table-cell>
          <table:table-cell table:style-name="ce8" office:value-type="string" calcext:value-type="string">
            <text:p><text:span text:style-name="T1">Cirurgia e Traumatologia Buco – Maxilo – Facial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2438" calcext:value-type="float">
            <text:p>2438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16">
          <table:table-cell table:style-name="ce8" office:value-type="string" calcext:value-type="string">
            <text:p><text:span text:style-name="T1">Junio Chaves Queiroz</text:span></text:p>
          </table:table-cell>
          <table:table-cell table:style-name="ce8" office:value-type="string" calcext:value-type="string">
            <text:p><text:span text:style-name="T1">Cirurgia e Traumatologia Buco – Maxilo – Facial</text:span></text:p>
          </table:table-cell>
          <table:table-cell table:style-name="ce8" office:value-type="string" calcext:value-type="string">
            <text:p>Centro Cirúrgico / Enfermarias III e IV / Pronto Socorro / UTI’s</text:p>
          </table:table-cell>
          <table:table-cell table:style-name="ce8" office:value-type="string" calcext:value-type="string">
            <text:p><text:span text:style-name="T1">Celetista</text:span></text:p>
          </table:table-cell>
          <table:table-cell table:style-name="ce19" office:value-type="float" office:value="12668" calcext:value-type="float">
            <text:p>12668</text:p>
          </table:table-cell>
          <table:table-cell table:style-name="ce8" office:value-type="string" calcext:value-type="string">
            <text:p><text:span text:style-name="T1">Não se Aplica</text:span></text:p>
          </table:table-cell>
          <table:table-cell table:style-name="ce26" office:value-type="string" calcext:value-type="string">
            <text:p><text:span text:style-name="T1">07:00 às 07:00</text:span></text:p>
          </table:table-cell>
          <table:table-cell table:style-name="ce8" office:value-type="float" office:value="120" calcext:value-type="float">
            <text:p>120</text:p>
          </table:table-cell>
        </table:table-row>
        <table:table-row table:style-name="ro8">
          <table:table-cell table:style-name="ce11" office:value-type="string" calcext:value-type="string">
            <text:p><text:span text:style-name="T1">Sílvio Henrique de Paula Donega</text:span></text:p>
          </table:table-cell>
          <table:table-cell table:style-name="ce11" office:value-type="string" calcext:value-type="string">
            <text:p><text:span text:style-name="T1">Cirurgia e Traumatologia Buco – Maxilo – Facial</text:span></text:p>
          </table:table-cell>
          <table:table-cell table:style-name="ce11" office:value-type="string" calcext:value-type="string">
            <text:p>Centro Cirúrgico / Enfermarias III e IV / Pronto Socorro / UTI’s (Férias)</text:p>
          </table:table-cell>
          <table:table-cell table:style-name="ce11" office:value-type="string" calcext:value-type="string">
            <text:p><text:span text:style-name="T1">Celetista</text:span></text:p>
          </table:table-cell>
          <table:table-cell table:style-name="ce21" office:value-type="float" office:value="4458" calcext:value-type="float">
            <text:p>4458</text:p>
          </table:table-cell>
          <table:table-cell table:style-name="ce11" office:value-type="string" calcext:value-type="string">
            <text:p><text:span text:style-name="T1">Não se Aplica</text:span></text:p>
          </table:table-cell>
          <table:table-cell table:style-name="ce29" office:value-type="string" calcext:value-type="string">
            <text:p><text:span text:style-name="T1">07:00 às 07:00</text:span></text:p>
          </table:table-cell>
          <table:table-cell table:style-name="ce11" office:value-type="float" office:value="120" calcext:value-type="float">
            <text:p>120</text:p>
          </table:table-cell>
        </table:table-row>
        <table:table-row table:style-name="ro19">
          <table:table-cell office:value-type="string" calcext:value-type="string">
            <text:p>Andre Spenzieri Carneiro de Mendonç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11754" calcext:value-type="float">
            <text:p>11754</text:p>
          </table:table-cell>
          <table:table-cell office:value-type="float" office:value="8017" calcext:value-type="float">
            <text:p>8017</text:p>
          </table:table-cell>
          <table:table-cell office:value-type="string" calcext:value-type="string">
            <text:p>07:00 às 13:00 / 13:00 às 19:00 / 19:00 às 00:00</text:p>
          </table:table-cell>
          <table:table-cell office:value-type="float" office:value="168" calcext:value-type="float">
            <text:p>168</text:p>
          </table:table-cell>
        </table:table-row>
        <table:table-row table:style-name="ro10">
          <table:table-cell office:value-type="string" calcext:value-type="string">
            <text:p>Ana Camila Cetano Fonsec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27009" calcext:value-type="float">
            <text:p>27009</text:p>
          </table:table-cell>
          <table:table-cell office:value-type="float" office:value="18385" calcext:value-type="float">
            <text:p>18385</text:p>
          </table:table-cell>
          <table:table-cell office:value-type="string" calcext:value-type="string">
            <text:p>07:00 às 13:00 / 00:00 às 07:00</text:p>
          </table:table-cell>
          <table:table-cell office:value-type="float" office:value="48" calcext:value-type="float">
            <text:p>48</text:p>
          </table:table-cell>
        </table:table-row>
        <table:table-row table:style-name="ro12">
          <table:table-cell office:value-type="string" calcext:value-type="string">
            <text:p>Tiago Araújo Leal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27839" calcext:value-type="float">
            <text:p>27839</text:p>
          </table:table-cell>
          <table:table-cell office:value-type="float" office:value="14971" calcext:value-type="float">
            <text:p>14971</text:p>
          </table:table-cell>
          <table:table-cell office:value-type="string" calcext:value-type="string">
            <text:p>13:00 às 19:00</text:p>
          </table:table-cell>
          <table:table-cell office:value-type="float" office:value="24" calcext:value-type="float">
            <text:p>24</text:p>
          </table:table-cell>
        </table:table-row>
        <table:table-row table:style-name="ro19">
          <table:table-cell office:value-type="string" calcext:value-type="string">
            <text:p>Victor Hugo Vieira Nogueir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14580" calcext:value-type="float">
            <text:p>14580</text:p>
          </table:table-cell>
          <table:table-cell office:value-type="float" office:value="11567" calcext:value-type="float">
            <text:p>11567</text:p>
          </table:table-cell>
          <table:table-cell office:value-type="string" calcext:value-type="string">
            <text:p>07:00 às 13:00 / 13:00 às 19:00 / 19:00 às 00:00</text:p>
          </table:table-cell>
          <table:table-cell office:value-type="float" office:value="264" calcext:value-type="float">
            <text:p>264</text:p>
          </table:table-cell>
        </table:table-row>
        <table:table-row table:style-name="ro10">
          <table:table-cell office:value-type="string" calcext:value-type="string">
            <text:p>Conrado Nunes e Souz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27382" calcext:value-type="float">
            <text:p>27382</text:p>
          </table:table-cell>
          <table:table-cell office:value-type="float" office:value="14612" calcext:value-type="float">
            <text:p>14612</text:p>
          </table:table-cell>
          <table:table-cell office:value-type="string" calcext:value-type="string">
            <text:p>07:00 às 13:00 / 13:00 às 19:00</text:p>
          </table:table-cell>
          <table:table-cell office:value-type="float" office:value="96" calcext:value-type="float">
            <text:p>96</text:p>
          </table:table-cell>
        </table:table-row>
        <table:table-row table:style-name="ro19">
          <table:table-cell office:value-type="string" calcext:value-type="string">
            <text:p>Júlio Cesar Vieira Nogueir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14316" calcext:value-type="float">
            <text:p>14316</text:p>
          </table:table-cell>
          <table:table-cell office:value-type="float" office:value="15821" calcext:value-type="float">
            <text:p>15821</text:p>
          </table:table-cell>
          <table:table-cell office:value-type="string" calcext:value-type="string">
            <text:p>07:00 às 13:00 / 13:00 às 19:00 / 19:00 às 00:00</text:p>
          </table:table-cell>
          <table:table-cell office:value-type="float" office:value="126" calcext:value-type="float">
            <text:p>126</text:p>
          </table:table-cell>
        </table:table-row>
        <table:table-row table:style-name="ro12">
          <table:table-cell office:value-type="string" calcext:value-type="string">
            <text:p>Danitza Ferreira Vargas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7749" calcext:value-type="float">
            <text:p>7749</text:p>
          </table:table-cell>
          <table:table-cell office:value-type="float" office:value="5724" calcext:value-type="float">
            <text:p>5724</text:p>
          </table:table-cell>
          <table:table-cell office:value-type="string" calcext:value-type="string">
            <text:p>00:00 às 07:00</text:p>
          </table:table-cell>
          <table:table-cell office:value-type="float" office:value="36" calcext:value-type="float">
            <text:p>36</text:p>
          </table:table-cell>
        </table:table-row>
        <table:table-row table:style-name="ro10">
          <table:table-cell office:value-type="string" calcext:value-type="string">
            <text:p>Alberto Guerra Dias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13703" calcext:value-type="float">
            <text:p>13703</text:p>
          </table:table-cell>
          <table:table-cell office:value-type="float" office:value="10934" calcext:value-type="float">
            <text:p>10934</text:p>
          </table:table-cell>
          <table:table-cell office:value-type="string" calcext:value-type="string">
            <text:p>07:00 às 13:00 / 13:00 às 19:00</text:p>
          </table:table-cell>
          <table:table-cell table:style-name="ce32" office:value-type="float" office:value="6" calcext:value-type="float">
            <text:p>6</text:p>
          </table:table-cell>
        </table:table-row>
        <table:table-row table:style-name="ro10">
          <table:table-cell office:value-type="string" calcext:value-type="string">
            <text:p>Marco Antonio Marini Gedd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14619" calcext:value-type="float">
            <text:p>14619</text:p>
          </table:table-cell>
          <table:table-cell office:value-type="float" office:value="7014" calcext:value-type="float">
            <text:p>7014</text:p>
          </table:table-cell>
          <table:table-cell office:value-type="string" calcext:value-type="string">
            <text:p>19:00 às 00:00</text:p>
          </table:table-cell>
          <table:table-cell office:value-type="float" office:value="36" calcext:value-type="float">
            <text:p>36</text:p>
          </table:table-cell>
        </table:table-row>
        <table:table-row table:style-name="ro10">
          <table:table-cell office:value-type="string" calcext:value-type="string">
            <text:p>Ciro Fernandes de Melo Filho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Serviço de Imagem</text:p>
          </table:table-cell>
          <table:table-cell office:value-type="string" calcext:value-type="string">
            <text:p>Terceiro</text:p>
          </table:table-cell>
          <table:table-cell office:value-type="float" office:value="15655" calcext:value-type="float">
            <text:p>15655</text:p>
          </table:table-cell>
          <table:table-cell office:value-type="float" office:value="7967" calcext:value-type="float">
            <text:p>7967</text:p>
          </table:table-cell>
          <table:table-cell office:value-type="string" calcext:value-type="string">
            <text:p>00:00 às 07:00</text:p>
          </table:table-cell>
          <table:table-cell office:value-type="float" office:value="14" calcext:value-type="float">
            <text:p>14</text:p>
          </table:table-cell>
        </table:table-row>
        <table:table-row table:style-name="ro10">
          <table:table-cell table:style-name="ce13" office:value-type="string" calcext:value-type="string">
            <text:p>Nome do Profissional </text:p>
          </table:table-cell>
          <table:table-cell table:style-name="ce13" office:value-type="string" calcext:value-type="string">
            <text:p>Especialidade </text:p>
          </table:table-cell>
          <table:table-cell table:style-name="ce13" office:value-type="string" calcext:value-type="string">
            <text:p>Setor de Atendimento</text:p>
          </table:table-cell>
          <table:table-cell table:style-name="ce13" office:value-type="string" calcext:value-type="string">
            <text:p>Vínculo Empregatício </text:p>
          </table:table-cell>
          <table:table-cell table:style-name="ce13" office:value-type="string" calcext:value-type="string">
            <text:p>Registro em conselho de Classe </text:p>
          </table:table-cell>
          <table:table-cell table:style-name="ce13" office:value-type="string" calcext:value-type="string">
            <text:p>RQE</text:p>
          </table:table-cell>
          <table:table-cell table:style-name="ce13" office:value-type="string" calcext:value-type="string">
            <text:p>Horário de Atendimento </text:p>
          </table:table-cell>
          <table:table-cell table:style-name="ce13" office:value-type="string" calcext:value-type="string">
            <text:p>Carga Horária Mensal </text:p>
          </table:table-cell>
        </table:table-row>
        <table:table-row table:style-name="ro2">
          <table:table-cell table:style-name="ce14" office:value-type="string" calcext:value-type="string">
            <text:p>Maria Cleide Pereira De Sousa</text:p>
          </table:table-cell>
          <table:table-cell table:style-name="ce14" office:value-type="string" calcext:value-type="string">
            <text:p>Analista de Regulação</text:p>
          </table:table-cell>
          <table:table-cell table:style-name="ce14" office:value-type="string" calcext:value-type="string">
            <text:p>Núcleo Interno De Regulação</text:p>
          </table:table-cell>
          <table:table-cell table:style-name="ce14" office:value-type="string" calcext:value-type="string">
            <text:p>Celetista</text:p>
          </table:table-cell>
          <table:table-cell table:number-columns-repeated="2" table:style-name="ce14" office:value-type="string" calcext:value-type="string">
            <text:p>Não se Aplica</text:p>
          </table:table-cell>
          <table:table-cell table:style-name="ce14" office:value-type="string" calcext:value-type="string">
            <text:p>07:00 às 19:00</text:p>
          </table:table-cell>
          <table:table-cell table:style-name="ce14" office:value-type="float" office:value="220" calcext:value-type="float">
            <text:p>220</text:p>
          </table:table-cell>
        </table:table-row>
        <table:table-row table:style-name="ro2">
          <table:table-cell table:style-name="ce14" office:value-type="string" calcext:value-type="string">
            <text:p>Junio Gomes Macedo</text:p>
          </table:table-cell>
          <table:table-cell table:style-name="ce14" office:value-type="string" calcext:value-type="string">
            <text:p>Analista de Regulação</text:p>
          </table:table-cell>
          <table:table-cell table:style-name="ce14" office:value-type="string" calcext:value-type="string">
            <text:p>Núcleo Interno De Regulação</text:p>
          </table:table-cell>
          <table:table-cell table:style-name="ce14" office:value-type="string" calcext:value-type="string">
            <text:p>Celetista</text:p>
          </table:table-cell>
          <table:table-cell table:number-columns-repeated="2" table:style-name="ce14" office:value-type="string" calcext:value-type="string">
            <text:p>Não se Aplica</text:p>
          </table:table-cell>
          <table:table-cell table:style-name="ce14" office:value-type="string" calcext:value-type="string">
            <text:p>07:00 às 19:00</text:p>
          </table:table-cell>
          <table:table-cell table:style-name="ce14" office:value-type="float" office:value="220" calcext:value-type="float">
            <text:p>220</text:p>
          </table:table-cell>
        </table:table-row>
        <table:table-row table:style-name="ro2">
          <table:table-cell table:style-name="ce14" office:value-type="string" calcext:value-type="string">
            <text:p>Jean França Bezerra</text:p>
          </table:table-cell>
          <table:table-cell table:style-name="ce14" office:value-type="string" calcext:value-type="string">
            <text:p>Analista de Regulação</text:p>
          </table:table-cell>
          <table:table-cell table:style-name="ce14" office:value-type="string" calcext:value-type="string">
            <text:p>Núcleo Interno De Regulação</text:p>
          </table:table-cell>
          <table:table-cell table:style-name="ce14" office:value-type="string" calcext:value-type="string">
            <text:p>Celetista</text:p>
          </table:table-cell>
          <table:table-cell table:number-columns-repeated="2" table:style-name="ce14" office:value-type="string" calcext:value-type="string">
            <text:p>Não se Aplica</text:p>
          </table:table-cell>
          <table:table-cell table:style-name="ce14" office:value-type="string" calcext:value-type="string">
            <text:p>19:00 às 07:00</text:p>
          </table:table-cell>
          <table:table-cell table:style-name="ce14" office:value-type="float" office:value="220" calcext:value-type="float">
            <text:p>220</text:p>
          </table:table-cell>
        </table:table-row>
        <table:table-row table:style-name="ro2">
          <table:table-cell table:style-name="ce14" office:value-type="string" calcext:value-type="string">
            <text:p>Raimundo Barbosa Pinto Filho</text:p>
          </table:table-cell>
          <table:table-cell table:style-name="ce14" office:value-type="string" calcext:value-type="string">
            <text:p>Analista de Regulação</text:p>
          </table:table-cell>
          <table:table-cell table:style-name="ce14" office:value-type="string" calcext:value-type="string">
            <text:p>Núcleo Interno De Regulação</text:p>
          </table:table-cell>
          <table:table-cell table:style-name="ce14" office:value-type="string" calcext:value-type="string">
            <text:p>Celetista</text:p>
          </table:table-cell>
          <table:table-cell table:number-columns-repeated="2" table:style-name="ce14" office:value-type="string" calcext:value-type="string">
            <text:p>Não se Aplica</text:p>
          </table:table-cell>
          <table:table-cell table:style-name="ce14" office:value-type="string" calcext:value-type="string">
            <text:p>19:00 às 07:00</text:p>
          </table:table-cell>
          <table:table-cell table:style-name="ce14" office:value-type="float" office:value="220" calcext:value-type="float">
            <text:p>220</text:p>
          </table:table-cell>
        </table:table-row>
        <table:table-row table:style-name="ro2">
          <table:table-cell table:style-name="ce14" office:value-type="string" calcext:value-type="string">
            <text:p>Suellen Freire Pereira Marques</text:p>
          </table:table-cell>
          <table:table-cell table:style-name="ce14" office:value-type="string" calcext:value-type="string">
            <text:p>Encarregada Administrativo</text:p>
          </table:table-cell>
          <table:table-cell table:style-name="ce14" office:value-type="string" calcext:value-type="string">
            <text:p>Núcleo Interno De Regulação</text:p>
          </table:table-cell>
          <table:table-cell table:style-name="ce14" office:value-type="string" calcext:value-type="string">
            <text:p>Celetista</text:p>
          </table:table-cell>
          <table:table-cell table:number-columns-repeated="2" table:style-name="ce14" office:value-type="string" calcext:value-type="string">
            <text:p>Não se Aplica</text:p>
          </table:table-cell>
          <table:table-cell table:style-name="ce14" office:value-type="string" calcext:value-type="string">
            <text:p>08:00 às 17:00</text:p>
          </table:table-cell>
          <table:table-cell table:style-name="ce14" office:value-type="float" office:value="220" calcext:value-type="float">
            <text:p>220</text:p>
          </table:table-cell>
        </table:table-row>
        <table:table-row table:style-name="ro2">
          <table:table-cell table:style-name="ce14" office:value-type="string" calcext:value-type="string">
            <text:p>Wendel Batista dos Santos</text:p>
          </table:table-cell>
          <table:table-cell table:style-name="ce14" office:value-type="string" calcext:value-type="string">
            <text:p>Enfermeiro</text:p>
          </table:table-cell>
          <table:table-cell table:style-name="ce14" office:value-type="string" calcext:value-type="string">
            <text:p>Núcleo Interno De Regulação</text:p>
          </table:table-cell>
          <table:table-cell table:style-name="ce14" office:value-type="string" calcext:value-type="string">
            <text:p>Celetista</text:p>
          </table:table-cell>
          <table:table-cell table:style-name="ce14" office:value-type="float" office:value="556092" calcext:value-type="float">
            <text:p>556092</text:p>
          </table:table-cell>
          <table:table-cell table:style-name="ce14" office:value-type="string" calcext:value-type="string">
            <text:p>Não se Aplica</text:p>
          </table:table-cell>
          <table:table-cell table:style-name="ce14" office:value-type="string" calcext:value-type="string">
            <text:p>19:00 às 07:00</text:p>
          </table:table-cell>
          <table:table-cell table:style-name="ce14" office:value-type="float" office:value="220" calcext:value-type="float">
            <text:p>220</text:p>
          </table:table-cell>
        </table:table-row>
        <table:table-row table:style-name="ro2">
          <table:table-cell table:style-name="ce14" office:value-type="string" calcext:value-type="string">
            <text:p>Luciara da Silva Barroso</text:p>
          </table:table-cell>
          <table:table-cell table:style-name="ce14" office:value-type="string" calcext:value-type="string">
            <text:p>Enfermeira</text:p>
          </table:table-cell>
          <table:table-cell table:style-name="ce14" office:value-type="string" calcext:value-type="string">
            <text:p>Núcleo Interno De Regulação</text:p>
          </table:table-cell>
          <table:table-cell table:style-name="ce14" office:value-type="string" calcext:value-type="string">
            <text:p>Celetista</text:p>
          </table:table-cell>
          <table:table-cell table:style-name="ce14" office:value-type="float" office:value="631151" calcext:value-type="float">
            <text:p>631151</text:p>
          </table:table-cell>
          <table:table-cell table:style-name="ce14" office:value-type="string" calcext:value-type="string">
            <text:p>Não se Aplica</text:p>
          </table:table-cell>
          <table:table-cell table:style-name="ce14" office:value-type="string" calcext:value-type="string">
            <text:p>07:00 às 19:00</text:p>
          </table:table-cell>
          <table:table-cell table:style-name="ce14" office:value-type="float" office:value="220" calcext:value-type="float">
            <text:p>220</text:p>
          </table:table-cell>
        </table:table-row>
        <table:table-row table:style-name="ro2">
          <table:table-cell table:style-name="ce14" office:value-type="string" calcext:value-type="string">
            <text:p>Micaela Nunes Viana</text:p>
          </table:table-cell>
          <table:table-cell table:style-name="ce14" office:value-type="string" calcext:value-type="string">
            <text:p>Enfermeira</text:p>
          </table:table-cell>
          <table:table-cell table:style-name="ce14" office:value-type="string" calcext:value-type="string">
            <text:p>Núcleo Interno De Regulação</text:p>
          </table:table-cell>
          <table:table-cell table:style-name="ce14" office:value-type="string" calcext:value-type="string">
            <text:p>Celetista</text:p>
          </table:table-cell>
          <table:table-cell table:style-name="ce14" office:value-type="float" office:value="618238" calcext:value-type="float">
            <text:p>618238</text:p>
          </table:table-cell>
          <table:table-cell table:style-name="ce14" office:value-type="string" calcext:value-type="string">
            <text:p>Não se Aplica</text:p>
          </table:table-cell>
          <table:table-cell table:style-name="ce14" office:value-type="string" calcext:value-type="string">
            <text:p>07:00 às 19:00</text:p>
          </table:table-cell>
          <table:table-cell table:style-name="ce14"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Andressa Ambrogi Seivalos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6283" calcext:value-type="float">
            <text:p>262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Evellyn Santos Lopes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8131" calcext:value-type="float">
            <text:p>281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ernanda Lobo Martins Vieir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III e UTI IV</text:p>
          </table:table-cell>
          <table:table-cell office:value-type="string" calcext:value-type="string">
            <text:p>Celetista</text:p>
          </table:table-cell>
          <table:table-cell office:value-type="float" office:value="23377" calcext:value-type="float">
            <text:p>2337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Giovanna Gomes Almeid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II e UTI III </text:p>
          </table:table-cell>
          <table:table-cell office:value-type="string" calcext:value-type="string">
            <text:p>Celetista</text:p>
          </table:table-cell>
          <table:table-cell office:value-type="float" office:value="24677" calcext:value-type="float">
            <text:p>2467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Hellen Cristina de Oliveira Sous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2671" calcext:value-type="float">
            <text:p>2267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Heloísa Fernanda Martins de Souz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III e UTI IV</text:p>
          </table:table-cell>
          <table:table-cell office:value-type="string" calcext:value-type="string">
            <text:p>Celetista</text:p>
          </table:table-cell>
          <table:table-cell office:value-type="float" office:value="13178" calcext:value-type="float">
            <text:p>131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Heloísa Ferreira Vilela Araujo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4442" calcext:value-type="float">
            <text:p>244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Isabelle Gonçalves da Cunh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V (Férias)</text:p>
          </table:table-cell>
          <table:table-cell office:value-type="string" calcext:value-type="string">
            <text:p>Celetista</text:p>
          </table:table-cell>
          <table:table-cell office:value-type="float" office:value="23542" calcext:value-type="float">
            <text:p>235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Jacqueline de Sousa Toledo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I (Férias)</text:p>
          </table:table-cell>
          <table:table-cell office:value-type="string" calcext:value-type="string">
            <text:p>Celetista</text:p>
          </table:table-cell>
          <table:table-cell office:value-type="float" office:value="6528" calcext:value-type="float">
            <text:p>65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Jeniffer Queiroz de Oliveir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8505" calcext:value-type="float">
            <text:p>185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essica Gomes Fonseca de Paul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Supervisão Técnica (Férias)</text:p>
          </table:table-cell>
          <table:table-cell office:value-type="string" calcext:value-type="string">
            <text:p>Celetista</text:p>
          </table:table-cell>
          <table:table-cell office:value-type="float" office:value="16139" calcext:value-type="float">
            <text:p>161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Juliana da Silva Sous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II e UTI III</text:p>
          </table:table-cell>
          <table:table-cell office:value-type="string" calcext:value-type="string">
            <text:p>Celetista</text:p>
          </table:table-cell>
          <table:table-cell office:value-type="float" office:value="21141" calcext:value-type="float">
            <text:p>211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Karen Cristina Alves Marques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6740" calcext:value-type="float">
            <text:p>1674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isa Geovana Siqueira Cabral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25149" calcext:value-type="float">
            <text:p>251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ne dos Santos Carvalho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8100" calcext:value-type="float">
            <text:p>1810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ayara Jocellyn Silva da Trindade Fari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21243" calcext:value-type="float">
            <text:p>212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aianne Chrtistine Cardoso Ribeiro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4673" calcext:value-type="float">
            <text:p>146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Patrícia Serrano dos Santos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6078" calcext:value-type="float">
            <text:p>160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Rafaela Fernandes Pereir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8692" calcext:value-type="float">
            <text:p>86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Rebeca de Cassia Goulao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9710" calcext:value-type="float">
            <text:p>97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Thiago Alves Pinto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6282" calcext:value-type="float">
            <text:p>262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aor Ferreira de Araújo Júnior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ontrato Temporário</text:p>
          </table:table-cell>
          <table:table-cell office:value-type="float" office:value="448515" calcext:value-type="float">
            <text:p>44851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Amanda Alves Lop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302086" calcext:value-type="float">
            <text:p>30208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Amanda Amaral De Souz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336934" calcext:value-type="float">
            <text:p>3369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Amanda Carolina de Oliveira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eletista</text:p>
          </table:table-cell>
          <table:table-cell office:value-type="float" office:value="257214" calcext:value-type="float">
            <text:p>2572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Amanda Fernandes da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233927" calcext:value-type="float">
            <text:p>23392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9">
          <table:table-cell office:value-type="string" calcext:value-type="string">
            <text:p>Amanda Lorrana Alves Silva Couto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Supervisão Técnica da Fisioterapia UTI II e UTI IV</text:p>
          </table:table-cell>
          <table:table-cell office:value-type="string" calcext:value-type="string">
            <text:p>Celetista</text:p>
          </table:table-cell>
          <table:table-cell office:value-type="float" office:value="240905" calcext:value-type="float">
            <text:p>2409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6:00 às 12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Barbara Mateus Garci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eletista</text:p>
          </table:table-cell>
          <table:table-cell office:value-type="float" office:value="263553" calcext:value-type="float">
            <text:p>2635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Bruna Martins Rodrigues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ontrato Temporário</text:p>
          </table:table-cell>
          <table:table-cell office:value-type="float" office:value="451870" calcext:value-type="float">
            <text:p>4518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9">
          <table:table-cell office:value-type="string" calcext:value-type="string">
            <text:p>Dalcyane Barbosa de Paiva 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Supervisão Técnica da Fisioterapia UTI I e UTI III</text:p>
          </table:table-cell>
          <table:table-cell office:value-type="string" calcext:value-type="string">
            <text:p>Celetista</text:p>
          </table:table-cell>
          <table:table-cell office:value-type="float" office:value="223324" calcext:value-type="float">
            <text:p>2233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1:00 às 1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Danielle de Oliveira Cordeiro 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</text:p>
          </table:table-cell>
          <table:table-cell office:value-type="string" calcext:value-type="string">
            <text:p>Celetista</text:p>
          </table:table-cell>
          <table:table-cell office:value-type="float" office:value="184570" calcext:value-type="float">
            <text:p>1845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Denise Cardoso Evangelist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343115" calcext:value-type="float">
            <text:p>34311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Diógenes Cruz dos Santos 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83234" calcext:value-type="float">
            <text:p>832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Elaine Cristina Moraes Oliveira 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eletista</text:p>
          </table:table-cell>
          <table:table-cell office:value-type="float" office:value="82258" calcext:value-type="float">
            <text:p>822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1">
          <table:table-cell office:value-type="string" calcext:value-type="string">
            <text:p>Fernanda Leite Pereira</text:p>
          </table:table-cell>
          <table:table-cell office:value-type="string" calcext:value-type="string">
            <text:p>Terapia Ocupacional</text:p>
          </table:table-cell>
          <table:table-cell office:value-type="string" calcext:value-type="string">
            <text:p>UTI I/ UTI II/ UTI III/ UTI IV/ UTI V / UTI VI</text:p>
          </table:table-cell>
          <table:table-cell office:value-type="string" calcext:value-type="string">
            <text:p>Celetista</text:p>
          </table:table-cell>
          <table:table-cell office:value-type="float" office:value="7634" calcext:value-type="float">
            <text:p>76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7:00</text:p>
          </table:table-cell>
          <table:table-cell office:value-type="float" office:value="100" calcext:value-type="float">
            <text:p>100</text:p>
          </table:table-cell>
        </table:table-row>
        <table:table-row table:style-name="ro12">
          <table:table-cell office:value-type="string" calcext:value-type="string">
            <text:p>Felipe Augusto de Souz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eletista</text:p>
          </table:table-cell>
          <table:table-cell office:value-type="float" office:value="344184" calcext:value-type="float">
            <text:p>34418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Graciely Cristina Ferrar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Enfermarias I, II, III, IV</text:p>
          </table:table-cell>
          <table:table-cell office:value-type="string" calcext:value-type="string">
            <text:p>Celetista</text:p>
          </table:table-cell>
          <table:table-cell office:value-type="float" office:value="280510" calcext:value-type="float">
            <text:p>2805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3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Helenise Silva de Souz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</text:p>
          </table:table-cell>
          <table:table-cell office:value-type="string" calcext:value-type="string">
            <text:p>Celetista</text:p>
          </table:table-cell>
          <table:table-cell office:value-type="float" office:value="262518" calcext:value-type="float">
            <text:p>2625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1">
          <table:table-cell office:value-type="string" calcext:value-type="string">
            <text:p>Heryca Aguiar Dos Santos Ferreir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332368" calcext:value-type="float">
            <text:p>3323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Indiana Stefany Silva Dos Santo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</text:p>
          </table:table-cell>
          <table:table-cell office:value-type="string" calcext:value-type="string">
            <text:p>Celetista</text:p>
          </table:table-cell>
          <table:table-cell office:value-type="float" office:value="201574" calcext:value-type="float">
            <text:p>2015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Indira Thais Duarte Luz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248447" calcext:value-type="float">
            <text:p>2484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Jéssica da Silva Martins Xavier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table:style-name="ce22" office:value-type="float" office:value="249416" calcext:value-type="float">
            <text:p>2494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Juliana Percília Rossy Galdenciu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eletista</text:p>
          </table:table-cell>
          <table:table-cell table:style-name="ce22" office:value-type="float" office:value="378330" calcext:value-type="float">
            <text:p>3783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Karina Mazzo Lacerd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32685" calcext:value-type="float">
            <text:p>13268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Katiúscia Cristina Prestes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</text:p>
          </table:table-cell>
          <table:table-cell office:value-type="string" calcext:value-type="string">
            <text:p>Celetista</text:p>
          </table:table-cell>
          <table:table-cell office:value-type="float" office:value="322629" calcext:value-type="float">
            <text:p>32262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20">
          <table:table-cell office:value-type="string" calcext:value-type="string">
            <text:p>Lais da Paz Souz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251704" calcext:value-type="float">
            <text:p>2517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Laysa de Sousa Pir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ontrato Temporário</text:p>
          </table:table-cell>
          <table:table-cell office:value-type="float" office:value="456101" calcext:value-type="float">
            <text:p>45610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1">
          <table:table-cell office:value-type="string" calcext:value-type="string">
            <text:p>Leonardo Soares Gusmão Lopes 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Supervisão Técnica da Fisioterapia</text:p>
          </table:table-cell>
          <table:table-cell office:value-type="string" calcext:value-type="string">
            <text:p>Celetista</text:p>
          </table:table-cell>
          <table:table-cell office:value-type="float" office:value="74455" calcext:value-type="float">
            <text:p>7445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1">
          <table:table-cell office:value-type="string" calcext:value-type="string">
            <text:p>Luana Cristina Alves de Sousa Ramo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</text:p>
          </table:table-cell>
          <table:table-cell office:value-type="string" calcext:value-type="string">
            <text:p>Celetista</text:p>
          </table:table-cell>
          <table:table-cell office:value-type="float" office:value="245128" calcext:value-type="float">
            <text:p>2451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1">
          <table:table-cell office:value-type="string" calcext:value-type="string">
            <text:p>Lúcia de Fátima Guimarães Nunes Linhar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91090" calcext:value-type="float">
            <text:p>19109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Ludmila Mendes Brito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308373" calcext:value-type="float">
            <text:p>3083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Marissa de Assunção Campo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261346" calcext:value-type="float">
            <text:p>26134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Marta Muniz Campista da Cost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223308" calcext:value-type="float">
            <text:p>2233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Nayline Gabriele Barbosa Dia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V (Férias)</text:p>
          </table:table-cell>
          <table:table-cell office:value-type="string" calcext:value-type="string">
            <text:p>Celetista</text:p>
          </table:table-cell>
          <table:table-cell office:value-type="float" office:value="298810" calcext:value-type="float">
            <text:p>2988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Paulo César Simião Rodrigu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Enfermarias I, II, III, IV</text:p>
          </table:table-cell>
          <table:table-cell office:value-type="string" calcext:value-type="string">
            <text:p>Celetista</text:p>
          </table:table-cell>
          <table:table-cell office:value-type="float" office:value="279454" calcext:value-type="float">
            <text:p>2794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Rhaíssa Fernandes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84598" calcext:value-type="float">
            <text:p>1845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Rosângela Oliveira Lop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Enfermarias I, II, III, IV</text:p>
          </table:table-cell>
          <table:table-cell office:value-type="string" calcext:value-type="string">
            <text:p>Celetista</text:p>
          </table:table-cell>
          <table:table-cell office:value-type="float" office:value="128458" calcext:value-type="float">
            <text:p>1284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Sarah da Silva Deodato Felix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table:style-name="ce22" office:value-type="float" office:value="425974" calcext:value-type="float">
            <text:p>4259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Sarah Jenifer de Oliveir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V (Férias)</text:p>
          </table:table-cell>
          <table:table-cell office:value-type="string" calcext:value-type="string">
            <text:p>Celetista</text:p>
          </table:table-cell>
          <table:table-cell office:value-type="float" office:value="259837" calcext:value-type="float">
            <text:p>25983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Silvana Ferreira da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</text:p>
          </table:table-cell>
          <table:table-cell office:value-type="string" calcext:value-type="string">
            <text:p>Celetista</text:p>
          </table:table-cell>
          <table:table-cell office:value-type="float" office:value="277240" calcext:value-type="float">
            <text:p>27724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Thaynara Dias de Oliveir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332401" calcext:value-type="float">
            <text:p>33240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Victor Hugo Faustino Tel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Enfermarias I, II, III, IV</text:p>
          </table:table-cell>
          <table:table-cell office:value-type="string" calcext:value-type="string">
            <text:p>Contrato Temporário</text:p>
          </table:table-cell>
          <table:table-cell office:value-type="float" office:value="152504" calcext:value-type="float">
            <text:p>1525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2">
          <table:table-cell office:value-type="string" calcext:value-type="string">
            <text:p>Yasmine Mendes de Morai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ontrato Temporário</text:p>
          </table:table-cell>
          <table:table-cell office:value-type="float" office:value="302153" calcext:value-type="float">
            <text:p>3021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Antônia Alice Ribeiro de Lima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0007" calcext:value-type="float">
            <text:p>200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Maria Aparecida Soares da Silva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8018" calcext:value-type="float">
            <text:p>180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Eliane Gomes Marques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Supervisão Técnica Farmácia Clínica</text:p>
          </table:table-cell>
          <table:table-cell office:value-type="string" calcext:value-type="string">
            <text:p>Celetista</text:p>
          </table:table-cell>
          <table:table-cell office:value-type="float" office:value="17919" calcext:value-type="float">
            <text:p>179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Fernanda Cipriano Gomes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UTI I / UTI III </text:p>
          </table:table-cell>
          <table:table-cell office:value-type="string" calcext:value-type="string">
            <text:p>Celetista</text:p>
          </table:table-cell>
          <table:table-cell office:value-type="float" office:value="14899" calcext:value-type="float">
            <text:p>148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Gabriele Borges Bomtempo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4536" calcext:value-type="float">
            <text:p>2453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Viviane Costa Ferreira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Enfermaria V</text:p>
          </table:table-cell>
          <table:table-cell office:value-type="string" calcext:value-type="string">
            <text:p>Celetista</text:p>
          </table:table-cell>
          <table:table-cell office:value-type="float" office:value="15198" calcext:value-type="float">
            <text:p>151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Palloma Maria da Silva</text:p>
          </table:table-cell>
          <table:table-cell office:value-type="string" calcext:value-type="string">
            <text:p>Farmácia</text:p>
          </table:table-cell>
          <table:table-cell office:value-type="string" calcext:value-type="string">
            <text:p>UTI I / UTI III </text:p>
          </table:table-cell>
          <table:table-cell office:value-type="string" calcext:value-type="string">
            <text:p>Celetista</text:p>
          </table:table-cell>
          <table:table-cell office:value-type="float" office:value="25207" calcext:value-type="float">
            <text:p>252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1">
          <table:table-cell office:value-type="string" calcext:value-type="string">
            <text:p>Martha Pereira Sol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Responsável Técnico de Biomedicina</text:p>
          </table:table-cell>
          <table:table-cell office:value-type="string" calcext:value-type="string">
            <text:p>Celetista</text:p>
          </table:table-cell>
          <table:table-cell office:value-type="float" office:value="6023" calcext:value-type="float">
            <text:p>602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Alana Deyse Oliveira da Silva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19164" calcext:value-type="float">
            <text:p>1916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Alessandra da Rocha Santos 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4363" calcext:value-type="float">
            <text:p>436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Anna Victoria Silva Marinho 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17605" calcext:value-type="float">
            <text:p>176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Ana Carla Rosa do Amaral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5137" calcext:value-type="float">
            <text:p>513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Daiane Ichii Araújo Freires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13153" calcext:value-type="float">
            <text:p>131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Dieine Suellen Silva Melo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14535" calcext:value-type="float">
            <text:p>145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Jessica Amanda Oliveira Abreu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5110" calcext:value-type="float">
            <text:p>51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Eliane Maria Nascimento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4424" calcext:value-type="float">
            <text:p>44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onia Feitosa da Silva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12276" calcext:value-type="float">
            <text:p>122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ônica Rodrigues de Sousa 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5779" calcext:value-type="float">
            <text:p>577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ichelle Silveira Ribeiro Pereira 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5690" calcext:value-type="float">
            <text:p>569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Tatiane Vaz Pereira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11354" calcext:value-type="float">
            <text:p>113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Veridiana Alves Dourado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5750" calcext:value-type="float">
            <text:p>57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Viviane de Souza Ramos Farnezi</text:p>
          </table:table-cell>
          <table:table-cell office:value-type="string" calcext:value-type="string">
            <text:p>Biomedicina</text:p>
          </table:table-cell>
          <table:table-cell office:value-type="string" calcext:value-type="string">
            <text:p>Análises Clínicas / 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5130" calcext:value-type="float">
            <text:p>51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Aline Dutra Gonçalves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Supervisão Técnica da Psicologia Hospitalar </text:p>
          </table:table-cell>
          <table:table-cell office:value-type="string" calcext:value-type="string">
            <text:p>Celetista </text:p>
          </table:table-cell>
          <table:table-cell office:value-type="float" office:value="9963" calcext:value-type="float">
            <text:p>996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Angelica Coelho de Andrade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Enfermaria III e IV</text:p>
          </table:table-cell>
          <table:table-cell office:value-type="string" calcext:value-type="string">
            <text:p>Celetista </text:p>
          </table:table-cell>
          <table:table-cell office:value-type="float" office:value="14492" calcext:value-type="float">
            <text:p>144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Ana Luiza Braga Montalvão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UTI V e IV</text:p>
          </table:table-cell>
          <table:table-cell office:value-type="string" calcext:value-type="string">
            <text:p>Celetista </text:p>
          </table:table-cell>
          <table:table-cell office:value-type="float" office:value="14870" calcext:value-type="float">
            <text:p>148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Dayse Rosa de Morais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UTI II e III</text:p>
          </table:table-cell>
          <table:table-cell office:value-type="string" calcext:value-type="string">
            <text:p>Celetista </text:p>
          </table:table-cell>
          <table:table-cell office:value-type="float" office:value="7842" calcext:value-type="float">
            <text:p>78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Gabriela Araújo de Almeida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Enfermaria III e IV</text:p>
          </table:table-cell>
          <table:table-cell office:value-type="string" calcext:value-type="string">
            <text:p>Celetista </text:p>
          </table:table-cell>
          <table:table-cell office:value-type="float" office:value="17168" calcext:value-type="float">
            <text:p>171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orraine Crispim Batista de Araújo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Enfermaria III e IV</text:p>
          </table:table-cell>
          <table:table-cell office:value-type="string" calcext:value-type="string">
            <text:p>Celetista </text:p>
          </table:table-cell>
          <table:table-cell office:value-type="float" office:value="12008" calcext:value-type="float">
            <text:p>120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arissa Cordeiro Marques Santos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 </text:p>
          </table:table-cell>
          <table:table-cell office:value-type="float" office:value="20112" calcext:value-type="float">
            <text:p>2011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Silvana Palmira de Paula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 </text:p>
          </table:table-cell>
          <table:table-cell office:value-type="float" office:value="20897" calcext:value-type="float">
            <text:p>208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Andressa de Fátima Lima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UTI II e III</text:p>
          </table:table-cell>
          <table:table-cell office:value-type="string" calcext:value-type="string">
            <text:p>Celetista </text:p>
          </table:table-cell>
          <table:table-cell office:value-type="float" office:value="12788" calcext:value-type="float">
            <text:p>1278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iuanne de Freitas Tiago Alvarenga 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 </text:p>
          </table:table-cell>
          <table:table-cell office:value-type="float" office:value="13243" calcext:value-type="float">
            <text:p>132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Micaelle Fernandes Alencar</text:p>
          </table:table-cell>
          <table:table-cell office:value-type="string" calcext:value-type="string">
            <text:p>Odontologia</text:p>
          </table:table-cell>
          <table:table-cell office:value-type="string" calcext:value-type="string">
            <text:p>UTI IV/ UTI V / UTI VI</text:p>
          </table:table-cell>
          <table:table-cell office:value-type="string" calcext:value-type="string">
            <text:p>Celetista</text:p>
          </table:table-cell>
          <table:table-cell office:value-type="float" office:value="20217" calcext:value-type="float">
            <text:p>2021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7:00</text:p>
          </table:table-cell>
          <table:table-cell office:value-type="float" office:value="80" calcext:value-type="float">
            <text:p>80</text:p>
          </table:table-cell>
        </table:table-row>
        <table:table-row table:style-name="ro12">
          <table:table-cell office:value-type="string" calcext:value-type="string">
            <text:p>Pedro Augusto Fernandes </text:p>
          </table:table-cell>
          <table:table-cell office:value-type="string" calcext:value-type="string">
            <text:p>Odontologia</text:p>
          </table:table-cell>
          <table:table-cell office:value-type="string" calcext:value-type="string">
            <text:p>UTI I / UTI II / UTI III</text:p>
          </table:table-cell>
          <table:table-cell office:value-type="string" calcext:value-type="string">
            <text:p>Celetista</text:p>
          </table:table-cell>
          <table:table-cell office:value-type="float" office:value="20119" calcext:value-type="float">
            <text:p>201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7:00</text:p>
          </table:table-cell>
          <table:table-cell office:value-type="float" office:value="80" calcext:value-type="float">
            <text:p>80</text:p>
          </table:table-cell>
        </table:table-row>
        <table:table-row table:style-name="ro11">
          <table:table-cell office:value-type="string" calcext:value-type="string">
            <text:p>Natália Gratão de Oliveira Resende</text:p>
          </table:table-cell>
          <table:table-cell office:value-type="string" calcext:value-type="string">
            <text:p>Odontologia</text:p>
          </table:table-cell>
          <table:table-cell office:value-type="string" calcext:value-type="string">
            <text:p>Supervisão Técnica de Odontologia</text:p>
          </table:table-cell>
          <table:table-cell office:value-type="string" calcext:value-type="string">
            <text:p>Celetista</text:p>
          </table:table-cell>
          <table:table-cell office:value-type="float" office:value="14019" calcext:value-type="float">
            <text:p>140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 às 17:00</text:p>
          </table:table-cell>
          <table:table-cell office:value-type="float" office:value="80" calcext:value-type="float">
            <text:p>80</text:p>
          </table:table-cell>
        </table:table-row>
        <table:table-row table:style-name="ro11">
          <table:table-cell office:value-type="string" calcext:value-type="string">
            <text:p>Dayse Thais Pereira da Costa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Pronto Socorro / UTI I e III / Enfermaria IV</text:p>
          </table:table-cell>
          <table:table-cell office:value-type="string" calcext:value-type="string">
            <text:p>Terceirizado</text:p>
          </table:table-cell>
          <table:table-cell table:style-name="ce23" office:value-type="date" office:date-value="9551-05-01" calcext:value-type="date">
            <text:p>mai/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120" calcext:value-type="float">
            <text:p>120</text:p>
          </table:table-cell>
        </table:table-row>
        <table:table-row table:style-name="ro12">
          <table:table-cell office:value-type="string" calcext:value-type="string">
            <text:p>Denícia Barbosa Martins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Terceirizado</text:p>
          </table:table-cell>
          <table:table-cell office:value-type="string" calcext:value-type="string">
            <text:p>5-120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2:00</text:p>
          </table:table-cell>
          <table:table-cell office:value-type="float" office:value="120" calcext:value-type="float">
            <text:p>120</text:p>
          </table:table-cell>
        </table:table-row>
        <table:table-row table:style-name="ro11">
          <table:table-cell office:value-type="string" calcext:value-type="string">
            <text:p>Karenn Mychaella dos Santos de Oliveira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UTI II, IV e VI</text:p>
          </table:table-cell>
          <table:table-cell office:value-type="string" calcext:value-type="string">
            <text:p>Terceirizado</text:p>
          </table:table-cell>
          <table:table-cell office:value-type="string" calcext:value-type="string">
            <text:p>5-124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9:00 às 14:00</text:p>
          </table:table-cell>
          <table:table-cell office:value-type="float" office:value="120" calcext:value-type="float">
            <text:p>120</text:p>
          </table:table-cell>
        </table:table-row>
        <table:table-row table:style-name="ro10">
          <table:table-cell office:value-type="string" calcext:value-type="string">
            <text:p>Kamilla Helena Corrêa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Serviço Atendimento Domiciliar</text:p>
          </table:table-cell>
          <table:table-cell office:value-type="string" calcext:value-type="string">
            <text:p>Terceirizado</text:p>
          </table:table-cell>
          <table:table-cell office:value-type="string" calcext:value-type="string">
            <text:p>5-1174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4:00</text:p>
          </table:table-cell>
          <table:table-cell office:value-type="float" office:value="120" calcext:value-type="float">
            <text:p>120</text:p>
          </table:table-cell>
        </table:table-row>
        <table:table-row table:style-name="ro10">
          <table:table-cell office:value-type="string" calcext:value-type="string">
            <text:p>Luciene Alves Chaveiro Rodrigues 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Supervisão Técnica de Serviço Social</text:p>
          </table:table-cell>
          <table:table-cell office:value-type="string" calcext:value-type="string">
            <text:p>Celetista</text:p>
          </table:table-cell>
          <table:table-cell office:value-type="float" office:value="6508" calcext:value-type="float">
            <text:p>65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4:00 às 20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eborah Menezes dos Reis Silveri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Enfermaria III e IV</text:p>
          </table:table-cell>
          <table:table-cell office:value-type="string" calcext:value-type="string">
            <text:p>Celetista</text:p>
          </table:table-cell>
          <table:table-cell office:value-type="float" office:value="5469" calcext:value-type="float">
            <text:p>546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cia Oliveira Melo Moreir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UTI I, II e III</text:p>
          </table:table-cell>
          <table:table-cell office:value-type="string" calcext:value-type="string">
            <text:p>Celetista</text:p>
          </table:table-cell>
          <table:table-cell office:value-type="float" office:value="6595" calcext:value-type="float">
            <text:p>65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Talytha de Bastos de Souz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UTI IV e V</text:p>
          </table:table-cell>
          <table:table-cell office:value-type="string" calcext:value-type="string">
            <text:p>Celetista</text:p>
          </table:table-cell>
          <table:table-cell office:value-type="float" office:value="8474" calcext:value-type="float">
            <text:p>84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Edna Brandão da Silva 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6709" calcext:value-type="float">
            <text:p>67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Yuri Gabriel da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293" calcext:value-type="float">
            <text:p>2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80" calcext:value-type="float">
            <text:p>180</text:p>
          </table:table-cell>
        </table:table-row>
        <table:table-row table:style-name="ro10">
          <table:table-cell office:value-type="string" calcext:value-type="string">
            <text:p>Keila Xavier da Cost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768" calcext:value-type="float">
            <text:p>7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48" calcext:value-type="float">
            <text:p>48</text:p>
          </table:table-cell>
        </table:table-row>
        <table:table-row table:style-name="ro10">
          <table:table-cell office:value-type="string" calcext:value-type="string">
            <text:p>José Denny Rodrigues Vieira</text:p>
          </table:table-cell>
          <table:table-cell office:value-type="string" calcext:value-type="string">
            <text:p>Tecnólog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231" calcext:value-type="float">
            <text:p>2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40" calcext:value-type="float">
            <text:p>240</text:p>
          </table:table-cell>
        </table:table-row>
        <table:table-row table:style-name="ro10">
          <table:table-cell office:value-type="string" calcext:value-type="string">
            <text:p>Lúcio Flávio Dias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11306" calcext:value-type="float">
            <text:p>113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16" calcext:value-type="float">
            <text:p>216</text:p>
          </table:table-cell>
        </table:table-row>
        <table:table-row table:style-name="ro10">
          <table:table-cell office:value-type="string" calcext:value-type="string">
            <text:p>Thiago Avila Guise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1397" calcext:value-type="float">
            <text:p>13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48" calcext:value-type="float">
            <text:p>48</text:p>
          </table:table-cell>
        </table:table-row>
        <table:table-row table:style-name="ro10">
          <table:table-cell office:value-type="string" calcext:value-type="string">
            <text:p>Marco Aurélio Souz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1728" calcext:value-type="float">
            <text:p>17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42" calcext:value-type="float">
            <text:p>342</text:p>
          </table:table-cell>
        </table:table-row>
        <table:table-row table:style-name="ro10">
          <table:table-cell office:value-type="string" calcext:value-type="string">
            <text:p>Filinto Ferreira Campos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3665" calcext:value-type="float">
            <text:p>366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68" calcext:value-type="float">
            <text:p>168</text:p>
          </table:table-cell>
        </table:table-row>
        <table:table-row table:style-name="ro10">
          <table:table-cell office:value-type="string" calcext:value-type="string">
            <text:p>Fábio Cristiano Queiroz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3831" calcext:value-type="float">
            <text:p>38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312" calcext:value-type="float">
            <text:p>312</text:p>
          </table:table-cell>
        </table:table-row>
        <table:table-row table:style-name="ro10">
          <table:table-cell office:value-type="string" calcext:value-type="string">
            <text:p>Wanderson Silva Marcelino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11009" calcext:value-type="float">
            <text:p>110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32" calcext:value-type="float">
            <text:p>132</text:p>
          </table:table-cell>
        </table:table-row>
        <table:table-row table:style-name="ro11">
          <table:table-cell office:value-type="string" calcext:value-type="string">
            <text:p>Leandro Justino dos Santos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661" calcext:value-type="float">
            <text:p>6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78" calcext:value-type="float">
            <text:p>78</text:p>
          </table:table-cell>
        </table:table-row>
        <table:table-row table:style-name="ro10">
          <table:table-cell office:value-type="string" calcext:value-type="string">
            <text:p>Josimar Dias da Silva</text:p>
          </table:table-cell>
          <table:table-cell office:value-type="string" calcext:value-type="string">
            <text:p>Tecnólog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243" calcext:value-type="float">
            <text:p>2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216" calcext:value-type="float">
            <text:p>216</text:p>
          </table:table-cell>
        </table:table-row>
        <table:table-row table:style-name="ro10">
          <table:table-cell office:value-type="string" calcext:value-type="string">
            <text:p>Humberto Henrique Silva</text:p>
          </table:table-cell>
          <table:table-cell office:value-type="string" calcext:value-type="string">
            <text:p>Técnico em Radiologia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Terceirizado</text:p>
          </table:table-cell>
          <table:table-cell office:value-type="float" office:value="8123" calcext:value-type="float">
            <text:p>812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 / 19:00 às 07:00</text:p>
          </table:table-cell>
          <table:table-cell office:value-type="float" office:value="156" calcext:value-type="float">
            <text:p>156</text:p>
          </table:table-cell>
        </table:table-row>
        <table:table-row table:style-name="ro11">
          <table:table-cell table:style-name="ce15" office:value-type="string" calcext:value-type="string">
            <text:p>Diego Machado do Nascimento</text:p>
          </table:table-cell>
          <table:table-cell table:style-name="ce15" office:value-type="string" calcext:value-type="string">
            <text:p>Técnico em Radiologia</text:p>
          </table:table-cell>
          <table:table-cell table:style-name="ce15" office:value-type="string" calcext:value-type="string">
            <text:p>Radiologia</text:p>
          </table:table-cell>
          <table:table-cell table:style-name="ce15" office:value-type="string" calcext:value-type="string">
            <text:p>Terceirizado</text:p>
          </table:table-cell>
          <table:table-cell table:style-name="ce15" office:value-type="float" office:value="11425" calcext:value-type="float">
            <text:p>11425</text:p>
          </table:table-cell>
          <table:table-cell table:style-name="ce15" office:value-type="string" calcext:value-type="string">
            <text:p>Não se Aplica</text:p>
          </table:table-cell>
          <table:table-cell table:style-name="ce15" office:value-type="string" calcext:value-type="string">
            <text:p>07:00 às 19:00 / 19:00 às 07:00</text:p>
          </table:table-cell>
          <table:table-cell table:style-name="ce15" office:value-type="float" office:value="210" calcext:value-type="float">
            <text:p>210</text:p>
          </table:table-cell>
        </table:table-row>
        <table:table-row table:style-name="ro10">
          <table:table-cell office:value-type="string" calcext:value-type="string">
            <text:p>Vanessa Lobo de Siqu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gem / Coordenação Técnica</text:p>
          </table:table-cell>
          <table:table-cell office:value-type="string" calcext:value-type="string">
            <text:p>Celetista</text:p>
          </table:table-cell>
          <table:table-cell office:value-type="float" office:value="12482" calcext:value-type="float">
            <text:p>124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3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1">
          <table:table-cell office:value-type="string" calcext:value-type="string">
            <text:p>Maressa Jessyka Serbeto de Lisboa Luiz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gem / Coordenação Técnica</text:p>
          </table:table-cell>
          <table:table-cell office:value-type="string" calcext:value-type="string">
            <text:p>Celetista</text:p>
          </table:table-cell>
          <table:table-cell office:value-type="float" office:value="465039" calcext:value-type="float">
            <text:p>4650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9">
          <table:table-cell office:value-type="string" calcext:value-type="string">
            <text:p>Alexandre Lopes de Bas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/ Supervisão Assistencial (Férias)</text:p>
          </table:table-cell>
          <table:table-cell office:value-type="string" calcext:value-type="string">
            <text:p>Celetista</text:p>
          </table:table-cell>
          <table:table-cell office:value-type="float" office:value="722945" calcext:value-type="float">
            <text:p>7229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30 às 16:30</text:p>
          </table:table-cell>
          <table:table-cell office:value-type="float" office:value="200" calcext:value-type="float">
            <text:p>200</text:p>
          </table:table-cell>
        </table:table-row>
        <table:table-row table:style-name="ro21">
          <table:table-cell office:value-type="string" calcext:value-type="string">
            <text:p>Aline Lacerda dos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Serviço de Atendimento Domiciliar / Supervisão Assistencial</text:p>
          </table:table-cell>
          <table:table-cell office:value-type="string" calcext:value-type="string">
            <text:p>Celetista</text:p>
          </table:table-cell>
          <table:table-cell office:value-type="float" office:value="673362" calcext:value-type="float">
            <text:p>67336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3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Aline Ramos Reginald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459106" calcext:value-type="float">
            <text:p>4591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ine Ribeiro Mendes Tabat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eletista</text:p>
          </table:table-cell>
          <table:table-cell office:value-type="float" office:value="445226" calcext:value-type="float">
            <text:p>4452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Aline Rodrigues Freita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 / Enfermaria II</text:p>
          </table:table-cell>
          <table:table-cell office:value-type="string" calcext:value-type="string">
            <text:p>Celetista</text:p>
          </table:table-cell>
          <table:table-cell office:value-type="float" office:value="678272" calcext:value-type="float">
            <text:p>6782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ine Siqueira Carvalheiro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987081" calcext:value-type="float">
            <text:p>98708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Amanda Silva Brag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503335" calcext:value-type="float">
            <text:p>5033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Andressa Gabriele Liberal Gomes Martin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eletista</text:p>
          </table:table-cell>
          <table:table-cell office:value-type="float" office:value="626070" calcext:value-type="float">
            <text:p>6260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Angela da Silva Nun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804539" calcext:value-type="float">
            <text:p>8045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Ardala Cardozo Magalhaes dos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96292" calcext:value-type="float">
            <text:p>1962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Bruna Moreira Borg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assificação de Risco</text:p>
          </table:table-cell>
          <table:table-cell office:value-type="string" calcext:value-type="string">
            <text:p>Celetista</text:p>
          </table:table-cell>
          <table:table-cell office:value-type="float" office:value="249045" calcext:value-type="float">
            <text:p>2490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Bruna Rodrigues Chav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769703" calcext:value-type="float">
            <text:p>7697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arla Verginia dos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585716" calcext:value-type="float">
            <text:p>5857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aroline Pena e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Agência Transfusional (Férias)</text:p>
          </table:table-cell>
          <table:table-cell office:value-type="string" calcext:value-type="string">
            <text:p>Celetista</text:p>
          </table:table-cell>
          <table:table-cell office:value-type="float" office:value="578644" calcext:value-type="float">
            <text:p>5786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Chirley Caetano Ribeir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730673" calcext:value-type="float">
            <text:p>7306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9">
          <table:table-cell office:value-type="string" calcext:value-type="string">
            <text:p>Cinthia Carolina Silva Barcel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 / UTI III / UTI V / Supervisão Assistencial</text:p>
          </table:table-cell>
          <table:table-cell office:value-type="string" calcext:value-type="string">
            <text:p>Celetista</text:p>
          </table:table-cell>
          <table:table-cell office:value-type="float" office:value="541695" calcext:value-type="float">
            <text:p>5416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9">
          <table:table-cell office:value-type="string" calcext:value-type="string">
            <text:p>Cinthia Caroline Moreira Eduard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 / Supervisão Assistencial</text:p>
          </table:table-cell>
          <table:table-cell office:value-type="string" calcext:value-type="string">
            <text:p>Celetista</text:p>
          </table:table-cell>
          <table:table-cell office:value-type="float" office:value="320699" calcext:value-type="float">
            <text:p>3206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Daniela Moreira Pai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670409" calcext:value-type="float">
            <text:p>6704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Daniella Moreira Dia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591320" calcext:value-type="float">
            <text:p>5913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Danielly Souza Sales Nasciment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707661" calcext:value-type="float">
            <text:p>7076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Edinalva Francisca Ferr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522322" calcext:value-type="float">
            <text:p>5223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20">
          <table:table-cell office:value-type="string" calcext:value-type="string">
            <text:p>Ellen Dias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476933" calcext:value-type="float">
            <text:p>4769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manoel Hagib Carneiro Saloma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42724" calcext:value-type="float">
            <text:p>2427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Enedina Araujo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lassificação de Risco</text:p>
          </table:table-cell>
          <table:table-cell office:value-type="string" calcext:value-type="string">
            <text:p>Celetista</text:p>
          </table:table-cell>
          <table:table-cell office:value-type="float" office:value="751449" calcext:value-type="float">
            <text:p>7514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Fabiana Rodrigues Band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251961" calcext:value-type="float">
            <text:p>2519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9">
          <table:table-cell office:value-type="string" calcext:value-type="string">
            <text:p>Fabiane Oliveira Bernard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I / UTI IV / Supervisão Assistencial</text:p>
          </table:table-cell>
          <table:table-cell office:value-type="string" calcext:value-type="string">
            <text:p>Celetista</text:p>
          </table:table-cell>
          <table:table-cell office:value-type="float" office:value="552054" calcext:value-type="float">
            <text:p>5520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9">
          <table:table-cell office:value-type="string" calcext:value-type="string">
            <text:p>Fernanda Goncalves de Carvalh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 / Supervisão Assistencial</text:p>
          </table:table-cell>
          <table:table-cell office:value-type="string" calcext:value-type="string">
            <text:p>Celetista</text:p>
          </table:table-cell>
          <table:table-cell office:value-type="float" office:value="661567" calcext:value-type="float">
            <text:p>66156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Fernanda Silva Campos 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office:value-type="float" office:value="415856" calcext:value-type="float">
            <text:p>4158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Gabrielle Ribeiro Caetan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308075" calcext:value-type="float">
            <text:p>30807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Geovana Lemes dos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ontrato Temporário</text:p>
          </table:table-cell>
          <table:table-cell office:value-type="float" office:value="926296" calcext:value-type="float">
            <text:p>9262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Gian Carlo Bernardes Barros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985011" calcext:value-type="float">
            <text:p>9850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leice Santana Siqu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Supervisão Assistencial</text:p>
          </table:table-cell>
          <table:table-cell office:value-type="string" calcext:value-type="string">
            <text:p>Celetista</text:p>
          </table:table-cell>
          <table:table-cell office:value-type="float" office:value="698500" calcext:value-type="float">
            <text:p>69850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Hellen Mendonça de Oliv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22340" calcext:value-type="float">
            <text:p>12234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Jessica Oliveira Castilh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554172" calcext:value-type="float">
            <text:p>5541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Joyce Rodrigues Ram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522426" calcext:value-type="float">
            <text:p>5224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Joao Carlos Rodrigu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ontrato Temporário</text:p>
          </table:table-cell>
          <table:table-cell office:value-type="float" office:value="955786" calcext:value-type="float">
            <text:p>95578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Joao Venancio Net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765575" calcext:value-type="float">
            <text:p>76557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Jose Humberto da Cost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632532" calcext:value-type="float">
            <text:p>63253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ulia Guimaraes Macedo Mai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ontrato Temporário</text:p>
          </table:table-cell>
          <table:table-cell office:value-type="float" office:value="636130" calcext:value-type="float">
            <text:p>6361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Jussara Helena Alv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725459" calcext:value-type="float">
            <text:p>7254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Karine Leandro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809826" calcext:value-type="float">
            <text:p>8098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Katielly Fonsec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826692" calcext:value-type="float">
            <text:p>8266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Kelly Cristina Cunha de Mel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552728" calcext:value-type="float">
            <text:p>5527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20">
          <table:table-cell office:value-type="string" calcext:value-type="string">
            <text:p>Lais Alves Soar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V </text:p>
          </table:table-cell>
          <table:table-cell office:value-type="string" calcext:value-type="string">
            <text:p>Celetista</text:p>
          </table:table-cell>
          <table:table-cell office:value-type="float" office:value="517498" calcext:value-type="float">
            <text:p>5174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Lais Martins Borg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eletista</text:p>
          </table:table-cell>
          <table:table-cell office:value-type="float" office:value="990287" calcext:value-type="float">
            <text:p>99028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Layara Rocha de Souz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680317" calcext:value-type="float">
            <text:p>68031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ara Tatielle Ribeiro e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Serviço De Atendimento Domiciliar </text:p>
          </table:table-cell>
          <table:table-cell office:value-type="string" calcext:value-type="string">
            <text:p>Celetista</text:p>
          </table:table-cell>
          <table:table-cell office:value-type="float" office:value="235457" calcext:value-type="float">
            <text:p>23545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Larissa Lourenço Nun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985374" calcext:value-type="float">
            <text:p>9853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Leandra Pereira de Franç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977324" calcext:value-type="float">
            <text:p>9773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Leiliane Damas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603798" calcext:value-type="float">
            <text:p>6037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ana Silva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562918" calcext:value-type="float">
            <text:p>5629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Luanna Rhafaela da Silva Cost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587747" calcext:value-type="float">
            <text:p>5877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Luciana Tomaz de Aquin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 (Férias)</text:p>
          </table:table-cell>
          <table:table-cell office:value-type="string" calcext:value-type="string">
            <text:p>Celetista</text:p>
          </table:table-cell>
          <table:table-cell office:value-type="float" office:value="1198431" calcext:value-type="float">
            <text:p>11984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Lucineia Alves Guimara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 (Férias)</text:p>
          </table:table-cell>
          <table:table-cell office:value-type="string" calcext:value-type="string">
            <text:p>Celetista</text:p>
          </table:table-cell>
          <table:table-cell office:value-type="float" office:value="911" calcext:value-type="float">
            <text:p>9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Ludmila Alana Topazi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ontrato Temporário</text:p>
          </table:table-cell>
          <table:table-cell office:value-type="float" office:value="541405" calcext:value-type="float">
            <text:p>5414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gda Cotrim de Sousa Cordeir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946882" calcext:value-type="float">
            <text:p>9468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cia Reijane Gomides Borg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97995" calcext:value-type="float">
            <text:p>979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Marilia da Costa Fernand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771397" calcext:value-type="float">
            <text:p>7713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Marilia Sousa Queiroz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urativos </text:p>
          </table:table-cell>
          <table:table-cell office:value-type="string" calcext:value-type="string">
            <text:p>Celetista</text:p>
          </table:table-cell>
          <table:table-cell office:value-type="float" office:value="427695" calcext:value-type="float">
            <text:p>4276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9">
          <table:table-cell office:value-type="string" calcext:value-type="string">
            <text:p>Matheus Augusto dos Santos Monteir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 / UTI III / UTI V / Supervisão Assistencial</text:p>
          </table:table-cell>
          <table:table-cell office:value-type="string" calcext:value-type="string">
            <text:p>Celetista</text:p>
          </table:table-cell>
          <table:table-cell office:value-type="float" office:value="588410" calcext:value-type="float">
            <text:p>5884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theus Ramos Gomes Furtad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597982" calcext:value-type="float">
            <text:p>5979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Maxionilia Pereira de Carvalh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 (Férias)</text:p>
          </table:table-cell>
          <table:table-cell office:value-type="string" calcext:value-type="string">
            <text:p>Celetista</text:p>
          </table:table-cell>
          <table:table-cell office:value-type="float" office:value="157156" calcext:value-type="float">
            <text:p>1571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Maysa Santana Magalha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697448" calcext:value-type="float">
            <text:p>69744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Maysa Silvestre Freita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989809" calcext:value-type="float">
            <text:p>9898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Micaela Nunes Vian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618238" calcext:value-type="float">
            <text:p>6182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irian Costa Pereira Ribeir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569606" calcext:value-type="float">
            <text:p>5696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Naiara de Paula Zanini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314419" calcext:value-type="float">
            <text:p>3144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Nubia Fernanda de Oliv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245402" calcext:value-type="float">
            <text:p>24540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Patricia Barbosa de Mora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292513" calcext:value-type="float">
            <text:p>2925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Patricia Vidal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621516" calcext:value-type="float">
            <text:p>6215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Paula Cristina Serra de Morais Dia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 </text:p>
          </table:table-cell>
          <table:table-cell office:value-type="string" calcext:value-type="string">
            <text:p>Celetista</text:p>
          </table:table-cell>
          <table:table-cell office:value-type="float" office:value="598250" calcext:value-type="float">
            <text:p>5982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Paula Silva Crispim Castilh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782147" calcext:value-type="float">
            <text:p>7821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20">
          <table:table-cell office:value-type="string" calcext:value-type="string">
            <text:p>Poliana de Deus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312776" calcext:value-type="float">
            <text:p>3127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22">
          <table:table-cell office:value-type="string" calcext:value-type="string">
            <text:p>Poliana de Godoy Gomes Cunh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al de Material e Esterilização / Supervisão Assistencial (Férias)</text:p>
          </table:table-cell>
          <table:table-cell office:value-type="string" calcext:value-type="string">
            <text:p>Celetista</text:p>
          </table:table-cell>
          <table:table-cell office:value-type="float" office:value="517154" calcext:value-type="float">
            <text:p>5171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30 às 16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Rafael Mariano Ribeir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541698" calcext:value-type="float">
            <text:p>5416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Ravyla Eduarda Gom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563904" calcext:value-type="float">
            <text:p>5639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23">
          <table:table-cell office:value-type="string" calcext:value-type="string">
            <text:p>Ronnys Miranda Martin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 / Enfermaria II / Enfermaria III / Supervisão Assistencial </text:p>
          </table:table-cell>
          <table:table-cell office:value-type="string" calcext:value-type="string">
            <text:p>Celetista</text:p>
          </table:table-cell>
          <table:table-cell office:value-type="float" office:value="626076" calcext:value-type="float">
            <text:p>6260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Rosivane Martins dos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ontrato Temporário</text:p>
          </table:table-cell>
          <table:table-cell office:value-type="float" office:value="541869" calcext:value-type="float">
            <text:p>54186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Samuel Gomes Siqueir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747499" calcext:value-type="float">
            <text:p>7474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uellen Freire Pereira Marqu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487583" calcext:value-type="float">
            <text:p>4875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is da Silva Peixoto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604081" calcext:value-type="float">
            <text:p>60408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Tais Tatiall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354427" calcext:value-type="float">
            <text:p>35442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Taise Ferreira de Andrade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363546" calcext:value-type="float">
            <text:p>36354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2">
          <table:table-cell office:value-type="string" calcext:value-type="string">
            <text:p>Tatiele Andrade de Souz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641270" calcext:value-type="float">
            <text:p>6412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30 às 16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Thayane Carolina Louza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609396" calcext:value-type="float">
            <text:p>6093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9">
          <table:table-cell office:value-type="string" calcext:value-type="string">
            <text:p>Vanessa Alves Cunh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Ambulatório / Supervisão Assistencial (Férias)</text:p>
          </table:table-cell>
          <table:table-cell office:value-type="string" calcext:value-type="string">
            <text:p>Celetista</text:p>
          </table:table-cell>
          <table:table-cell office:value-type="float" office:value="1311750" calcext:value-type="float">
            <text:p>13117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Vania Aparecida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 </text:p>
          </table:table-cell>
          <table:table-cell office:value-type="string" calcext:value-type="string">
            <text:p>Celetista</text:p>
          </table:table-cell>
          <table:table-cell office:value-type="float" office:value="590954" calcext:value-type="float">
            <text:p>5909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Wagna Gomes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UTI V </text:p>
          </table:table-cell>
          <table:table-cell office:value-type="string" calcext:value-type="string">
            <text:p>Celetista</text:p>
          </table:table-cell>
          <table:table-cell office:value-type="float" office:value="3491" calcext:value-type="float">
            <text:p>34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agner Geraldo Milhomem Aguiar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92035" calcext:value-type="float">
            <text:p>920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endel Batista dos Sant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556092" calcext:value-type="float">
            <text:p>5560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Weslainy Bueno Anania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Enfermaria IV </text:p>
          </table:table-cell>
          <table:table-cell office:value-type="string" calcext:value-type="string">
            <text:p>Celetista</text:p>
          </table:table-cell>
          <table:table-cell office:value-type="float" office:value="585022" calcext:value-type="float">
            <text:p>5850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Wesley Pires d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office:value-type="float" office:value="769478" calcext:value-type="float">
            <text:p>7694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30 às 16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Adenildes de Fatima Dias de Jesu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48182" calcext:value-type="float">
            <text:p>481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divair Francisco da Cun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 (Férias)</text:p>
          </table:table-cell>
          <table:table-cell office:value-type="string" calcext:value-type="string">
            <text:p>Celetista</text:p>
          </table:table-cell>
          <table:table-cell office:value-type="float" office:value="778555" calcext:value-type="float">
            <text:p>77855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donias Pereira de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694372" calcext:value-type="float">
            <text:p>6943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driana Aparecida de Moraes Valderrey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560261" calcext:value-type="float">
            <text:p>15602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driana Kelly Pint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668881" calcext:value-type="float">
            <text:p>66888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driana Oliveira Brag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184391" calcext:value-type="float">
            <text:p>1843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driana Patricia de Sa Bati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689563" calcext:value-type="float">
            <text:p>68956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drielle Dias Fortunato Co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011026" calcext:value-type="float">
            <text:p>10110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driene Fernandes Re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756526" calcext:value-type="float">
            <text:p>7565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ilton de Andrade Barbo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573448" calcext:value-type="float">
            <text:p>57344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janair Gomes Montel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956930" calcext:value-type="float">
            <text:p>9569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anis do Prado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Celetista</text:p>
          </table:table-cell>
          <table:table-cell office:value-type="float" office:value="1538296" calcext:value-type="float">
            <text:p>15382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30 às 16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Alessandra Divina de Morais Resen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278399" calcext:value-type="float">
            <text:p>12783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essandra Soares da Franç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 / Enfermaria II</text:p>
          </table:table-cell>
          <table:table-cell office:value-type="string" calcext:value-type="string">
            <text:p>Celetista</text:p>
          </table:table-cell>
          <table:table-cell office:value-type="float" office:value="1430191" calcext:value-type="float">
            <text:p>14301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exandra Fernandes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20135" calcext:value-type="float">
            <text:p>2201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exandre Albert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1755880" calcext:value-type="float">
            <text:p>175588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icio Carlos de Sousa Ne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 (Férias)</text:p>
          </table:table-cell>
          <table:table-cell office:value-type="string" calcext:value-type="string">
            <text:p>Celetista</text:p>
          </table:table-cell>
          <table:table-cell office:value-type="float" office:value="2039241" calcext:value-type="float">
            <text:p>20392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ine Pereir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663638" calcext:value-type="float">
            <text:p>16636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llyce Cristina a Silva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2090559" calcext:value-type="float">
            <text:p>20905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manda Huhn de Morais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 </text:p>
          </table:table-cell>
          <table:table-cell office:value-type="string" calcext:value-type="string">
            <text:p>Celetista</text:p>
          </table:table-cell>
          <table:table-cell office:value-type="float" office:value="1300256" calcext:value-type="float">
            <text:p>13002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manda Lima Sousa Faria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457870" calcext:value-type="float">
            <text:p>14578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manda Monique da Silva Mat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399488" calcext:value-type="float">
            <text:p>239948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Carolina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836023" calcext:value-type="float">
            <text:p>183602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Caroline Alves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ontrato Temporário</text:p>
          </table:table-cell>
          <table:table-cell office:value-type="float" office:value="1877724" calcext:value-type="float">
            <text:p>18777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Ana Carolinny Martins de Camargo Arauj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301249" calcext:value-type="float">
            <text:p>23012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Flavia Borg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office:value-type="float" office:value="685710" calcext:value-type="float">
            <text:p>6857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Marcia Pe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833596" calcext:value-type="float">
            <text:p>8335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Paula Akerlei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880292" calcext:value-type="float">
            <text:p>18802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Paula Borges Rib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Radiologia </text:p>
          </table:table-cell>
          <table:table-cell office:value-type="string" calcext:value-type="string">
            <text:p>Celetista</text:p>
          </table:table-cell>
          <table:table-cell office:value-type="float" office:value="1345106" calcext:value-type="float">
            <text:p>13451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Paul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570112" calcext:value-type="float">
            <text:p>157011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Paula da Silva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589243" calcext:value-type="float">
            <text:p>15892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Paula Oliveira Machad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756043" calcext:value-type="float">
            <text:p>17560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Paula Pereira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295289" calcext:value-type="float">
            <text:p>12952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Paula Rodrigues do Amaral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133513" calcext:value-type="float">
            <text:p>11335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a Vitoria Ribeiro Sarai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658161" calcext:value-type="float">
            <text:p>16581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Andre Daniel da Silva Batista de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587984" calcext:value-type="float">
            <text:p>158798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dreia Graiff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283735" calcext:value-type="float">
            <text:p>12837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dreia de Jesus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222317" calcext:value-type="float">
            <text:p>22231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dreia Teixeira Santana De Jesu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490971" calcext:value-type="float">
            <text:p>149097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elve Pires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 (Férias)</text:p>
          </table:table-cell>
          <table:table-cell office:value-type="string" calcext:value-type="string">
            <text:p>Celetista</text:p>
          </table:table-cell>
          <table:table-cell office:value-type="float" office:value="142948" calcext:value-type="float">
            <text:p>14294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na Gabriella Gomes Lob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886495" calcext:value-type="float">
            <text:p>8864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na Karine Silva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1202276" calcext:value-type="float">
            <text:p>12022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tonia Marli de Oliveira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1033188" calcext:value-type="float">
            <text:p>103318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ntonio Rafael de Sousa Mora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890788" calcext:value-type="float">
            <text:p>189078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riane Cristina Sousa Co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618608" calcext:value-type="float">
            <text:p>6186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urea Pereira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042849" calcext:value-type="float">
            <text:p>10428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Avila Cristina Cunha Pe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2438670" calcext:value-type="float">
            <text:p>24386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Benize Santana Teles Roc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009093" calcext:value-type="float">
            <text:p>10090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Bidanloa C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468760" calcext:value-type="float">
            <text:p>146876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Brenda Gabrielle Basilio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061538" calcext:value-type="float">
            <text:p>20615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amilla Maria de Arauj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/ UTI II/ UTI III/ UTI IV/ UTI V </text:p>
          </table:table-cell>
          <table:table-cell office:value-type="string" calcext:value-type="string">
            <text:p>Celetista</text:p>
          </table:table-cell>
          <table:table-cell office:value-type="float" office:value="764070" calcext:value-type="float">
            <text:p>7640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arla Cavalcante Barbosa Lop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214319" calcext:value-type="float">
            <text:p>22143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arla Cristina Rodrigues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782092" calcext:value-type="float">
            <text:p>17820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arlos Henrique de Sousa Vi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995293" calcext:value-type="float">
            <text:p>19952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armem da Silva Camarg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401520" calcext:value-type="float">
            <text:p>4015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elia Helen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Celetista</text:p>
          </table:table-cell>
          <table:table-cell office:value-type="float" office:value="1102699" calcext:value-type="float">
            <text:p>11026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icera Quiteria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581608" calcext:value-type="float">
            <text:p>5816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idia Cristina Ferreira Mel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861076" calcext:value-type="float">
            <text:p>18610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irlene De Lima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86281" calcext:value-type="float">
            <text:p>8628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laudia Teles Rib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798659" calcext:value-type="float">
            <text:p>17986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lautenes Ribeir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679710" calcext:value-type="float">
            <text:p>6797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lara Campos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390722" calcext:value-type="float">
            <text:p>13907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lebis de Jesus Nun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205096" calcext:value-type="float">
            <text:p>12050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leidilene da Costa Carva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678606" calcext:value-type="float">
            <text:p>6786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Clemencia Dias Carvalho de Almeid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office:value-type="float" office:value="408542" calcext:value-type="float">
            <text:p>4085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30 às 16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Constantino Jose C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881404" calcext:value-type="float">
            <text:p>18814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ristiane Alves Buen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173853" calcext:value-type="float">
            <text:p>11738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Cristiane Oliveir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154359" calcext:value-type="float">
            <text:p>11543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iana Alcina Soa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726839" calcext:value-type="float">
            <text:p>17268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iane Oliveira Silva Quintin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618611" calcext:value-type="float">
            <text:p>6186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ltiva Lopes Santana Abreu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909096" calcext:value-type="float">
            <text:p>19090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miana Sousa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 </text:p>
          </table:table-cell>
          <table:table-cell office:value-type="string" calcext:value-type="string">
            <text:p>Celetista</text:p>
          </table:table-cell>
          <table:table-cell office:value-type="float" office:value="659089" calcext:value-type="float">
            <text:p>6590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niela Eliza da Silva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031966" calcext:value-type="float">
            <text:p>203196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niela Lourenco de Almeid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Celetista</text:p>
          </table:table-cell>
          <table:table-cell office:value-type="float" office:value="190331" calcext:value-type="float">
            <text:p>1903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niele Sabrine Barbara Santa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934108" calcext:value-type="float">
            <text:p>9341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nyelle Santos de Arauj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395598" calcext:value-type="float">
            <text:p>13955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phne Lais Nogueira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 </text:p>
          </table:table-cell>
          <table:table-cell office:value-type="string" calcext:value-type="string">
            <text:p>Celetista</text:p>
          </table:table-cell>
          <table:table-cell office:value-type="float" office:value="2085367" calcext:value-type="float">
            <text:p>208536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rlene da Fonseca Arauj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4996" calcext:value-type="float">
            <text:p>49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yane da Silva Dia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1535439" calcext:value-type="float">
            <text:p>15354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ayane Ludovico Corre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656255" calcext:value-type="float">
            <text:p>165625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ebora Atanazio Rodrigues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Celetista</text:p>
          </table:table-cell>
          <table:table-cell office:value-type="float" office:value="2212207" calcext:value-type="float">
            <text:p>22122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ebora Rafaela Tavares Fari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1685451" calcext:value-type="float">
            <text:p>16854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eisiane Teixeira Gom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322816" calcext:value-type="float">
            <text:p>13228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enilde de Souza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194064" calcext:value-type="float">
            <text:p>119406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enise Ribeiro de Faria Pe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612993" calcext:value-type="float">
            <text:p>6129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enyise Ribeiro de Faria Pe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612993" calcext:value-type="float">
            <text:p>6129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eolinda Duarte Seixas Leal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58095" calcext:value-type="float">
            <text:p>1580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Dorsilene Rodrigues de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86276" calcext:value-type="float">
            <text:p>862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dna Maria dos Santos Peixo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1146905" calcext:value-type="float">
            <text:p>11469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dna Pereira da Silva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474444" calcext:value-type="float">
            <text:p>4744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dna Pinheiro de Freitas L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477199" calcext:value-type="float">
            <text:p>4771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dvania de Souza Camp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454489" calcext:value-type="float">
            <text:p>14544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aine Lacerda de Paul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444880" calcext:value-type="float">
            <text:p>44488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enice Nunes de Cast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227791" calcext:value-type="float">
            <text:p>2277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ane da Silva Pe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4442" calcext:value-type="float">
            <text:p>44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ane de Jesus Mel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 / Enfermaria II</text:p>
          </table:table-cell>
          <table:table-cell office:value-type="string" calcext:value-type="string">
            <text:p>Celetista</text:p>
          </table:table-cell>
          <table:table-cell office:value-type="float" office:value="1187957" calcext:value-type="float">
            <text:p>118795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ane Francisca Rosa Honora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261951" calcext:value-type="float">
            <text:p>22619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ane Gomes de Oliveir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363707" calcext:value-type="float">
            <text:p>23637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Elida Cristina Souza da Silva Amorim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754729" calcext:value-type="float">
            <text:p>75472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ete Leocadi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1211155" calcext:value-type="float">
            <text:p>121115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nei Belo dos Santos Leit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030781" calcext:value-type="float">
            <text:p>103078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sabete Aparecida Rodrigu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06492" calcext:value-type="float">
            <text:p>1064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sangela Benedito Borg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179766" calcext:value-type="float">
            <text:p>117976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tania Rocha de Jesu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763455" calcext:value-type="float">
            <text:p>76345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zenir Alves Espindul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422877" calcext:value-type="float">
            <text:p>42287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izimira Lima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2375226" calcext:value-type="float">
            <text:p>23752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llen Aparecida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528208" calcext:value-type="float">
            <text:p>15282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Emanuel Henrique Cortez de Lucena Arant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368658" calcext:value-type="float">
            <text:p>23686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nia Alves Ferreir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(Férias)</text:p>
          </table:table-cell>
          <table:table-cell office:value-type="string" calcext:value-type="string">
            <text:p>Celetista</text:p>
          </table:table-cell>
          <table:table-cell office:value-type="float" office:value="1540527" calcext:value-type="float">
            <text:p>154052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rica Cristina Alexandre Mont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Celetista</text:p>
          </table:table-cell>
          <table:table-cell office:value-type="float" office:value="467862" calcext:value-type="float">
            <text:p>46786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rica Santana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471172" calcext:value-type="float">
            <text:p>14711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rika Ribeiro Bastos Rodrigu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282978" calcext:value-type="float">
            <text:p>12829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stefania de Sousa Pe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eletista</text:p>
          </table:table-cell>
          <table:table-cell office:value-type="float" office:value="1519436" calcext:value-type="float">
            <text:p>151943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stela Fernandes Pin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327964" calcext:value-type="float">
            <text:p>132796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ster Gomes Freir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860021" calcext:value-type="float">
            <text:p>186002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ster Romana Valdevino de Freita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648519" calcext:value-type="float">
            <text:p>6485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tiene Lima Barbo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030782" calcext:value-type="float">
            <text:p>10307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Eunice Moreira Felix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148587" calcext:value-type="float">
            <text:p>114858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abia Cristina Soares de Bri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719574" calcext:value-type="float">
            <text:p>7195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abiana Andreia de Andrade Siqu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668677" calcext:value-type="float">
            <text:p>66867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abiana de Cassia Pavor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Celetista</text:p>
          </table:table-cell>
          <table:table-cell office:value-type="float" office:value="1030783" calcext:value-type="float">
            <text:p>10307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abricio da Silva Vi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490973" calcext:value-type="float">
            <text:p>14909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atima Regina Costa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 </text:p>
          </table:table-cell>
          <table:table-cell office:value-type="string" calcext:value-type="string">
            <text:p>Celetista</text:p>
          </table:table-cell>
          <table:table-cell office:value-type="float" office:value="1047450" calcext:value-type="float">
            <text:p>10474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Fernanda Cecilia Raimundo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 (Férias)</text:p>
          </table:table-cell>
          <table:table-cell office:value-type="string" calcext:value-type="string">
            <text:p>Celetista</text:p>
          </table:table-cell>
          <table:table-cell office:value-type="float" office:value="599574" calcext:value-type="float">
            <text:p>5995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ernanda de Almeida Roc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869589" calcext:value-type="float">
            <text:p>18695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ernanda Goncalves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 </text:p>
          </table:table-cell>
          <table:table-cell office:value-type="string" calcext:value-type="string">
            <text:p>Celetista</text:p>
          </table:table-cell>
          <table:table-cell office:value-type="float" office:value="675093" calcext:value-type="float">
            <text:p>6750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ernanda Stefane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2376982" calcext:value-type="float">
            <text:p>23769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ilipe Alberto de Morae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909459" calcext:value-type="float">
            <text:p>19094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laviana Ferreira Neto Abreu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985848" calcext:value-type="float">
            <text:p>198584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rancidalva Amorim Pinh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 (Férias)</text:p>
          </table:table-cell>
          <table:table-cell office:value-type="string" calcext:value-type="string">
            <text:p>Celetista</text:p>
          </table:table-cell>
          <table:table-cell office:value-type="float" office:value="1192349" calcext:value-type="float">
            <text:p>11923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rancielle Novais de Oliveir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ontrato Temporário</text:p>
          </table:table-cell>
          <table:table-cell office:value-type="float" office:value="2297810" calcext:value-type="float">
            <text:p>22978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Francielly Andrade Franc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3888069" calcext:value-type="float">
            <text:p>1388806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abriella Conceicao Chagas Mell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 (Férias)</text:p>
          </table:table-cell>
          <table:table-cell office:value-type="string" calcext:value-type="string">
            <text:p>Celetista</text:p>
          </table:table-cell>
          <table:table-cell office:value-type="float" office:value="1468804" calcext:value-type="float">
            <text:p>14688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abryelle de Almeida Ne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243633" calcext:value-type="float">
            <text:p>22436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Genesio de Carvalho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078081" calcext:value-type="float">
            <text:p>107808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eovana de Basto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353278" calcext:value-type="float">
            <text:p>23532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ermana Lins de Brito Ne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(Férias)</text:p>
          </table:table-cell>
          <table:table-cell office:value-type="string" calcext:value-type="string">
            <text:p>Celetista</text:p>
          </table:table-cell>
          <table:table-cell office:value-type="float" office:value="1106579" calcext:value-type="float">
            <text:p>110657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iselle Oliveira Gusmao Leal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685452" calcext:value-type="float">
            <text:p>168545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leicia Pereira de Abreu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977322" calcext:value-type="float">
            <text:p>97732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leicy Kelly Cristtiny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851418" calcext:value-type="float">
            <text:p>18514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razielle Moreira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111292" calcext:value-type="float">
            <text:p>111129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Guilherme Henrique Gomes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096241" calcext:value-type="float">
            <text:p>10962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Havilla de Sousa Gomes Rodrigu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1161232" calcext:value-type="float">
            <text:p>116123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Hyanca Karinny Carvalho da Paz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eletista</text:p>
          </table:table-cell>
          <table:table-cell office:value-type="float" office:value="1327967" calcext:value-type="float">
            <text:p>132796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anca Goncalves e Siqu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2012454" calcext:value-type="float">
            <text:p>20124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delma Maria de Carvalho Cint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321320" calcext:value-type="float">
            <text:p>3213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ldevane Mayla de Amorim Lima Bri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119441" calcext:value-type="float">
            <text:p>11194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lina Francisca da Paixão Pi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(Férias)</text:p>
          </table:table-cell>
          <table:table-cell office:value-type="string" calcext:value-type="string">
            <text:p>Celetista</text:p>
          </table:table-cell>
          <table:table-cell office:value-type="float" office:value="133" calcext:value-type="float">
            <text:p>1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lma Aparecida Costa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591513" calcext:value-type="float">
            <text:p>5915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lson de Souza Alv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00513" calcext:value-type="float">
            <text:p>1005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lza Aparecida Dias Rib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76653" calcext:value-type="float">
            <text:p>766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olanda Alves de Brito Maxim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1646358" calcext:value-type="float">
            <text:p>16463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ranete Pedroso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351444" calcext:value-type="float">
            <text:p>23514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sadora Rodrigues de Carva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260133" calcext:value-type="float">
            <text:p>22601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saias Pereir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536368" calcext:value-type="float">
            <text:p>15363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Isis Ludmyla Pereira Mora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714544" calcext:value-type="float">
            <text:p>17145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Ivone Aparecida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845338" calcext:value-type="float">
            <text:p>8453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ckeline Simoes de Figueiredo Co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490975" calcext:value-type="float">
            <text:p>149097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conias Albino de Cast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262242" calcext:value-type="float">
            <text:p>12622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cqueline Rodrigues Cint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eletista</text:p>
          </table:table-cell>
          <table:table-cell office:value-type="float" office:value="1197602" calcext:value-type="float">
            <text:p>119760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naina Bezerra de Jesu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544471" calcext:value-type="float">
            <text:p>154447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naina Cristine de Araujo Cou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263435" calcext:value-type="float">
            <text:p>12634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naina de Morais Carva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782319" calcext:value-type="float">
            <text:p>7823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naina Franciele Alves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981403" calcext:value-type="float">
            <text:p>19814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naina Gomes Quirin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851419" calcext:value-type="float">
            <text:p>18514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naina Lucas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377516" calcext:value-type="float">
            <text:p>13775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Janaina Meireles Bastos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377516" calcext:value-type="float">
            <text:p>13775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nete Rode da Silva Lop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1497977" calcext:value-type="float">
            <text:p>149797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aqueline Rodrigues Magalha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981373" calcext:value-type="float">
            <text:p>19813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ennifer Caroline Souza Fernand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2235491" calcext:value-type="float">
            <text:p>22354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Jeovanna Eduarda Fernandes de Souza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 / Enfermaria II</text:p>
          </table:table-cell>
          <table:table-cell office:value-type="string" calcext:value-type="string">
            <text:p>Contrato Temporário</text:p>
          </table:table-cell>
          <table:table-cell office:value-type="float" office:value="2461241" calcext:value-type="float">
            <text:p>24612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essica Lopes Mora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548294" calcext:value-type="float">
            <text:p>154829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Jessica Lorraine Souza Ramos Cardos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933241" calcext:value-type="float">
            <text:p>19332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essica Lorrany Rodrigues Corneli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311750" calcext:value-type="float">
            <text:p>23117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oao Paulo da Silva Ga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515473" calcext:value-type="float">
            <text:p>15154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oao Pedro Santos Marin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Celetista</text:p>
          </table:table-cell>
          <table:table-cell office:value-type="float" office:value="1701304" calcext:value-type="float">
            <text:p>17013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osiane Teixeir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915361" calcext:value-type="float">
            <text:p>19153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osimar Batista Silva Silveri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716639" calcext:value-type="float">
            <text:p>7166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ovair Teodoro da Cruz Junior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1439382" calcext:value-type="float">
            <text:p>14393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Jubielle Aparecida Costa Gonzaga Pin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129706" calcext:value-type="float">
            <text:p>11297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ucimar Pires da Ma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327980" calcext:value-type="float">
            <text:p>132798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Julia Graciela Ribeiro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</text:p>
          </table:table-cell>
          <table:table-cell office:value-type="string" calcext:value-type="string">
            <text:p>Celetista</text:p>
          </table:table-cell>
          <table:table-cell office:value-type="float" office:value="198816" calcext:value-type="float">
            <text:p>1988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uliana Marques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528209" calcext:value-type="float">
            <text:p>15282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ulie Horranneh Gomes de Carva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745145" calcext:value-type="float">
            <text:p>17451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Jussara Rezende Bertold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Celetista</text:p>
          </table:table-cell>
          <table:table-cell office:value-type="float" office:value="188212" calcext:value-type="float">
            <text:p>18821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Karla Mayana Ribeiro Ramos Machad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467879" calcext:value-type="float">
            <text:p>46787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Karoline Freitas Gom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223288" calcext:value-type="float">
            <text:p>122328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Katia Regina Gonçalves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619367" calcext:value-type="float">
            <text:p>61936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Keila Candida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eletista</text:p>
          </table:table-cell>
          <table:table-cell office:value-type="float" office:value="611757" calcext:value-type="float">
            <text:p>61175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Kelley Eterfany Arantes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274877" calcext:value-type="float">
            <text:p>127487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Kelly Nunes dos Santos Menez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966703" calcext:value-type="float">
            <text:p>9667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Kenia da Costa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 </text:p>
          </table:table-cell>
          <table:table-cell office:value-type="string" calcext:value-type="string">
            <text:p>Celetista</text:p>
          </table:table-cell>
          <table:table-cell office:value-type="float" office:value="374756" calcext:value-type="float">
            <text:p>3747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Kesia Bueno Corre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(Férias)</text:p>
          </table:table-cell>
          <table:table-cell office:value-type="string" calcext:value-type="string">
            <text:p>Celetista</text:p>
          </table:table-cell>
          <table:table-cell office:value-type="float" office:value="608778" calcext:value-type="float">
            <text:p>6087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Laiane Ferreira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1337706" calcext:value-type="float">
            <text:p>13377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aiane Sonia dos Re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 </text:p>
          </table:table-cell>
          <table:table-cell office:value-type="string" calcext:value-type="string">
            <text:p>Celetista</text:p>
          </table:table-cell>
          <table:table-cell office:value-type="float" office:value="1707396" calcext:value-type="float">
            <text:p>17073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ainny Lourranny Gonçalves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74620" calcext:value-type="float">
            <text:p>1746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aisla de Almeida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711104" calcext:value-type="float">
            <text:p>7111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arissa Nunes da Silva Carva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office:value-type="float" office:value="1546838" calcext:value-type="float">
            <text:p>15468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Larissa Rodrigues Mendes Queiroz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745760" calcext:value-type="float">
            <text:p>174576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aura Pereira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745760" calcext:value-type="float">
            <text:p>174576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aysa Alves de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033484" calcext:value-type="float">
            <text:p>103348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eandra Rodrigues Mend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170847" calcext:value-type="float">
            <text:p>11708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eonardo Enrique Pereir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269779" calcext:value-type="float">
            <text:p>226977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eticia Guimarae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679710" calcext:value-type="float">
            <text:p>6797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eticia Oliveira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697497" calcext:value-type="float">
            <text:p>16974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idia Alves Buen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228702" calcext:value-type="float">
            <text:p>222870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idiane Dourado Teodo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602939" calcext:value-type="float">
            <text:p>16029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idinei Gomes Leit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30577" calcext:value-type="float">
            <text:p>13057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igricia Carlos Bapti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375590" calcext:value-type="float">
            <text:p>237559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Lilian da Silva Freita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/ UTI II/ UTI III/ UTI IV/ UTI V/ UTI VI</text:p>
          </table:table-cell>
          <table:table-cell office:value-type="string" calcext:value-type="string">
            <text:p>Celetista</text:p>
          </table:table-cell>
          <table:table-cell office:value-type="float" office:value="1236518" calcext:value-type="float">
            <text:p>12365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ilian da Silva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 </text:p>
          </table:table-cell>
          <table:table-cell office:value-type="string" calcext:value-type="string">
            <text:p>Celetista</text:p>
          </table:table-cell>
          <table:table-cell office:value-type="float" office:value="1088437" calcext:value-type="float">
            <text:p>108843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iliane do Nascimento Ricart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791595" calcext:value-type="float">
            <text:p>7915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ivia Lopes Ciril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428779" calcext:value-type="float">
            <text:p>42877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orena Bitencourt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1317856" calcext:value-type="float">
            <text:p>13178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Lorena Ferreira dos Santos Re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504393" calcext:value-type="float">
            <text:p>15043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orraine Cristina Maran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/ UTI II/ UTI III/ UTI IV/ UTI V</text:p>
          </table:table-cell>
          <table:table-cell office:value-type="string" calcext:value-type="string">
            <text:p>Celetista</text:p>
          </table:table-cell>
          <table:table-cell office:value-type="float" office:value="693787" calcext:value-type="float">
            <text:p>69378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ana e Silva Tava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326301" calcext:value-type="float">
            <text:p>132630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ana Ribeiro de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807711" calcext:value-type="float">
            <text:p>18077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ciana Aparecida do Amaral Pimen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537458" calcext:value-type="float">
            <text:p>5374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Luciana Das Gracas de Moraes dos Anj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2004262" calcext:value-type="float">
            <text:p>200426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ciana Gomes Rib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573473" calcext:value-type="float">
            <text:p>57347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ciana Moraes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950568" calcext:value-type="float">
            <text:p>9505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ciana Ro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297707" calcext:value-type="float">
            <text:p>12977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cemilia da Cunha Neres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328259" calcext:value-type="float">
            <text:p>23282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ciene Luiza Rodrigues Camarg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609728" calcext:value-type="float">
            <text:p>6097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cilene Aparecida Mo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150976" calcext:value-type="float">
            <text:p>11509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dimila da Costa Ram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479472" calcext:value-type="float">
            <text:p>14794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zanir Lim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930305" calcext:value-type="float">
            <text:p>9303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Luzinete da Silva Abrenho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 </text:p>
          </table:table-cell>
          <table:table-cell office:value-type="string" calcext:value-type="string">
            <text:p>Celetista</text:p>
          </table:table-cell>
          <table:table-cell office:value-type="float" office:value="420042" calcext:value-type="float">
            <text:p>4200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ibi Biami Mamede Hugen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884545" calcext:value-type="float">
            <text:p>8845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illa Martins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Celetista</text:p>
          </table:table-cell>
          <table:table-cell office:value-type="float" office:value="1135365" calcext:value-type="float">
            <text:p>113536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noel Da Silva do Livramen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(Férias)</text:p>
          </table:table-cell>
          <table:table-cell office:value-type="string" calcext:value-type="string">
            <text:p>Celetista</text:p>
          </table:table-cell>
          <table:table-cell office:value-type="float" office:value="694600" calcext:value-type="float">
            <text:p>69460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cela Felix Lin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538887" calcext:value-type="float">
            <text:p>53888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30 às 17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Marcia Francisca Souto Arauj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783885" calcext:value-type="float">
            <text:p>78388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cia Pereira Duarte Almeid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(Férias)</text:p>
          </table:table-cell>
          <table:table-cell office:value-type="string" calcext:value-type="string">
            <text:p>Celetista</text:p>
          </table:table-cell>
          <table:table-cell office:value-type="float" office:value="657728" calcext:value-type="float">
            <text:p>6577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cielle Cost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Radiologia</text:p>
          </table:table-cell>
          <table:table-cell office:value-type="string" calcext:value-type="string">
            <text:p>Celetista</text:p>
          </table:table-cell>
          <table:table-cell office:value-type="float" office:value="689577" calcext:value-type="float">
            <text:p>68957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cos Danilo Alves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 </text:p>
          </table:table-cell>
          <table:table-cell office:value-type="string" calcext:value-type="string">
            <text:p>Celetista</text:p>
          </table:table-cell>
          <table:table-cell office:value-type="float" office:value="1240529" calcext:value-type="float">
            <text:p>124052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aria Aparecida Luis Fernandes Goncalv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1111704" calcext:value-type="float">
            <text:p>111170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Aparecida Magalhaes Camarg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235066" calcext:value-type="float">
            <text:p>23506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Auxiliadora Marques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460974" calcext:value-type="float">
            <text:p>4609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Da Conceicao Oliveira de Bri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7555889" calcext:value-type="float">
            <text:p>175558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Das Dores Gomes Feito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 </text:p>
          </table:table-cell>
          <table:table-cell office:value-type="string" calcext:value-type="string">
            <text:p>Celetista</text:p>
          </table:table-cell>
          <table:table-cell office:value-type="float" office:value="75609" calcext:value-type="float">
            <text:p>756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aria De Los Angeles Diaz de Mendo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060796" calcext:value-type="float">
            <text:p>10607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Do Carmo Costa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37574" calcext:value-type="float">
            <text:p>375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aria do Carmo Rodrigues Pereira Mo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ontrato Temporário</text:p>
          </table:table-cell>
          <table:table-cell office:value-type="float" office:value="229533" calcext:value-type="float">
            <text:p>2295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Eduarda Cruz Braz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 / Enfermaria II</text:p>
          </table:table-cell>
          <table:table-cell office:value-type="string" calcext:value-type="string">
            <text:p>Celetista</text:p>
          </table:table-cell>
          <table:table-cell office:value-type="float" office:value="2470621" calcext:value-type="float">
            <text:p>247062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Eduarda Lisbo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454583" calcext:value-type="float">
            <text:p>24545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Ines Pereira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525223" calcext:value-type="float">
            <text:p>152522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aria Joaquina Rodrigues da Silva Roc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1549565" calcext:value-type="float">
            <text:p>154956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Jose Felicio da Mo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 </text:p>
          </table:table-cell>
          <table:table-cell office:value-type="string" calcext:value-type="string">
            <text:p>Celetista</text:p>
          </table:table-cell>
          <table:table-cell office:value-type="float" office:value="697708" calcext:value-type="float">
            <text:p>6977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Josileide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802819" calcext:value-type="float">
            <text:p>8028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Sonia Bicudo Sanch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 (Férias)</text:p>
          </table:table-cell>
          <table:table-cell office:value-type="string" calcext:value-type="string">
            <text:p>Celetista</text:p>
          </table:table-cell>
          <table:table-cell office:value-type="float" office:value="2228420" calcext:value-type="float">
            <text:p>222842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Veroneide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41982" calcext:value-type="float">
            <text:p>24198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a Williana Santos de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756540" calcext:value-type="float">
            <text:p>75654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aria Zelia de Oliveira Bueno Lop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89464" calcext:value-type="float">
            <text:p>18946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ene dos Santos Anj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123500" calcext:value-type="float">
            <text:p>112350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lda Alves do Val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(Férias)</text:p>
          </table:table-cell>
          <table:table-cell office:value-type="string" calcext:value-type="string">
            <text:p>Celetista</text:p>
          </table:table-cell>
          <table:table-cell office:value-type="float" office:value="966707" calcext:value-type="float">
            <text:p>9667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lda Batista Pereira de Jesu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314898" calcext:value-type="float">
            <text:p>3148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inalva Alves dos Santo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998084" calcext:value-type="float">
            <text:p>99808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ariquel Rosa de Oliveira Cosm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2251335" calcext:value-type="float">
            <text:p>22513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rta Edlene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936689" calcext:value-type="float">
            <text:p>19366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theus dos Santos Rezen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(Férias)</text:p>
          </table:table-cell>
          <table:table-cell office:value-type="string" calcext:value-type="string">
            <text:p>Celetista</text:p>
          </table:table-cell>
          <table:table-cell office:value-type="float" office:value="2002666" calcext:value-type="float">
            <text:p>200266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theus Henrique de Jesus Carva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 / Enfermaria II</text:p>
          </table:table-cell>
          <table:table-cell office:value-type="string" calcext:value-type="string">
            <text:p>Celetista</text:p>
          </table:table-cell>
          <table:table-cell office:value-type="float" office:value="1967462" calcext:value-type="float">
            <text:p>196746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theus Souza de Abreu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1413109" calcext:value-type="float">
            <text:p>14131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ayara Rodrigues Leit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 </text:p>
          </table:table-cell>
          <table:table-cell office:value-type="string" calcext:value-type="string">
            <text:p>Celetista</text:p>
          </table:table-cell>
          <table:table-cell office:value-type="float" office:value="716646" calcext:value-type="float">
            <text:p>71664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elissa Yasmim Silva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388072" calcext:value-type="float">
            <text:p>13880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idian Dias Coe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557532" calcext:value-type="float">
            <text:p>155753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iguel Rodrigues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911296" calcext:value-type="float">
            <text:p>9112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ilena Cristina Goula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1456795" calcext:value-type="float">
            <text:p>14567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7:3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Milene de Sousa Gome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2256661" calcext:value-type="float">
            <text:p>22566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iqueias Chagas Martin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705056" calcext:value-type="float">
            <text:p>17050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islene Silva Barr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895480" calcext:value-type="float">
            <text:p>189548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Monica Cristina de Oliveira Batista Maced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528269" calcext:value-type="float">
            <text:p>52826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Monica Soares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emodiálise </text:p>
          </table:table-cell>
          <table:table-cell office:value-type="string" calcext:value-type="string">
            <text:p>Celetista</text:p>
          </table:table-cell>
          <table:table-cell office:value-type="float" office:value="611387" calcext:value-type="float">
            <text:p>61138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6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Naira Maria Moreira Borg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242135" calcext:value-type="float">
            <text:p>224213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atalia Carvalho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438714" calcext:value-type="float">
            <text:p>24387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athaly Gabrielle Silva Campel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389356" calcext:value-type="float">
            <text:p>23893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atali Rejane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685728" calcext:value-type="float">
            <text:p>6857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atiele Costa de Fari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475785" calcext:value-type="float">
            <text:p>147578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ayane dos Santo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 </text:p>
          </table:table-cell>
          <table:table-cell office:value-type="string" calcext:value-type="string">
            <text:p>Celetista</text:p>
          </table:table-cell>
          <table:table-cell office:value-type="float" office:value="1669146" calcext:value-type="float">
            <text:p>166914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ayara Rodrigues de Souza Simo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200033" calcext:value-type="float">
            <text:p>12000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ayran da Silva Arauj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1651142" calcext:value-type="float">
            <text:p>16511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eide Alves Martin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 (Férias)</text:p>
          </table:table-cell>
          <table:table-cell office:value-type="string" calcext:value-type="string">
            <text:p>Celetista</text:p>
          </table:table-cell>
          <table:table-cell office:value-type="float" office:value="592144" calcext:value-type="float">
            <text:p>5921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eide Batista da Fonseca Mascari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968050" calcext:value-type="float">
            <text:p>19680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eide Ney Bati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Laboratório</text:p>
          </table:table-cell>
          <table:table-cell office:value-type="string" calcext:value-type="string">
            <text:p>Celetista</text:p>
          </table:table-cell>
          <table:table-cell office:value-type="float" office:value="4442" calcext:value-type="float">
            <text:p>44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euriane Alves Teix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1403787" calcext:value-type="float">
            <text:p>140378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euza Aguiar Chav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653896" calcext:value-type="float">
            <text:p>16538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Nivaldo Neri Sant A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391712" calcext:value-type="float">
            <text:p>39171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Olinda Maria Vilas Boas Roc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</text:p>
          </table:table-cell>
          <table:table-cell office:value-type="string" calcext:value-type="string">
            <text:p>Celetista</text:p>
          </table:table-cell>
          <table:table-cell office:value-type="float" office:value="242115" calcext:value-type="float">
            <text:p>24211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Pedro Matheus dos Santo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076797" calcext:value-type="float">
            <text:p>20767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Pedro Victor Ribeiro Pe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2276276" calcext:value-type="float">
            <text:p>227627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Pollyana Natacha Neves Alves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835728" calcext:value-type="float">
            <text:p>83572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Pricila Macedo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336393" calcext:value-type="float">
            <text:p>23363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Priscila Rodrigues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976018" calcext:value-type="float">
            <text:p>9760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Priscila Rodrigues Vitor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</text:p>
          </table:table-cell>
          <table:table-cell office:value-type="string" calcext:value-type="string">
            <text:p>Celetista</text:p>
          </table:table-cell>
          <table:table-cell office:value-type="float" office:value="1562253" calcext:value-type="float">
            <text:p>15622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ael de Moura Almeid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293789" calcext:value-type="float">
            <text:p>12937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afael Henrique de Morais Borg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1226189" calcext:value-type="float">
            <text:p>12261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aissa Guimarães Lop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2269199" calcext:value-type="float">
            <text:p>22691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aquel Arauj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eletista</text:p>
          </table:table-cell>
          <table:table-cell office:value-type="float" office:value="391554" calcext:value-type="float">
            <text:p>3915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Raquel Mendes do Nascimento Loiol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749796" calcext:value-type="float">
            <text:p>17497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aquel Rodrigues Lima Carva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office:value-type="float" office:value="1367423" calcext:value-type="float">
            <text:p>136742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Rayane Roberta de Carvalho Branc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792160" calcext:value-type="float">
            <text:p>179216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egiane Pereira Goncalves M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eletista</text:p>
          </table:table-cell>
          <table:table-cell office:value-type="float" office:value="1135903" calcext:value-type="float">
            <text:p>11359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egina Vieira Fernand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794965" calcext:value-type="float">
            <text:p>79496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ejane Rodrigues Calis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967858" calcext:value-type="float">
            <text:p>9678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enata Maria Ferreira Santan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479705" calcext:value-type="float">
            <text:p>147970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icardo de Jesus Rodrigu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1446258" calcext:value-type="float">
            <text:p>14462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ita Helena de Oliveira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gência Transfusional </text:p>
          </table:table-cell>
          <table:table-cell office:value-type="string" calcext:value-type="string">
            <text:p>Celetista</text:p>
          </table:table-cell>
          <table:table-cell office:value-type="float" office:value="374903" calcext:value-type="float">
            <text:p>3749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ita Maria da Silva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308968" calcext:value-type="float">
            <text:p>3089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ithyellen Gomes Mo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590211" calcext:value-type="float">
            <text:p>15902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ivia Natalia Monteiro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039444" calcext:value-type="float">
            <text:p>10394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oberta Rosemberg da Costa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256259" calcext:value-type="float">
            <text:p>22562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ogerio Correia Martin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1189738" calcext:value-type="float">
            <text:p>11897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omilda Ferreira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46212" calcext:value-type="float">
            <text:p>4621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onise Dias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510195" calcext:value-type="float">
            <text:p>15101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Rosangela Rosa Candida de Lima Martin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eletista</text:p>
          </table:table-cell>
          <table:table-cell office:value-type="float" office:value="143136" calcext:value-type="float">
            <text:p>14313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osiane Alves Vi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920232" calcext:value-type="float">
            <text:p>92023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osilene Lob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(Férias)</text:p>
          </table:table-cell>
          <table:table-cell office:value-type="string" calcext:value-type="string">
            <text:p>Celetista</text:p>
          </table:table-cell>
          <table:table-cell office:value-type="float" office:value="220447" calcext:value-type="float">
            <text:p>2204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Rosilene Pereira dos Santos Rabel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402023" calcext:value-type="float">
            <text:p>40202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Rubia Alves Pe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631558" calcext:value-type="float">
            <text:p>6315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abrina Vieira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908310" calcext:value-type="float">
            <text:p>19083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Samara Aracea de Oliveira Andrade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1176334" calcext:value-type="float">
            <text:p>11763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amara de Sousa Bati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626989" calcext:value-type="float">
            <text:p>162698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amara Freitas Leonel Marian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1610303" calcext:value-type="float">
            <text:p>16103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andra Alves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1146916" calcext:value-type="float">
            <text:p>11469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ara de Souza Ferreira Gom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213713" calcext:value-type="float">
            <text:p>22137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Sara Rebecca Gontijo de Souza Galva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259417" calcext:value-type="float">
            <text:p>125941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ara Rosa Vieir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(Férias)</text:p>
          </table:table-cell>
          <table:table-cell office:value-type="string" calcext:value-type="string">
            <text:p>Celetista</text:p>
          </table:table-cell>
          <table:table-cell office:value-type="float" office:value="314872" calcext:value-type="float">
            <text:p>3148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ara 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</text:p>
          </table:table-cell>
          <table:table-cell office:value-type="string" calcext:value-type="string">
            <text:p>Celetista</text:p>
          </table:table-cell>
          <table:table-cell office:value-type="float" office:value="2410056" calcext:value-type="float">
            <text:p>24100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carlate Lorraine Pereira Fernand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1528216" calcext:value-type="float">
            <text:p>15282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ebastiana Pereira Gom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20426" calcext:value-type="float">
            <text:p>22042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idineia Geralda Arauj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111297" calcext:value-type="float">
            <text:p>11112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ilvia Beires Ram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 (Férias)</text:p>
          </table:table-cell>
          <table:table-cell office:value-type="string" calcext:value-type="string">
            <text:p>Celetista</text:p>
          </table:table-cell>
          <table:table-cell office:value-type="float" office:value="631559" calcext:value-type="float">
            <text:p>6315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imone Mariano dos Santos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259156" calcext:value-type="float">
            <text:p>22591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imone Rodrigues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 (Férias)</text:p>
          </table:table-cell>
          <table:table-cell office:value-type="string" calcext:value-type="string">
            <text:p>Celetista</text:p>
          </table:table-cell>
          <table:table-cell office:value-type="float" office:value="242315" calcext:value-type="float">
            <text:p>24231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irlene Rosa Ribeiro Padil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</text:p>
          </table:table-cell>
          <table:table-cell office:value-type="float" office:value="87307" calcext:value-type="float">
            <text:p>873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Sirley Correa de Vasconcel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229799" calcext:value-type="float">
            <text:p>2297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olineide Francisca da Silva Mo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510199" calcext:value-type="float">
            <text:p>15101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tefani da Silva Leit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253374" calcext:value-type="float">
            <text:p>225337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tefanie Pires de Souz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2332991" calcext:value-type="float">
            <text:p>23329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ueli Corre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314839" calcext:value-type="float">
            <text:p>3148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ulaima Sousa Pereira Lisbo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(Férias)</text:p>
          </table:table-cell>
          <table:table-cell office:value-type="string" calcext:value-type="string">
            <text:p>Celetista</text:p>
          </table:table-cell>
          <table:table-cell office:value-type="float" office:value="402142" calcext:value-type="float">
            <text:p>40214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usana Cardos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750862" calcext:value-type="float">
            <text:p>175086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uzana Marta Paulin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1439707" calcext:value-type="float">
            <text:p>143970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Suziane Martins Matsuu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523468" calcext:value-type="float">
            <text:p>5234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lita Beatriz Facha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41557" calcext:value-type="float">
            <text:p>14155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mara Simoes de Andra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gência Transfusional</text:p>
          </table:table-cell>
          <table:table-cell office:value-type="string" calcext:value-type="string">
            <text:p>Celetista</text:p>
          </table:table-cell>
          <table:table-cell office:value-type="float" office:value="4031131" calcext:value-type="float">
            <text:p>40311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miris Lacerda de Jesu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067149" calcext:value-type="float">
            <text:p>20671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tiane Gomes Quirin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085010" calcext:value-type="float">
            <text:p>108501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tiane Rocha de Paula Fonsec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611391" calcext:value-type="float">
            <text:p>6113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tiane Rodrigues da Rocha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Radiologia </text:p>
          </table:table-cell>
          <table:table-cell office:value-type="string" calcext:value-type="string">
            <text:p>Celetista</text:p>
          </table:table-cell>
          <table:table-cell office:value-type="float" office:value="678133" calcext:value-type="float">
            <text:p>6781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tiane Soar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 (Férias)</text:p>
          </table:table-cell>
          <table:table-cell office:value-type="string" calcext:value-type="string">
            <text:p>Celetista</text:p>
          </table:table-cell>
          <table:table-cell office:value-type="float" office:value="1039241" calcext:value-type="float">
            <text:p>103924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tiely Aparecida Marqu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884059" calcext:value-type="float">
            <text:p>18840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ayane de Souza Freita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230819" calcext:value-type="float">
            <text:p>2308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haiza Neres Martins Coe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151354" calcext:value-type="float">
            <text:p>115135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hamires dos Santos Rodrigu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1682448" calcext:value-type="float">
            <text:p>168244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Thaynara do Nascimento Silva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 / Enfermaria II</text:p>
          </table:table-cell>
          <table:table-cell office:value-type="string" calcext:value-type="string">
            <text:p>Celetista</text:p>
          </table:table-cell>
          <table:table-cell office:value-type="float" office:value="2447238" calcext:value-type="float">
            <text:p>24472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elma de Jesu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645995" calcext:value-type="float">
            <text:p>64599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Teresa Cristina Alves Cardoso Lem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 </text:p>
          </table:table-cell>
          <table:table-cell office:value-type="string" calcext:value-type="string">
            <text:p>Celetista</text:p>
          </table:table-cell>
          <table:table-cell office:value-type="float" office:value="86253" calcext:value-type="float">
            <text:p>8625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hais Passos Clement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 </text:p>
          </table:table-cell>
          <table:table-cell office:value-type="string" calcext:value-type="string">
            <text:p>Celetista</text:p>
          </table:table-cell>
          <table:table-cell office:value-type="float" office:value="559056" calcext:value-type="float">
            <text:p>55905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hais Santos Silva Candid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718760" calcext:value-type="float">
            <text:p>171876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hays Silva Maced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1958770" calcext:value-type="float">
            <text:p>19587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ina Charles Ferreira de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790634" calcext:value-type="float">
            <text:p>7906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Tomacia Gom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2442655" calcext:value-type="float">
            <text:p>244265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lda Maria Ram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671631" calcext:value-type="float">
            <text:p>16716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ldivina Pereira Fernandes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1390994" calcext:value-type="float">
            <text:p>139099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leria Cristina de Resen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146919" calcext:value-type="float">
            <text:p>114691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leria Oliveira Rodrigues de Sou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893808" calcext:value-type="float">
            <text:p>89380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leria Pereira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I</text:p>
          </table:table-cell>
          <table:table-cell office:value-type="string" calcext:value-type="string">
            <text:p>Celetista</text:p>
          </table:table-cell>
          <table:table-cell office:value-type="float" office:value="1317013" calcext:value-type="float">
            <text:p>131701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nda Coelho de Pi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309034" calcext:value-type="float">
            <text:p>23090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nubia da Silva Ada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117567" calcext:value-type="float">
            <text:p>111756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lquiria Goncalves de Andrade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1205531" calcext:value-type="float">
            <text:p>12055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nda Aparecida de Bri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229633" calcext:value-type="float">
            <text:p>22963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ndersom Silva dos Sant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396197" calcext:value-type="float">
            <text:p>13961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nia de Oliveira Roch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 Esterilização </text:p>
          </table:table-cell>
          <table:table-cell office:value-type="string" calcext:value-type="string">
            <text:p>Celetista</text:p>
          </table:table-cell>
          <table:table-cell office:value-type="float" office:value="1446796" calcext:value-type="float">
            <text:p>14467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nia Oliveira Cassim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42991" calcext:value-type="float">
            <text:p>14299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anik Pereira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</text:p>
          </table:table-cell>
          <table:table-cell office:value-type="string" calcext:value-type="string">
            <text:p>Celetista</text:p>
          </table:table-cell>
          <table:table-cell office:value-type="float" office:value="2410083" calcext:value-type="float">
            <text:p>24100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era Aline Costa de Lim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1754085" calcext:value-type="float">
            <text:p>175408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era Lucia Inácia Re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 </text:p>
          </table:table-cell>
          <table:table-cell office:value-type="string" calcext:value-type="string">
            <text:p>Celetista</text:p>
          </table:table-cell>
          <table:table-cell office:value-type="float" office:value="2253432" calcext:value-type="float">
            <text:p>225343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eronica Monteir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380130" calcext:value-type="float">
            <text:p>23801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ictoria Geovanna Pereira Flor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 (Férias)</text:p>
          </table:table-cell>
          <table:table-cell office:value-type="string" calcext:value-type="string">
            <text:p>Celetista</text:p>
          </table:table-cell>
          <table:table-cell office:value-type="float" office:value="1524143" calcext:value-type="float">
            <text:p>15241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inicius Correa de Mora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388147" calcext:value-type="float">
            <text:p>13881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itoria De Castro Araujo Siqu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 </text:p>
          </table:table-cell>
          <table:table-cell office:value-type="string" calcext:value-type="string">
            <text:p>Celetista</text:p>
          </table:table-cell>
          <table:table-cell office:value-type="float" office:value="1558514" calcext:value-type="float">
            <text:p>15585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iviana Ferreira da Cost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office:value-type="float" office:value="1100972" calcext:value-type="float">
            <text:p>11009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Viviane Pereira Camp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V</text:p>
          </table:table-cell>
          <table:table-cell office:value-type="string" calcext:value-type="string">
            <text:p>Celetista</text:p>
          </table:table-cell>
          <table:table-cell office:value-type="float" office:value="922247" calcext:value-type="float">
            <text:p>92224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aleska Augusta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eletista</text:p>
          </table:table-cell>
          <table:table-cell office:value-type="float" office:value="1938101" calcext:value-type="float">
            <text:p>193810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anessa Silva Camil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1060796" calcext:value-type="float">
            <text:p>10607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elcione Gonçalves Patrício 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220414" calcext:value-type="float">
            <text:p>22041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endel Candido de Mora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V</text:p>
          </table:table-cell>
          <table:table-cell office:value-type="string" calcext:value-type="string">
            <text:p>Celetista</text:p>
          </table:table-cell>
          <table:table-cell office:value-type="float" office:value="2268444" calcext:value-type="float">
            <text:p>22684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enia Ribeiro Cruz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Hemodiálise</text:p>
          </table:table-cell>
          <table:table-cell office:value-type="string" calcext:value-type="string">
            <text:p>Celetista</text:p>
          </table:table-cell>
          <table:table-cell office:value-type="float" office:value="748443" calcext:value-type="float">
            <text:p>74844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eniclezia Divina Gom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 </text:p>
          </table:table-cell>
          <table:table-cell office:value-type="string" calcext:value-type="string">
            <text:p>Celetista</text:p>
          </table:table-cell>
          <table:table-cell office:value-type="float" office:value="540390" calcext:value-type="float">
            <text:p>54039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eslaini Bueno Borges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1324649" calcext:value-type="float">
            <text:p>13246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eslene Pereira de Melo Roriz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</text:p>
          </table:table-cell>
          <table:table-cell office:value-type="string" calcext:value-type="string">
            <text:p>Celetista</text:p>
          </table:table-cell>
          <table:table-cell office:value-type="float" office:value="1078096" calcext:value-type="float">
            <text:p>10780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elislainy Monteiro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ontrato Temporário</text:p>
          </table:table-cell>
          <table:table-cell office:value-type="float" office:value="2270430" calcext:value-type="float">
            <text:p>22704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esllayne Aparecida da Silva Ne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I / UTI III</text:p>
          </table:table-cell>
          <table:table-cell office:value-type="string" calcext:value-type="string">
            <text:p>Celetista</text:p>
          </table:table-cell>
          <table:table-cell office:value-type="float" office:value="2882770" calcext:value-type="float">
            <text:p>288277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ilda Ferreira de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(Férias)</text:p>
          </table:table-cell>
          <table:table-cell office:value-type="string" calcext:value-type="string">
            <text:p>Celetista</text:p>
          </table:table-cell>
          <table:table-cell office:value-type="float" office:value="2292551" calcext:value-type="float">
            <text:p>229255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1">
          <table:table-cell office:value-type="string" calcext:value-type="string">
            <text:p>Winny Lorraine Silva de Oliveira Milhomem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UTI IV</text:p>
          </table:table-cell>
          <table:table-cell office:value-type="string" calcext:value-type="string">
            <text:p>Celetista</text:p>
          </table:table-cell>
          <table:table-cell office:value-type="float" office:value="1905686" calcext:value-type="float">
            <text:p>190568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Xavier Ié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</text:p>
          </table:table-cell>
          <table:table-cell office:value-type="string" calcext:value-type="string">
            <text:p>Celetista</text:p>
          </table:table-cell>
          <table:table-cell office:value-type="float" office:value="2349703" calcext:value-type="float">
            <text:p>23497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Zilda Eliene do Nasciment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Enfermaria III </text:p>
          </table:table-cell>
          <table:table-cell office:value-type="string" calcext:value-type="string">
            <text:p>Celetista</text:p>
          </table:table-cell>
          <table:table-cell office:value-type="float" office:value="1899352" calcext:value-type="float">
            <text:p>189935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Havilla Borges de Andrade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1244" calcext:value-type="float">
            <text:p>124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Claudia dos Santos Silv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13645" calcext:value-type="float">
            <text:p>136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Eliana de Jesus Souza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8745" calcext:value-type="float">
            <text:p>87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1">
          <table:table-cell office:value-type="string" calcext:value-type="string">
            <text:p>Kamylla Helena Correa Ferreira Claudino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Terceirizado</text:p>
          </table:table-cell>
          <table:table-cell office:value-type="float" office:value="117418" calcext:value-type="float">
            <text:p>1174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00" calcext:value-type="float">
            <text:p>200</text:p>
          </table:table-cell>
        </table:table-row>
        <table:table-row table:style-name="ro10">
          <table:table-cell office:value-type="string" calcext:value-type="string">
            <text:p>Amanda da Costa Ramos Gam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241193" calcext:value-type="float">
            <text:p>2411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Emanuelle de Sousa Guedes Joy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Serviço de Atendimento Domiciliar</text:p>
          </table:table-cell>
          <table:table-cell office:value-type="string" calcext:value-type="string">
            <text:p>Celetista</text:p>
          </table:table-cell>
          <table:table-cell office:value-type="float" office:value="194227" calcext:value-type="float">
            <text:p>19422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150" calcext:value-type="float">
            <text:p>150</text:p>
          </table:table-cell>
        </table:table-row>
        <table:table-row table:style-name="ro10">
          <table:table-cell office:value-type="string" calcext:value-type="string">
            <text:p>Adauto Ribeiro dos Santos</text:p>
          </table:table-cell>
          <table:table-cell office:value-type="string" calcext:value-type="string">
            <text:p>Técnico em Gess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Claudiney Fernandes da Silva</text:p>
          </table:table-cell>
          <table:table-cell office:value-type="string" calcext:value-type="string">
            <text:p>Técnico em Gesso</text:p>
          </table:table-cell>
          <table:table-cell office:value-type="string" calcext:value-type="string">
            <text:p>Pronto Socorro (Férias)</text:p>
          </table:table-cell>
          <table:table-cell office:value-type="string" calcext:value-type="string">
            <text:p>Celetista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Pericles de Calazans Karl</text:p>
          </table:table-cell>
          <table:table-cell office:value-type="string" calcext:value-type="string">
            <text:p>Técnico em Gess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07:00 às 19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0">
          <table:table-cell office:value-type="string" calcext:value-type="string">
            <text:p>Wanderson de Souza Rocha</text:p>
          </table:table-cell>
          <table:table-cell office:value-type="string" calcext:value-type="string">
            <text:p>Técnico em Gesso</text:p>
          </table:table-cell>
          <table:table-cell office:value-type="string" calcext:value-type="string">
            <text:p>Pronto Socorro</text:p>
          </table:table-cell>
          <table:table-cell office:value-type="string" calcext:value-type="string">
            <text:p>Celetista</text:p>
          </table:table-cell>
          <table:table-cell table:number-columns-repeated="2" office:value-type="string" calcext:value-type="string">
            <text:p>Não se Aplica</text:p>
          </table:table-cell>
          <table:table-cell office:value-type="string" calcext:value-type="string">
            <text:p>19:00 às 07:00</text:p>
          </table:table-cell>
          <table:table-cell office:value-type="float" office:value="220" calcext:value-type="float">
            <text:p>220</text:p>
          </table:table-cell>
        </table:table-row>
        <table:table-row table:style-name="ro12">
          <table:table-cell office:value-type="string" calcext:value-type="string">
            <text:p>Armazenamento</text:p>
          </table:table-cell>
          <table:table-cell table:style-name="ce18" office:value-type="string" calcext:value-type="string" table:number-columns-spanned="2" table:number-rows-spanned="1">
            <text:p>Proteção/Acesso</text:p>
          </table:table-cell>
          <table:covered-table-cell table:style-name="ce3"/>
          <table:table-cell office:value-type="string" calcext:value-type="string">
            <text:p>Recuperação</text:p>
          </table:table-cell>
          <table:table-cell table:style-name="ce18" office:value-type="string" calcext:value-type="string" table:number-columns-spanned="3" table:number-rows-spanned="1">
            <text:p>Retenção</text:p>
          </table:table-cell>
          <table:covered-table-cell table:number-columns-repeated="2" table:style-name="ce3"/>
          <table:table-cell office:value-type="string" calcext:value-type="string">
            <text:p>Disposição dos Registros</text:p>
          </table:table-cell>
        </table:table-row>
        <table:table-row table:style-name="ro20">
          <table:table-cell office:value-type="string" calcext:value-type="string">
            <text:p>Setor do SERVRH</text:p>
          </table:table-cell>
          <table:table-cell table:style-name="ce18" office:value-type="string" calcext:value-type="string" table:number-columns-spanned="2" table:number-rows-spanned="1">
            <text:p>Pasta / Colaboradores do SERVRH</text:p>
          </table:table-cell>
          <table:covered-table-cell table:style-name="ce3"/>
          <table:table-cell office:value-type="string" calcext:value-type="string">
            <text:p>Por data</text:p>
          </table:table-cell>
          <table:table-cell table:style-name="ce18" office:value-type="string" calcext:value-type="string" table:number-columns-spanned="3" table:number-rows-spanned="1">
            <text:p>5 anos</text:p>
          </table:table-cell>
          <table:covered-table-cell table:number-columns-repeated="2" table:style-name="ce3"/>
          <table:table-cell office:value-type="string" calcext:value-type="string">
            <text:p>Deletar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F" svg:font-family="" style:font-family-generic="roman" style:font-pitch="variable"/>
    <style:font-face style:name="F1" svg:font-family="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/>
    <style:font-face style:name="Times New Roman1" svg:font-family="'Times New Roman1'"/>
    <style:font-face style:name="Times New Roman2" svg:font-family="'Times New Roman2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style:style style:name="Graphics" style:family="graphic" style:parent-style-name="Default"/>
    <number:number-style style:name="N0">
      <number:number number:min-integer-digits="1"/>
    </number:number-style>
    <number:date-style style:name="N114">
      <number:month number:textual="true"/>
      <number:text>/</number:text>
      <number:year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0:05:12.129195500</meta:creation-date>
    <dc:date>2026-09-01T10:05:53.947146900</dc:date>
    <meta:editing-duration>PT41S</meta:editing-duration>
    <meta:editing-cycles>1</meta:editing-cycles>
    <meta:document-statistic meta:table-count="1" meta:cell-count="6468" meta:object-count="2"/>
    <meta:generator>LibreOffice/26.2.5.2$Windows_X86_64 LibreOffice_project/cd7284b4cbbfeb507e630c1aac019f4157393acb</meta:generator>
  </office:meta>
</office:document-meta>
</file>