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 Historic" svg:font-family="'Segoe UI Historic'" style:font-family-generic="swiss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7.108cm"/>
    </style:style>
    <style:style style:name="co3" style:family="table-column">
      <style:table-column-properties fo:break-before="auto" style:column-width="7.417cm"/>
    </style:style>
    <style:style style:name="co4" style:family="table-column">
      <style:table-column-properties fo:break-before="auto" style:column-width="13.409cm"/>
    </style:style>
    <style:style style:name="co5" style:family="table-column">
      <style:table-column-properties fo:break-before="auto" style:column-width="3.549cm"/>
    </style:style>
    <style:style style:name="co6" style:family="table-column">
      <style:table-column-properties fo:break-before="auto" style:column-width="9.624cm"/>
    </style:style>
    <style:style style:name="co7" style:family="table-column">
      <style:table-column-properties fo:break-before="auto" style:column-width="4.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2.422cm" fo:break-before="auto" style:use-optimal-row-height="true"/>
    </style:style>
    <style:style style:name="ro9" style:family="table-row">
      <style:table-row-properties style:row-height="2.817cm" fo:break-before="auto" style:use-optimal-row-height="true"/>
    </style:style>
    <style:style style:name="ro10" style:family="table-row">
      <style:table-row-properties style:row-height="2.15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60">
      <number:hours number:style="long"/>
      <number:text>:</number:text>
      <number:minutes number:style="long"/>
    </number:time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egoe UI Historic" fo:font-size="11pt" fo:font-style="normal" fo:text-shadow="none" style:text-underline-style="none" fo:font-weight="normal" style:font-size-asian="11pt" style:font-style-asian="normal" style:font-weight-asian="normal" style:font-name-complex="Segoe UI Historic" style:font-size-complex="11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egoe UI Historic" fo:font-size="11pt" fo:font-style="normal" fo:text-shadow="none" style:text-underline-style="none" fo:font-weight="normal" style:font-size-asian="11pt" style:font-style-asian="normal" style:font-weight-asian="normal" style:font-name-complex="Segoe UI Historic" style:font-size-complex="11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Segoe UI Historic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Segoe UI Historic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Segoe UI Historic" fo:font-size="11pt" style:text-underline-style="none" style:text-underline-color="font-color" style:text-line-through-type="none" fo:font-style="normal" style:text-outline="false" fo:text-shadow="none" style:text-position="0% 100%" style:font-name-complex="Segoe UI Historic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9"/>
        <table:table-column table:style-name="co2" table:default-cell-style-name="ce31"/>
        <table:table-column table:style-name="co3" table:default-cell-style-name="ce37"/>
        <table:table-column table:style-name="co4" table:default-cell-style-name="ce37"/>
        <table:table-column table:style-name="co5" table:default-cell-style-name="ce9"/>
        <table:table-column table:style-name="co1" table:default-cell-style-name="ce37"/>
        <table:table-column table:style-name="co1" table:default-cell-style-name="ce38"/>
        <table:table-column table:style-name="co6" table:default-cell-style-name="ce38"/>
        <table:table-column table:style-name="co7" table:default-cell-style-name="ce38"/>
        <table:table-row table:style-name="ro1">
          <table:table-cell table:style-name="ce1"/>
          <table:table-cell table:style-name="ce15"/>
          <table:table-cell table:style-name="ce13" table:number-columns-repeated="6"/>
          <table:table-cell table:style-name="ce1"/>
        </table:table-row>
        <table:table-row table:style-name="ro2">
          <table:table-cell table:style-name="ce2" office:value-type="string" calcext:value-type="string" table:number-columns-spanned="9" table:number-rows-spanned="1">
            <text:p>Escalas de trabalho dos principais serviços ofertados</text:p>
          </table:table-cell>
          <table:covered-table-cell table:style-name="ce16"/>
          <table:covered-table-cell table:number-columns-repeated="7" table:style-name="ce35"/>
        </table:table-row>
        <table:table-row table:style-name="ro3">
          <table:table-cell table:style-name="ce3" office:value-type="string" calcext:value-type="string" table:number-columns-spanned="9" table:number-rows-spanned="1">
            <text:p>Mês: SETEMBRO</text:p>
          </table:table-cell>
          <table:covered-table-cell table:style-name="ce17"/>
          <table:covered-table-cell table:number-columns-repeated="7" table:style-name="ce36"/>
        </table:table-row>
        <table:table-row table:style-name="ro3">
          <table:table-cell table:style-name="ce3" office:value-type="string" calcext:value-type="string" table:number-columns-spanned="9" table:number-rows-spanned="1">
            <text:p>Ano: 2026</text:p>
          </table:table-cell>
          <table:covered-table-cell table:style-name="ce17"/>
          <table:covered-table-cell table:number-columns-repeated="7" table:style-name="ce36"/>
        </table:table-row>
        <table:table-row table:style-name="ro3">
          <table:table-cell table:style-name="ce4" office:value-type="string" calcext:value-type="string" table:number-columns-spanned="9" table:number-rows-spanned="1">
            <text:p>Unidade: Centro Estadual Dr. Henrique Santillo - CRER</text:p>
          </table:table-cell>
          <table:covered-table-cell table:style-name="ce18"/>
          <table:covered-table-cell table:number-columns-repeated="7" table:style-name="ce5"/>
        </table:table-row>
        <table:table-row table:style-name="ro3">
          <table:table-cell table:style-name="ce5"/>
          <table:table-cell table:style-name="ce19"/>
          <table:table-cell table:style-name="ce5" table:number-columns-repeated="6"/>
          <table:table-cell table:style-name="ce1"/>
        </table:table-row>
        <table:table-row table:style-name="ro3">
          <table:table-cell table:style-name="ce6" office:value-type="string" calcext:value-type="string" table:number-columns-spanned="9" table:number-rows-spanned="1">
            <text:p>EQUIPE MÉDICA</text:p>
          </table:table-cell>
          <table:covered-table-cell table:style-name="ce20"/>
          <table:covered-table-cell table:number-columns-repeated="7" table:style-name="ce7"/>
        </table:table-row>
        <table:table-row table:style-name="ro3">
          <table:table-cell table:style-name="ce7"/>
          <table:table-cell table:style-name="ce21"/>
          <table:table-cell table:style-name="ce7" table:number-columns-repeated="6"/>
          <table:table-cell table:style-name="ce1"/>
        </table:table-row>
        <table:table-row table:style-name="ro4">
          <table:table-cell table:style-name="ce8" office:value-type="string" calcext:value-type="string">
            <text:p> Nome da Unidade</text:p>
          </table:table-cell>
          <table:table-cell table:style-name="ce22" office:value-type="string" calcext:value-type="string">
            <text:p>Nome do <text:s/>Profissional</text:p>
          </table:table-cell>
          <table:table-cell table:style-name="ce8" office:value-type="string" calcext:value-type="string">
            <text:p>Especialidade</text:p>
          </table:table-cell>
          <table:table-cell table:style-name="ce8" office:value-type="string" calcext:value-type="string">
            <text:p>Local</text:p>
          </table:table-cell>
          <table:table-cell table:style-name="ce8" office:value-type="string" calcext:value-type="string">
            <text:p>Vínculo Empregatício</text:p>
          </table:table-cell>
          <table:table-cell table:style-name="ce8" office:value-type="string" calcext:value-type="string">
            <text:p>N° Conselho</text:p>
          </table:table-cell>
          <table:table-cell table:style-name="ce8" office:value-type="string" calcext:value-type="string">
            <text:p>RQE</text:p>
          </table:table-cell>
          <table:table-cell table:style-name="ce8" office:value-type="string" calcext:value-type="string">
            <text:p>Dia da semana</text:p>
          </table:table-cell>
          <table:table-cell table:style-name="ce8" office:value-type="string" calcext:value-type="string">
            <text:p>Horário de Atendimento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ELSIO MAFRA PALOTTI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6734" calcext:value-type="float">
            <text:p>6734</text:p>
          </table:table-cell>
          <table:table-cell table:style-name="ce41" office:value-type="float" office:value="1563" calcext:value-type="float">
            <text:p>1563</text:p>
          </table:table-cell>
          <table:table-cell table:style-name="ce9" office:value-type="string" calcext:value-type="string">
            <text:p>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IB JOSE HERCUL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9290" calcext:value-type="float">
            <text:p>9290</text:p>
          </table:table-cell>
          <table:table-cell table:style-name="ce41" office:value-type="float" office:value="7012" calcext:value-type="float">
            <text:p>7012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ISON DE SOUZA VALENTE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922" calcext:value-type="float">
            <text:p>21922</text:p>
          </table:table-cell>
          <table:table-cell table:style-name="ce41" office:value-type="float" office:value="15014" calcext:value-type="float">
            <text:p>15014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7:00 | 10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RIANA OLIVEIRA GUILARDE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7040</text:p>
          </table:table-cell>
          <table:table-cell table:style-name="ce41" office:value-type="float" office:value="2693" calcext:value-type="float">
            <text:p>2693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10:00|13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RIANO RIBEIRO BARRO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93" calcext:value-type="float">
            <text:p>21293</text:p>
          </table:table-cell>
          <table:table-cell table:style-name="ce9" office:value-type="float" office:value="16894" calcext:value-type="float">
            <text:p>16894</text:p>
          </table:table-cell>
          <table:table-cell table:style-name="ce9" office:value-type="string" calcext:value-type="string">
            <text:p>TERÇA,QUARTA,QUINTA E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DRIEL GRACCO DA SILV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126" calcext:value-type="float">
            <text:p>17126</text:p>
          </table:table-cell>
          <table:table-cell table:style-name="ce9" office:value-type="float" office:value="11797" calcext:value-type="float">
            <text:p>11797</text:p>
          </table:table-cell>
          <table:table-cell table:style-name="ce9" office:value-type="string" calcext:value-type="string">
            <text:p>TERÇA,SABADO E DOMINGO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GENOR GONCALVES DE LACERD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361" calcext:value-type="float">
            <text:p>25361</text:p>
          </table:table-cell>
          <table:table-cell table:style-name="ce9" office:value-type="float" office:value="18388" calcext:value-type="float">
            <text:p>18388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KEMI KASAHARA OMI DE FREIT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478" calcext:value-type="float">
            <text:p>10478</text:p>
          </table:table-cell>
          <table:table-cell table:style-name="ce9" office:value-type="float" office:value="6187" calcext:value-type="float">
            <text:p>6187</text:p>
          </table:table-cell>
          <table:table-cell table:style-name="ce9" office:value-type="string" calcext:value-type="string">
            <text:p>TERÇA E QUINTA</text:p>
          </table:table-cell>
          <table:table-cell table:style-name="ce41" office:value-type="string" calcext:value-type="string">
            <text:p>12:00 |15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LAN ANDERSON FERNANDES OLIVEIR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DTA - DIRETORIA TECNICA ASSISTENCIAL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8417" calcext:value-type="float">
            <text:p>28417</text:p>
          </table:table-cell>
          <table:table-cell table:style-name="ce41" office:value-type="float" office:value="15230" calcext:value-type="float">
            <text:p>15230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7:00|09:30|09:45|13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LAN PAULO GUIMARAES MEDEIRO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113" calcext:value-type="float">
            <text:p>25113</text:p>
          </table:table-cell>
          <table:table-cell table:style-name="ce9" office:value-type="float" office:value="13564" calcext:value-type="float">
            <text:p>13564</text:p>
          </table:table-cell>
          <table:table-cell table:style-name="ce9" office:value-type="string" calcext:value-type="string">
            <text:p>SEGUNDA,TERÇA,QUINTA,SÁBADO E DOMING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LEX BARBOSA ALMEID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443" calcext:value-type="float">
            <text:p>27443</text:p>
          </table:table-cell>
          <table:table-cell table:style-name="ce41" office:value-type="float" office:value="18317" calcext:value-type="float">
            <text:p>18317</text:p>
          </table:table-cell>
          <table:table-cell table:style-name="ce9" office:value-type="string" calcext:value-type="string">
            <text:p>DOMINGO,SEGUNDA,TERÇA E QUINTA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MANDA CECILIA BUENO LOP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25" calcext:value-type="float">
            <text:p>21325</text:p>
          </table:table-cell>
          <table:table-cell table:style-name="ce41" office:value-type="float" office:value="18344" calcext:value-type="float">
            <text:p>18344</text:p>
          </table:table-cell>
          <table:table-cell table:style-name="ce9" office:value-type="string" calcext:value-type="string">
            <text:p>QUARTA E SEXTA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MANDA RINCON GODINH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AMBULATÓRIO | CENTRO CIRU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78" calcext:value-type="float">
            <text:p>22778</text:p>
          </table:table-cell>
          <table:table-cell table:style-name="ce41" office:value-type="float" office:value="13940" calcext:value-type="float">
            <text:p>13940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A CLARA CORREA PEREIRA DE OLIV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0169" calcext:value-type="float">
            <text:p>30169</text:p>
          </table:table-cell>
          <table:table-cell table:style-name="ce9" office:value-type="string" calcext:value-type="string">
            <text:p>N/A</text:p>
          </table:table-cell>
          <table:table-cell table:style-name="ce39" office:value-type="string" calcext:value-type="string">
            <text:p>DOMINGO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A KAROLINA PAIVA BRAGA ROCH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94" calcext:value-type="float">
            <text:p>21294</text:p>
          </table:table-cell>
          <table:table-cell table:style-name="ce41" office:value-type="float" office:value="13774" calcext:value-type="float">
            <text:p>13774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07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A PAULA DE BESSA SILV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7680" calcext:value-type="float">
            <text:p>37680</text:p>
          </table:table-cell>
          <table:table-cell table:style-name="ce42" office:value-type="string" calcext:value-type="string">
            <text:p>N/A</text:p>
          </table:table-cell>
          <table:table-cell table:style-name="ce9" office:value-type="string" calcext:value-type="string">
            <text:p>SEXTA,SABADO,DOMINGO E SEGUNDA</text:p>
          </table:table-cell>
          <table:table-cell table:style-name="ce41" office:value-type="string" calcext:value-type="string">
            <text:p>19:00 | 07:00/13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4" office:value-type="string" calcext:value-type="string">
            <text:p>ANDRE VALADARES SIQUEIR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537" calcext:value-type="float">
            <text:p>14537</text:p>
          </table:table-cell>
          <table:table-cell table:style-name="ce9" office:value-type="float" office:value="7283" calcext:value-type="float">
            <text:p>7283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5:00 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NA KAROLINNE NASCIMENTO</text:p>
          </table:table-cell>
          <table:table-cell table:style-name="ce9" office:value-type="string" calcext:value-type="string">
            <text:p>MEDICO (A) GENETIC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371" calcext:value-type="float">
            <text:p>22371</text:p>
          </table:table-cell>
          <table:table-cell table:style-name="ce9" office:value-type="float" office:value="16016" calcext:value-type="float">
            <text:p>16016</text:p>
          </table:table-cell>
          <table:table-cell table:style-name="ce9" office:value-type="string" calcext:value-type="string">
            <text:p>SEXTA </text:p>
          </table:table-cell>
          <table:table-cell table:style-name="ce41" office:value-type="string" calcext:value-type="string">
            <text:p><text:s/>08:00|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NA LAURA NAVES ROCHA COST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302" calcext:value-type="float">
            <text:p>39302</text:p>
          </table:table-cell>
          <table:table-cell table:style-name="ce9" office:value-type="string" calcext:value-type="string">
            <text:p>N/A</text:p>
          </table:table-cell>
          <table:table-cell table:style-name="ce9" office:value-type="string" calcext:value-type="string">
            <text:p>TERÇA,QUINTA,SEXTA,SABADO E DOMINGO</text:p>
          </table:table-cell>
          <table:table-cell table:style-name="ce41" office:value-type="string" calcext:value-type="string">
            <text:p>13:00|19:00/19:00|07:00/19:00|01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NE CAROLINE DE BRITO EDIR</text:p>
          </table:table-cell>
          <table:table-cell table:style-name="ce9" office:value-type="string" calcext:value-type="string">
            <text:p>MEDICO (A) HEMATOLOGISTA</text:p>
          </table:table-cell>
          <table:table-cell table:style-name="ce9" office:value-type="string" calcext:value-type="string">
            <text:p>COMEAGT - COORDENACAO MEDICA DA AGENCIA TRANSFUSIONAL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996" calcext:value-type="float">
            <text:p>22996</text:p>
          </table:table-cell>
          <table:table-cell table:style-name="ce41" office:value-type="float" office:value="33834" calcext:value-type="float">
            <text:p>33834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7:00|09:00 / 13:00|15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TONIO CANDIDO DE PAULA NETO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257" calcext:value-type="float">
            <text:p>19257</text:p>
          </table:table-cell>
          <table:table-cell table:style-name="ce9" office:value-type="float" office:value="12449" calcext:value-type="float">
            <text:p>12449</text:p>
          </table:table-cell>
          <table:table-cell table:style-name="ce9" office:value-type="string" calcext:value-type="string">
            <text:p>TERÇA E QUIN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NTONIO CORDEIRO DA SILVA FILHO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061" calcext:value-type="float">
            <text:p>16061</text:p>
          </table:table-cell>
          <table:table-cell table:style-name="ce41" office:value-type="float" office:value="10456" calcext:value-type="float">
            <text:p>10456</text:p>
          </table:table-cell>
          <table:table-cell table:style-name="ce39" office:value-type="string" calcext:value-type="string">
            <text:p>QUARTA</text:p>
          </table:table-cell>
          <table:table-cell table:style-name="ce41" office:value-type="string" calcext:value-type="string">
            <text:p>06:00|12:00|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RTHUR MAGALHAES DE OLIVEIR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0211" calcext:value-type="float">
            <text:p>20211</text:p>
          </table:table-cell>
          <table:table-cell table:style-name="ce41" office:value-type="float" office:value="15600" calcext:value-type="float">
            <text:p>15600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6:00|09:00|09:1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RTHUR SILVA RODRIGU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029" calcext:value-type="float">
            <text:p>25029</text:p>
          </table:table-cell>
          <table:table-cell table:style-name="ce41" office:value-type="float" office:value="17260" calcext:value-type="float">
            <text:p>17260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ARYELL ASSIS DOS SANTOS FARI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61" calcext:value-type="float">
            <text:p>22461</text:p>
          </table:table-cell>
          <table:table-cell table:style-name="ce43" office:value-type="string" calcext:value-type="string">
            <text:p>N/A</text:p>
          </table:table-cell>
          <table:table-cell table:style-name="ce43" office:value-type="string" calcext:value-type="string">
            <text:p>SEGUNDA E QUINTA</text:p>
          </table:table-cell>
          <table:table-cell table:style-name="ce41" office:value-type="string" calcext:value-type="string">
            <text:p>07:00|10:00/ 12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BEATRIZ FALEIRO RAMOS</text:p>
          </table:table-cell>
          <table:table-cell table:style-name="ce9" office:value-type="string" calcext:value-type="string">
            <text:p>MEDICO (A) CIRURGIÃ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249" calcext:value-type="float">
            <text:p>19249</text:p>
          </table:table-cell>
          <table:table-cell table:style-name="ce9" office:value-type="float" office:value="13523" calcext:value-type="float">
            <text:p>13523</text:p>
          </table:table-cell>
          <table:table-cell table:style-name="ce9" office:value-type="string" calcext:value-type="string">
            <text:p>QUINTA,SABADO E DOMINGO</text:p>
          </table:table-cell>
          <table:table-cell table:style-name="ce41" office:value-type="string" calcext:value-type="string">
            <text:p>07:00|13:00/13:00|19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BERTRAND RODRIGUES MACARANDUBA</text:p>
          </table:table-cell>
          <table:table-cell table:style-name="ce9" office:value-type="string" calcext:value-type="string">
            <text:p>MEDICO (A) ENDOCRIN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09671" calcext:value-type="float">
            <text:p>109671</text:p>
          </table:table-cell>
          <table:table-cell table:style-name="ce41" office:value-type="float" office:value="6365" calcext:value-type="float">
            <text:p>6365</text:p>
          </table:table-cell>
          <table:table-cell table:style-name="ce39" office:value-type="string" calcext:value-type="string">
            <text:p>TERÇA E QUARTA</text:p>
          </table:table-cell>
          <table:table-cell table:style-name="ce41" office:value-type="string" calcext:value-type="string">
            <text:p>05:20|07:20|07:35|11:2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BRAINNER CAMPOS BARBOSA JANUZZI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934</text:p>
          </table:table-cell>
          <table:table-cell table:style-name="ce41" office:value-type="float" office:value="11653" calcext:value-type="float">
            <text:p>11653</text:p>
          </table:table-cell>
          <table:table-cell table:style-name="ce39" office:value-type="string" calcext:value-type="string">
            <text:p>SEGUNDA E QUINTA</text:p>
          </table:table-cell>
          <table:table-cell table:style-name="ce41" office:value-type="string" calcext:value-type="string">
            <text:p>13:00|14:45|15:00|18:00 / 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BRUNO PAIVA PEREIR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034" calcext:value-type="float">
            <text:p>18034</text:p>
          </table:table-cell>
          <table:table-cell table:style-name="ce9" office:value-type="float" office:value="11196" calcext:value-type="float">
            <text:p>11196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1:00 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IUS LUCILIUS DE CASTRO JUNIOR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7809" calcext:value-type="float">
            <text:p>7809</text:p>
          </table:table-cell>
          <table:table-cell table:style-name="ce9" office:value-type="float" office:value="6055" calcext:value-type="float">
            <text:p>6055</text:p>
          </table:table-cell>
          <table:table-cell table:style-name="ce9" office:value-type="string" calcext:value-type="string">
            <text:p>SEGUNDA E TERÇA</text:p>
          </table:table-cell>
          <table:table-cell table:style-name="ce41" office:value-type="string" calcext:value-type="string">
            <text:p>07:00|13:00/13:00|19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MILA ERIANE ANTUN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16" calcext:value-type="float">
            <text:p>29816</text:p>
          </table:table-cell>
          <table:table-cell table:style-name="ce41" office:value-type="float" office:value="16073" calcext:value-type="float">
            <text:p>16073</text:p>
          </table:table-cell>
          <table:table-cell table:style-name="ce9" office:value-type="string" calcext:value-type="string">
            <text:p>TERÇA A SÁBAD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MILA XAVIER CABRAL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799" calcext:value-type="float">
            <text:p>22799</text:p>
          </table:table-cell>
          <table:table-cell table:style-name="ce41" office:value-type="float" office:value="15923" calcext:value-type="float">
            <text:p>15923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12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MYLLA LIRA SCHELLE ESPINDOL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54" calcext:value-type="float">
            <text:p>21354</text:p>
          </table:table-cell>
          <table:table-cell table:style-name="ce41" office:value-type="float" office:value="16115" calcext:value-type="float">
            <text:p>16115</text:p>
          </table:table-cell>
          <table:table-cell table:style-name="ce9" office:value-type="string" calcext:value-type="string">
            <text:p>SEGUNDA E QUARTA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RLO MAGNO IGNACIO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08" calcext:value-type="float">
            <text:p>21208</text:p>
          </table:table-cell>
          <table:table-cell table:style-name="ce41" office:value-type="float" office:value="10849" calcext:value-type="float">
            <text:p>10849</text:p>
          </table:table-cell>
          <table:table-cell table:style-name="ce9" office:value-type="string" calcext:value-type="string">
            <text:p>SEGUNDA - QUIN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ROLINA MENDES DE PAUL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26" calcext:value-type="float">
            <text:p>36426</text:p>
          </table:table-cell>
          <table:table-cell table:style-name="ce9" office:value-type="string" calcext:value-type="string">
            <text:p>N/A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9:00| 0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ROLINNE BORGES ALVES DULCI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0293</text:p>
          </table:table-cell>
          <table:table-cell table:style-name="ce41" office:value-type="float" office:value="13448" calcext:value-type="float">
            <text:p>13448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7:00|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SSIANO COELHO DE ALMEID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8947" calcext:value-type="float">
            <text:p>28947</text:p>
          </table:table-cell>
          <table:table-cell table:style-name="ce9" office:value-type="float" office:value="19968" calcext:value-type="float">
            <text:p>19968</text:p>
          </table:table-cell>
          <table:table-cell table:style-name="ce39" office:value-type="string" calcext:value-type="string">
            <text:p>SEGUNDA</text:p>
          </table:table-cell>
          <table:table-cell table:style-name="ce41" office:value-type="string" calcext:value-type="string">
            <text:p>07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ASSIO SERRA DE OLIVEIR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336" calcext:value-type="float">
            <text:p>19336</text:p>
          </table:table-cell>
          <table:table-cell table:style-name="ce9" office:value-type="float" office:value="13794" calcext:value-type="float">
            <text:p>13794</text:p>
          </table:table-cell>
          <table:table-cell table:style-name="ce9" office:value-type="string" calcext:value-type="string">
            <text:p>SA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ESAR LELLI PARREAO DE MOUR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COMINT - COORDENACAO MEDICA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7748" calcext:value-type="float">
            <text:p>17748</text:p>
          </table:table-cell>
          <table:table-cell table:style-name="ce41" office:value-type="float" office:value="18851" calcext:value-type="float">
            <text:p>18851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7:00|11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HRISTIANE PENA CABRAL MAGALHAES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8406</text:p>
          </table:table-cell>
          <table:table-cell table:style-name="ce41" office:value-type="float" office:value="9186" calcext:value-type="float">
            <text:p>9186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HRISTIANE TAVARES CARDOZ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04" calcext:value-type="float">
            <text:p>29804</text:p>
          </table:table-cell>
          <table:table-cell table:style-name="ce41" office:value-type="float" office:value="16097" calcext:value-type="float">
            <text:p>16097</text:p>
          </table:table-cell>
          <table:table-cell table:style-name="ce9" office:value-type="string" calcext:value-type="string">
            <text:p>SEGUNDA A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ICERO SOARES DE MELO NETO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6597</text:p>
          </table:table-cell>
          <table:table-cell table:style-name="ce41" office:value-type="float" office:value="11718" calcext:value-type="float">
            <text:p>11718</text:p>
          </table:table-cell>
          <table:table-cell table:style-name="ce39" office:value-type="string" calcext:value-type="string">
            <text:p>QUINTA E SEXTA</text:p>
          </table:table-cell>
          <table:table-cell table:style-name="ce41" office:value-type="string" calcext:value-type="string">
            <text:p>07:00|12:00|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INTIA NAIARA BRITO BUEN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85" calcext:value-type="float">
            <text:p>23585</text:p>
          </table:table-cell>
          <table:table-cell table:style-name="ce9" office:value-type="string" calcext:value-type="string">
            <text:p>N/A</text:p>
          </table:table-cell>
          <table:table-cell table:style-name="ce9" office:value-type="string" calcext:value-type="string">
            <text:p>SEGUNDA,QUARTA,SEXTA E SABADO</text:p>
          </table:table-cell>
          <table:table-cell table:style-name="ce41" office:value-type="string" calcext:value-type="string">
            <text:p>13:00|19:00/ 07:00|19:00/ 19:00|07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LAUDINEY CANDIDO COST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7416</text:p>
          </table:table-cell>
          <table:table-cell table:style-name="ce41" office:value-type="float" office:value="4334" calcext:value-type="float">
            <text:p>4334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LAUDIO HENRIQUE MARTINS DE SOUZ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409" calcext:value-type="float">
            <text:p>25409</text:p>
          </table:table-cell>
          <table:table-cell table:style-name="ce41" office:value-type="float" office:value="17382" calcext:value-type="float">
            <text:p>17382</text:p>
          </table:table-cell>
          <table:table-cell table:style-name="ce9" office:value-type="string" calcext:value-type="string">
            <text:p>QUINTA,SEXTA E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LEOMARA DE SOUZA MACHAD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739" calcext:value-type="float">
            <text:p>18739</text:p>
          </table:table-cell>
          <table:table-cell table:style-name="ce41" office:value-type="float" office:value="14815" calcext:value-type="float">
            <text:p>14815</text:p>
          </table:table-cell>
          <table:table-cell table:style-name="ce9" office:value-type="string" calcext:value-type="string">
            <text:p>SEGUNDA A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RISTIANE ALENCAR MACHADO TEIXEIRA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4642</text:p>
          </table:table-cell>
          <table:table-cell table:style-name="ce41" office:value-type="float" office:value="1073" calcext:value-type="float">
            <text:p>1073</text:p>
          </table:table-cell>
          <table:table-cell table:style-name="ce39" office:value-type="string" calcext:value-type="string">
            <text:p>SEGUNDA A QUINTA</text:p>
          </table:table-cell>
          <table:table-cell table:style-name="ce41" office:value-type="string" calcext:value-type="string">
            <text:p>05:30|08:30|08:45|11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CRISTIANO MONTANDON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8520</text:p>
          </table:table-cell>
          <table:table-cell table:style-name="ce41" office:value-type="float" office:value="4031" calcext:value-type="float">
            <text:p>4031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 CHERUBIN</text:p>
          </table:table-cell>
          <table:table-cell table:style-name="ce9" office:value-type="string" calcext:value-type="string">
            <text:p>MEDICO (A) OFTAL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6852" calcext:value-type="float">
            <text:p>26852</text:p>
          </table:table-cell>
          <table:table-cell table:style-name="ce9" office:value-type="float" office:value="18338" calcext:value-type="float">
            <text:p>18338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08:00|13:00|14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 LEITE PORT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54" calcext:value-type="float">
            <text:p>22454</text:p>
          </table:table-cell>
          <table:table-cell table:style-name="ce9" office:value-type="float" office:value="15848" calcext:value-type="float">
            <text:p>15848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 RODRIGUES VIAN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857" calcext:value-type="float">
            <text:p>22857</text:p>
          </table:table-cell>
          <table:table-cell table:style-name="ce41" office:value-type="float" office:value="14783" calcext:value-type="float">
            <text:p>14783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A BRUNA MARTINS ABREU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835" calcext:value-type="float">
            <text:p>23835</text:p>
          </table:table-cell>
          <table:table-cell table:style-name="ce9" office:value-type="string" calcext:value-type="string">
            <text:p>N/A</text:p>
          </table:table-cell>
          <table:table-cell table:style-name="ce39" office:value-type="string" calcext:value-type="string">
            <text:p>QUINTA,SEXTA,SABADO E DOMINGO</text:p>
          </table:table-cell>
          <table:table-cell table:style-name="ce41" office:value-type="string" calcext:value-type="string">
            <text:p>07:00|13:00/07:00|19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E MENDES DE OLIVEIRA</text:p>
          </table:table-cell>
          <table:table-cell table:style-name="ce9" office:value-type="string" calcext:value-type="string">
            <text:p>MEDICO (A) OFTAL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5395</text:p>
          </table:table-cell>
          <table:table-cell table:style-name="ce41" office:value-type="float" office:value="11753" calcext:value-type="float">
            <text:p>11753</text:p>
          </table:table-cell>
          <table:table-cell table:style-name="ce39" office:value-type="string" calcext:value-type="string">
            <text:p>SEXTA</text:p>
          </table:table-cell>
          <table:table-cell table:style-name="ce41" office:value-type="string" calcext:value-type="string">
            <text:p>07:00|12:00|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ELLA CAROLINE MOREIRA ALCANTAR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 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35" calcext:value-type="float">
            <text:p>23535</text:p>
          </table:table-cell>
          <table:table-cell table:style-name="ce41" office:value-type="float" office:value="18437" calcext:value-type="float">
            <text:p>18437</text:p>
          </table:table-cell>
          <table:table-cell table:style-name="ce9" office:value-type="string" calcext:value-type="string">
            <text:p>SEGUNDA,QUARTA,SABADO E DOMINGO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ANILO BUFAICAL</text:p>
          </table:table-cell>
          <table:table-cell table:style-name="ce9" office:value-type="string" calcext:value-type="string">
            <text:p>MEDICO (A) DO TRABALHO</text:p>
          </table:table-cell>
          <table:table-cell table:style-name="ce9"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880</text:p>
          </table:table-cell>
          <table:table-cell table:style-name="ce41" office:value-type="float" office:value="12617" calcext:value-type="float">
            <text:p>12617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7:00|1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EBORA FREIRE RIBEIRO ROCH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49" calcext:value-type="float">
            <text:p>22749</text:p>
          </table:table-cell>
          <table:table-cell table:style-name="ce41" office:value-type="float" office:value="16054" calcext:value-type="float">
            <text:p>16054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ENIEL DE ALENCAR FARIA</text:p>
          </table:table-cell>
          <table:table-cell table:style-name="ce9" office:value-type="string" calcext:value-type="string">
            <text:p>MEDICO (A) 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941" calcext:value-type="float">
            <text:p>18941</text:p>
          </table:table-cell>
          <table:table-cell table:style-name="ce41" office:value-type="float" office:value="11562" calcext:value-type="float">
            <text:p>11562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0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ENISE MENDONCA BORGES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230</text:p>
          </table:table-cell>
          <table:table-cell table:style-name="ce41" office:value-type="float" office:value="15912" calcext:value-type="float">
            <text:p>15912</text:p>
          </table:table-cell>
          <table:table-cell table:style-name="ce39" office:value-type="string" calcext:value-type="string">
            <text:p>QUINTA</text:p>
          </table:table-cell>
          <table:table-cell table:style-name="ce41" office:value-type="string" calcext:value-type="string">
            <text:p>08:00|13:00|14:00|2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IEGO GONCALVES CAMARGO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626" calcext:value-type="float">
            <text:p>16626</text:p>
          </table:table-cell>
          <table:table-cell table:style-name="ce41" office:value-type="float" office:value="15745" calcext:value-type="float">
            <text:p>15745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12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DOUGLAS RICHARD GOMES</text:p>
          </table:table-cell>
          <table:table-cell table:style-name="ce9" office:value-type="string" calcext:value-type="string">
            <text:p>MEDICO (A) 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471" calcext:value-type="float">
            <text:p>10471</text:p>
          </table:table-cell>
          <table:table-cell table:style-name="ce41" office:value-type="float" office:value="5913" calcext:value-type="float">
            <text:p>5913</text:p>
          </table:table-cell>
          <table:table-cell table:style-name="ce9" office:value-type="string" calcext:value-type="string">
            <text:p>SEGUNDA E SEXTA </text:p>
          </table:table-cell>
          <table:table-cell table:style-name="ce41" office:value-type="string" calcext:value-type="string">
            <text:p>07:00 | 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EDUARDO RODRIGUES TEIXEIRA MARTIN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993" calcext:value-type="float">
            <text:p>23993</text:p>
          </table:table-cell>
          <table:table-cell table:style-name="ce9" office:value-type="float" office:value="19181" calcext:value-type="float">
            <text:p>19181</text:p>
          </table:table-cell>
          <table:table-cell table:style-name="ce9" office:value-type="string" calcext:value-type="string">
            <text:p>SEGUNDA E SEXTA </text:p>
          </table:table-cell>
          <table:table-cell table:style-name="ce41" office:value-type="string" calcext:value-type="string">
            <text:p>13:00 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EDUARDO TOCCAFONDO FILH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59</text:p>
          </table:table-cell>
          <table:table-cell table:style-name="ce9" office:value-type="string" calcext:value-type="string">
            <text:p>13974 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table:style-name="ce23" office:value-type="string" calcext:value-type="string">
            <text:p>ERIKSSON DAMASCENO ALCANTARA DE BRITO FARI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40007" calcext:value-type="float">
            <text:p>40007</text:p>
          </table:table-cell>
          <table:table-cell table:style-name="ce9" office:value-type="float" office:value="21814" calcext:value-type="float">
            <text:p>21814</text:p>
          </table:table-cell>
          <table:table-cell table:style-name="ce39" office:value-type="string" calcext:value-type="string">
            <text:p>SEXTA E SABADO</text:p>
          </table:table-cell>
          <table:table-cell table:style-name="ce41" office:value-type="string" calcext:value-type="string">
            <text:p>07:00|19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ESTER BUENO CUNHA FARI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COMER - COORDENACAO MEDICA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302</text:p>
          </table:table-cell>
          <table:table-cell table:style-name="ce41" office:value-type="float" office:value="8743" calcext:value-type="float">
            <text:p>8743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1:30|11:45|14:00 / 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ABIO SEABRA GUIMARA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580" calcext:value-type="float">
            <text:p>8580</text:p>
          </table:table-cell>
          <table:table-cell table:style-name="ce9" office:value-type="float" office:value="4158" calcext:value-type="float">
            <text:p>4158</text:p>
          </table:table-cell>
          <table:table-cell table:style-name="ce9" office:value-type="string" calcext:value-type="string">
            <text:p>SEGUNDA,TERÇA,QUINTA,SEXTA E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ABIO SILVA SANTANA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621" calcext:value-type="float">
            <text:p>14621</text:p>
          </table:table-cell>
          <table:table-cell table:style-name="ce9" office:value-type="float" office:value="16979" calcext:value-type="float">
            <text:p>16979</text:p>
          </table:table-cell>
          <table:table-cell table:style-name="ce9" office:value-type="string" calcext:value-type="string">
            <text:p>SEGUNDA A DOMINGO</text:p>
          </table:table-cell>
          <table:table-cell table:style-name="ce41" office:value-type="string" calcext:value-type="string">
            <text:p>11:00 | 15:00 / 07:00 | 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ABRIZIO DIVINO DE VELASCO ALENCAST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272" calcext:value-type="float">
            <text:p>20272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</text:p>
          </table:table-cell>
          <table:table-cell table:style-name="ce41" office:value-type="string" calcext:value-type="string">
            <text:p>07:00|19:00 | 19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ERNANDA GABRIEL AIRES SAAD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48" calcext:value-type="float">
            <text:p>34348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,QUARTA E SEXTA</text:p>
          </table:table-cell>
          <table:table-cell table:style-name="ce41" office:value-type="string" calcext:value-type="string">
            <text:p>07:00|19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LAVIO GURGEL PAULINO MURT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0623" calcext:value-type="float">
            <text:p>30623</text:p>
          </table:table-cell>
          <table:table-cell table:style-name="ce9" office:value-type="float" office:value="16499" calcext:value-type="float">
            <text:p>16499</text:p>
          </table:table-cell>
          <table:table-cell table:style-name="ce9" office:value-type="string" calcext:value-type="string">
            <text:p>SEGUNDA,QUARTA,QUINTA,SEXTA E SÁBAD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FRANKS AUGUSTO VALIM FILH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228" calcext:value-type="float">
            <text:p>25228</text:p>
          </table:table-cell>
          <table:table-cell table:style-name="ce9" office:value-type="float" office:value="20214" calcext:value-type="float">
            <text:p>20214</text:p>
          </table:table-cell>
          <table:table-cell table:style-name="ce9" office:value-type="string" calcext:value-type="string">
            <text:p>QUINTA E SA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ABRIEL ANDRE DUARTE SILV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1069" calcext:value-type="float">
            <text:p>31069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 E QUART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ABRIEL DE SOUZA PAIVA JORDA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710" calcext:value-type="float">
            <text:p>35710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,SEGUNDA E TERÇA</text:p>
          </table:table-cell>
          <table:table-cell table:style-name="ce41" office:value-type="string" calcext:value-type="string">
            <text:p>07:00|13:00/19:00|07:00/19:00|0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ABRIEL FERREIRA DE SENA PED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066" calcext:value-type="float">
            <text:p>39066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9:00| 07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ABRIEL FONSECA DE OLIVEIRA COST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136" calcext:value-type="float">
            <text:p>22136</text:p>
          </table:table-cell>
          <table:table-cell table:style-name="ce41" office:value-type="float" office:value="14679" calcext:value-type="float">
            <text:p>14679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3:00 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ABRIEL REZENDE ABRAHAO PER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45" calcext:value-type="float">
            <text:p>36445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IZELE DE SOUZA LOPES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3573</text:p>
          </table:table-cell>
          <table:table-cell table:style-name="ce41" office:value-type="float" office:value="10217" calcext:value-type="float">
            <text:p>10217</text:p>
          </table:table-cell>
          <table:table-cell table:style-name="ce39" office:value-type="string" calcext:value-type="string">
            <text:p>SEGUNDA, TERÇA, QUARTA E SEXTA</text:p>
          </table:table-cell>
          <table:table-cell table:style-name="ce41" office:value-type="string" calcext:value-type="string">
            <text:p>08:00|11:00|11:15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GUSTAVO MARCOS COSTA MARGARIDA</text:p>
          </table:table-cell>
          <table:table-cell table:style-name="ce9" office:value-type="string" calcext:value-type="string">
            <text:p>MEDICO (A) CIRURGIAO TORACICO</text:p>
          </table:table-cell>
          <table:table-cell table:style-name="ce9" office:value-type="string" calcext:value-type="string">
            <text:p>AMBULATÓRIO | CENTRO CIRU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38" calcext:value-type="float">
            <text:p>16038</text:p>
          </table:table-cell>
          <table:table-cell table:style-name="ce41" office:value-type="float" office:value="9976" calcext:value-type="float">
            <text:p>9976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13:00|16:00/16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ELIO VAN DER LINDEN JUNIOR</text:p>
          </table:table-cell>
          <table:table-cell table:style-name="ce9" office:value-type="string" calcext:value-type="string">
            <text:p>ESPECIALISTA EM NEUROPEDIATRI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0275</text:p>
          </table:table-cell>
          <table:table-cell table:style-name="ce41" office:value-type="float" office:value="8888" calcext:value-type="float">
            <text:p>8888</text:p>
          </table:table-cell>
          <table:table-cell table:style-name="ce39" office:value-type="string" calcext:value-type="string">
            <text:p>SEGUNDA, QUARTA E SEXTA</text:p>
          </table:table-cell>
          <table:table-cell table:style-name="ce41" office:value-type="string" calcext:value-type="string">
            <text:p>12:00|17:00 / 07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ELOISA TEODORO SEQU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501" calcext:value-type="float">
            <text:p>36501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SABADO E SEGUNDA</text:p>
          </table:table-cell>
          <table:table-cell table:style-name="ce41" office:value-type="string" calcext:value-type="string">
            <text:p>19:00| 0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ENRIQUE DO CARMO RODRIGU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COMEC - COORDENACAO MEDICA CIRURGIC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135" calcext:value-type="float">
            <text:p>22135</text:p>
          </table:table-cell>
          <table:table-cell table:style-name="ce41" office:value-type="float" office:value="15137" calcext:value-type="float">
            <text:p>15137</text:p>
          </table:table-cell>
          <table:table-cell table:style-name="ce39" office:value-type="string" calcext:value-type="string">
            <text:p>SEGUNDA A SEXTA</text:p>
          </table:table-cell>
          <table:table-cell table:style-name="ce39" office:value-type="string" calcext:value-type="string">
            <text:p>07:00|09:30|09:45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ENRIQUE LUIZ FIDELIS DE FARI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179" calcext:value-type="float">
            <text:p>26179</text:p>
          </table:table-cell>
          <table:table-cell table:style-name="ce9" office:value-type="float" office:value="18916" calcext:value-type="float">
            <text:p>18916</text:p>
          </table:table-cell>
          <table:table-cell table:style-name="ce9" office:value-type="string" calcext:value-type="string">
            <text:p>QUINTA E SABADO</text:p>
          </table:table-cell>
          <table:table-cell table:style-name="ce41" office:value-type="string" calcext:value-type="string">
            <text:p>07:00|13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UGO VALTER LISBOA RAMO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0239</text:p>
          </table:table-cell>
          <table:table-cell table:style-name="ce41" office:value-type="float" office:value="4907" calcext:value-type="float">
            <text:p>4907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HUMBERTO BORGES RIBEIRO FI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35046" calcext:value-type="float">
            <text:p>35046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,QUARTA E QUINTA</text:p>
          </table:table-cell>
          <table:table-cell table:style-name="ce41" office:value-type="string" calcext:value-type="string">
            <text:p>19:00|07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ISABELLA CAMILO DAHER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556" calcext:value-type="float">
            <text:p>25556</text:p>
          </table:table-cell>
          <table:table-cell table:style-name="ce41" office:value-type="float" office:value="18324" calcext:value-type="float">
            <text:p>18324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ISADORA SILVA GOMES DE ARAUJ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624" calcext:value-type="float">
            <text:p>21624</text:p>
          </table:table-cell>
          <table:table-cell table:style-name="ce41" office:value-type="float" office:value="15006" calcext:value-type="float">
            <text:p>15006</text:p>
          </table:table-cell>
          <table:table-cell table:style-name="ce9" office:value-type="string" calcext:value-type="string">
            <text:p>TERÇA E SABADO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IVAN IVENS BRIT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1716" calcext:value-type="float">
            <text:p>31716</text:p>
          </table:table-cell>
          <table:table-cell table:style-name="ce41" office:value-type="float" office:value="16890" calcext:value-type="float">
            <text:p>16890</text:p>
          </table:table-cell>
          <table:table-cell table:style-name="ce9" office:value-type="string" calcext:value-type="string">
            <text:p>SEGUNDA,QUARTA,QUINTA,SEXTA E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IVANA SOUSA NUNE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122" calcext:value-type="float">
            <text:p>12122</text:p>
          </table:table-cell>
          <table:table-cell table:style-name="ce41" office:value-type="float" office:value="7503" calcext:value-type="float">
            <text:p>7503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IZADORA CORREA RESENDE</text:p>
          </table:table-cell>
          <table:table-cell table:style-name="ce9" office:value-type="string" calcext:value-type="string">
            <text:p>MEDICO (A) NEUR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452</text:p>
          </table:table-cell>
          <table:table-cell table:style-name="ce41" office:value-type="float" office:value="15847" calcext:value-type="float">
            <text:p>15847</text:p>
          </table:table-cell>
          <table:table-cell table:style-name="ce9" office:value-type="string" calcext:value-type="string">
            <text:p>SEGUNDA,TERÇA E QUINTA</text:p>
          </table:table-cell>
          <table:table-cell table:style-name="ce41" office:value-type="string" calcext:value-type="string">
            <text:p>07:00|12:00|13:00|18:00 / 07:00|12:00 / 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AO HENRIQUE THOME SANTIAG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435" calcext:value-type="float">
            <text:p>39435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 E QUARTA</text:p>
          </table:table-cell>
          <table:table-cell table:style-name="ce41" office:value-type="string" calcext:value-type="string">
            <text:p>07:00|13:00/07:00|19:00/19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AO VITOR FALCHETTI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990" calcext:value-type="float">
            <text:p>23990</text:p>
          </table:table-cell>
          <table:table-cell table:style-name="ce41" office:value-type="float" office:value="16515" calcext:value-type="float">
            <text:p>16515</text:p>
          </table:table-cell>
          <table:table-cell table:style-name="ce9" office:value-type="string" calcext:value-type="string">
            <text:p>SABADO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RDANA QUIRINO CAMPOS ARAUJ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622" calcext:value-type="float">
            <text:p>26622</text:p>
          </table:table-cell>
          <table:table-cell table:style-name="ce9" office:value-type="string" calcext:value-type="string">
            <text:p> 19832</text:p>
          </table:table-cell>
          <table:table-cell table:style-name="ce9" office:value-type="string" calcext:value-type="string">
            <text:p>SABADO</text:p>
          </table:table-cell>
          <table:table-cell table:style-name="ce41" office:value-type="string" calcext:value-type="string">
            <text:p>07:00 | 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RDANNA PORTO INACI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40" calcext:value-type="float">
            <text:p>36440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 , QUINTA A DOMINGO</text:p>
          </table:table-cell>
          <table:table-cell table:style-name="ce41" office:value-type="string" calcext:value-type="string">
            <text:p>07:00|19:00/19:00|01:00/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SIANE ROSA DE JESUS ABREU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338" calcext:value-type="float">
            <text:p>26338</text:p>
          </table:table-cell>
          <table:table-cell table:style-name="ce41" office:value-type="float" office:value="14185" calcext:value-type="float">
            <text:p>14185</text:p>
          </table:table-cell>
          <table:table-cell table:style-name="ce9" office:value-type="string" calcext:value-type="string">
            <text:p>SEGUNDA, SABADO E DOMING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OSSANA FRANCA BARROS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733" calcext:value-type="float">
            <text:p>17733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 - QUINTA</text:p>
          </table:table-cell>
          <table:table-cell table:style-name="ce41" office:value-type="string" calcext:value-type="string">
            <text:p>07:00 | 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ULIA MEDEIROS DE MORA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80" calcext:value-type="float">
            <text:p>22780</text:p>
          </table:table-cell>
          <table:table-cell table:style-name="ce9" office:value-type="float" office:value="16119" calcext:value-type="float">
            <text:p>16119</text:p>
          </table:table-cell>
          <table:table-cell table:style-name="ce9" office:value-type="string" calcext:value-type="string">
            <text:p>SEGUNDA,QUINTA E SEXTA</text:p>
          </table:table-cell>
          <table:table-cell table:style-name="ce41" office:value-type="string" calcext:value-type="string">
            <text:p>07:00|13:00/13:00|19:00| 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ULIANA BARBOSA REZEND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554" calcext:value-type="float">
            <text:p>24554</text:p>
          </table:table-cell>
          <table:table-cell table:style-name="ce41" office:value-type="float" office:value="19704" calcext:value-type="float">
            <text:p>19704</text:p>
          </table:table-cell>
          <table:table-cell table:style-name="ce9" office:value-type="string" calcext:value-type="string">
            <text:p>SEGUNDA, TERÇA, QUARTA E DOMING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ULIANE AMARAL TOLEDO E VIEIRA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COCIRAS - COORD DE CON DE INFEC REL A ASSIS A SAUDE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5525</text:p>
          </table:table-cell>
          <table:table-cell table:style-name="ce41" office:value-type="float" office:value="7686" calcext:value-type="float">
            <text:p>7686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7:00|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ULIANO DE FARIA MENDONCA JUNIOR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740" calcext:value-type="float">
            <text:p>27740</text:p>
          </table:table-cell>
          <table:table-cell table:style-name="ce41" office:value-type="float" office:value="21151" calcext:value-type="float">
            <text:p>21151</text:p>
          </table:table-cell>
          <table:table-cell table:style-name="ce9" office:value-type="string" calcext:value-type="string">
            <text:p>SABADO E DOMING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JULIANO FELIPE DA SILVA ALMEID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2057" calcext:value-type="float">
            <text:p>32057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 A SABADO</text:p>
          </table:table-cell>
          <table:table-cell table:style-name="ce41" office:value-type="string" calcext:value-type="string">
            <text:p>07:00|13:00/07:00|19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KAMILO MESQUITA DANTA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449" calcext:value-type="float">
            <text:p>25449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TERÇA E DOMINGO</text:p>
          </table:table-cell>
          <table:table-cell table:style-name="ce41" office:value-type="string" calcext:value-type="string">
            <text:p>07:00|19:00 | 19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KEILA ROSA SILVA</text:p>
          </table:table-cell>
          <table:table-cell table:style-name="ce9" office:value-type="string" calcext:value-type="string">
            <text:p>MEDICO (A) DO TRABALHO</text:p>
          </table:table-cell>
          <table:table-cell table:style-name="ce9"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0730" calcext:value-type="float">
            <text:p>10730</text:p>
          </table:table-cell>
          <table:table-cell table:style-name="ce41" office:value-type="float" office:value="12418" calcext:value-type="float">
            <text:p>12418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14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ARA RIBEIRO ROCHA DE MACEDO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172" calcext:value-type="float">
            <text:p>23172</text:p>
          </table:table-cell>
          <table:table-cell table:style-name="ce41" office:value-type="float" office:value="11993" calcext:value-type="float">
            <text:p>11993</text:p>
          </table:table-cell>
          <table:table-cell table:style-name="ce9" office:value-type="string" calcext:value-type="string">
            <text:p>TERÇA</text:p>
          </table:table-cell>
          <table:table-cell table:style-name="ce9" office:value-type="string" calcext:value-type="string">
            <text:p>07:00 | 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ARISSA DE LIMA VITORI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746" calcext:value-type="float">
            <text:p>25746</text:p>
          </table:table-cell>
          <table:table-cell table:style-name="ce41" office:value-type="float" office:value="19603" calcext:value-type="float">
            <text:p>19603</text:p>
          </table:table-cell>
          <table:table-cell table:style-name="ce9" office:value-type="string" calcext:value-type="string">
            <text:p>SEGUNDA A DOMING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ARISSA RORIZ DE CASTRO</text:p>
          </table:table-cell>
          <table:table-cell table:style-name="ce9" office:value-type="string" calcext:value-type="string">
            <text:p>MEDICO (A) REGULADOR (A)</text:p>
          </table:table-cell>
          <table:table-cell table:style-name="ce9"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2548" calcext:value-type="float">
            <text:p>12548</text:p>
          </table:table-cell>
          <table:table-cell table:style-name="ce9" office:value-type="float" office:value="7570" calcext:value-type="float">
            <text:p>7570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8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AUANA VANESSA SANTOS MAURICIO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26222" calcext:value-type="float">
            <text:p>26222</text:p>
          </table:table-cell>
          <table:table-cell table:style-name="ce39" office:value-type="float" office:value="19906" calcext:value-type="float">
            <text:p>19906</text:p>
          </table:table-cell>
          <table:table-cell table:style-name="ce39" office:value-type="string" calcext:value-type="string">
            <text:p>SABADO E DOMINGO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AUGUSTO MENDANHA DE MOURA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604" calcext:value-type="float">
            <text:p>12604</text:p>
          </table:table-cell>
          <table:table-cell table:style-name="ce41" office:value-type="float" office:value="7129" calcext:value-type="float">
            <text:p>7129</text:p>
          </table:table-cell>
          <table:table-cell table:style-name="ce9" office:value-type="string" calcext:value-type="string">
            <text:p>TERÇA,QUARTA E SEXT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CAMPOS DONA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371" calcext:value-type="float">
            <text:p>20371</text:p>
          </table:table-cell>
          <table:table-cell table:style-name="ce9" office:value-type="float" office:value="15900" calcext:value-type="float">
            <text:p>15900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CASSIMIRO BARROS GAM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522" calcext:value-type="float">
            <text:p>21522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 E QUINTA</text:p>
          </table:table-cell>
          <table:table-cell table:style-name="ce41" office:value-type="string" calcext:value-type="string">
            <text:p>07:00|19:00 | 19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CASTRO VELASCO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632" calcext:value-type="float">
            <text:p>12632</text:p>
          </table:table-cell>
          <table:table-cell table:style-name="ce41" office:value-type="float" office:value="8478" calcext:value-type="float">
            <text:p>8478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13:00 | 17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MONTEIRO MAEMUR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366</text:p>
          </table:table-cell>
          <table:table-cell table:style-name="ce41" office:value-type="string" calcext:value-type="string">
            <text:p>14772 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13:00|15:30|15:45|19:00 / 14:00|18:00 / 08:00|12:00|13:30|17:30 / 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ANDRO OLIVEIRA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26873" calcext:value-type="float">
            <text:p>26873</text:p>
          </table:table-cell>
          <table:table-cell table:style-name="ce39" office:value-type="float" office:value="19068" calcext:value-type="float">
            <text:p>19068</text:p>
          </table:table-cell>
          <table:table-cell table:style-name="ce39" office:value-type="string" calcext:value-type="string">
            <text:p>QUARTA</text:p>
          </table:table-cell>
          <table:table-cell table:style-name="ce41" office:value-type="string" calcext:value-type="string">
            <text:p>07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ONARDO GOULART BRASILEIR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179" calcext:value-type="float">
            <text:p>26179</text:p>
          </table:table-cell>
          <table:table-cell table:style-name="ce9" office:value-type="float" office:value="18916" calcext:value-type="float">
            <text:p>18916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12:00 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ONARDO VELOSO DO AMARAL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202</text:p>
          </table:table-cell>
          <table:table-cell table:style-name="ce41" office:value-type="float" office:value="9370" calcext:value-type="float">
            <text:p>9370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ETHICIA SILVA SANTOS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5201" calcext:value-type="float">
            <text:p>25201</text:p>
          </table:table-cell>
          <table:table-cell table:style-name="ce41" office:value-type="float" office:value="18259" calcext:value-type="float">
            <text:p>18259</text:p>
          </table:table-cell>
          <table:table-cell table:style-name="ce9" office:value-type="string" calcext:value-type="string">
            <text:p>TERÇA A SEXTA</text:p>
          </table:table-cell>
          <table:table-cell table:style-name="ce41" office:value-type="string" calcext:value-type="string">
            <text:p>08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ILIANE APARECIDA SOARES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9595" calcext:value-type="float">
            <text:p>19595</text:p>
          </table:table-cell>
          <table:table-cell table:style-name="ce41" office:value-type="float" office:value="9834" calcext:value-type="float">
            <text:p>9834</text:p>
          </table:table-cell>
          <table:table-cell table:style-name="ce39" office:value-type="string" calcext:value-type="string">
            <text:p>QUARTA E SEXTA</text:p>
          </table:table-cell>
          <table:table-cell table:style-name="ce41" office:value-type="string" calcext:value-type="string">
            <text:p>08:00|13:00|14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IVIA MARA RODRIGUES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417" calcext:value-type="float">
            <text:p>12417</text:p>
          </table:table-cell>
          <table:table-cell table:style-name="ce41" office:value-type="float" office:value="11447" calcext:value-type="float">
            <text:p>11447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OIANNY MORAES SILV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90" calcext:value-type="float">
            <text:p>22790</text:p>
          </table:table-cell>
          <table:table-cell table:style-name="ce41" office:value-type="float" office:value="17016" calcext:value-type="float">
            <text:p>17016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ORENA ALVES DE FARIA RIBEIRO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8303" calcext:value-type="float">
            <text:p>18303</text:p>
          </table:table-cell>
          <table:table-cell table:style-name="ce41" office:value-type="float" office:value="12168" calcext:value-type="float">
            <text:p>12168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08:00|11:00|11:15|13:00 / 08:00|13:00|14:00|18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ORENA SANTIAGO FREITAS MACHAD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3505" calcext:value-type="float">
            <text:p>33505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INTA E SEXTA</text:p>
          </table:table-cell>
          <table:table-cell table:style-name="ce41" office:value-type="string" calcext:value-type="string">
            <text:p>07:00|13:00/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ORRAYNE SILVA PEQUEN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709" calcext:value-type="float">
            <text:p>18709</text:p>
          </table:table-cell>
          <table:table-cell table:style-name="ce9" office:value-type="float" office:value="19877" calcext:value-type="float">
            <text:p>19877</text:p>
          </table:table-cell>
          <table:table-cell table:style-name="ce9" office:value-type="string" calcext:value-type="string">
            <text:p>SEXTA E SABADO</text:p>
          </table:table-cell>
          <table:table-cell table:style-name="ce41" office:value-type="string" calcext:value-type="string">
            <text:p>07:00|19:00| 07:00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AS DE SOUZA BRIT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229" calcext:value-type="float">
            <text:p>24229</text:p>
          </table:table-cell>
          <table:table-cell table:style-name="ce41" office:value-type="float" office:value="16947" calcext:value-type="float">
            <text:p>16947</text:p>
          </table:table-cell>
          <table:table-cell table:style-name="ce9" office:value-type="string" calcext:value-type="string">
            <text:p>SEGUNDA E QUINTA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AS LODOMIRO ARAUJO MEL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787" calcext:value-type="float">
            <text:p>25787</text:p>
          </table:table-cell>
          <table:table-cell table:style-name="ce41" office:value-type="float" office:value="14024" calcext:value-type="float">
            <text:p>14024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08:00 |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AS TADEU GONZAGA DINIZ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3214" calcext:value-type="float">
            <text:p>33214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XTA,SABADO E SEGUNDA</text:p>
          </table:table-cell>
          <table:table-cell table:style-name="ce41" office:value-type="string" calcext:value-type="string">
            <text:p>19:00| 0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AS VAZ PEIXOT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467" calcext:value-type="float">
            <text:p>26467</text:p>
          </table:table-cell>
          <table:table-cell table:style-name="ce41" office:value-type="float" office:value="18922" calcext:value-type="float">
            <text:p>18922</text:p>
          </table:table-cell>
          <table:table-cell table:style-name="ce9" office:value-type="string" calcext:value-type="string">
            <text:p>SEGUNDA E QUINTA</text:p>
          </table:table-cell>
          <table:table-cell table:style-name="ce41" office:value-type="string" calcext:value-type="string">
            <text:p>14:00 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IANA CURADO SANTO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120" calcext:value-type="float">
            <text:p>13120</text:p>
          </table:table-cell>
          <table:table-cell table:style-name="ce41" office:value-type="float" office:value="7273" calcext:value-type="float">
            <text:p>7273</text:p>
          </table:table-cell>
          <table:table-cell table:style-name="ce9" office:value-type="string" calcext:value-type="string">
            <text:p>SEGUNDA,QUINTA,SABADO E DOMINGO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IANA MENDES FERREIRA DA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12998" calcext:value-type="float">
            <text:p>12998</text:p>
          </table:table-cell>
          <table:table-cell table:style-name="ce39" office:value-type="float" office:value="8615" calcext:value-type="float">
            <text:p>8615</text:p>
          </table:table-cell>
          <table:table-cell table:style-name="ce39" office:value-type="string" calcext:value-type="string">
            <text:p>QUINTA, SEXTA E DOMINGO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CIANO LUCINDO DA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9882" calcext:value-type="float">
            <text:p>9882</text:p>
          </table:table-cell>
          <table:table-cell table:style-name="ce41" office:value-type="float" office:value="5783" calcext:value-type="float">
            <text:p>5783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12:00 |15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IZ CARLOS GONCALVES FI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59" calcext:value-type="float">
            <text:p>34359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INTA E SABADO</text:p>
          </table:table-cell>
          <table:table-cell table:style-name="ce41" office:value-type="string" calcext:value-type="string">
            <text:p>19:00|07:00/19:00| 01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IZ EDUARDO SOUZA MENDONC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354" calcext:value-type="float">
            <text:p>17354</text:p>
          </table:table-cell>
          <table:table-cell table:style-name="ce41" office:value-type="string" calcext:value-type="string">
            <text:p>11271 </text:p>
          </table:table-cell>
          <table:table-cell table:style-name="ce9" office:value-type="string" calcext:value-type="string">
            <text:p>DOMINGO E SEGUND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LUIZ GUILHERME PORTO DINAMARC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URGID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0835" calcext:value-type="float">
            <text:p>30835</text:p>
          </table:table-cell>
          <table:table-cell table:style-name="ce41" office:value-type="float" office:value="16640" calcext:value-type="float">
            <text:p>16640</text:p>
          </table:table-cell>
          <table:table-cell table:style-name="ce9" office:value-type="string" calcext:value-type="string">
            <text:p>TERÇA,QUARTA,QUINTA,SEXTA,SABADO E DOMING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5" office:value-type="string" calcext:value-type="string">
            <text:p>LUIZ GUSTAVO NUNES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735" calcext:value-type="float">
            <text:p>17735</text:p>
          </table:table-cell>
          <table:table-cell table:style-name="ce41" office:value-type="float" office:value="6345" calcext:value-type="float">
            <text:p>6345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CIO OLIVEIRA CALABRIA JUNIO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591" calcext:value-type="float">
            <text:p>13591</text:p>
          </table:table-cell>
          <table:table-cell table:style-name="ce41" office:value-type="float" office:value="8033" calcext:value-type="float">
            <text:p>8033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10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 CAROLINA DE LIMA RASSI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7002" calcext:value-type="float">
            <text:p>17002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TERÇA A SEXTA</text:p>
          </table:table-cell>
          <table:table-cell table:style-name="ce41" office:value-type="string" calcext:value-type="string">
            <text:p>08:00|10:00|10:1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 EDUARDA HUMMEL OLIV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030" calcext:value-type="float">
            <text:p>35030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XTA E SABADO</text:p>
          </table:table-cell>
          <table:table-cell table:style-name="ce41" office:value-type="string" calcext:value-type="string">
            <text:p>07:00|13:00/19:00|07:00/13:00|19:00/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 LUIZA JORGE AMARAL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762" calcext:value-type="float">
            <text:p>26762</text:p>
          </table:table-cell>
          <table:table-cell table:style-name="ce39" office:value-type="float" office:value="19871" calcext:value-type="float">
            <text:p>19871</text:p>
          </table:table-cell>
          <table:table-cell table:style-name="ce39" office:value-type="string" calcext:value-type="string">
            <text:p>TERÇ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 RAQUEL RAMOS JUBE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585</text:p>
          </table:table-cell>
          <table:table-cell table:style-name="ce41" office:value-type="float" office:value="7105" calcext:value-type="float">
            <text:p>7105</text:p>
          </table:table-cell>
          <table:table-cell table:style-name="ce39" office:value-type="string" calcext:value-type="string">
            <text:p>SEGUNDA A QUINTA</text:p>
          </table:table-cell>
          <table:table-cell table:style-name="ce41" office:value-type="string" calcext:value-type="string">
            <text:p>08:00|10:0|10:15|13:00 / 07:00|09:30|09:45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 TERESA CAETANO ARRUD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19" calcext:value-type="float">
            <text:p>29819</text:p>
          </table:table-cell>
          <table:table-cell table:style-name="ce41" office:value-type="float" office:value="16169" calcext:value-type="float">
            <text:p>16169</text:p>
          </table:table-cell>
          <table:table-cell table:style-name="ce9" office:value-type="string" calcext:value-type="string">
            <text:p>TERÇA,QUINTA E SEXTA</text:p>
          </table:table-cell>
          <table:table-cell table:style-name="ce41" office:value-type="string" calcext:value-type="string">
            <text:p>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NA FLEURY SKAF</text:p>
          </table:table-cell>
          <table:table-cell table:style-name="ce9" office:value-type="string" calcext:value-type="string">
            <text:p>MEDICO (A) PNEU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9343</text:p>
          </table:table-cell>
          <table:table-cell table:style-name="ce41" office:value-type="float" office:value="14732" calcext:value-type="float">
            <text:p>14732</text:p>
          </table:table-cell>
          <table:table-cell table:style-name="ce39" office:value-type="string" calcext:value-type="string">
            <text:p>TERÇA E QUARTA</text:p>
          </table:table-cell>
          <table:table-cell table:style-name="ce41" office:value-type="string" calcext:value-type="string">
            <text:p>13:00|18:00 / 07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ANA MIRANDA DE ALMEID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323" calcext:value-type="float">
            <text:p>20323</text:p>
          </table:table-cell>
          <table:table-cell table:style-name="ce41" office:value-type="float" office:value="12914" calcext:value-type="float">
            <text:p>12914</text:p>
          </table:table-cell>
          <table:table-cell table:style-name="ce9" office:value-type="string" calcext:value-type="string">
            <text:p>SEGUNDA,TERÇA E QUARTA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NA DO CARMO RODRIGU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528" calcext:value-type="float">
            <text:p>24528</text:p>
          </table:table-cell>
          <table:table-cell table:style-name="ce41" office:value-type="float" office:value="17012" calcext:value-type="float">
            <text:p>17012</text:p>
          </table:table-cell>
          <table:table-cell table:style-name="ce9" office:value-type="string" calcext:value-type="string">
            <text:p>SEXTA <text:s/>E DOMING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INA NAHAS DAFICO BERNARDE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282" calcext:value-type="float">
            <text:p>23282</text:p>
          </table:table-cell>
          <table:table-cell table:style-name="ce41" office:value-type="float" office:value="15727" calcext:value-type="float">
            <text:p>15727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7:00 | 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SANI ROCHA BATIST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6087</text:p>
          </table:table-cell>
          <table:table-cell table:style-name="ce41" office:value-type="float" office:value="15012" calcext:value-type="float">
            <text:p>15012</text:p>
          </table:table-cell>
          <table:table-cell table:style-name="ce39" office:value-type="string" calcext:value-type="string">
            <text:p>SEGUNDA E TERÇA</text:p>
          </table:table-cell>
          <table:table-cell table:style-name="ce41" office:value-type="string" calcext:value-type="string">
            <text:p>08:00|12:00|13:00|16:00 / 08:00|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RY JANEY ALVES FERREIRA BORGES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41" office:value-type="string" calcext:value-type="string">
            <text:p>4501</text:p>
          </table:table-cell>
          <table:table-cell table:style-name="ce39" office:value-type="float" office:value="531" calcext:value-type="float">
            <text:p>531</text:p>
          </table:table-cell>
          <table:table-cell table:style-name="ce39" office:value-type="string" calcext:value-type="string">
            <text:p>TERÇA, QUARTA E QUINTA</text:p>
          </table:table-cell>
          <table:table-cell table:style-name="ce41"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THEUS DO COUT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525" calcext:value-type="float">
            <text:p>22525</text:p>
          </table:table-cell>
          <table:table-cell table:style-name="ce41" office:value-type="float" office:value="14722" calcext:value-type="float">
            <text:p>14722</text:p>
          </table:table-cell>
          <table:table-cell table:style-name="ce39" office:value-type="string" calcext:value-type="string">
            <text:p>QUINTA E SA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URICIO MOURA CAMELO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86" calcext:value-type="float">
            <text:p>23586</text:p>
          </table:table-cell>
          <table:table-cell table:style-name="ce39" office:value-type="float" office:value="16786" calcext:value-type="float">
            <text:p>16786</text:p>
          </table:table-cell>
          <table:table-cell table:style-name="ce9" office:value-type="string" calcext:value-type="string">
            <text:p>SEGUNDA A DOMINGO</text:p>
          </table:table-cell>
          <table:table-cell table:style-name="ce41" office:value-type="string" calcext:value-type="string">
            <text:p>07:00|11:00/ 07:00|19:00/19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YARA CRISTINA SANCH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49" calcext:value-type="float">
            <text:p>23549</text:p>
          </table:table-cell>
          <table:table-cell table:style-name="ce41" office:value-type="float" office:value="19969" calcext:value-type="float">
            <text:p>19969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AYRA FELICIANO FERR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106" calcext:value-type="float">
            <text:p>19106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GUNDA A DOMINGO</text:p>
          </table:table-cell>
          <table:table-cell table:style-name="ce41" office:value-type="string" calcext:value-type="string">
            <text:p>07:00 | 13:00 / 07:00 | 19:00 / 19:00 | 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IKHAEL ROMANHOLO EL CHEIKH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080" calcext:value-type="float">
            <text:p>17080</text:p>
          </table:table-cell>
          <table:table-cell table:style-name="ce41" office:value-type="float" office:value="10403" calcext:value-type="float">
            <text:p>10403</text:p>
          </table:table-cell>
          <table:table-cell table:style-name="ce9" office:value-type="string" calcext:value-type="string">
            <text:p>QUARTA E SEXTA</text:p>
          </table:table-cell>
          <table:table-cell table:style-name="ce41" office:value-type="string" calcext:value-type="string">
            <text:p>07:00 | 15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ILENA CUNHA DANGONE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152" calcext:value-type="float">
            <text:p>20152</text:p>
          </table:table-cell>
          <table:table-cell table:style-name="ce41" office:value-type="float" office:value="14663" calcext:value-type="float">
            <text:p>14663</text:p>
          </table:table-cell>
          <table:table-cell table:style-name="ce9" office:value-type="string" calcext:value-type="string">
            <text:p>SEXTA E SÁBADO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ILENA DIONIZIO MOREIR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4337</text:p>
          </table:table-cell>
          <table:table-cell table:style-name="ce41" office:value-type="float" office:value="15738" calcext:value-type="float">
            <text:p>15738</text:p>
          </table:table-cell>
          <table:table-cell table:style-name="ce9" office:value-type="string" calcext:value-type="string">
            <text:p>TERÇA, QUARTA, QUINTA, SEXTA E SABAD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URILLO ISAAC DE ALMEID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77</text:p>
          </table:table-cell>
          <table:table-cell table:style-name="ce41" office:value-type="float" office:value="17600" calcext:value-type="float">
            <text:p>17600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URILLO MOREIRA OLIVEIRA DE CARVA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44" calcext:value-type="float">
            <text:p>34344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TERÇA,QUARTA E QUINTA</text:p>
          </table:table-cell>
          <table:table-cell table:style-name="ce41" office:value-type="string" calcext:value-type="string">
            <text:p>07:00|19:00/13:00|19:00|19:00|0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URILO BUFAICAL MARR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680" calcext:value-type="float">
            <text:p>8680</text:p>
          </table:table-cell>
          <table:table-cell table:style-name="ce41" office:value-type="float" office:value="3882" calcext:value-type="float">
            <text:p>3882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13:30 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MURILO TAVARES DAHE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836" calcext:value-type="float">
            <text:p>13836</text:p>
          </table:table-cell>
          <table:table-cell table:style-name="ce41" office:value-type="float" office:value="6711" calcext:value-type="float">
            <text:p>6711</text:p>
          </table:table-cell>
          <table:table-cell table:style-name="ce9" office:value-type="string" calcext:value-type="string">
            <text:p>QUARTA E QUINTA</text:p>
          </table:table-cell>
          <table:table-cell table:style-name="ce41" office:value-type="string" calcext:value-type="string">
            <text:p>07:00 | 1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NATALIA RIBEIRO DE OLIVEIRA CUSTODIO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288</text:p>
          </table:table-cell>
          <table:table-cell table:style-name="ce41" office:value-type="float" office:value="7496" calcext:value-type="float">
            <text:p>7496</text:p>
          </table:table-cell>
          <table:table-cell table:style-name="ce39" office:value-type="string" calcext:value-type="string">
            <text:p>TERÇA,QUARTA E QUINTA</text:p>
          </table:table-cell>
          <table:table-cell table:style-name="ce41" office:value-type="string" calcext:value-type="string">
            <text:p>12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NIVALDO FERNANDES MENDONC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27618" calcext:value-type="float">
            <text:p>27618</text:p>
          </table:table-cell>
          <table:table-cell table:style-name="ce39" office:value-type="float" office:value="19688" calcext:value-type="float">
            <text:p>19688</text:p>
          </table:table-cell>
          <table:table-cell table:style-name="ce39" office:value-type="string" calcext:value-type="string">
            <text:p>SEGUNDA</text:p>
          </table:table-cell>
          <table:table-cell table:style-name="ce41" office:value-type="string" calcext:value-type="string">
            <text:p>13:00|1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NIVIA CAROLINE PORFIRIO FERR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39" office:value-type="float" office:value="36886" calcext:value-type="float">
            <text:p>36886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SEXTA,SABADO E DOMINGO</text:p>
          </table:table-cell>
          <table:table-cell table:style-name="ce41" office:value-type="string" calcext:value-type="string">
            <text:p>19:00| 0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OLIVEIROS DE OLIVEIRA E SILVA NET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376" calcext:value-type="float">
            <text:p>23376</text:p>
          </table:table-cell>
          <table:table-cell table:style-name="ce41" office:value-type="float" office:value="20192" calcext:value-type="float">
            <text:p>20192</text:p>
          </table:table-cell>
          <table:table-cell table:style-name="ce9" office:value-type="string" calcext:value-type="string">
            <text:p>SEXTA E SABADO</text:p>
          </table:table-cell>
          <table:table-cell table:style-name="ce41" office:value-type="string" calcext:value-type="string">
            <text:p>07:00 | 13:00 / 13:00 | 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ABLO ERICK ALVES VILL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868" calcext:value-type="float">
            <text:p>10868</text:p>
          </table:table-cell>
          <table:table-cell table:style-name="ce41" office:value-type="string" calcext:value-type="string">
            <text:p>7995 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16:30 |18:3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ATRICIA FREIRE CAVALCANTE</text:p>
          </table:table-cell>
          <table:table-cell table:style-name="ce9" office:value-type="string" calcext:value-type="string">
            <text:p>MEDICO (A) NEFROLOGISTA</text:p>
          </table:table-cell>
          <table:table-cell table:style-name="ce39" office:value-type="string" calcext:value-type="string">
            <text:p>UTI</text:p>
          </table:table-cell>
          <table:table-cell table:style-name="ce40" office:value-type="string" calcext:value-type="string">
            <text:p>PESSOA JURÍDICA</text:p>
          </table:table-cell>
          <table:table-cell table:style-name="ce41" office:value-type="float" office:value="20909" calcext:value-type="float">
            <text:p>20909</text:p>
          </table:table-cell>
          <table:table-cell table:style-name="ce39" office:value-type="float" office:value="17223" calcext:value-type="float">
            <text:p>17223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AULA ROBERTA COSTA DE OLIVEIRA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41" office:value-type="float" office:value="27287" calcext:value-type="float">
            <text:p>27287</text:p>
          </table:table-cell>
          <table:table-cell table:style-name="ce39" office:value-type="float" office:value="19647" calcext:value-type="float">
            <text:p>19647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AULIANA LAMOUNIER E SILVA DUARTE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682</text:p>
          </table:table-cell>
          <table:table-cell table:style-name="ce41" office:value-type="float" office:value="7943" calcext:value-type="float">
            <text:p>7943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AULO PHELIPE BARBOSA MONTEIRO</text:p>
          </table:table-cell>
          <table:table-cell table:style-name="ce9" office:value-type="string" calcext:value-type="string">
            <text:p>MEDICO (A) NE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94" calcext:value-type="float">
            <text:p>16094</text:p>
          </table:table-cell>
          <table:table-cell table:style-name="ce41" office:value-type="float" office:value="10378" calcext:value-type="float">
            <text:p>10378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08:00 |14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CARRIJO COSTA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4662" calcext:value-type="float">
            <text:p>24662</text:p>
          </table:table-cell>
          <table:table-cell table:style-name="ce41" office:value-type="float" office:value="21199" calcext:value-type="float">
            <text:p>21199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07:00|12:00|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FELIPE MATIAS CARRIJ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509" calcext:value-type="float">
            <text:p>21509</text:p>
          </table:table-cell>
          <table:table-cell table:style-name="ce41" office:value-type="float" office:value="13870" calcext:value-type="float">
            <text:p>13870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11:00 |14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FELISBINO JUNIOR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394" calcext:value-type="float">
            <text:p>14394</text:p>
          </table:table-cell>
          <table:table-cell table:style-name="ce41" office:value-type="float" office:value="9429" calcext:value-type="float">
            <text:p>9429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FERREIRA PASETT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953" calcext:value-type="float">
            <text:p>27953</text:p>
          </table:table-cell>
          <table:table-cell table:style-name="ce41" office:value-type="string" calcext:value-type="string">
            <text:p>16413 </text:p>
          </table:table-cell>
          <table:table-cell table:style-name="ce9" office:value-type="string" calcext:value-type="string">
            <text:p>TERÇA, SABADO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HENRIQUE MARTINS CHAVEI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7224" calcext:value-type="float">
            <text:p>37224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DOMINGO E SEGUNDA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HENRIQUE SANTANA CASTRO</text:p>
          </table:table-cell>
          <table:table-cell table:style-name="ce9" office:value-type="string" calcext:value-type="string">
            <text:p>MEDICO (A) GENETIC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39759" calcext:value-type="float">
            <text:p>39759</text:p>
          </table:table-cell>
          <table:table-cell table:style-name="ce39" office:value-type="float" office:value="21100" calcext:value-type="float">
            <text:p>21100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/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HENRIQUE SILVA BENEVID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509" calcext:value-type="float">
            <text:p>21509</text:p>
          </table:table-cell>
          <table:table-cell table:style-name="ce41" office:value-type="float" office:value="13870" calcext:value-type="float">
            <text:p>13870</text:p>
          </table:table-cell>
          <table:table-cell table:style-name="ce39" office:value-type="string" calcext:value-type="string">
            <text:p>TERÇA</text:p>
          </table:table-cell>
          <table:table-cell table:style-name="ce41" office:value-type="string" calcext:value-type="string">
            <text:p>07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HENRIQUE SOUZA E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31973" calcext:value-type="float">
            <text:p>31973</text:p>
          </table:table-cell>
          <table:table-cell table:style-name="ce39" office:value-type="float" office:value="17434" calcext:value-type="float">
            <text:p>17434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EDRO IVO MACHADO PIR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915" calcext:value-type="float">
            <text:p>12915</text:p>
          </table:table-cell>
          <table:table-cell table:style-name="ce41" office:value-type="float" office:value="8251" calcext:value-type="float">
            <text:p>8251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07:00 | 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HILIPE ALVES DO NASCIMENTO</text:p>
          </table:table-cell>
          <table:table-cell table:style-name="ce9" office:value-type="string" calcext:value-type="string">
            <text:p>MEDICO (A) PEDIATRICO</text:p>
          </table:table-cell>
          <table:table-cell table:style-name="ce9" office:value-type="string" calcext:value-type="string">
            <text:p>PEDIATR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044" calcext:value-type="float">
            <text:p>25044</text:p>
          </table:table-cell>
          <table:table-cell table:style-name="ce41" office:value-type="float" office:value="19900" calcext:value-type="float">
            <text:p>19900</text:p>
          </table:table-cell>
          <table:table-cell table:style-name="ce9" office:value-type="string" calcext:value-type="string">
            <text:p>SEGUNDA A SEXTA</text:p>
          </table:table-cell>
          <table:table-cell table:style-name="ce41" office:value-type="string" calcext:value-type="string">
            <text:p>16:00|18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table:style-name="ce23" office:value-type="string" calcext:value-type="string">
            <text:p>POLIANA DE PAULA VIEIRA BORGES DOS REIS SOAR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792" calcext:value-type="float">
            <text:p>19792</text:p>
          </table:table-cell>
          <table:table-cell table:style-name="ce41" office:value-type="float" office:value="14640" calcext:value-type="float">
            <text:p>14640</text:p>
          </table:table-cell>
          <table:table-cell table:style-name="ce9" office:value-type="string" calcext:value-type="string">
            <text:p>SABADO <text:s/>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CHED RACHED FARAH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55" calcext:value-type="float">
            <text:p>26255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EXTA,SABADO E DOMINGO</text:p>
          </table:table-cell>
          <table:table-cell table:style-name="ce41" office:value-type="string" calcext:value-type="string">
            <text:p>13:00|19:00/ 07:00|19:00/ 19:00|0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CHEL DAHER VIEIRA MACHADO</text:p>
          </table:table-cell>
          <table:table-cell table:style-name="ce9" office:value-type="string" calcext:value-type="string">
            <text:p>MEDICO (A) NUTROLOGISTA</text:p>
          </table:table-cell>
          <table:table-cell table:style-name="ce9" office:value-type="string" calcext:value-type="string">
            <text:p>INTERNAÇÃ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125" calcext:value-type="float">
            <text:p>18125</text:p>
          </table:table-cell>
          <table:table-cell table:style-name="ce39" office:value-type="float" office:value="15632" calcext:value-type="float">
            <text:p>15632</text:p>
          </table:table-cell>
          <table:table-cell table:style-name="ce9" office:value-type="string" calcext:value-type="string">
            <text:p>TERÇA A SEXTA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FAEL DE ALMEIDA MACHAD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5769</text:p>
          </table:table-cell>
          <table:table-cell table:style-name="ce41" office:value-type="float" office:value="16858" calcext:value-type="float">
            <text:p>16858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13:0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FAEL DE SOUSA ELI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2547</text:p>
          </table:table-cell>
          <table:table-cell table:style-name="ce41" office:value-type="float" office:value="8166" calcext:value-type="float">
            <text:p>8166</text:p>
          </table:table-cell>
          <table:table-cell table:style-name="ce9" office:value-type="string" calcext:value-type="string">
            <text:p>TERÇA E SEXTA</text:p>
          </table:table-cell>
          <table:table-cell table:style-name="ce41" office:value-type="string" calcext:value-type="string">
            <text:p>14:00 | 17:00 / 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FAEL DIAS VASQUE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00" calcext:value-type="float">
            <text:p>16000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ARTA E SABADO</text:p>
          </table:table-cell>
          <table:table-cell table:style-name="ce41" office:value-type="string" calcext:value-type="string">
            <text:p>13:00|19:00/07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FHAEL FERNANDES CASTRO BARBOS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12" calcext:value-type="float">
            <text:p>26212</text:p>
          </table:table-cell>
          <table:table-cell table:style-name="ce41" office:value-type="float" office:value="18250" calcext:value-type="float">
            <text:p>18250</text:p>
          </table:table-cell>
          <table:table-cell table:style-name="ce9" office:value-type="string" calcext:value-type="string">
            <text:p>QUARTA, SEXTA E SABADO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AMON DIAS MASSON GUER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46" calcext:value-type="float">
            <text:p>26246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INTA E SABADO</text:p>
          </table:table-cell>
          <table:table-cell table:style-name="ce41" office:value-type="string" calcext:value-type="string">
            <text:p>07:00|19:00 | 19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ENAN SHODI KURAMOTO SAD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238" calcext:value-type="float">
            <text:p>35238</text:p>
          </table:table-cell>
          <table:table-cell table:style-name="ce41" office:value-type="float" office:value="19152" calcext:value-type="float">
            <text:p>19152</text:p>
          </table:table-cell>
          <table:table-cell table:style-name="ce9" office:value-type="string" calcext:value-type="string">
            <text:p>QUART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ENAN SIMOES HEYN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455" calcext:value-type="float">
            <text:p>18455</text:p>
          </table:table-cell>
          <table:table-cell table:style-name="ce41" office:value-type="float" office:value="11329" calcext:value-type="float">
            <text:p>11329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3:0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ENATA DE ABREU PEDR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5152</text:p>
          </table:table-cell>
          <table:table-cell table:style-name="ce41" office:value-type="float" office:value="9798" calcext:value-type="float">
            <text:p>9798</text:p>
          </table:table-cell>
          <table:table-cell table:style-name="ce9" office:value-type="string" calcext:value-type="string">
            <text:p>SEGUNDA,TERÇA E QUINTA</text:p>
          </table:table-cell>
          <table:table-cell table:style-name="ce41" office:value-type="string" calcext:value-type="string">
            <text:p>13:00 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HAISA GHANNAM MACEDO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GEMED - GERENCIA MEDIC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8179</text:p>
          </table:table-cell>
          <table:table-cell table:style-name="ce41" office:value-type="string" calcext:value-type="string">
            <text:p>11970 | 11969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7:00|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ICARDO GOUVEA GOULART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878" calcext:value-type="float">
            <text:p>20878</text:p>
          </table:table-cell>
          <table:table-cell table:style-name="ce41" office:value-type="float" office:value="13889" calcext:value-type="float">
            <text:p>13889</text:p>
          </table:table-cell>
          <table:table-cell table:style-name="ce9" office:value-type="string" calcext:value-type="string">
            <text:p>SEGUNDA E SEXTA</text:p>
          </table:table-cell>
          <table:table-cell table:style-name="ce41" office:value-type="string" calcext:value-type="string">
            <text:p>13:00 |16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ICKELLA APARECIDA ALVES MOREIRA FARI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41" office:value-type="float" office:value="22462" calcext:value-type="float">
            <text:p>22462</text:p>
          </table:table-cell>
          <table:table-cell table:style-name="ce39" office:value-type="float" office:value="16531" calcext:value-type="float">
            <text:p>16531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41" office:value-type="string" calcext:value-type="string">
            <text:p>07:00|09:30|09:4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BERTO CARDOSO <text:s/>MARCIAN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204" calcext:value-type="float">
            <text:p>20204</text:p>
          </table:table-cell>
          <table:table-cell table:style-name="ce41" office:value-type="float" office:value="16053" calcext:value-type="float">
            <text:p>16053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DOLFO BONFIM SIQUEIRA DE ALMEID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9684</text:p>
          </table:table-cell>
          <table:table-cell table:style-name="ce41" office:value-type="float" office:value="13799" calcext:value-type="float">
            <text:p>13799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DRIGO AMORIM IVO DE ASSI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352" calcext:value-type="float">
            <text:p>27352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SABADO</text:p>
          </table:table-cell>
          <table:table-cell table:style-name="ce41" office:value-type="string" calcext:value-type="string">
            <text:p>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DRIGO PARENTE MEDEIROS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819</text:p>
          </table:table-cell>
          <table:table-cell table:style-name="ce41" office:value-type="float" office:value="8497" calcext:value-type="float">
            <text:p>8497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08:00|12:00|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GERIO GOMES FURTAD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221" calcext:value-type="float">
            <text:p>12221</text:p>
          </table:table-cell>
          <table:table-cell table:style-name="ce41" office:value-type="string" calcext:value-type="string">
            <text:p>6048 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GERIO GUIMARAES NAPOL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556</text:p>
          </table:table-cell>
          <table:table-cell table:style-name="ce41" office:value-type="float" office:value="9965" calcext:value-type="float">
            <text:p>9965</text:p>
          </table:table-cell>
          <table:table-cell table:style-name="ce9" office:value-type="string" calcext:value-type="string">
            <text:p>SEGUNDA E SEXTA 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ITINER SILVANO GOMES ARAUJO</text:p>
          </table:table-cell>
          <table:table-cell table:style-name="ce9" office:value-type="string" calcext:value-type="string">
            <text:p>MEDICO (A) ACUPUNTUR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512" calcext:value-type="float">
            <text:p>13512</text:p>
          </table:table-cell>
          <table:table-cell table:style-name="ce39" office:value-type="float" office:value="12504" calcext:value-type="float">
            <text:p>12504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14:00 |18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MULO MENDES SILVA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72" calcext:value-type="float">
            <text:p>22472</text:p>
          </table:table-cell>
          <table:table-cell table:style-name="ce41" office:value-type="float" office:value="16915" calcext:value-type="float">
            <text:p>16915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NAN WILK GUIMARA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35" calcext:value-type="float">
            <text:p>23535</text:p>
          </table:table-cell>
          <table:table-cell table:style-name="ce41" office:value-type="float" office:value="18437" calcext:value-type="float">
            <text:p>18437</text:p>
          </table:table-cell>
          <table:table-cell table:style-name="ce9" office:value-type="string" calcext:value-type="string">
            <text:p>SEXTA E SÁBADO</text:p>
          </table:table-cell>
          <table:table-cell table:style-name="ce41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ONYCLEY ROCHA REZENDE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192" calcext:value-type="float">
            <text:p>14192</text:p>
          </table:table-cell>
          <table:table-cell table:style-name="ce39" office:value-type="float" office:value="28163" calcext:value-type="float">
            <text:p>28163</text:p>
          </table:table-cell>
          <table:table-cell table:style-name="ce9" office:value-type="string" calcext:value-type="string">
            <text:p>SEGUNDA A SABADO</text:p>
          </table:table-cell>
          <table:table-cell table:style-name="ce41" office:value-type="string" calcext:value-type="string">
            <text:p>07:00|11:00 / 11:00|15:00 / 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RUDOLFO MEDEIROS DE MELO</text:p>
          </table:table-cell>
          <table:table-cell table:style-name="ce9" office:value-type="string" calcext:value-type="string">
            <text:p>MEDICO (A) CIRURGIÃO PEDIATRICO</text:p>
          </table:table-cell>
          <table:table-cell table:style-name="ce9" office:value-type="string" calcext:value-type="string">
            <text:p>AMBUL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15084" calcext:value-type="float">
            <text:p>15084</text:p>
          </table:table-cell>
          <table:table-cell table:style-name="ce39" office:value-type="float" office:value="14112" calcext:value-type="float">
            <text:p>14112</text:p>
          </table:table-cell>
          <table:table-cell table:style-name="ce39" office:value-type="string" calcext:value-type="string">
            <text:p>SEGUNDA</text:p>
          </table:table-cell>
          <table:table-cell table:style-name="ce46" office:value-type="string" calcext:value-type="string">
            <text:p>08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SANDRO LABOISSIERE PAES BARRET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798" calcext:value-type="float">
            <text:p>10798</text:p>
          </table:table-cell>
          <table:table-cell table:style-name="ce41" office:value-type="float" office:value="10850" calcext:value-type="float">
            <text:p>10850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13:30 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SARAH RIBEIRO ISSY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7036</text:p>
          </table:table-cell>
          <table:table-cell table:style-name="ce41" office:value-type="float" office:value="12718" calcext:value-type="float">
            <text:p>12718</text:p>
          </table:table-cell>
          <table:table-cell table:style-name="ce39" office:value-type="string" calcext:value-type="string">
            <text:p>SEGUNDA A SEXTA</text:p>
          </table:table-cell>
          <table:table-cell table:style-name="ce41" office:value-type="string" calcext:value-type="string">
            <text:p>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SERGIO DE OLIVEIRA BAYE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38617" calcext:value-type="float">
            <text:p>38617</text:p>
          </table:table-cell>
          <table:table-cell table:style-name="ce39" office:value-type="float" office:value="20931" calcext:value-type="float">
            <text:p>20931</text:p>
          </table:table-cell>
          <table:table-cell table:style-name="ce39" office:value-type="string" calcext:value-type="string">
            <text:p>QUARTA </text:p>
          </table:table-cell>
          <table:table-cell table:style-name="ce41" office:value-type="string" calcext:value-type="string">
            <text:p>15:00 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SINVAL DORNELES FILH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22087" calcext:value-type="float">
            <text:p>22087</text:p>
          </table:table-cell>
          <table:table-cell table:style-name="ce39" office:value-type="float" office:value="14694" calcext:value-type="float">
            <text:p>14694</text:p>
          </table:table-cell>
          <table:table-cell table:style-name="ce9" office:value-type="string" calcext:value-type="string">
            <text:p>TERÇA</text:p>
          </table:table-cell>
          <table:table-cell table:style-name="ce41" office:value-type="string" calcext:value-type="string">
            <text:p>07:00 | 11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ARCISO LIBERTE ROMAO BORGES JUNIO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637" calcext:value-type="float">
            <text:p>24637</text:p>
          </table:table-cell>
          <table:table-cell table:style-name="ce39" office:value-type="float" office:value="19631" calcext:value-type="float">
            <text:p>19631</text:p>
          </table:table-cell>
          <table:table-cell table:style-name="ce39" office:value-type="string" calcext:value-type="string">
            <text:p>TERÇA</text:p>
          </table:table-cell>
          <table:table-cell table:style-name="ce46" office:value-type="string" calcext:value-type="string">
            <text:p>08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AUANNA LARISSA TEIXEIRA DE AGUILAR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3188" calcext:value-type="float">
            <text:p>23188</text:p>
          </table:table-cell>
          <table:table-cell table:style-name="ce41" office:value-type="float" office:value="18197" calcext:value-type="float">
            <text:p>18197</text:p>
          </table:table-cell>
          <table:table-cell table:style-name="ce9" office:value-type="string" calcext:value-type="string">
            <text:p>SEGUNDA A QUINTA</text:p>
          </table:table-cell>
          <table:table-cell table:style-name="ce41" office:value-type="string" calcext:value-type="string">
            <text:p>07:00|09:00|09:1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ERCILIA ALMEIDA BARBOS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12" calcext:value-type="float">
            <text:p>21312</text:p>
          </table:table-cell>
          <table:table-cell table:style-name="ce9" office:value-type="float" office:value="14890" calcext:value-type="float">
            <text:p>14890</text:p>
          </table:table-cell>
          <table:table-cell table:style-name="ce9" office:value-type="string" calcext:value-type="string">
            <text:p>TERÇA E QUART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6" office:value-type="string" calcext:value-type="string">
            <text:p>THAIS DOMINGUES DIA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5842" calcext:value-type="float">
            <text:p>15842</text:p>
          </table:table-cell>
          <table:table-cell table:style-name="ce9" office:value-type="float" office:value="80229" calcext:value-type="float">
            <text:p>80229</text:p>
          </table:table-cell>
          <table:table-cell table:style-name="ce9" office:value-type="string" calcext:value-type="string">
            <text:p>QUARTA,SABADO E DOMINGO</text:p>
          </table:table-cell>
          <table:table-cell table:style-name="ce41" office:value-type="string" calcext:value-type="string">
            <text:p>07:00 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HAIS FARIA DOS SANTO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931</text:p>
          </table:table-cell>
          <table:table-cell table:style-name="ce41" office:value-type="float" office:value="15797" calcext:value-type="float">
            <text:p>15797</text:p>
          </table:table-cell>
          <table:table-cell table:style-name="ce9" office:value-type="string" calcext:value-type="string">
            <text:p>QUARTA E DOMINGO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HAIS RIBEIRO DE ANDRAD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633" calcext:value-type="float">
            <text:p>29633</text:p>
          </table:table-cell>
          <table:table-cell table:style-name="ce41" office:value-type="float" office:value="20088" calcext:value-type="float">
            <text:p>20088</text:p>
          </table:table-cell>
          <table:table-cell table:style-name="ce9" office:value-type="string" calcext:value-type="string">
            <text:p>SEGUNDA,QUARTA,QUINTA,SEXTA E SABADO</text:p>
          </table:table-cell>
          <table:table-cell table:style-name="ce41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HIAGO JEAN ZORDAN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91" calcext:value-type="float">
            <text:p>21391</text:p>
          </table:table-cell>
          <table:table-cell table:style-name="ce41" office:value-type="float" office:value="10899" calcext:value-type="float">
            <text:p>10899</text:p>
          </table:table-cell>
          <table:table-cell table:style-name="ce9" office:value-type="string" calcext:value-type="string">
            <text:p>SEGUNDA - TERÇA</text:p>
          </table:table-cell>
          <table:table-cell table:style-name="ce41" office:value-type="string" calcext:value-type="string">
            <text:p>12:30 |16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HIAGO OLIVEIRA COST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1563</text:p>
          </table:table-cell>
          <table:table-cell table:style-name="ce41" office:value-type="float" office:value="14165" calcext:value-type="float">
            <text:p>14165</text:p>
          </table:table-cell>
          <table:table-cell table:style-name="ce39" office:value-type="string" calcext:value-type="string">
            <text:p>SEGUNDA,QUARTA E QUINTA</text:p>
          </table:table-cell>
          <table:table-cell table:style-name="ce41" office:value-type="string" calcext:value-type="string">
            <text:p>13:00|15:15|15:|30 / 06:00|12:00|13:00|17:00 / 07:00|09:00|09:15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HIAGO OLIVEIRA FREITAS BECKER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536" calcext:value-type="float">
            <text:p>27536</text:p>
          </table:table-cell>
          <table:table-cell table:style-name="ce41" office:value-type="float" office:value="17521" calcext:value-type="float">
            <text:p>17521</text:p>
          </table:table-cell>
          <table:table-cell table:style-name="ce9" office:value-type="string" calcext:value-type="string">
            <text:p>QUINTA</text:p>
          </table:table-cell>
          <table:table-cell table:style-name="ce41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7" office:value-type="string" calcext:value-type="string">
            <text:p>THIAGO PERES ALV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| CENTRO CIRU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089" calcext:value-type="float">
            <text:p>17089</text:p>
          </table:table-cell>
          <table:table-cell table:style-name="ce41" office:value-type="float" office:value="11095" calcext:value-type="float">
            <text:p>11095</text:p>
          </table:table-cell>
          <table:table-cell table:style-name="ce9" office:value-type="string" calcext:value-type="string">
            <text:p>SEGUNDA E TERÇA</text:p>
          </table:table-cell>
          <table:table-cell table:style-name="ce41" office:value-type="string" calcext:value-type="string">
            <text:p>13:00|19:00/07:00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IAGO AUGUSTO DI MACEDO BERNARD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658</text:p>
          </table:table-cell>
          <table:table-cell table:style-name="ce41" office:value-type="float" office:value="8594" calcext:value-type="float">
            <text:p>8594</text:p>
          </table:table-cell>
          <table:table-cell table:style-name="ce9" office:value-type="string" calcext:value-type="string">
            <text:p>SEGUNDA</text:p>
          </table:table-cell>
          <table:table-cell table:style-name="ce41" office:value-type="string" calcext:value-type="string">
            <text:p>10:00 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TIAGO SANTAN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721" calcext:value-type="float">
            <text:p>16721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SEGUNDA,TERÇA E QUINTA</text:p>
          </table:table-cell>
          <table:table-cell table:style-name="ce41" office:value-type="string" calcext:value-type="string">
            <text:p>08:00|12:00|13:00|20:00 / 08:00|11:00|11:15|14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VICENTE JOSE VIT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5669" calcext:value-type="float">
            <text:p>5669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SEGUNDA, TERÇA, QUINTA E SEXTA</text:p>
          </table:table-cell>
          <table:table-cell table:style-name="ce41" office:value-type="string" calcext:value-type="string">
            <text:p>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VICTORIA FRANCO GONCALVES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20" calcext:value-type="float">
            <text:p>22420</text:p>
          </table:table-cell>
          <table:table-cell table:style-name="ce41" office:value-type="float" office:value="58019" calcext:value-type="float">
            <text:p>58019</text:p>
          </table:table-cell>
          <table:table-cell table:style-name="ce9" office:value-type="string" calcext:value-type="string">
            <text:p>SEGUNDA E TERÇA</text:p>
          </table:table-cell>
          <table:table-cell table:style-name="ce41" office:value-type="string" calcext:value-type="string">
            <text:p>13:3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VINICIUS THOME SANTIAG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622" calcext:value-type="float">
            <text:p>35622</text:p>
          </table:table-cell>
          <table:table-cell table:style-name="ce41" office:value-type="string" calcext:value-type="string">
            <text:p>N/A</text:p>
          </table:table-cell>
          <table:table-cell table:style-name="ce39" office:value-type="string" calcext:value-type="string">
            <text:p>QUINTA</text:p>
          </table:table-cell>
          <table:table-cell table:style-name="ce41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VITOR DO CARMO JORGE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936" calcext:value-type="float">
            <text:p>17936</text:p>
          </table:table-cell>
          <table:table-cell table:style-name="ce41" office:value-type="float" office:value="14114" calcext:value-type="float">
            <text:p>14114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08:00 |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3" office:value-type="string" calcext:value-type="string">
            <text:p>VIVIANE BATISTA DE MAGALHAES PEREIRA COST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INTERNAÇÃO | 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96</text:p>
          </table:table-cell>
          <table:table-cell table:style-name="ce41" office:value-type="float" office:value="15903" calcext:value-type="float">
            <text:p>15903</text:p>
          </table:table-cell>
          <table:table-cell table:style-name="ce9" office:value-type="string" calcext:value-type="string">
            <text:p>QUARTA E SÁBADO</text:p>
          </table:table-cell>
          <table:table-cell table:style-name="ce41" office:value-type="string" calcext:value-type="string">
            <text:p>07:00|13:00/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3" office:value-type="string" calcext:value-type="string">
            <text:p>WEIMAR BRAGA CAMPOS JUNIOR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914" calcext:value-type="float">
            <text:p>14914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TERÇA,QUINTA E DOMINGO</text:p>
          </table:table-cell>
          <table:table-cell table:style-name="ce41" office:value-type="string" calcext:value-type="string">
            <text:p>13:00|19:00/ 07:00|19:00/ 19:00|07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3" office:value-type="string" calcext:value-type="string">
            <text:p>WEVERTON DE JESUS MACHAD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317" calcext:value-type="float">
            <text:p>27317</text:p>
          </table:table-cell>
          <table:table-cell table:style-name="ce41" office:value-type="string" calcext:value-type="string">
            <text:p>N/A</text:p>
          </table:table-cell>
          <table:table-cell table:style-name="ce9" office:value-type="string" calcext:value-type="string">
            <text:p>QUINTA, SEXTA E DOMINGO</text:p>
          </table:table-cell>
          <table:table-cell table:style-name="ce41" office:value-type="string" calcext:value-type="string">
            <text:p>07:00|19:00 | 19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3" office:value-type="string" calcext:value-type="string">
            <text:p>WILDER ALVE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628" calcext:value-type="float">
            <text:p>8628</text:p>
          </table:table-cell>
          <table:table-cell table:style-name="ce41" office:value-type="float" office:value="4656" calcext:value-type="float">
            <text:p>4656</text:p>
          </table:table-cell>
          <table:table-cell table:style-name="ce9" office:value-type="string" calcext:value-type="string">
            <text:p>SEXTA</text:p>
          </table:table-cell>
          <table:table-cell table:style-name="ce41" office:value-type="string" calcext:value-type="string">
            <text:p>13:00 | 17:00</text:p>
          </table:table-cell>
        </table:table-row>
        <table:table-row table:style-name="ro1">
          <table:table-cell table:style-name="ce1" table:number-columns-repeated="9"/>
        </table:table-row>
        <table:table-row table:style-name="ro1">
          <table:table-cell table:style-name="ce10" office:value-type="string" calcext:value-type="string" table:number-columns-spanned="9" table:number-rows-spanned="1">
            <text:p>EQUIPE MULTIPROFISSIONAL</text:p>
          </table:table-cell>
          <table:covered-table-cell table:number-columns-repeated="8" table:style-name="ce28"/>
        </table:table-row>
        <table:table-row table:style-name="ro1">
          <table:table-cell table:style-name="ce11"/>
          <table:table-cell table:style-name="ce29"/>
          <table:table-cell table:style-name="ce11" table:number-columns-repeated="4"/>
          <table:table-cell table:style-name="ce44"/>
          <table:table-cell table:style-name="ce11"/>
          <table:table-cell table:style-name="ce44"/>
        </table:table-row>
        <table:table-row table:style-name="ro4">
          <table:table-cell table:style-name="ce12" office:value-type="string" calcext:value-type="string">
            <text:p> Nome da Unidade</text:p>
          </table:table-cell>
          <table:table-cell table:style-name="ce30" office:value-type="string" calcext:value-type="string">
            <text:p>Nome do Profissional</text:p>
          </table:table-cell>
          <table:table-cell table:style-name="ce12" office:value-type="string" calcext:value-type="string">
            <text:p>Especialidade</text:p>
          </table:table-cell>
          <table:table-cell table:style-name="ce12" office:value-type="string" calcext:value-type="string">
            <text:p>Local</text:p>
          </table:table-cell>
          <table:table-cell table:style-name="ce12" office:value-type="string" calcext:value-type="string">
            <text:p>Vínculo Empregatício</text:p>
          </table:table-cell>
          <table:table-cell table:style-name="ce12" office:value-type="string" calcext:value-type="string">
            <text:p>N° Conselho</text:p>
          </table:table-cell>
          <table:table-cell table:style-name="ce12" office:value-type="string" calcext:value-type="string">
            <text:p>RQE</text:p>
          </table:table-cell>
          <table:table-cell table:style-name="ce12" office:value-type="string" calcext:value-type="string">
            <text:p>Dia da semana</text:p>
          </table:table-cell>
          <table:table-cell table:style-name="ce12" office:value-type="string" calcext:value-type="string">
            <text:p>Horário de Atendimento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ALVES TEIXEIRA</text:p>
          </table:table-cell>
          <table:table-cell office:value-type="string" calcext:value-type="string">
            <text:p>EDUCADOR (A) FISICO (A)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636" calcext:value-type="float">
            <text:p>26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CAMELO ALVES</text:p>
          </table:table-cell>
          <table:table-cell office:value-type="string" calcext:value-type="string">
            <text:p>ENFERMEIRO (A) DO TRABALHO II</text:p>
          </table:table-cell>
          <table:table-cell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office:value-type="float" office:value="748294" calcext:value-type="float">
            <text:p>7482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DRIANA MORAES AMARAL MEDEIR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78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MORAIS DE AVILA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float" office:value="14356" calcext:value-type="float">
            <text:p>143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DRIANO CHAVES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37519" calcext:value-type="float">
            <text:p>2375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BERICO JAYME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6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ESSANDRA FERREIRA DE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6939" calcext:value-type="float">
            <text:p>1369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LESSANDRA MENDES FERREIRA DE OLIV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28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INE BATISTA DE ABREU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0638" calcext:value-type="float">
            <text:p>106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30|16:00|16:15|19:3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LINY CRISTINA MUNIZ CORRE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47166" calcext:value-type="float">
            <text:p>24716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LLAN FREDERICO SOUS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MANDA BENTO DE SIQUEIR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8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MANDA DOS SANTOS NOVA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89953" calcext:value-type="float">
            <text:p>2899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MANDA KAROLINNY DE PAULA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17648" calcext:value-type="float">
            <text:p>4176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MANDA MURIELLY RODRIGUES DE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41088" calcext:value-type="float">
            <text:p>7410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NA CAROLINA DE PAULA RODRIGUES MENDONC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842" calcext:value-type="float">
            <text:p>28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NA CAROLINA GOMES DA SILVA FREITAS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A CAROLINE PRADO CANDID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04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A FLAVIA MARCAL PINHEIRO DE ALMEIDA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8:00|10:30|10:45|14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A KAROLINA FERREIRA SEN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31959" calcext:value-type="float">
            <text:p>331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LUIZA RIGHETTO GREC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3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MARIA LOP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378962" calcext:value-type="float">
            <text:p>3789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OLA BATISTA DAMAND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711876" calcext:value-type="float">
            <text:p>7118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ULA MENEZES CARVALH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306" calcext:value-type="float">
            <text:p>163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00|09:15|13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ANA PAULA MOREIRA BRITO</text:p>
          </table:table-cell>
          <table:table-cell table:style-name="ce38" office:value-type="string" calcext:value-type="string">
            <text:p>ENFERMEIRO (A) II</text:p>
          </table:table-cell>
          <table:table-cell table:style-name="ce38" office:value-type="string" calcext:value-type="string">
            <text:p>SEVIS - SERVICO DE VIGILANCIA EM SAUDE - CRER</text:p>
          </table:table-cell>
          <table:table-cell office:value-type="string" calcext:value-type="string">
            <text:p>CLT</text:p>
          </table:table-cell>
          <table:table-cell office:value-type="float" office:value="511737" calcext:value-type="float">
            <text:p>5117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ULA VIEIRA DE SOUS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152359" calcext:value-type="float">
            <text:p>1523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12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A SILVA MORA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9462" calcext:value-type="float">
            <text:p>9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IA DI RENZO VILARINH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27613" calcext:value-type="float">
            <text:p>276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30|15:00|15:15|18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SSA CANDIDA DE JESU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585012" calcext:value-type="float">
            <text:p>5850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DRESSA GABRIELLY JACOMO MARTIN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46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SSA RODRIGU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59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GELICA CAMPOS GUIMARA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60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IELLE LETICIA BARRETO DE SOUZ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7588" calcext:value-type="float">
            <text:p>75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NA ALICE ANABUKI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3001" calcext:value-type="float">
            <text:p>130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NA CAROLINNE TANIGUCHI DIA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9477" calcext:value-type="float">
            <text:p>94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TONIA AMANDA VIEIRA DE SOUS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45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RIADNE SANTANA E NEVES MONTEIR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80674" calcext:value-type="float">
            <text:p>1806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IANE FERNANDES ALV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6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IANE SILVA DA COST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13806" calcext:value-type="float">
            <text:p>138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RIELLA JULIANA CARDOSO DE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464228" calcext:value-type="float">
            <text:p>4642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<text:s/>12x36 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TUR VERANO DE OLIVEIR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314" calcext:value-type="float">
            <text:p>163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COSTA MACHAD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987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DA COSTA BORB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DUARTE RESEND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1836" calcext:value-type="float">
            <text:p>218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EATRIZ CARDOSO GOM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10333" calcext:value-type="float">
            <text:p>4103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ENDA SILVA DOS SANTO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3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BRUNA CRISTINA FERREIRA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95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A DIAS PROENC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09006" calcext:value-type="float">
            <text:p>4090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BRUNA DOS ANJOS HENRIQUE DA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5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A DOS SANTOS GARCE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741916" calcext:value-type="float">
            <text:p>7419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BRUNA QUEIROZ DE AGUIAR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387581" calcext:value-type="float">
            <text:p>3875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BRUNA SOUZA FERNAND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3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O PEREIRA RI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47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AMILA DE SOUSA MEDEIR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82227" calcext:value-type="float">
            <text:p>822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AMILA DOS SANTOS PINT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348225" calcext:value-type="float">
            <text:p>3482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ARLOS ADAN GATO DO ROSARI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6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ARLOS ANTONIO RODRIGUES DE MENEZ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970416" calcext:value-type="float">
            <text:p>9704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ARLOS HENRIQUE DA SILVA CAETANO OLIV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08354" calcext:value-type="float">
            <text:p>3083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ARLOS HENRIQUE NASCIMENTO BRAG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20573" calcext:value-type="float">
            <text:p>6205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ARMEM LUCIA ROSAS LEITA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CARMEN FRANKELINE AMAZONAS RAPOSO DOS SAN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509321" calcext:value-type="float">
            <text:p>5093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7:00|18:00|22:00 / 13:00|17:00|18:00|22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AROLINY NUNES DE CERQUEIRA ANDRADE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97253" calcext:value-type="float">
            <text:p>3972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ECILIA PINHEIRO MEND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694331" calcext:value-type="float">
            <text:p>6943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LARA SANDRA DE ARAÚJO SUGIZAKI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11948" calcext:value-type="float">
            <text:p>119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CLAUDETE BEZERRA NASCIMENT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8851" calcext:value-type="float">
            <text:p>88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LAUDIA MARIA SILVA RIBEIRO AMARAL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2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LEONICE ALVES DA PA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64203" calcext:value-type="float">
            <text:p>6642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DA SILVA MEL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8:00|18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JOSE ONISHI</text:p>
          </table:table-cell>
          <table:table-cell office:value-type="string" calcext:value-type="string">
            <text:p>FISIOTERAPEUTA III</text:p>
          </table:table-cell>
          <table:table-cell office:value-type="string" calcext:value-type="string">
            <text:p>SEOF - SERVICO DE OFICINA ORTOPEDICA - CRER</text:p>
          </table:table-cell>
          <table:table-cell office:value-type="string" calcext:value-type="string">
            <text:p>CLT</text:p>
          </table:table-cell>
          <table:table-cell office:value-type="float" office:value="199815" calcext:value-type="float">
            <text:p>1998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RODRIGUES DOS RE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383422" calcext:value-type="float">
            <text:p>3834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MIANA LIBANIO DOS RE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31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EL DE SOUSA AGUIA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office:value-type="float" office:value="407781" calcext:value-type="float">
            <text:p>4077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DANIELE RODRIGUES DE CARVALH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497939" calcext:value-type="float">
            <text:p>4979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0:00|13:00|14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ELLE DIAS FURTAD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DANIELLE MENEZES</text:p>
          </table:table-cell>
          <table:table-cell office:value-type="string" calcext:value-type="string">
            <text:p>PSICOLOGO (A) HOSPITALAR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36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LO PEREIRA LIM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2718" calcext:value-type="float">
            <text:p>127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LO RASMUSSEN PORT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5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DAYLANE MAYARA SANTANA DE MA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74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EBORAH NERES GO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736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DIANDRA BOSI FAVORETT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C - SERVICO DE ENSINO E PESQ TUTORES DE CAMPO - CRER</text:p>
          </table:table-cell>
          <table:table-cell office:value-type="string" calcext:value-type="string">
            <text:p>CLT</text:p>
          </table:table-cell>
          <table:table-cell office:value-type="float" office:value="166592" calcext:value-type="float">
            <text:p>16659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ORALICE BRITO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72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LAINE DA CRUZ VA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LAINE SILVA DE SOUZ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521356" calcext:value-type="float">
            <text:p>5213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MAR DE JESU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287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RCEU LUIZ LOURENCO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50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MILSA PEREIR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2706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NA PEREIRA DA CRU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82276" calcext:value-type="float">
            <text:p>7822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ANE NASCIMENTO SAN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office:value-type="float" office:value="765572" calcext:value-type="float">
            <text:p>7655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CIONE PINTO VIEIRA RIO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353" calcext:value-type="float">
            <text:p>3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EANDRO MACIEL CRUZ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523806" calcext:value-type="float">
            <text:p>5238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ISMAR SANTOS COST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6693" calcext:value-type="float">
            <text:p>6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MANNUEL DE PAIVA AMARAL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20346" calcext:value-type="float">
            <text:p>203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EMILIA AUXILIADORA PEREIRA DE FARI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VIS - SERVICO DE VIGILANCIA EM SAUDE - CRER</text:p>
          </table:table-cell>
          <table:table-cell office:value-type="string" calcext:value-type="string">
            <text:p>CLT</text:p>
          </table:table-cell>
          <table:table-cell office:value-type="float" office:value="821428" calcext:value-type="float">
            <text:p>8214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RIKA CAMILO XAVIER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75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ERIKA GRAZIELE DECEMBRE CAMARA VALENTIM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29483" calcext:value-type="float">
            <text:p>1294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STER RIOS DE ALMEIDA SILV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6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UDE DA SILVA COSTA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6:00|13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EVA LILIAM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995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VANDRA TEIXEIRA MARTINS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0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VELLY LOIOLA CABRAL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85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ABRICIA RODRIGUES DA SILV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3816" calcext:value-type="float">
            <text:p>38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ALVES PINHEIR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8905" calcext:value-type="float">
            <text:p>89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BARBOSA AFONS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FERNANDA CABRAL FIDELIS PEREIR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9914" calcext:value-type="float">
            <text:p>99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1:00|12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FERNANDA DE SOUSA CARVALHO BARBOS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58275" calcext:value-type="float">
            <text:p>2582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FERNANDA FERNANDES MOREIRA MEL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7091" calcext:value-type="float">
            <text:p>709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FERNANDA PIRES DA SILVA MENDANHA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7083" calcext:value-type="float">
            <text:p>70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RESENDE MAKSOUD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300607" calcext:value-type="float">
            <text:p>3006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RIBEIRO ROCH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4174" calcext:value-type="float">
            <text:p>241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RANCIENE ROSA LINO RAMO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3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FRANCIMAR DOS SANTOS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7205" calcext:value-type="float">
            <text:p>272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5:30|15:45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RANCISCA ARIANE BEZER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530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CARVALHO PE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38375" calcext:value-type="float">
            <text:p>3383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ELIAS DO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11533" calcext:value-type="float">
            <text:p>115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JESUS ALV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ABRIELA ALVES PEREIRA GUED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09134" calcext:value-type="float">
            <text:p>3091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A RIBEIRO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66605" calcext:value-type="float">
            <text:p>3666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A RIBEIRO RODRIGU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695518" calcext:value-type="float">
            <text:p>6955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LA ALMEIDA PIN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35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ABRIELLA HEVELLYN GOMES SOUS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8593" calcext:value-type="float">
            <text:p>185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IANE PASSOS LOZI DE ANDRADE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IOVANA MENDES DE MEL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0479" calcext:value-type="float">
            <text:p>204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IOVANNA MENDONCA FEITOSA DUARTE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1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ISELE DUARTE DE OLIVEIRA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26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ISELE GARCIAS DE PAUL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510242" calcext:value-type="float">
            <text:p>5102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LEICE ALVES DOS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9384" calcext:value-type="float">
            <text:p>93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GLEYCE KELLY PEREIRA DE SOUSA WALDHELM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6874" calcext:value-type="float">
            <text:p>1368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LIVANIA DE FARIA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5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RAZYELLY MARTINEZ PIN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95520" calcext:value-type="float">
            <text:p>6955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GRAZZIELA SANTOS OLIVEIRA CAMPO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2:00|13:00|16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ILHERME SILVA MORAI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STAVO DE ALMEIDA BATI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4591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STAVO SOARE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11271" calcext:value-type="float">
            <text:p>112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ANNA SULAMITA CAVALCANTE LIMA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3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ENA DOS SANTOS CASTRO GOM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051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HELIANA DAHER ALVES LINHAR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8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ELIASIBE VILELA ARAUJ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3719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LEM SANTANA DOS SANTOS FERR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795452" calcext:value-type="float">
            <text:p>7954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HELLEN SUZY VIEIRA MARQUES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5790" calcext:value-type="float">
            <text:p>157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YDA NADIA SOUZA SILVA MARQU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56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ERNANI CAMILO VALINOTE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16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INGRIDY RODRIGUES LEAL VIAN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86794" calcext:value-type="float">
            <text:p>786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9:00|13:00|14:00|21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GOR ALMEIDA DE MENES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6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INGRID RODRIGUES DE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6905" calcext:value-type="float">
            <text:p>69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ONE DA SILVA LEMOS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393" calcext:value-type="float">
            <text:p>83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BELA ALVES CUNH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53707" calcext:value-type="float">
            <text:p>353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ISABELA RORIZ SILVA MARTINEZ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BELLA CHRISTINE ANDRADE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3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ISABELLA MARTINS TEIXEIRA MAI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23805" calcext:value-type="float">
            <text:p>3238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ISADORA GARCIA MELO FER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16863" calcext:value-type="float">
            <text:p>4168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IAS PEREIRA DE LIM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6143" calcext:value-type="float">
            <text:p>161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RAEL SANTOS ROCH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2058" calcext:value-type="float">
            <text:p>120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IVANY FABIANO MEDEIROS</text:p>
          </table:table-cell>
          <table:table-cell office:value-type="string" calcext:value-type="string">
            <text:p>MUSICOTERAPEUTA</text:p>
          </table:table-cell>
          <table:table-cell office:value-type="string" calcext:value-type="string">
            <text:p>SEMUS - SERVICO DE MUSICOTERAPIA - CRER</text:p>
          </table:table-cell>
          <table:table-cell office:value-type="string" calcext:value-type="string">
            <text:p>CLT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/ 12:30|16:00|16:15|18:3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ACKELINE KARLA MARTINS BESS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11407" calcext:value-type="float">
            <text:p>114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JACKELINE VIEIRA NUNES SALES</text:p>
          </table:table-cell>
          <table:table-cell table:style-name="ce38" office:value-type="string" calcext:value-type="string">
            <text:p>FONOAUDIOLOGO (A) II</text:p>
          </table:table-cell>
          <table:table-cell table:style-name="ce38"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510730" calcext:value-type="float">
            <text:p>5107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CQUELINE DE MELO SOUZ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275577" calcext:value-type="float">
            <text:p>2755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NAINA SOUSA GARCI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331043" calcext:value-type="float">
            <text:p>3310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NINE DOS SANTOS FERR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12841" calcext:value-type="float">
            <text:p>128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ANIQUELE DE QUEIROZ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761260" calcext:value-type="float">
            <text:p>7612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ANYARLA LAYLA FERNAND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39281" calcext:value-type="float">
            <text:p>7392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ERRAYNE OLIVEIRA NEV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1314" calcext:value-type="float">
            <text:p>113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7:00|09:30|09:45|13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ESSICA ROSA DA SILVA BORG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3609" calcext:value-type="float">
            <text:p>136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ESSICA SANTANA COST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19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ESSIKA CRISTINA FRANCISCA TEIX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809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JESSYCA MARIA FERREIRA DE CAMARG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5171" calcext:value-type="float">
            <text:p>151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AO AUGUSTO PEREIRA DE CASTR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958228" calcext:value-type="float">
            <text:p>9582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AO BATISTA DA SILVA JUNIOR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61746" calcext:value-type="float">
            <text:p>617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40|10:00|10:15|13:4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ELMA PINHEIRO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1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ELMA RODRIGUES DE SOUZA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60706" calcext:value-type="float">
            <text:p>1607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RDANA MORCERF GODINHO CO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04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SE HENRIQUE DE OLIVEIRA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IMCO - SERVICO DE IMPLANTE COCLEAR - CRER</text:p>
          </table:table-cell>
          <table:table-cell office:value-type="string" calcext:value-type="string">
            <text:p>CLT</text:p>
          </table:table-cell>
          <table:table-cell office:value-type="float" office:value="12542" calcext:value-type="float">
            <text:p>125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IANE MARTINS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01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IPAULA NEVES DE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212317" calcext:value-type="float">
            <text:p>2123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UE DE OLIVEIRA LIN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857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OYCE ANGELICA DOURADO PER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409008" calcext:value-type="float">
            <text:p>4090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FRANCELINO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801450" calcext:value-type="float">
            <text:p>8014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OST AZEVEDO DA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817840" calcext:value-type="float">
            <text:p>8178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7:00|18:00|22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ROSANA DOS REI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1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UCIELE FARI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67986" calcext:value-type="float">
            <text:p>3679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ULIA ALV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53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ALVES AZEVED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893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ARAUJO DE MORAI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58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CARDOSO MO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26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ULIANA DAMASCENO CARVALH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7129" calcext:value-type="float">
            <text:p>3171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FERNANDES CANDID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5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FERREIRA ROCH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E - SERVICO ADMINISTRATIVO DE ENFERMAGEM - CRER</text:p>
          </table:table-cell>
          <table:table-cell office:value-type="string" calcext:value-type="string">
            <text:p>CLT</text:p>
          </table:table-cell>
          <table:table-cell office:value-type="float" office:value="814496" calcext:value-type="float">
            <text:p>8144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ULIO CESAR GONCALVES BRANDA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4593" calcext:value-type="float">
            <text:p>145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KAMILA SOARES DE ABREU ASSIS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12233" calcext:value-type="float">
            <text:p>122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1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MILLA LEONEL DE MEL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270805" calcext:value-type="float">
            <text:p>2708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RINE STEPHANY GONCALVES DE ALMEID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5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KARINNE SANTOS SOAR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580157" calcext:value-type="float">
            <text:p>5801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RLOS THIAGO PINHEIRO DO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9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ROLINA VIEIRA GOM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9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ROLINE DE ARAUJO SOSTER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409934" calcext:value-type="float">
            <text:p>4099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KAROLINNY FERREIRA DE OLIV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3022" calcext:value-type="float">
            <text:p>130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TARINE SOUZA CO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274427" calcext:value-type="float">
            <text:p>2744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TIELLY PEREIRA RODRIGUES MONTALVAO MACIEL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9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KEILA CRISTINA FELIX DOS SANTOS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772" calcext:value-type="float">
            <text:p>87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KELLYENE DUTRA DO NASCIMENTO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5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IZ RIBEIRO LIM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03544" calcext:value-type="float">
            <text:p>1035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13:00|16:00|16:15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ARISSA APARECIDA TEIXEIRA CHAVES RIBEI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9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 / 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RISSA MACIEL BORG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2690" calcext:value-type="float">
            <text:p>3126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RISSA MARTINS VIAN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26310" calcext:value-type="float">
            <text:p>4263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ARISSA RIOS PEDROSO CHEIN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59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AURA ALADIA AMANCIO VEIG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9913" calcext:value-type="float">
            <text:p>99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URA BORG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715395" calcext:value-type="float">
            <text:p>7153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0:00|13:00|14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URA FREIRE REI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75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AURA LIMA ARAUJ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817842" calcext:value-type="float">
            <text:p>8178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1:00|15:00|16:00|2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AVINNIA GABRIELA COELHO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20672" calcext:value-type="float">
            <text:p>3206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32" office:value-type="string" calcext:value-type="string">
            <text:p>LAYS DA SILVA COSTA FERREIRA</text:p>
          </table:table-cell>
          <table:table-cell table:style-name="ce38"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32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EIDY LUANA OLIV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46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18:00 / 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ILANE DE ALMEIDA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30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TICIA ALV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06340" calcext:value-type="float">
            <text:p>3063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TICIA DE PAULA CAUHI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DIANE RODRIGUES DA SILV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6203" calcext:value-type="float">
            <text:p>62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LIANE BECKER MORETT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13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ORDETE EDITE DE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VIA ALVES DE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1879" calcext:value-type="float">
            <text:p>118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ORENA AUGUSTA DA COSTA E SILV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0781" calcext:value-type="float">
            <text:p>107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ORENA DOS SANTOS MOR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64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ORENA PEIXOTO DOS SANTOS PEREIR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909" calcext:value-type="float">
            <text:p>79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OUIZI SOUSA PER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2131" calcext:value-type="float">
            <text:p>1621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OURDES COSTA ISECKE DA SILV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8641" calcext:value-type="float">
            <text:p>86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OURRANA DE BRITO CARVALHO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1164" calcext:value-type="float">
            <text:p>111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AN DOS SANTOS CARDOS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90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ANA NAJJAR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PA - SERVICO DE ATENDIMENTO AO PACIENT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ANA PEREIRA DE MEL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51117" calcext:value-type="float">
            <text:p>7511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8:00|13:00|14:00|2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CIANA CARLA DOS SANTOS SILV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6073" calcext:value-type="float">
            <text:p>260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CIANA DE FATIMA CARNEIRO GOM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89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A FERREIRA MENDONC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IMCO - SERVICO DE IMPLANTE COCLEAR - CRER</text:p>
          </table:table-cell>
          <table:table-cell office:value-type="string" calcext:value-type="string">
            <text:p>CLT</text:p>
          </table:table-cell>
          <table:table-cell office:value-type="float" office:value="1333" calcext:value-type="float">
            <text:p>13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A RODRIGUES MARQU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O MARQUES ATAID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DIMILA DE ANDRADE SOUZ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4025" calcext:value-type="float">
            <text:p>240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6:30|10:30|11:30|15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DMILA BATISTA MACHADO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1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DMILA IRINEIA MACHADO NEIVA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GECON - SERVICO DE GESTAO DE CONTRATOS - CRER</text:p>
          </table:table-cell>
          <table:table-cell office:value-type="string" calcext:value-type="string">
            <text:p>CLT</text:p>
          </table:table-cell>
          <table:table-cell office:value-type="float" office:value="262428" calcext:value-type="float">
            <text:p>2624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DMILLA DA PAIXAO PACHECO HONORATO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PA - SERVICO DE ATENDIMENTO AO PACIENT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04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IZA AMORIM DA COST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13684" calcext:value-type="float">
            <text:p>6136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UZIA SOUSA PIMENTA MOURA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77232" calcext:value-type="float">
            <text:p>2772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ZINEIDE DE SOUZA PI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523667" calcext:value-type="float">
            <text:p>5236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IARA SILVA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5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IRA BEATRIZ BARRETO DA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308975" calcext:value-type="float">
            <text:p>3089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IRA GONCALVES GOUVEA DE PAUL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2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ELA DE JESUS SARAIV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854" calcext:value-type="float">
            <text:p>138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ELO LUIZ DEVITTE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3101" calcext:value-type="float">
            <text:p>131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1:00|4hr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IA DE ALMEIDA MA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35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MARCIA DO SOCORRO DAMASCENO NASCIMENT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58657" calcext:value-type="float">
            <text:p>7586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MARCOS FELIPE MARTINS MONTEIRO COEL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7149" calcext:value-type="float">
            <text:p>171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CUS VINICIUS DE MOURA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3868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CAROLINA CHAGAS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CELI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85217" calcext:value-type="float">
            <text:p>852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CLARA MENDES SERRAN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CLEONICE ALVES VI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7487" calcext:value-type="float">
            <text:p>7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A DE FATIMA DOS ANJO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3952" calcext:value-type="float">
            <text:p>139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DO SOCORRO LIMA SILVA ARAUJ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890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GABRIELA MARTINS FARIA</text:p>
          </table:table-cell>
          <table:table-cell office:value-type="string" calcext:value-type="string">
            <text:p>ARTETERAPEUTA</text:p>
          </table:table-cell>
          <table:table-cell office:value-type="string" calcext:value-type="string">
            <text:p>SEART - SERVICO DE ARTETERAPIA - CRER</text:p>
          </table:table-cell>
          <table:table-cell office:value-type="string" calcext:value-type="string">
            <text:p>CLT</text:p>
          </table:table-cell>
          <table:table-cell office:value-type="float" office:value="12594" calcext:value-type="float">
            <text:p>125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NA DOS SANTOS RIBEI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NE FELIPE NASCIMENT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512767" calcext:value-type="float">
            <text:p>5127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NA CRUZ DE SOUZ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087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NALVA DE JESUS MOU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9416" calcext:value-type="float">
            <text:p>94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O ANTONIO REZENDE LIM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812" calcext:value-type="float">
            <text:p>28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LENE APARECIDA VI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250795" calcext:value-type="float">
            <text:p>2507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TEUS HENRIQUE LAURENTINO MARTIN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7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5:30|15:45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THEUS CORREIA SILVA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386300" calcext:value-type="float">
            <text:p>3863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YARA DAYANNE MARINHO SAL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066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YKE DOUGLAS BER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38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EG BASTOS ARANT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EIRE GENEROSO DOS SANTO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179754" calcext:value-type="float">
            <text:p>1797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AELE ARAUJO LOP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654590" calcext:value-type="float">
            <text:p>6545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HELE FERREIRA PIR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68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HELY SARA VILARIN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79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LENA PIRES ROZANTE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8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RELA MONTEIRO MACHADO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20017" calcext:value-type="float">
            <text:p>200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IRES NAJAR</text:p>
          </table:table-cell>
          <table:table-cell office:value-type="string" calcext:value-type="string">
            <text:p>ARTETERAPEUTA</text:p>
          </table:table-cell>
          <table:table-cell office:value-type="string" calcext:value-type="string">
            <text:p>SEART - SERVICO DE ARTETERAPIA - CRER</text:p>
          </table:table-cell>
          <table:table-cell office:value-type="string" calcext:value-type="string">
            <text:p>CLT</text:p>
          </table:table-cell>
          <table:table-cell office:value-type="float" office:value="431207" calcext:value-type="float">
            <text:p>4312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MISLENNY TAIANNY GUEDES TOCANTINS DA SILV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9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OLLIZE SOUZA SANTOS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4444" calcext:value-type="float">
            <text:p>144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URILO MACHADO MOREIRA BORGE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4447" calcext:value-type="float">
            <text:p>444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7:00|17:15|2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NAIRA CRISTINA MALAQUIAS GUIMARA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5116" calcext:value-type="float">
            <text:p>351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TALIA RODRIGUES SOA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1273111" calcext:value-type="float">
            <text:p>127311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NATALIA SILVEIRA FERREIRA FIGUEIREDO GUIMARA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4616" calcext:value-type="float">
            <text:p>146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NATASHA DO BRASIL ANASTASE MOURATID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414565" calcext:value-type="float">
            <text:p>4145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THALIA SOUZA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5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YALLA SANTOS LIM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4702" calcext:value-type="float">
            <text:p>24702</text:p>
          </table:table-cell>
          <table:table-cell office:value-type="string" calcext:value-type="string">
            <text:p>N/A</text:p>
          </table:table-cell>
          <table:table-cell table:style-name="ce39" office:value-type="string" calcext:value-type="string">
            <text:p>SEGUNDA A SEXTA</text:p>
          </table:table-cell>
          <table:table-cell office:value-type="string" calcext:value-type="string">
            <text:p>13:00|15:30|15:4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YARA ALVES TAVA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530959" calcext:value-type="float">
            <text:p>530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NEURILENE SANTANA PEREIRA VELOS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51599" calcext:value-type="float">
            <text:p>6515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IULA ALMEIDA PASSOS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2362" calcext:value-type="float">
            <text:p>23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NORIS VALERIA DIAS DOS SANTOS REBOUCA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425786" calcext:value-type="float">
            <text:p>4257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ORCIMAR MENDES DE SOUZA SOBRIN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2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AMELA ABREU VARGAS BARBOS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61349" calcext:value-type="float">
            <text:p>261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ATRICIA LIMA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58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PAULA MARTINS ALVES DE CASTRO ROLDA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PAULA SILVA DOS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5198" calcext:value-type="float">
            <text:p>1519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7:00|17:15|20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AULO HENRIQUE SILVA DE OLIVEIR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10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AULO HENRIQUE SOARES LOP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282462" calcext:value-type="float">
            <text:p>282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EDRO ANDRAUS ROSA NUN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OLLYANNA CANDIDA MAGALHAES RISERI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5797" calcext:value-type="float">
            <text:p>57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RISCILA ALVES DINIZ GOME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6425" calcext:value-type="float">
            <text:p>164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PRISCILA PEREIRA DA SILV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PRYSCILLA VIEIRA CORDEIRO BORELLI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97845" calcext:value-type="float">
            <text:p>1978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AFAEL ALVES DOS REIS BORG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RAFAELA SANTANA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05380" calcext:value-type="float">
            <text:p>4053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8:00|18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AFAELLA RIBEIRO DIA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AISSA RODRIGUES GUIMARA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E - SERVICO ADMINISTRATIVO DE ENFERMAGEM - CRER</text:p>
          </table:table-cell>
          <table:table-cell office:value-type="string" calcext:value-type="string">
            <text:p>CLT</text:p>
          </table:table-cell>
          <table:table-cell office:value-type="float" office:value="593698" calcext:value-type="float">
            <text:p>59369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AQUEL DE OLIVEIRA TOLEDO LEME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5019" calcext:value-type="float">
            <text:p>50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ARIANE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2517" calcext:value-type="float">
            <text:p>3125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AYLA CAROLINE MENDONCA MARTIN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805263" calcext:value-type="float">
            <text:p>8052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48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AYLLA KAROLINE DE SOUZA XAVIER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176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ENATA AIRES NOBRE FREIR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17752" calcext:value-type="float">
            <text:p>177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ENATO SOARES DE MELO E LIM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float" office:value="87933" calcext:value-type="float">
            <text:p>879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ENATO SOUZA SAMPAI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1458" calcext:value-type="float">
            <text:p>114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ARANTES GAIOSO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3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CAMARGO SILV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423861" calcext:value-type="float">
            <text:p>4238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DE PAIVA DOURADO</text:p>
          </table:table-cell>
          <table:table-cell office:value-type="string" calcext:value-type="string">
            <text:p>PSICOLOGO (A) HOSPITALAR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695" calcext:value-type="float">
            <text:p>76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BERTA PIMENTA BARBOS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0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BERTO DE SOUZA MEL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493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ODRIGO WILMES DOS SANTO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8079" calcext:value-type="float">
            <text:p>180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OSA MARIA OLIVEIRA SEVERIN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7250" calcext:value-type="float">
            <text:p>72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OSALINA DIAS CARNEIRO RIBEIR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35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SENI REGES DE OLIV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55739" calcext:value-type="float">
            <text:p>6557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BRINNE NUNES LU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87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MARA LIMA ANDRADE WEIRICH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6357" calcext:value-type="float">
            <text:p>163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00|09:1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AMYA LORRAYNE FREIRE SILVA ORSOLINI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1942" calcext:value-type="float">
            <text:p>119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RA BARBOSA RESPLAND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9741" calcext:value-type="float">
            <text:p>197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ARA BATIST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170800" calcext:value-type="float">
            <text:p>1708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RA JAIME JACOB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0726" calcext:value-type="float">
            <text:p>207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1:00|12:00|15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RA RODRIGUES DE OLIV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14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RAH ALEXSANDRA CARDOSO BRAZ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410914" calcext:value-type="float">
            <text:p>4109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ARAH GABRIELA DOS SANTOS FARI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03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ILVIA FERREIRA DE OLIV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28637" calcext:value-type="float">
            <text:p>1286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ILVIA LETICE BARBOSA DE JESU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150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IMONE GOMES SERRI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2688" calcext:value-type="float">
            <text:p>2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IMONE GONCALVES XAVIER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994" calcext:value-type="float">
            <text:p>79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ORREYLLA PAULLA SILVA VASCONCELOS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6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 / 13:00|15:00|15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TEFANY MATIAS DO NASCIMENT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1162" calcext:value-type="float">
            <text:p>111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TEFANY RITIELLI RODRIGUES DAMASCEN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8959" calcext:value-type="float">
            <text:p>28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THEFANE SOUZA SANTOS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36755" calcext:value-type="float">
            <text:p>7367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THEFANY DE SOUZA FARIAS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156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EDINA NOVAIS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919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SUEIDY DOS SANTOS BARBOSA DA SILVA PIR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480074" calcext:value-type="float">
            <text:p>4800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ELI TOSHIE INOU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NAMITA PEIXOTO VI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23831" calcext:value-type="float">
            <text:p>3238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SURAYANNA REGINA DO NASCIMENTO NEVES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630159000" calcext:value-type="float">
            <text:p>6301590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USANA CANDIDA GONCALV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152352" calcext:value-type="float">
            <text:p>1523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SIANY ALVES DA CONCEIÇÃ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5599" calcext:value-type="float">
            <text:p>155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30|16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UYANA LANUCIA BATIST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957297" calcext:value-type="float">
            <text:p>9572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8:00|12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ALLITA GISELLA LEAO DOS SANTO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93253" calcext:value-type="float">
            <text:p>932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LYTTA CARDOSO DE MAT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46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MIRES PASSOS DE SOUS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94446" calcext:value-type="float">
            <text:p>794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TIANE MORETTI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23829" calcext:value-type="float">
            <text:p>4238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AYNARA MILHOMEM DA SILVA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1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EREZINHA ALVES DE ASSUNCAO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693" calcext:value-type="float">
            <text:p>8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IS DE SOUZA E SILV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2462" calcext:value-type="float">
            <text:p>2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IS PEREIRA COEL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27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LES REGIS SIMÃ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1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LISSA CRISTINE DE MEL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C - SERVICO DE ENSINO E PESQ TUTORES DE CAMPO - CRER</text:p>
          </table:table-cell>
          <table:table-cell office:value-type="string" calcext:value-type="string">
            <text:p>CLT</text:p>
          </table:table-cell>
          <table:table-cell office:value-type="float" office:value="223319" calcext:value-type="float">
            <text:p>2233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HALLYSON VINICIUS NAZARIO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84075" calcext:value-type="float">
            <text:p>3840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HAYNARA APINAG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23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HAYNARA LINO DIAS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1685" calcext:value-type="float">
            <text:p>1168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YNARA PEREIRA DE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4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HAYS CRISTINA RIBEIR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623137" calcext:value-type="float">
            <text:p>6231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IAGO ARAUJO TEIX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83250" calcext:value-type="float">
            <text:p>2832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IFANY RAMOS LOPES DA COST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43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VALERIA RIBEIRO CECILIA DE CAMARGOS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7338" calcext:value-type="float">
            <text:p>173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09:00|09:15|14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VERONICA CARLOS FARIA DE PAUL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VERONICA DOS REIS SOUS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7830" calcext:value-type="float">
            <text:p>78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VILMA INUTUKA PEREIRA ROCHA</text:p>
          </table:table-cell>
          <table:table-cell office:value-type="string" calcext:value-type="string">
            <text:p>ODONTOLOGO (A)</text:p>
          </table:table-cell>
          <table:table-cell office:value-type="string" calcext:value-type="string">
            <text:p>COOD - COORDENACAO DE ODONTOLOG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VITORIA GABRIELLE CASTILHO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48156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VITORIA ISABELLY LOPES GOM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69188" calcext:value-type="float">
            <text:p>7691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VITORIA REGIA DARBOUX LIM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3846" calcext:value-type="float">
            <text:p>238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WANESSA ARAUJO CARVALH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830" calcext:value-type="float">
            <text:p>48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WANESSA PEREIRA DA SILVA YOSHENO</text:p>
          </table:table-cell>
          <table:table-cell table:style-name="ce38" office:value-type="string" calcext:value-type="string">
            <text:p>NUTRICIONISTA II</text:p>
          </table:table-cell>
          <table:table-cell table:style-name="ce38"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6680" calcext:value-type="float">
            <text:p>166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WESLEY RODRIGUES DE SOUS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471970" calcext:value-type="float">
            <text:p>4719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YAN LINO GOM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5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YGOR DE SOUSA TEODO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4010" calcext:value-type="float">
            <text:p>140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1">
          <table:table-cell table:style-name="ce1"/>
          <table:table-cell table:style-name="ce15"/>
          <table:table-cell table:style-name="ce1" table:number-columns-repeated="6"/>
          <table:table-cell table:style-name="ce13"/>
        </table:table-row>
        <table:table-row table:style-name="ro1">
          <table:table-cell table:style-name="ce13"/>
          <table:table-cell table:style-name="ce33"/>
          <table:table-cell table:style-name="ce13" table:number-columns-repeated="4"/>
          <table:table-cell table:style-name="ce45" table:number-columns-repeated="2"/>
          <table:table-cell table:style-name="ce47"/>
        </table:table-row>
        <table:table-row table:style-name="ro10">
          <table:table-cell table:style-name="ce14" office:value-type="string" calcext:value-type="string" table:number-columns-spanned="9" table:number-rows-spanned="1">
            <text:p><text:span text:style-name="T1">Obs.</text:span><text:span text:style-name="T2"> No que se refere aos atendimentos de Hidroterapia, Equoterapia, Laboratório de Marcha, Estimulação Precoce, Esporte Adaptado e Treino de AVD, esses são registrados conforme o tipo de marcação (agendamento) e não por meio do código SIGTAP. Dessa forma, toda a produção já está devidamente inserida nas especialidade multiprofissionais.</text:span></text:p>
          </table:table-cell>
          <table:covered-table-cell table:number-columns-repeated="8" table:style-name="ce34"/>
        </table:table-row>
        <calcext:conditional-formats>
          <calcext:conditional-format calcext:target-range-address="Planilha1.B234:Planilha1.B234 Planilha1.B141:Planilha1.B214 Planilha1.B222:Planilha1.B231 Planilha1.B216:Planilha1.B220 Planilha1.B10:Planilha1.B139">
            <calcext:condition calcext:apply-style-name="ConditionalStyle_2" calcext:value="duplicate" calcext:base-cell-address="Planilha1.B10"/>
          </calcext:conditional-format>
          <calcext:conditional-format calcext:target-range-address="Planilha1.B234:Planilha1.B610 Planilha1.B141:Planilha1.B214 Planilha1.B222:Planilha1.B231 Planilha1.B216:Planilha1.B220 Planilha1.B1:Planilha1.B139">
            <calcext:condition calcext:apply-style-name="ConditionalStyle_1" calcext:value="duplicate" calcext:base-cell-address="Planilha1.B1"/>
          </calcext:conditional-format>
          <calcext:conditional-format calcext:target-range-address="Planilha1.B26:Planilha1.B26">
            <calcext:condition calcext:apply-style-name="ConditionalStyle_6" calcext:value="duplicate" calcext:base-cell-address="Planilha1.B26"/>
          </calcext:conditional-format>
          <calcext:conditional-format calcext:target-range-address="Planilha1.B140:Planilha1.B140">
            <calcext:condition calcext:apply-style-name="ConditionalStyle_5" calcext:value="duplicate" calcext:base-cell-address="Planilha1.B140"/>
          </calcext:conditional-format>
          <calcext:conditional-format calcext:target-range-address="Planilha1.B221:Planilha1.B221">
            <calcext:condition calcext:apply-style-name="ConditionalStyle_3" calcext:value="duplicate" calcext:base-cell-address="Planilha1.B221"/>
          </calcext:conditional-format>
          <calcext:conditional-format calcext:target-range-address="Planilha1.B215:Planilha1.B215">
            <calcext:condition calcext:apply-style-name="ConditionalStyle_4" calcext:value="duplicate" calcext:base-cell-address="Planilha1.B21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 Historic" svg:font-family="'Segoe UI Historic'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6:00:23.021679900</meta:creation-date>
    <dc:date>2026-09-01T16:00:43.366978400</dc:date>
    <meta:editing-duration>PT20S</meta:editing-duration>
    <meta:editing-cycles>1</meta:editing-cycles>
    <meta:document-statistic meta:table-count="1" meta:cell-count="5380" meta:object-count="0"/>
    <meta:generator>LibreOffice/26.2.5.2$Windows_X86_64 LibreOffice_project/cd7284b4cbbfeb507e630c1aac019f4157393acb</meta:generator>
  </office:meta>
</office:document-meta>
</file>