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 Historic" svg:font-family="'Segoe UI Historic'" style:font-family-generic="swiss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7.299cm"/>
    </style:style>
    <style:style style:name="co3" style:family="table-column">
      <style:table-column-properties fo:break-before="auto" style:column-width="7.417cm"/>
    </style:style>
    <style:style style:name="co4" style:family="table-column">
      <style:table-column-properties fo:break-before="auto" style:column-width="13.409cm"/>
    </style:style>
    <style:style style:name="co5" style:family="table-column">
      <style:table-column-properties fo:break-before="auto" style:column-width="3.549cm"/>
    </style:style>
    <style:style style:name="co6" style:family="table-column">
      <style:table-column-properties fo:break-before="auto" style:column-width="10.033cm"/>
    </style:style>
    <style:style style:name="co7" style:family="table-column">
      <style:table-column-properties fo:break-before="auto" style:column-width="5.42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2.817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2.15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egoe UI Historic" fo:font-size="11pt" fo:font-style="normal" fo:text-shadow="none" style:text-underline-style="none" fo:font-weight="normal" style:font-size-asian="11pt" style:font-style-asian="normal" style:font-weight-asian="normal" style:font-name-complex="Segoe UI Historic" style:font-size-complex="11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egoe UI Historic" fo:font-size="11pt" fo:font-style="normal" fo:text-shadow="none" style:text-underline-style="none" fo:font-weight="normal" style:font-size-asian="11pt" style:font-style-asian="normal" style:font-weight-asian="normal" style:font-name-complex="Segoe UI Historic" style:font-size-complex="11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Segoe UI Historic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Segoe UI Historic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Segoe UI Historic" fo:font-size="11pt" style:text-underline-style="none" style:text-underline-color="font-color" style:text-line-through-type="none" fo:font-style="normal" style:text-outline="false" fo:text-shadow="none" style:text-position="0% 100%" style:font-name-complex="Segoe UI Historic" style:font-size-asian="11pt" style:font-size-complex="11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9"/>
        <table:table-column table:style-name="co2" table:default-cell-style-name="ce26"/>
        <table:table-column table:style-name="co3" table:default-cell-style-name="ce32"/>
        <table:table-column table:style-name="co4" table:default-cell-style-name="ce32"/>
        <table:table-column table:style-name="co5" table:default-cell-style-name="ce9"/>
        <table:table-column table:style-name="co1" table:default-cell-style-name="ce32"/>
        <table:table-column table:style-name="co1" table:default-cell-style-name="ce33"/>
        <table:table-column table:style-name="co6" table:default-cell-style-name="ce33"/>
        <table:table-column table:style-name="co7" table:default-cell-style-name="ce33"/>
        <table:table-row table:style-name="ro1">
          <table:table-cell table:style-name="ce1"/>
          <table:table-cell table:style-name="ce14"/>
          <table:table-cell table:style-name="ce12" table:number-columns-repeated="6"/>
          <table:table-cell table:style-name="ce1"/>
        </table:table-row>
        <table:table-row table:style-name="ro2">
          <table:table-cell table:style-name="ce2" office:value-type="string" calcext:value-type="string" table:number-columns-spanned="9" table:number-rows-spanned="1">
            <text:p>Escalas de trabalho dos principais serviços ofertados</text:p>
          </table:table-cell>
          <table:covered-table-cell table:style-name="ce15"/>
          <table:covered-table-cell table:number-columns-repeated="7" table:style-name="ce30"/>
        </table:table-row>
        <table:table-row table:style-name="ro3">
          <table:table-cell table:style-name="ce3" office:value-type="string" calcext:value-type="string" table:number-columns-spanned="9" table:number-rows-spanned="1">
            <text:p>Mês: Agosto</text:p>
          </table:table-cell>
          <table:covered-table-cell table:style-name="ce16"/>
          <table:covered-table-cell table:number-columns-repeated="7" table:style-name="ce31"/>
        </table:table-row>
        <table:table-row table:style-name="ro3">
          <table:table-cell table:style-name="ce3" office:value-type="string" calcext:value-type="string" table:number-columns-spanned="9" table:number-rows-spanned="1">
            <text:p>Ano: 2026</text:p>
          </table:table-cell>
          <table:covered-table-cell table:style-name="ce16"/>
          <table:covered-table-cell table:number-columns-repeated="7" table:style-name="ce31"/>
        </table:table-row>
        <table:table-row table:style-name="ro3">
          <table:table-cell table:style-name="ce4" office:value-type="string" calcext:value-type="string" table:number-columns-spanned="9" table:number-rows-spanned="1">
            <text:p>Unidade: Centro Estadual Dr. Henrique Santillo - CRER</text:p>
          </table:table-cell>
          <table:covered-table-cell table:style-name="ce17"/>
          <table:covered-table-cell table:number-columns-repeated="7" table:style-name="ce5"/>
        </table:table-row>
        <table:table-row table:style-name="ro3">
          <table:table-cell table:style-name="ce5"/>
          <table:table-cell table:style-name="ce18"/>
          <table:table-cell table:style-name="ce5" table:number-columns-repeated="6"/>
          <table:table-cell table:style-name="ce1"/>
        </table:table-row>
        <table:table-row table:style-name="ro3">
          <table:table-cell table:style-name="ce6" office:value-type="string" calcext:value-type="string" table:number-columns-spanned="9" table:number-rows-spanned="1">
            <text:p>EQUIPE MÉDICA</text:p>
          </table:table-cell>
          <table:covered-table-cell table:style-name="ce19"/>
          <table:covered-table-cell table:number-columns-repeated="7" table:style-name="ce7"/>
        </table:table-row>
        <table:table-row table:style-name="ro3">
          <table:table-cell table:style-name="ce7"/>
          <table:table-cell table:style-name="ce20"/>
          <table:table-cell table:style-name="ce7" table:number-columns-repeated="6"/>
          <table:table-cell table:style-name="ce1"/>
        </table:table-row>
        <table:table-row table:style-name="ro4">
          <table:table-cell table:style-name="ce8" office:value-type="string" calcext:value-type="string">
            <text:p> Nome da Unidade</text:p>
          </table:table-cell>
          <table:table-cell table:style-name="ce21" office:value-type="string" calcext:value-type="string">
            <text:p>Nome do <text:s/>Profissional</text:p>
          </table:table-cell>
          <table:table-cell table:style-name="ce8" office:value-type="string" calcext:value-type="string">
            <text:p>Especialidade</text:p>
          </table:table-cell>
          <table:table-cell table:style-name="ce8" office:value-type="string" calcext:value-type="string">
            <text:p>Local</text:p>
          </table:table-cell>
          <table:table-cell table:style-name="ce8" office:value-type="string" calcext:value-type="string">
            <text:p>Vínculo Empregatício</text:p>
          </table:table-cell>
          <table:table-cell table:style-name="ce8" office:value-type="string" calcext:value-type="string">
            <text:p>N° Conselho</text:p>
          </table:table-cell>
          <table:table-cell table:style-name="ce8" office:value-type="string" calcext:value-type="string">
            <text:p>RQE</text:p>
          </table:table-cell>
          <table:table-cell table:style-name="ce8" office:value-type="string" calcext:value-type="string">
            <text:p>Dia da semana</text:p>
          </table:table-cell>
          <table:table-cell table:style-name="ce8" office:value-type="string" calcext:value-type="string">
            <text:p>Horário de Atendimento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AM GONÇALVES DE AZEVEDO</text:p>
          </table:table-cell>
          <table:table-cell table:style-name="ce9" office:value-type="string" calcext:value-type="string">
            <text:p>MEDICO (A) NEUR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393" calcext:value-type="float">
            <text:p>14393</text:p>
          </table:table-cell>
          <table:table-cell table:style-name="ce36" office:value-type="float" office:value="9280" calcext:value-type="float">
            <text:p>9280</text:p>
          </table:table-cell>
          <table:table-cell table:style-name="ce9" office:value-type="string" calcext:value-type="string">
            <text:p>QUARTA E QUINTA</text:p>
          </table:table-cell>
          <table:table-cell table:style-name="ce36" office:value-type="string" calcext:value-type="string">
            <text:p>12:45|13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ELSIO MAFRA PALOTTI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6734" calcext:value-type="float">
            <text:p>6734</text:p>
          </table:table-cell>
          <table:table-cell table:style-name="ce36" office:value-type="float" office:value="1563" calcext:value-type="float">
            <text:p>1563</text:p>
          </table:table-cell>
          <table:table-cell table:style-name="ce9" office:value-type="string" calcext:value-type="string">
            <text:p>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IB JOSE HERCUL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9290</text:p>
          </table:table-cell>
          <table:table-cell table:style-name="ce36" office:value-type="float" office:value="7012" calcext:value-type="float">
            <text:p>7012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ISON DE SOUZA VALENTE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922" calcext:value-type="float">
            <text:p>21922</text:p>
          </table:table-cell>
          <table:table-cell table:style-name="ce36" office:value-type="float" office:value="15014" calcext:value-type="float">
            <text:p>15014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7:00 | 10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RIANA OLIVEIRA GUILARDE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7040</text:p>
          </table:table-cell>
          <table:table-cell table:style-name="ce36" office:value-type="float" office:value="2693" calcext:value-type="float">
            <text:p>2693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10:00|13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RIANO RIBEIRO BARRO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293" calcext:value-type="float">
            <text:p>21293</text:p>
          </table:table-cell>
          <table:table-cell table:style-name="ce36" office:value-type="float" office:value="16894" calcext:value-type="float">
            <text:p>16894</text:p>
          </table:table-cell>
          <table:table-cell table:style-name="ce9" office:value-type="string" calcext:value-type="string">
            <text:p>TERÇA,QUARTA,QUINTA E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DRIEL GRACCO DA SILVA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126" calcext:value-type="float">
            <text:p>17126</text:p>
          </table:table-cell>
          <table:table-cell table:style-name="ce36" office:value-type="float" office:value="11797" calcext:value-type="float">
            <text:p>11797</text:p>
          </table:table-cell>
          <table:table-cell table:style-name="ce9" office:value-type="string" calcext:value-type="string">
            <text:p>TERÇA,SABADO E DOMINGO</text:p>
          </table:table-cell>
          <table:table-cell table:style-name="ce36" office:value-type="string" calcext:value-type="string">
            <text:p>07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GENOR GONCALVES DE LACERDA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361" calcext:value-type="float">
            <text:p>25361</text:p>
          </table:table-cell>
          <table:table-cell table:style-name="ce36" office:value-type="float" office:value="18388" calcext:value-type="float">
            <text:p>18388</text:p>
          </table:table-cell>
          <table:table-cell table:style-name="ce9" office:value-type="string" calcext:value-type="string">
            <text:p>TERÇA,SABADO E DOMINGO</text:p>
          </table:table-cell>
          <table:table-cell table:style-name="ce36" office:value-type="string" calcext:value-type="string">
            <text:p>07:00 | 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KEMI KASAHARA OMI DE FREITA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478" calcext:value-type="float">
            <text:p>10478</text:p>
          </table:table-cell>
          <table:table-cell table:style-name="ce36" office:value-type="float" office:value="6187" calcext:value-type="float">
            <text:p>6187</text:p>
          </table:table-cell>
          <table:table-cell table:style-name="ce9" office:value-type="string" calcext:value-type="string">
            <text:p>TERÇA E QUINTA</text:p>
          </table:table-cell>
          <table:table-cell table:style-name="ce36" office:value-type="string" calcext:value-type="string">
            <text:p>12:00 | 15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LAN ANDERSON FERNANDES OLIVEIR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DTA - DIRETORIA TECNICA ASSISTENCIAL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8417" calcext:value-type="float">
            <text:p>28417</text:p>
          </table:table-cell>
          <table:table-cell table:style-name="ce36" office:value-type="float" office:value="15230" calcext:value-type="float">
            <text:p>15230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7:00|09:30|09:45|13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LAN PAULO GUIMARAES MEDEIRO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113" calcext:value-type="float">
            <text:p>25113</text:p>
          </table:table-cell>
          <table:table-cell table:style-name="ce36" office:value-type="float" office:value="13564" calcext:value-type="float">
            <text:p>13564</text:p>
          </table:table-cell>
          <table:table-cell table:style-name="ce9" office:value-type="string" calcext:value-type="string">
            <text:p>TERÇA,QUARTA,QUINTA E SÁ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LEX BARBOSA ALMEID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443" calcext:value-type="float">
            <text:p>27443</text:p>
          </table:table-cell>
          <table:table-cell table:style-name="ce36" office:value-type="float" office:value="18317" calcext:value-type="float">
            <text:p>18317</text:p>
          </table:table-cell>
          <table:table-cell table:style-name="ce9" office:value-type="string" calcext:value-type="string">
            <text:p>DOMINGO,SEGUNDA,TERÇA,QUINTA E SABADO</text:p>
          </table:table-cell>
          <table:table-cell table:style-name="ce36" office:value-type="string" calcext:value-type="string">
            <text:p>07:00|13:00/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MANDA CECILIA BUENO LOP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25" calcext:value-type="float">
            <text:p>21325</text:p>
          </table:table-cell>
          <table:table-cell table:style-name="ce36" office:value-type="float" office:value="18344" calcext:value-type="float">
            <text:p>18344</text:p>
          </table:table-cell>
          <table:table-cell table:style-name="ce9" office:value-type="string" calcext:value-type="string">
            <text:p>SEGUNDA,QUARTA,SEXTA E SÁ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MANDA RINCON GODINH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AMBULATÓRIO | CENTRO CIRU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78" calcext:value-type="float">
            <text:p>22778</text:p>
          </table:table-cell>
          <table:table-cell table:style-name="ce36" office:value-type="float" office:value="13940" calcext:value-type="float">
            <text:p>13940</text:p>
          </table:table-cell>
          <table:table-cell table:style-name="ce9" office:value-type="string" calcext:value-type="string">
            <text:p>SEGUNDA,TERÇA,QUINTA E SEXT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A KAROLINA PAIVA BRAGA ROCH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294" calcext:value-type="float">
            <text:p>21294</text:p>
          </table:table-cell>
          <table:table-cell table:style-name="ce36" office:value-type="float" office:value="13774" calcext:value-type="float">
            <text:p>13774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07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A PAULA DE BESSA SILV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7680" calcext:value-type="float">
            <text:p>37680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ARTA A SABADO</text:p>
          </table:table-cell>
          <table:table-cell table:style-name="ce36" office:value-type="string" calcext:value-type="string">
            <text:p>19:00 | 07:00/13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DRE VALADARES SIQUEIR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537" calcext:value-type="float">
            <text:p>14537</text:p>
          </table:table-cell>
          <table:table-cell table:style-name="ce36" office:value-type="float" office:value="7283" calcext:value-type="float">
            <text:p>7283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5:00 | 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NA KAROLINNE NASCIMENTO</text:p>
          </table:table-cell>
          <table:table-cell table:style-name="ce9" office:value-type="string" calcext:value-type="string">
            <text:p>MEDICO (A) GENETIC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2371</text:p>
          </table:table-cell>
          <table:table-cell table:style-name="ce36" office:value-type="float" office:value="16016" calcext:value-type="float">
            <text:p>16016</text:p>
          </table:table-cell>
          <table:table-cell table:style-name="ce9" office:value-type="string" calcext:value-type="string">
            <text:p>SEXTA 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NA LAURA NAVES ROCHA COST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9302" calcext:value-type="float">
            <text:p>39302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,SEGUNDA E QUARTA</text:p>
          </table:table-cell>
          <table:table-cell table:style-name="ce36" office:value-type="string" calcext:value-type="string">
            <text:p>13:00|19:00/19:00|07:00/19:00|0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NE CAROLINE DE BRITO EDIR</text:p>
          </table:table-cell>
          <table:table-cell table:style-name="ce9" office:value-type="string" calcext:value-type="string">
            <text:p>MEDICO (A) HEMATOLOGISTA</text:p>
          </table:table-cell>
          <table:table-cell table:style-name="ce9" office:value-type="string" calcext:value-type="string">
            <text:p>COMEAGT - COORDENACAO MEDICA DA AGENCIA TRANSFUSIONAL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996" calcext:value-type="float">
            <text:p>22996</text:p>
          </table:table-cell>
          <table:table-cell table:style-name="ce36" office:value-type="float" office:value="33834" calcext:value-type="float">
            <text:p>33834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7:00|09:00 / 13:00|15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TONIO CANDIDO DE PAULA NET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257" calcext:value-type="float">
            <text:p>19257</text:p>
          </table:table-cell>
          <table:table-cell table:style-name="ce36" office:value-type="float" office:value="12449" calcext:value-type="float">
            <text:p>12449</text:p>
          </table:table-cell>
          <table:table-cell table:style-name="ce9" office:value-type="string" calcext:value-type="string">
            <text:p>TERÇA,QUARTA E QUIN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NTONIO CORDEIRO DA SILVA FILHO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6061" calcext:value-type="float">
            <text:p>16061</text:p>
          </table:table-cell>
          <table:table-cell table:style-name="ce36" office:value-type="float" office:value="10456" calcext:value-type="float">
            <text:p>10456</text:p>
          </table:table-cell>
          <table:table-cell table:style-name="ce34" office:value-type="string" calcext:value-type="string">
            <text:p>SEGUNDA E QUARTA</text:p>
          </table:table-cell>
          <table:table-cell table:style-name="ce36" office:value-type="string" calcext:value-type="string">
            <text:p>07:00|09:00|09:1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RTHUR MAGALHAES DE OLIVEIR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0211" calcext:value-type="float">
            <text:p>20211</text:p>
          </table:table-cell>
          <table:table-cell table:style-name="ce36" office:value-type="float" office:value="15600" calcext:value-type="float">
            <text:p>15600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6:00|09:00|09:15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RTHUR SILVA RODRIGU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029" calcext:value-type="float">
            <text:p>25029</text:p>
          </table:table-cell>
          <table:table-cell table:style-name="ce36" office:value-type="float" office:value="17260" calcext:value-type="float">
            <text:p>17260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ARYELL ASSIS DOS SANTOS FARI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61" calcext:value-type="float">
            <text:p>22461</text:p>
          </table:table-cell>
          <table:table-cell table:style-name="ce36" office:value-type="float" office:value="14687" calcext:value-type="float">
            <text:p>14687</text:p>
          </table:table-cell>
          <table:table-cell table:style-name="ce9" office:value-type="string" calcext:value-type="string">
            <text:p>SEGUNDA E QUINTA</text:p>
          </table:table-cell>
          <table:table-cell table:style-name="ce36" office:value-type="string" calcext:value-type="string">
            <text:p>07:00 | 10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BEATRIZ FALEIRO RAMO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249" calcext:value-type="float">
            <text:p>19249</text:p>
          </table:table-cell>
          <table:table-cell table:style-name="ce9" office:value-type="float" office:value="13523" calcext:value-type="float">
            <text:p>13523</text:p>
          </table:table-cell>
          <table:table-cell table:style-name="ce9" office:value-type="string" calcext:value-type="string">
            <text:p>QUINTA,SABADO E DOMINGO</text:p>
          </table:table-cell>
          <table:table-cell table:style-name="ce36" office:value-type="string" calcext:value-type="string">
            <text:p>07:00 | 13:00 / 13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BERTRAND RODRIGUES MACARANDUBA</text:p>
          </table:table-cell>
          <table:table-cell table:style-name="ce9" office:value-type="string" calcext:value-type="string">
            <text:p>MEDICO (A) ENDOCRIN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09671" calcext:value-type="float">
            <text:p>109671</text:p>
          </table:table-cell>
          <table:table-cell table:style-name="ce36" office:value-type="float" office:value="6365" calcext:value-type="float">
            <text:p>6365</text:p>
          </table:table-cell>
          <table:table-cell table:style-name="ce34" office:value-type="string" calcext:value-type="string">
            <text:p>TERÇA E QUARTA</text:p>
          </table:table-cell>
          <table:table-cell table:style-name="ce36" office:value-type="string" calcext:value-type="string">
            <text:p>05:20|07:20|07:35|11:2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BRAINNER CAMPOS BARBOSA JANUZZI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934</text:p>
          </table:table-cell>
          <table:table-cell table:style-name="ce36" office:value-type="float" office:value="11653" calcext:value-type="float">
            <text:p>11653</text:p>
          </table:table-cell>
          <table:table-cell table:style-name="ce34" office:value-type="string" calcext:value-type="string">
            <text:p>SEGUNDA E QUINTA</text:p>
          </table:table-cell>
          <table:table-cell table:style-name="ce36" office:value-type="string" calcext:value-type="string">
            <text:p>13:00|14:45|15:00|18:00 / 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BRUNO PAIVA PEREIR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034" calcext:value-type="float">
            <text:p>18034</text:p>
          </table:table-cell>
          <table:table-cell table:style-name="ce9" office:value-type="float" office:value="11196" calcext:value-type="float">
            <text:p>11196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11:00 | 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IUS LUCILIUS DE CASTRO JUNIOR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7809" calcext:value-type="float">
            <text:p>7809</text:p>
          </table:table-cell>
          <table:table-cell table:style-name="ce9" office:value-type="string" calcext:value-type="string">
            <text:p> 6055</text:p>
          </table:table-cell>
          <table:table-cell table:style-name="ce9" office:value-type="string" calcext:value-type="string">
            <text:p>SEGUNDA E TERÇA</text:p>
          </table:table-cell>
          <table:table-cell table:style-name="ce36" office:value-type="string" calcext:value-type="string">
            <text:p>07:00 | 19:00 / 13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MILA ERIANE ANTUN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816" calcext:value-type="float">
            <text:p>29816</text:p>
          </table:table-cell>
          <table:table-cell table:style-name="ce36" office:value-type="float" office:value="16073" calcext:value-type="float">
            <text:p>16073</text:p>
          </table:table-cell>
          <table:table-cell table:style-name="ce9" office:value-type="string" calcext:value-type="string">
            <text:p>TERÇA A SÁ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MILA XAVIER CABRAL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799" calcext:value-type="float">
            <text:p>22799</text:p>
          </table:table-cell>
          <table:table-cell table:style-name="ce36" office:value-type="float" office:value="15923" calcext:value-type="float">
            <text:p>15923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12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MYLLA LIRA SCHELLE ESPINDOL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54" calcext:value-type="float">
            <text:p>21354</text:p>
          </table:table-cell>
          <table:table-cell table:style-name="ce36" office:value-type="float" office:value="16115" calcext:value-type="float">
            <text:p>16115</text:p>
          </table:table-cell>
          <table:table-cell table:style-name="ce9" office:value-type="string" calcext:value-type="string">
            <text:p>SEGUNDA E QUARTA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RLO MAGNO IGNACIO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208" calcext:value-type="float">
            <text:p>21208</text:p>
          </table:table-cell>
          <table:table-cell table:style-name="ce36" office:value-type="float" office:value="10849" calcext:value-type="float">
            <text:p>10849</text:p>
          </table:table-cell>
          <table:table-cell table:style-name="ce9" office:value-type="string" calcext:value-type="string">
            <text:p>SEGUNDA - QUIN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ROLINA MENDES DE PAUL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426" calcext:value-type="float">
            <text:p>36426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</text:p>
          </table:table-cell>
          <table:table-cell table:style-name="ce36" office:value-type="string" calcext:value-type="string">
            <text:p>19:00|0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ROLINNE BORGES ALVES DULCI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0293</text:p>
          </table:table-cell>
          <table:table-cell table:style-name="ce36" office:value-type="float" office:value="13448" calcext:value-type="float">
            <text:p>13448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7:00|1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ASSIO SERRA DE OLIVEIR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336" calcext:value-type="float">
            <text:p>19336</text:p>
          </table:table-cell>
          <table:table-cell table:style-name="ce36" office:value-type="float" office:value="13794" calcext:value-type="float">
            <text:p>13794</text:p>
          </table:table-cell>
          <table:table-cell table:style-name="ce9" office:value-type="string" calcext:value-type="string">
            <text:p>SEGUNDA,QUARTA,QUINTA E SÁ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ESAR LELLI PARREAO DE MOUR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COMINT - COORDENACAO MEDICA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7748" calcext:value-type="float">
            <text:p>17748</text:p>
          </table:table-cell>
          <table:table-cell table:style-name="ce36" office:value-type="float" office:value="18851" calcext:value-type="float">
            <text:p>18851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7:00|11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HRISTIANE PENA CABRAL MAGALHAES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8406</text:p>
          </table:table-cell>
          <table:table-cell table:style-name="ce36" office:value-type="float" office:value="9186" calcext:value-type="float">
            <text:p>9186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HRISTIANE TAVARES CARDOZ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804" calcext:value-type="float">
            <text:p>29804</text:p>
          </table:table-cell>
          <table:table-cell table:style-name="ce36" office:value-type="float" office:value="16097" calcext:value-type="float">
            <text:p>16097</text:p>
          </table:table-cell>
          <table:table-cell table:style-name="ce9" office:value-type="string" calcext:value-type="string">
            <text:p>SEGUNDA A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ICERO SOARES DE MELO NETO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6597</text:p>
          </table:table-cell>
          <table:table-cell table:style-name="ce36" office:value-type="float" office:value="11718" calcext:value-type="float">
            <text:p>11718</text:p>
          </table:table-cell>
          <table:table-cell table:style-name="ce34" office:value-type="string" calcext:value-type="string">
            <text:p>QUINTA E SEXTA</text:p>
          </table:table-cell>
          <table:table-cell table:style-name="ce36" office:value-type="string" calcext:value-type="string">
            <text:p>07:00|12:00|13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INTIA NAIARA BRITO BUEN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85" calcext:value-type="float">
            <text:p>23585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QUARTA,SEXTA E SABADO</text:p>
          </table:table-cell>
          <table:table-cell table:style-name="ce36" office:value-type="string" calcext:value-type="string">
            <text:p>07:00 | 19:00 / 13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LAUDINEY CANDIDO COST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7416</text:p>
          </table:table-cell>
          <table:table-cell table:style-name="ce36" office:value-type="float" office:value="4334" calcext:value-type="float">
            <text:p>4334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LAUDIO HENRIQUE MARTINS DE SOUZ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409" calcext:value-type="float">
            <text:p>25409</text:p>
          </table:table-cell>
          <table:table-cell table:style-name="ce36" office:value-type="float" office:value="17382" calcext:value-type="float">
            <text:p>17382</text:p>
          </table:table-cell>
          <table:table-cell table:style-name="ce9" office:value-type="string" calcext:value-type="string">
            <text:p>QUARTA,QUINTA,SEXTA E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LEOMARA DE SOUZA MACHAD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739" calcext:value-type="float">
            <text:p>18739</text:p>
          </table:table-cell>
          <table:table-cell table:style-name="ce36" office:value-type="float" office:value="14815" calcext:value-type="float">
            <text:p>14815</text:p>
          </table:table-cell>
          <table:table-cell table:style-name="ce9" office:value-type="string" calcext:value-type="string">
            <text:p>SEGUNDA A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RISTIANE ALENCAR MACHADO TEIXEIRA</text:p>
          </table:table-cell>
          <table:table-cell table:style-name="ce9" office:value-type="string" calcext:value-type="string">
            <text:p>MEDICO (A) NEUROPED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4642</text:p>
          </table:table-cell>
          <table:table-cell table:style-name="ce36" office:value-type="float" office:value="1073" calcext:value-type="float">
            <text:p>1073</text:p>
          </table:table-cell>
          <table:table-cell table:style-name="ce34" office:value-type="string" calcext:value-type="string">
            <text:p>SEGUNDA A QUINTA</text:p>
          </table:table-cell>
          <table:table-cell table:style-name="ce36" office:value-type="string" calcext:value-type="string">
            <text:p>05:30|08:30|08:45|11:45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CRISTIANO MONTANDON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8520</text:p>
          </table:table-cell>
          <table:table-cell table:style-name="ce36" office:value-type="float" office:value="4031" calcext:value-type="float">
            <text:p>4031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ANIEL CHERUBIN</text:p>
          </table:table-cell>
          <table:table-cell table:style-name="ce9" office:value-type="string" calcext:value-type="string">
            <text:p>MEDICO (A) OFTAL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6852" calcext:value-type="float">
            <text:p>26852</text:p>
          </table:table-cell>
          <table:table-cell table:style-name="ce9" office:value-type="float" office:value="18338" calcext:value-type="float">
            <text:p>18338</text:p>
          </table:table-cell>
          <table:table-cell table:style-name="ce9" office:value-type="string" calcext:value-type="string">
            <text:p>TERÇA E QUARTA</text:p>
          </table:table-cell>
          <table:table-cell table:style-name="ce36" office:value-type="string" calcext:value-type="string">
            <text:p>13:00|15:30|15:45|18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ANIEL LEITE PORT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54" calcext:value-type="float">
            <text:p>22454</text:p>
          </table:table-cell>
          <table:table-cell table:style-name="ce9" office:value-type="float" office:value="15848" calcext:value-type="float">
            <text:p>15848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07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ANIEL RODRIGUES VIAN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857" calcext:value-type="float">
            <text:p>22857</text:p>
          </table:table-cell>
          <table:table-cell table:style-name="ce36" office:value-type="float" office:value="14783" calcext:value-type="float">
            <text:p>14783</text:p>
          </table:table-cell>
          <table:table-cell table:style-name="ce9" office:value-type="string" calcext:value-type="string">
            <text:p>TERÇA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ANIELE MENDES DE OLIVEIRA</text:p>
          </table:table-cell>
          <table:table-cell table:style-name="ce9" office:value-type="string" calcext:value-type="string">
            <text:p>MEDICO (A) OFTAL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5395</text:p>
          </table:table-cell>
          <table:table-cell table:style-name="ce36" office:value-type="float" office:value="11753" calcext:value-type="float">
            <text:p>11753</text:p>
          </table:table-cell>
          <table:table-cell table:style-name="ce34" office:value-type="string" calcext:value-type="string">
            <text:p>SEXTA</text:p>
          </table:table-cell>
          <table:table-cell table:style-name="ce36" office:value-type="string" calcext:value-type="string">
            <text:p>07:00|12:00|13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ANIELLA CAROLINE MOREIRA ALCANTARA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 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35" calcext:value-type="float">
            <text:p>23535</text:p>
          </table:table-cell>
          <table:table-cell table:style-name="ce36" office:value-type="float" office:value="18437" calcext:value-type="float">
            <text:p>18437</text:p>
          </table:table-cell>
          <table:table-cell table:style-name="ce9" office:value-type="string" calcext:value-type="string">
            <text:p>SEGUNDA,QUARTA,SABADO E DOMINGO</text:p>
          </table:table-cell>
          <table:table-cell table:style-name="ce36" office:value-type="string" calcext:value-type="string">
            <text:p>07:00 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ANILO BUFAICAL</text:p>
          </table:table-cell>
          <table:table-cell table:style-name="ce9" office:value-type="string" calcext:value-type="string">
            <text:p>MEDICO (A) DO TRABALHO</text:p>
          </table:table-cell>
          <table:table-cell table:style-name="ce9" office:value-type="string" calcext:value-type="string">
            <text:p>SESMT - SERVICO ESPECIALIZADO EM SEG E MED DO TRAB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880</text:p>
          </table:table-cell>
          <table:table-cell table:style-name="ce36" office:value-type="float" office:value="12617" calcext:value-type="float">
            <text:p>12617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7:00|10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EBORA FREIRE RIBEIRO ROCH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49" calcext:value-type="float">
            <text:p>22749</text:p>
          </table:table-cell>
          <table:table-cell table:style-name="ce36" office:value-type="float" office:value="16054" calcext:value-type="float">
            <text:p>16054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3:00 AS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ENIEL DE ALENCAR FARIA</text:p>
          </table:table-cell>
          <table:table-cell table:style-name="ce9" office:value-type="string" calcext:value-type="string">
            <text:p>MEDICO (A) UR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941" calcext:value-type="float">
            <text:p>18941</text:p>
          </table:table-cell>
          <table:table-cell table:style-name="ce36" office:value-type="float" office:value="11562" calcext:value-type="float">
            <text:p>11562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10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ENISE MENDONCA BORGES</text:p>
          </table:table-cell>
          <table:table-cell table:style-name="ce9" office:value-type="string" calcext:value-type="string">
            <text:p>MEDICO (A) NEUROPED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230</text:p>
          </table:table-cell>
          <table:table-cell table:style-name="ce36" office:value-type="float" office:value="15912" calcext:value-type="float">
            <text:p>15912</text:p>
          </table:table-cell>
          <table:table-cell table:style-name="ce34" office:value-type="string" calcext:value-type="string">
            <text:p>QUINTA</text:p>
          </table:table-cell>
          <table:table-cell table:style-name="ce36" office:value-type="string" calcext:value-type="string">
            <text:p>08:00|13:00|14:00|20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IEGO GONCALVES CAMARGO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6626" calcext:value-type="float">
            <text:p>16626</text:p>
          </table:table-cell>
          <table:table-cell table:style-name="ce36" office:value-type="float" office:value="15745" calcext:value-type="float">
            <text:p>15745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12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IONE MAGALHAES DE PAIV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3864</text:p>
          </table:table-cell>
          <table:table-cell table:style-name="ce36" office:value-type="float" office:value="15718" calcext:value-type="float">
            <text:p>15718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6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DOUGLAS RICHARD GOMES</text:p>
          </table:table-cell>
          <table:table-cell table:style-name="ce9" office:value-type="string" calcext:value-type="string">
            <text:p>MEDICO (A) UR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471" calcext:value-type="float">
            <text:p>10471</text:p>
          </table:table-cell>
          <table:table-cell table:style-name="ce36" office:value-type="float" office:value="5913" calcext:value-type="float">
            <text:p>5913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7:00 | 1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EDUARDO RODRIGUES TEIXEIRA MARTIN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993" calcext:value-type="float">
            <text:p>23993</text:p>
          </table:table-cell>
          <table:table-cell table:style-name="ce36" office:value-type="float" office:value="19181" calcext:value-type="float">
            <text:p>19181</text:p>
          </table:table-cell>
          <table:table-cell table:style-name="ce9" office:value-type="string" calcext:value-type="string">
            <text:p>SEXTA </text:p>
          </table:table-cell>
          <table:table-cell table:style-name="ce36" office:value-type="string" calcext:value-type="string">
            <text:p>13:00 | 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EDUARDO TOCCAFONDO FILH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859</text:p>
          </table:table-cell>
          <table:table-cell table:style-name="ce36" office:value-type="string" calcext:value-type="string">
            <text:p>13974 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ESTER BUENO CUNHA FARI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COMER - COORDENACAO MEDICA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302</text:p>
          </table:table-cell>
          <table:table-cell table:style-name="ce36" office:value-type="float" office:value="8743" calcext:value-type="float">
            <text:p>8743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1:30|11:45|14:00 / 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ABIO SEABRA GUIMARA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8580" calcext:value-type="float">
            <text:p>8580</text:p>
          </table:table-cell>
          <table:table-cell table:style-name="ce36" office:value-type="float" office:value="4158" calcext:value-type="float">
            <text:p>4158</text:p>
          </table:table-cell>
          <table:table-cell table:style-name="ce9" office:value-type="string" calcext:value-type="string">
            <text:p>SEGUNDA,TERÇA,QUINTA,SEXTA E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ABIO SILVA SANTANA</text:p>
          </table:table-cell>
          <table:table-cell table:style-name="ce9" office:value-type="string" calcext:value-type="string">
            <text:p>MEDICO (A) INTENSIV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621" calcext:value-type="float">
            <text:p>14621</text:p>
          </table:table-cell>
          <table:table-cell table:style-name="ce9" office:value-type="float" office:value="16979" calcext:value-type="float">
            <text:p>16979</text:p>
          </table:table-cell>
          <table:table-cell table:style-name="ce9" office:value-type="string" calcext:value-type="string">
            <text:p>SEGUNDA A DOMINGO</text:p>
          </table:table-cell>
          <table:table-cell table:style-name="ce36" office:value-type="string" calcext:value-type="string">
            <text:p>11:00 | 15:00 / 07:00 | 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ABRIZIO DIVINO DE VELASCO ALENCASTR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272" calcext:value-type="float">
            <text:p>20272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</text:p>
          </table:table-cell>
          <table:table-cell table:style-name="ce36" office:value-type="string" calcext:value-type="string">
            <text:p>07:00 | 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ERNANDA GABRIEL AIRES SAAD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348" calcext:value-type="float">
            <text:p>34348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QUARTA,SEXTA E SABADO</text:p>
          </table:table-cell>
          <table:table-cell table:style-name="ce36" office:value-type="string" calcext:value-type="string">
            <text:p>07:00|19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ERNANDO MOREIRA DE JESUS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4447" calcext:value-type="float">
            <text:p>14447</text:p>
          </table:table-cell>
          <table:table-cell table:style-name="ce36" office:value-type="float" office:value="11561" calcext:value-type="float">
            <text:p>11561</text:p>
          </table:table-cell>
          <table:table-cell table:style-name="ce9" office:value-type="string" calcext:value-type="string">
            <text:p>DOMINGO</text:p>
          </table:table-cell>
          <table:table-cell table:style-name="ce36"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LAVIO GURGEL PAULINO MURT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0623" calcext:value-type="float">
            <text:p>30623</text:p>
          </table:table-cell>
          <table:table-cell table:style-name="ce36" office:value-type="float" office:value="16499" calcext:value-type="float">
            <text:p>16499</text:p>
          </table:table-cell>
          <table:table-cell table:style-name="ce9" office:value-type="string" calcext:value-type="string">
            <text:p>SEGUNDA,QUARTA,QUINTA,SEXTA E SÁ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FRANKS AUGUSTO VALIM FILH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228" calcext:value-type="float">
            <text:p>25228</text:p>
          </table:table-cell>
          <table:table-cell table:style-name="ce36" office:value-type="float" office:value="20214" calcext:value-type="float">
            <text:p>20214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ABRIEL ANDRE DUARTE SILV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1069" calcext:value-type="float">
            <text:p>31069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,SEXTA E SABADO</text:p>
          </table:table-cell>
          <table:table-cell table:style-name="ce36" office:value-type="string" calcext:value-type="string">
            <text:p>07:00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ABRIEL DE SOUZA PAIVA JORDA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710" calcext:value-type="float">
            <text:p>35710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ARTA A DOMINGO</text:p>
          </table:table-cell>
          <table:table-cell table:style-name="ce36" office:value-type="string" calcext:value-type="string">
            <text:p>07:00|13:00/19:00|07:00/07:00|01:00/07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ABRIEL FERREIRA DE SENA PEDR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9066" calcext:value-type="float">
            <text:p>39066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 E SEGUNDA</text:p>
          </table:table-cell>
          <table:table-cell table:style-name="ce36" office:value-type="string" calcext:value-type="string">
            <text:p>19:00|07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ABRIEL FONSECA DE OLIVEIRA COST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136" calcext:value-type="float">
            <text:p>22136</text:p>
          </table:table-cell>
          <table:table-cell table:style-name="ce36" office:value-type="float" office:value="14679" calcext:value-type="float">
            <text:p>14679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13:00 | 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ABRIEL REZENDE ABRAHAO PER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445" calcext:value-type="float">
            <text:p>36445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 E SABADO</text:p>
          </table:table-cell>
          <table:table-cell table:style-name="ce36" office:value-type="string" calcext:value-type="string">
            <text:p>07:00|19:00/07:00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IZELE DE SOUZA LOPES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3573</text:p>
          </table:table-cell>
          <table:table-cell table:style-name="ce36" office:value-type="float" office:value="10217" calcext:value-type="float">
            <text:p>10217</text:p>
          </table:table-cell>
          <table:table-cell table:style-name="ce34" office:value-type="string" calcext:value-type="string">
            <text:p>SEGUNDA A QUINTA</text:p>
          </table:table-cell>
          <table:table-cell table:style-name="ce36" office:value-type="string" calcext:value-type="string">
            <text:p>08:00|09:00|09:1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GUSTAVO MARCOS COSTA MARGARIDA</text:p>
          </table:table-cell>
          <table:table-cell table:style-name="ce9" office:value-type="string" calcext:value-type="string">
            <text:p>MEDICO (A) CIRURGIAO TORACICO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6038" calcext:value-type="float">
            <text:p>16038</text:p>
          </table:table-cell>
          <table:table-cell table:style-name="ce36" office:value-type="float" office:value="9976" calcext:value-type="float">
            <text:p>9976</text:p>
          </table:table-cell>
          <table:table-cell table:style-name="ce9" office:value-type="string" calcext:value-type="string">
            <text:p>TERÇA</text:p>
          </table:table-cell>
          <table:table-cell table:style-name="ce36" office:value-type="string" calcext:value-type="string">
            <text:p>13:00|16:00/16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HELIO VAN DER LINDEN JUNIOR</text:p>
          </table:table-cell>
          <table:table-cell table:style-name="ce9" office:value-type="string" calcext:value-type="string">
            <text:p>ESPECIALISTA EM NEUROPEDIATRI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0275</text:p>
          </table:table-cell>
          <table:table-cell table:style-name="ce36" office:value-type="float" office:value="8888" calcext:value-type="float">
            <text:p>8888</text:p>
          </table:table-cell>
          <table:table-cell table:style-name="ce34" office:value-type="string" calcext:value-type="string">
            <text:p>SEGUNDA,QUARTA E SEXTA</text:p>
          </table:table-cell>
          <table:table-cell table:style-name="ce36" office:value-type="string" calcext:value-type="string">
            <text:p>12:00|17:00 / 07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HENRIQUE DO CARMO RODRIGU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COMEC - COORDENACAO MEDICA CIRURGIC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135" calcext:value-type="float">
            <text:p>22135</text:p>
          </table:table-cell>
          <table:table-cell table:style-name="ce36" office:value-type="float" office:value="15137" calcext:value-type="float">
            <text:p>15137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HENRIQUE LUIZ FIDELIS DE FARIA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179" calcext:value-type="float">
            <text:p>26179</text:p>
          </table:table-cell>
          <table:table-cell table:style-name="ce9" office:value-type="float" office:value="18916" calcext:value-type="float">
            <text:p>18916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07:00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HUGO VALTER LISBOA RAMOS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0239</text:p>
          </table:table-cell>
          <table:table-cell table:style-name="ce36" office:value-type="float" office:value="4907" calcext:value-type="float">
            <text:p>4907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HUMBERTO BORGES RIBEIRO FILH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046" calcext:value-type="float">
            <text:p>35046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QUARTA,QUINTA E SEXTA</text:p>
          </table:table-cell>
          <table:table-cell table:style-name="ce36" office:value-type="string" calcext:value-type="string">
            <text:p>07:00|19:00/19:00|01:00/07:00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EGE PINHEIRO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489</text:p>
          </table:table-cell>
          <table:table-cell table:style-name="ce36" office:value-type="float" office:value="6137" calcext:value-type="float">
            <text:p>6137</text:p>
          </table:table-cell>
          <table:table-cell table:style-name="ce34" office:value-type="string" calcext:value-type="string">
            <text:p>SABADO</text:p>
          </table:table-cell>
          <table:table-cell table:style-name="ce36"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SABELA COSTA BORGE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477" calcext:value-type="float">
            <text:p>23477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TERÇA E QUARTA</text:p>
          </table:table-cell>
          <table:table-cell table:style-name="ce36" office:value-type="string" calcext:value-type="string">
            <text:p>19:00|0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SABELLA CAMILO DAHER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556" calcext:value-type="float">
            <text:p>25556</text:p>
          </table:table-cell>
          <table:table-cell table:style-name="ce36" office:value-type="float" office:value="18324" calcext:value-type="float">
            <text:p>18324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13:00 AS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SADORA SILVA GOMES DE ARAUJ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624" calcext:value-type="float">
            <text:p>21624</text:p>
          </table:table-cell>
          <table:table-cell table:style-name="ce36" office:value-type="float" office:value="15006" calcext:value-type="float">
            <text:p>15006</text:p>
          </table:table-cell>
          <table:table-cell table:style-name="ce9" office:value-type="string" calcext:value-type="string">
            <text:p>TERÇA E SABADO</text:p>
          </table:table-cell>
          <table:table-cell table:style-name="ce36" office:value-type="string" calcext:value-type="string">
            <text:p>07:00 AS 12:00 | 13:00 AS 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VAN IVENS BRIT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1716" calcext:value-type="float">
            <text:p>31716</text:p>
          </table:table-cell>
          <table:table-cell table:style-name="ce36" office:value-type="float" office:value="16890" calcext:value-type="float">
            <text:p>16890</text:p>
          </table:table-cell>
          <table:table-cell table:style-name="ce9" office:value-type="string" calcext:value-type="string">
            <text:p>SEGUNDA,QUARTA,QUINTA,SEXTA E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VANA SOUSA NUNES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122" calcext:value-type="float">
            <text:p>12122</text:p>
          </table:table-cell>
          <table:table-cell table:style-name="ce36" office:value-type="float" office:value="7503" calcext:value-type="float">
            <text:p>7503</text:p>
          </table:table-cell>
          <table:table-cell table:style-name="ce9" office:value-type="string" calcext:value-type="string">
            <text:p>SEXTA,SABADO E DOMINGO</text:p>
          </table:table-cell>
          <table:table-cell table:style-name="ce36" office:value-type="string" calcext:value-type="string">
            <text:p>07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IZADORA CORREA RESENDE</text:p>
          </table:table-cell>
          <table:table-cell table:style-name="ce9" office:value-type="string" calcext:value-type="string">
            <text:p>MEDICO (A) NEUR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452</text:p>
          </table:table-cell>
          <table:table-cell table:style-name="ce36" office:value-type="float" office:value="15847" calcext:value-type="float">
            <text:p>15847</text:p>
          </table:table-cell>
          <table:table-cell table:style-name="ce9" office:value-type="string" calcext:value-type="string">
            <text:p>SEGUNDA,TERÇA E QUINTA</text:p>
          </table:table-cell>
          <table:table-cell table:style-name="ce36" office:value-type="string" calcext:value-type="string">
            <text:p>07|12|13|18 / 07|12 / 13|18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AO GONCALVES GOMES JUNIOR</text:p>
          </table:table-cell>
          <table:table-cell table:style-name="ce9" office:value-type="string" calcext:value-type="string">
            <text:p>MEDICO (A) GERIATR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3002</text:p>
          </table:table-cell>
          <table:table-cell table:style-name="ce36" office:value-type="float" office:value="8150" calcext:value-type="float">
            <text:p>8150</text:p>
          </table:table-cell>
          <table:table-cell table:style-name="ce34" office:value-type="string" calcext:value-type="string">
            <text:p>SEGUNDA,QUARTA E SEXTA</text:p>
          </table:table-cell>
          <table:table-cell table:style-name="ce36" office:value-type="string" calcext:value-type="string">
            <text:p><text:s/>07:00|10:00|10:15|13:00 / 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AO HENRIQUE THOME SANTIAG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9435" calcext:value-type="float">
            <text:p>39435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,SEGUNDA,QUARTA,QUINTA E SEXTA</text:p>
          </table:table-cell>
          <table:table-cell table:style-name="ce36" office:value-type="string" calcext:value-type="string">
            <text:p>07:00|13:00/13:00|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AO VITOR FALCHETTI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990" calcext:value-type="float">
            <text:p>23990</text:p>
          </table:table-cell>
          <table:table-cell table:style-name="ce36" office:value-type="float" office:value="16515" calcext:value-type="float">
            <text:p>16515</text:p>
          </table:table-cell>
          <table:table-cell table:style-name="ce9" office:value-type="string" calcext:value-type="string">
            <text:p>SABADO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RDANA QUIRINO CAMPOS ARAUJ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622" calcext:value-type="float">
            <text:p>26622</text:p>
          </table:table-cell>
          <table:table-cell table:style-name="ce9" office:value-type="string" calcext:value-type="string">
            <text:p> 19832</text:p>
          </table:table-cell>
          <table:table-cell table:style-name="ce9" office:value-type="string" calcext:value-type="string">
            <text:p>SABADO</text:p>
          </table:table-cell>
          <table:table-cell table:style-name="ce36" office:value-type="string" calcext:value-type="string">
            <text:p>07:00 | 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RDANNA PORTO INACI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6440" calcext:value-type="float">
            <text:p>36440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 A SEXTA E DOMINGO</text:p>
          </table:table-cell>
          <table:table-cell table:style-name="ce36" office:value-type="string" calcext:value-type="string">
            <text:p>07:00|19:00/19:00|01:00/07:00|13:00/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SIANE ROSA DE JESUS ABREU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338" calcext:value-type="float">
            <text:p>26338</text:p>
          </table:table-cell>
          <table:table-cell table:style-name="ce36" office:value-type="float" office:value="14185" calcext:value-type="float">
            <text:p>14185</text:p>
          </table:table-cell>
          <table:table-cell table:style-name="ce9" office:value-type="string" calcext:value-type="string">
            <text:p>SEGUNDA,QUARTA,SÁBADO E DOMING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OSSANA FRANCA BARROS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733" calcext:value-type="float">
            <text:p>17733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 - QUINTA</text:p>
          </table:table-cell>
          <table:table-cell table:style-name="ce36" office:value-type="string" calcext:value-type="string">
            <text:p>07:00 | 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ULIA MEDEIROS DE MORAE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80" calcext:value-type="float">
            <text:p>22780</text:p>
          </table:table-cell>
          <table:table-cell table:style-name="ce9" office:value-type="float" office:value="16119" calcext:value-type="float">
            <text:p>16119</text:p>
          </table:table-cell>
          <table:table-cell table:style-name="ce9" office:value-type="string" calcext:value-type="string">
            <text:p>QUINTA E SEXTA</text:p>
          </table:table-cell>
          <table:table-cell table:style-name="ce36" office:value-type="string" calcext:value-type="string">
            <text:p>07:00 | 13:00 / 13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ULIANA BARBOSA REZENDE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554" calcext:value-type="float">
            <text:p>24554</text:p>
          </table:table-cell>
          <table:table-cell table:style-name="ce36" office:value-type="float" office:value="19704" calcext:value-type="float">
            <text:p>19704</text:p>
          </table:table-cell>
          <table:table-cell table:style-name="ce9" office:value-type="string" calcext:value-type="string">
            <text:p>SEGUNDA A DOMING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ULIANE AMARAL TOLEDO E VIEIRA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COCIRAS - COORD DE CON DE INFEC REL A ASSIS A SAUDE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5525</text:p>
          </table:table-cell>
          <table:table-cell table:style-name="ce36" office:value-type="float" office:value="7686" calcext:value-type="float">
            <text:p>7686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7:00|1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ULIANO DE FARIA MENDONCA JUNIOR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740" calcext:value-type="float">
            <text:p>27740</text:p>
          </table:table-cell>
          <table:table-cell table:style-name="ce36" office:value-type="float" office:value="21151" calcext:value-type="float">
            <text:p>21151</text:p>
          </table:table-cell>
          <table:table-cell table:style-name="ce9" office:value-type="string" calcext:value-type="string">
            <text:p>SEGUNDA E TERÇA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JULIANO FELIPE DA SILVA ALMEID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2057" calcext:value-type="float">
            <text:p>32057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,SEGUNDA,TERÇA,QUARTA,SEXTA E SABADO</text:p>
          </table:table-cell>
          <table:table-cell table:style-name="ce36" office:value-type="string" calcext:value-type="string">
            <text:p>07:00|13:00/07:00|19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KAMILO MESQUITA DANTA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449" calcext:value-type="float">
            <text:p>25449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 E TERÇA</text:p>
          </table:table-cell>
          <table:table-cell table:style-name="ce9" office:value-type="string" calcext:value-type="string">
            <text:p>07:00 | 19:00 / 19:00 | 07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KEILA ROSA SILVA</text:p>
          </table:table-cell>
          <table:table-cell table:style-name="ce9" office:value-type="string" calcext:value-type="string">
            <text:p>MEDICO (A) DO TRABALHO</text:p>
          </table:table-cell>
          <table:table-cell table:style-name="ce9" office:value-type="string" calcext:value-type="string">
            <text:p>SESMT - SERVICO ESPECIALIZADO EM SEG E MED DO TRAB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0730" calcext:value-type="float">
            <text:p>10730</text:p>
          </table:table-cell>
          <table:table-cell table:style-name="ce36" office:value-type="float" office:value="12418" calcext:value-type="float">
            <text:p>12418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14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ARA RIBEIRO ROCHA DE MACEDO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172" calcext:value-type="float">
            <text:p>23172</text:p>
          </table:table-cell>
          <table:table-cell table:style-name="ce36" office:value-type="float" office:value="11993" calcext:value-type="float">
            <text:p>11993</text:p>
          </table:table-cell>
          <table:table-cell table:style-name="ce9" office:value-type="string" calcext:value-type="string">
            <text:p>TERÇA</text:p>
          </table:table-cell>
          <table:table-cell table:style-name="ce9" office:value-type="string" calcext:value-type="string">
            <text:p>07:00 | 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ARA VILELA DE SOUZ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EXAME REMOT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9717" calcext:value-type="float">
            <text:p>9717</text:p>
          </table:table-cell>
          <table:table-cell table:style-name="ce9" office:value-type="float" office:value="4850" calcext:value-type="float">
            <text:p>4850</text:p>
          </table:table-cell>
          <table:table-cell table:style-name="ce9" office:value-type="string" calcext:value-type="string">
            <text:p>SEGUNDA A SABADO</text:p>
          </table:table-cell>
          <table:table-cell table:style-name="ce36" office:value-type="string" calcext:value-type="string">
            <text:p>EMISSÃO LAUDO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ARISSA DE LIMA VITORI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746" calcext:value-type="float">
            <text:p>25746</text:p>
          </table:table-cell>
          <table:table-cell table:style-name="ce36" office:value-type="float" office:value="19603" calcext:value-type="float">
            <text:p>19603</text:p>
          </table:table-cell>
          <table:table-cell table:style-name="ce9" office:value-type="string" calcext:value-type="string">
            <text:p>SEGUNDA A DOMING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ARISSA RORIZ DE CASTRO</text:p>
          </table:table-cell>
          <table:table-cell table:style-name="ce9" office:value-type="string" calcext:value-type="string">
            <text:p>MEDICO (A) REGULADOR (A)</text:p>
          </table:table-cell>
          <table:table-cell table:style-name="ce9"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2548" calcext:value-type="float">
            <text:p>12548</text:p>
          </table:table-cell>
          <table:table-cell table:style-name="ce36" office:value-type="string" calcext:value-type="string">
            <text:p>7570/13284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8:00|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ANDRO AUGUSTO MENDANHA DE MOURA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604" calcext:value-type="float">
            <text:p>12604</text:p>
          </table:table-cell>
          <table:table-cell table:style-name="ce36" office:value-type="float" office:value="7129" calcext:value-type="float">
            <text:p>7129</text:p>
          </table:table-cell>
          <table:table-cell table:style-name="ce9" office:value-type="string" calcext:value-type="string">
            <text:p>TERÇA,QUARTA E SEXT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ANDRO CAMPOS DONA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371" calcext:value-type="float">
            <text:p>20371</text:p>
          </table:table-cell>
          <table:table-cell table:style-name="ce9" office:value-type="float" office:value="15900" calcext:value-type="float">
            <text:p>15900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3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ANDRO CASSIMIRO BARROS GAM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522" calcext:value-type="float">
            <text:p>21522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 E QUINTA</text:p>
          </table:table-cell>
          <table:table-cell table:style-name="ce36" office:value-type="string" calcext:value-type="string">
            <text:p>07:00 | 19:00 / 19:00 | 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ANDRO CASTRO VELASCO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632" calcext:value-type="float">
            <text:p>12632</text:p>
          </table:table-cell>
          <table:table-cell table:style-name="ce36" office:value-type="float" office:value="8478" calcext:value-type="float">
            <text:p>8478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13:00 | 17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ANDRO MONTEIRO MAEMUR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366</text:p>
          </table:table-cell>
          <table:table-cell table:style-name="ce36" office:value-type="string" calcext:value-type="string">
            <text:p>14772 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13:00|15:30|15:45|19:00 / 14:00|18:00 / 08:00|12:00|13:30|17:30 / 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ONARDO GOULART BRASILEIR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3202</text:p>
          </table:table-cell>
          <table:table-cell table:style-name="ce36" office:value-type="float" office:value="9370" calcext:value-type="float">
            <text:p>9370</text:p>
          </table:table-cell>
          <table:table-cell table:style-name="ce9" office:value-type="string" calcext:value-type="string">
            <text:p>TERÇA</text:p>
          </table:table-cell>
          <table:table-cell table:style-name="ce36" office:value-type="string" calcext:value-type="string">
            <text:p>12:00 | 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ONARDO VELOSO DO AMARAL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165" calcext:value-type="float">
            <text:p>17165</text:p>
          </table:table-cell>
          <table:table-cell table:style-name="ce36" office:value-type="float" office:value="15121" calcext:value-type="float">
            <text:p>15121</text:p>
          </table:table-cell>
          <table:table-cell table:style-name="ce9" office:value-type="string" calcext:value-type="string">
            <text:p>SEXTA </text:p>
          </table:table-cell>
          <table:table-cell table:style-name="ce36" office:value-type="string" calcext:value-type="string">
            <text:p>13:00 AS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ETHICIA SILVA SANTOS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5201" calcext:value-type="float">
            <text:p>25201</text:p>
          </table:table-cell>
          <table:table-cell table:style-name="ce36" office:value-type="float" office:value="18259" calcext:value-type="float">
            <text:p>18259</text:p>
          </table:table-cell>
          <table:table-cell table:style-name="ce9" office:value-type="string" calcext:value-type="string">
            <text:p>TERÇA A SEXTA</text:p>
          </table:table-cell>
          <table:table-cell table:style-name="ce36" office:value-type="string" calcext:value-type="string">
            <text:p>08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ILIANE APARECIDA SOARES</text:p>
          </table:table-cell>
          <table:table-cell table:style-name="ce9" office:value-type="string" calcext:value-type="string">
            <text:p>MEDICO (A) GERIATRA</text:p>
          </table:table-cell>
          <table:table-cell table:style-name="ce10" office:value-type="string" calcext:value-type="string">
            <text:p>SEMAM - SERVICO MEDICO DE AMBULATORIO - CRER</text:p>
          </table:table-cell>
          <table:table-cell table:style-name="ce10" office:value-type="string" calcext:value-type="string">
            <text:p>CLT</text:p>
          </table:table-cell>
          <table:table-cell table:style-name="ce9" office:value-type="float" office:value="19595" calcext:value-type="float">
            <text:p>19595</text:p>
          </table:table-cell>
          <table:table-cell table:style-name="ce36" office:value-type="float" office:value="9834" calcext:value-type="float">
            <text:p>9834</text:p>
          </table:table-cell>
          <table:table-cell table:style-name="ce34" office:value-type="string" calcext:value-type="string">
            <text:p>QUARTA E QUINTA</text:p>
          </table:table-cell>
          <table:table-cell table:style-name="ce36" office:value-type="string" calcext:value-type="string">
            <text:p>08:00|13:00|14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IVIA MARA RODRIGUES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417" calcext:value-type="float">
            <text:p>12417</text:p>
          </table:table-cell>
          <table:table-cell table:style-name="ce36" office:value-type="float" office:value="11447" calcext:value-type="float">
            <text:p>11447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OIANNY MORAES SILV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790" calcext:value-type="float">
            <text:p>22790</text:p>
          </table:table-cell>
          <table:table-cell table:style-name="ce36" office:value-type="float" office:value="17016" calcext:value-type="float">
            <text:p>17016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3:00 AS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ORENA ALVES DE FARIA RIBEIRO</text:p>
          </table:table-cell>
          <table:table-cell table:style-name="ce9" office:value-type="string" calcext:value-type="string">
            <text:p>MEDICO (A) GERIATR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8303" calcext:value-type="float">
            <text:p>18303</text:p>
          </table:table-cell>
          <table:table-cell table:style-name="ce36" office:value-type="float" office:value="12168" calcext:value-type="float">
            <text:p>12168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08:00|11:00|11:15|13:00 / 08:00|13:00|14:00|18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ORENA SANTIAGO FREITAS MACHAD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3505" calcext:value-type="float">
            <text:p>33505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TERÇA E QUINTA</text:p>
          </table:table-cell>
          <table:table-cell table:style-name="ce36" office:value-type="string" calcext:value-type="string">
            <text:p>07:00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ORINE UCHOA INACIO MATOS</text:p>
          </table:table-cell>
          <table:table-cell table:style-name="ce9" office:value-type="string" calcext:value-type="string">
            <text:p>MEDICO (A) PNEU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479</text:p>
          </table:table-cell>
          <table:table-cell table:style-name="ce36" office:value-type="float" office:value="7550" calcext:value-type="float">
            <text:p>7550</text:p>
          </table:table-cell>
          <table:table-cell table:style-name="ce34" office:value-type="string" calcext:value-type="string">
            <text:p>SEGUNDA,TERÇA E QUARTA</text:p>
          </table:table-cell>
          <table:table-cell table:style-name="ce36" office:value-type="string" calcext:value-type="string">
            <text:p>07:00|10:15|10:30|12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ORRAYNE SILVA PEQUEN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709" calcext:value-type="float">
            <text:p>18709</text:p>
          </table:table-cell>
          <table:table-cell table:style-name="ce9" office:value-type="float" office:value="19877" calcext:value-type="float">
            <text:p>19877</text:p>
          </table:table-cell>
          <table:table-cell table:style-name="ce9" office:value-type="string" calcext:value-type="string">
            <text:p>TERÇA,SEXTA E SABADO</text:p>
          </table:table-cell>
          <table:table-cell table:style-name="ce36" office:value-type="string" calcext:value-type="string">
            <text:p>07:00 | 19:00 / 13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CAS DE SOUZA BRIT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229" calcext:value-type="float">
            <text:p>24229</text:p>
          </table:table-cell>
          <table:table-cell table:style-name="ce36" office:value-type="float" office:value="16947" calcext:value-type="float">
            <text:p>16947</text:p>
          </table:table-cell>
          <table:table-cell table:style-name="ce9" office:value-type="string" calcext:value-type="string">
            <text:p>SEGUNDA E QUINTA</text:p>
          </table:table-cell>
          <table:table-cell table:style-name="ce36" office:value-type="string" calcext:value-type="string">
            <text:p>07:00 AS 12:00 | 13:00 AS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CAS LODOMIRO ARAUJO MEL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787" calcext:value-type="float">
            <text:p>25787</text:p>
          </table:table-cell>
          <table:table-cell table:style-name="ce36" office:value-type="float" office:value="14024" calcext:value-type="float">
            <text:p>14024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08:00 | 1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CAS TADEU GONZAGA DINIZ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3214" calcext:value-type="float">
            <text:p>33214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ABADO</text:p>
          </table:table-cell>
          <table:table-cell table:style-name="ce36" office:value-type="string" calcext:value-type="string">
            <text:p>19:00|01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CAS VAZ PEIXOT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467" calcext:value-type="float">
            <text:p>26467</text:p>
          </table:table-cell>
          <table:table-cell table:style-name="ce36" office:value-type="float" office:value="18922" calcext:value-type="float">
            <text:p>18922</text:p>
          </table:table-cell>
          <table:table-cell table:style-name="ce9" office:value-type="string" calcext:value-type="string">
            <text:p>SEGUNDA E QUINTA</text:p>
          </table:table-cell>
          <table:table-cell table:style-name="ce36" office:value-type="string" calcext:value-type="string">
            <text:p>14:00 | 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CIANA CURADO SANTOS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120" calcext:value-type="float">
            <text:p>13120</text:p>
          </table:table-cell>
          <table:table-cell table:style-name="ce36" office:value-type="float" office:value="7273" calcext:value-type="float">
            <text:p>7273</text:p>
          </table:table-cell>
          <table:table-cell table:style-name="ce9" office:value-type="string" calcext:value-type="string">
            <text:p>SEGUNDA E QUINTA</text:p>
          </table:table-cell>
          <table:table-cell table:style-name="ce36" office:value-type="string" calcext:value-type="string">
            <text:p>07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CIANO LUCINDO DA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9882" calcext:value-type="float">
            <text:p>9882</text:p>
          </table:table-cell>
          <table:table-cell table:style-name="ce36" office:value-type="float" office:value="5783" calcext:value-type="float">
            <text:p>5783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12:00 | 15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IZ CARLOS GONCALVES FILH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359" calcext:value-type="float">
            <text:p>34359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TERÇA,QUINTA E SEXTA</text:p>
          </table:table-cell>
          <table:table-cell table:style-name="ce36" office:value-type="string" calcext:value-type="string">
            <text:p>19:00|07:00/07:00|19:00/07:00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IZ EDUARDO SOUZA MENDONC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354" calcext:value-type="float">
            <text:p>17354</text:p>
          </table:table-cell>
          <table:table-cell table:style-name="ce36" office:value-type="string" calcext:value-type="string">
            <text:p>11271 </text:p>
          </table:table-cell>
          <table:table-cell table:style-name="ce9" office:value-type="string" calcext:value-type="string">
            <text:p>DOMINGO E SEGUNDA</text:p>
          </table:table-cell>
          <table:table-cell table:style-name="ce36" office:value-type="string" calcext:value-type="string">
            <text:p>07:00 AS 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IZ GUILHERME PORTO DINAMARCO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URGID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0835" calcext:value-type="float">
            <text:p>30835</text:p>
          </table:table-cell>
          <table:table-cell table:style-name="ce36" office:value-type="float" office:value="16640" calcext:value-type="float">
            <text:p>16640</text:p>
          </table:table-cell>
          <table:table-cell table:style-name="ce9" office:value-type="string" calcext:value-type="string">
            <text:p>TERÇA,QUARTA,QUINTA,SEXTA,SABADO E DOMING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LUIZ GUSTAVO NUNES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735" calcext:value-type="float">
            <text:p>17735</text:p>
          </table:table-cell>
          <table:table-cell table:style-name="ce36" office:value-type="float" office:value="6345" calcext:value-type="float">
            <text:p>6345</text:p>
          </table:table-cell>
          <table:table-cell table:style-name="ce9" office:value-type="string" calcext:value-type="string">
            <text:p>TERÇA,QUARTA E QUINTA</text:p>
          </table:table-cell>
          <table:table-cell table:style-name="ce36" office:value-type="string" calcext:value-type="string">
            <text:p>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CELA RIBEIRO GOULART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967" calcext:value-type="float">
            <text:p>34967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</text:p>
          </table:table-cell>
          <table:table-cell table:style-name="ce36" office:value-type="string" calcext:value-type="string">
            <text:p>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CELO RODRIGUES TORR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6707" calcext:value-type="float">
            <text:p>6707</text:p>
          </table:table-cell>
          <table:table-cell table:style-name="ce36" office:value-type="float" office:value="2679" calcext:value-type="float">
            <text:p>2679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13:00 | 15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CIO OLIVEIRA CALABRIA JUNIOR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591" calcext:value-type="float">
            <text:p>13591</text:p>
          </table:table-cell>
          <table:table-cell table:style-name="ce36" office:value-type="float" office:value="8033" calcext:value-type="float">
            <text:p>8033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10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COS COHEN SCHWARTZ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EXAME REMOT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5129" calcext:value-type="float">
            <text:p>125129</text:p>
          </table:table-cell>
          <table:table-cell table:style-name="ce9" office:value-type="float" office:value="81560" calcext:value-type="float">
            <text:p>81560</text:p>
          </table:table-cell>
          <table:table-cell table:style-name="ce9" office:value-type="string" calcext:value-type="string">
            <text:p>SEGUNDA E QUARTA</text:p>
          </table:table-cell>
          <table:table-cell table:style-name="ce36" office:value-type="string" calcext:value-type="string">
            <text:p>EMISSÃO LAUDO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CUS VINICIUS MARTINS DE CASTRO SANTAN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0368" calcext:value-type="float">
            <text:p>20368</text:p>
          </table:table-cell>
          <table:table-cell table:style-name="ce36" office:value-type="float" office:value="14286" calcext:value-type="float">
            <text:p>14286</text:p>
          </table:table-cell>
          <table:table-cell table:style-name="ce34" office:value-type="string" calcext:value-type="string">
            <text:p>TERÇA,QUINTA E SEXTA</text:p>
          </table:table-cell>
          <table:table-cell table:style-name="ce36" office:value-type="string" calcext:value-type="string">
            <text:p>07:00|12:00 / 07:00|19:00 / 07:00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 CAROLINA DE LIMA RASSI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7002" calcext:value-type="float">
            <text:p>17002</text:p>
          </table:table-cell>
          <table:table-cell table:style-name="ce36" office:value-type="string" calcext:value-type="string">
            <text:p>N/A</text:p>
          </table:table-cell>
          <table:table-cell table:style-name="ce34" office:value-type="string" calcext:value-type="string">
            <text:p>SEXTA</text:p>
          </table:table-cell>
          <table:table-cell table:style-name="ce36" office:value-type="string" calcext:value-type="string">
            <text:p>13:00|19:00 / 19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 EDUARDA HUMMEL OLIV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030" calcext:value-type="float">
            <text:p>35030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,TERÇA E QUARTA</text:p>
          </table:table-cell>
          <table:table-cell table:style-name="ce36" office:value-type="string" calcext:value-type="string">
            <text:p>07:00|13:00/19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 EUGENIA LULINI CINTR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544" calcext:value-type="float">
            <text:p>22544</text:p>
          </table:table-cell>
          <table:table-cell table:style-name="ce36" office:value-type="string" calcext:value-type="string">
            <text:p>17335</text:p>
          </table:table-cell>
          <table:table-cell table:style-name="ce34" office:value-type="string" calcext:value-type="string">
            <text:p>QUARTA E SEXTA</text:p>
          </table:table-cell>
          <table:table-cell table:style-name="ce36" office:value-type="string" calcext:value-type="string">
            <text:p>13:00|18:00 / 07:00|12:00|13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 RAQUEL RAMOS JUBE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1585</text:p>
          </table:table-cell>
          <table:table-cell table:style-name="ce36" office:value-type="float" office:value="7105" calcext:value-type="float">
            <text:p>7105</text:p>
          </table:table-cell>
          <table:table-cell table:style-name="ce34" office:value-type="string" calcext:value-type="string">
            <text:p>SEGUNDA A QUINTA</text:p>
          </table:table-cell>
          <table:table-cell table:style-name="ce36" office:value-type="string" calcext:value-type="string">
            <text:p>08:00|10:0|10:15|13:00 / 07:00|09:30|09:45|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 TERESA CAETANO ARRUD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819" calcext:value-type="float">
            <text:p>29819</text:p>
          </table:table-cell>
          <table:table-cell table:style-name="ce36" office:value-type="float" office:value="16169" calcext:value-type="float">
            <text:p>16169</text:p>
          </table:table-cell>
          <table:table-cell table:style-name="ce9" office:value-type="string" calcext:value-type="string">
            <text:p>TERÇA E QUINTA</text:p>
          </table:table-cell>
          <table:table-cell table:style-name="ce36" office:value-type="string" calcext:value-type="string">
            <text:p>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NA FLEURY SKAF</text:p>
          </table:table-cell>
          <table:table-cell table:style-name="ce9" office:value-type="string" calcext:value-type="string">
            <text:p>MEDICO (A) PNEUM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9343</text:p>
          </table:table-cell>
          <table:table-cell table:style-name="ce36" office:value-type="float" office:value="14732" calcext:value-type="float">
            <text:p>14732</text:p>
          </table:table-cell>
          <table:table-cell table:style-name="ce34" office:value-type="string" calcext:value-type="string">
            <text:p>TERÇA E QUARTA</text:p>
          </table:table-cell>
          <table:table-cell table:style-name="ce36" office:value-type="string" calcext:value-type="string">
            <text:p>13:00|18:00 / 07:00|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ANA MIRANDA DE ALMEID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323" calcext:value-type="float">
            <text:p>20323</text:p>
          </table:table-cell>
          <table:table-cell table:style-name="ce36" office:value-type="float" office:value="12914" calcext:value-type="float">
            <text:p>12914</text:p>
          </table:table-cell>
          <table:table-cell table:style-name="ce9" office:value-type="string" calcext:value-type="string">
            <text:p>SEGUNDA,TERÇA E QUARTA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NA DO CARMO RODRIGU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4528" calcext:value-type="float">
            <text:p>24528</text:p>
          </table:table-cell>
          <table:table-cell table:style-name="ce36" office:value-type="float" office:value="17012" calcext:value-type="float">
            <text:p>17012</text:p>
          </table:table-cell>
          <table:table-cell table:style-name="ce9" office:value-type="string" calcext:value-type="string">
            <text:p>SEXTA 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INA NAHAS DAFICO BERNARDES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282" calcext:value-type="float">
            <text:p>23282</text:p>
          </table:table-cell>
          <table:table-cell table:style-name="ce36" office:value-type="float" office:value="15727" calcext:value-type="float">
            <text:p>15727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7:00 | 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SANI ROCHA BATIST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6087</text:p>
          </table:table-cell>
          <table:table-cell table:style-name="ce36" office:value-type="float" office:value="15012" calcext:value-type="float">
            <text:p>15012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3:00|16:00 / 08:00|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RY JANEY ALVES FERREIRA BORGES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4501</text:p>
          </table:table-cell>
          <table:table-cell table:style-name="ce36" office:value-type="float" office:value="531" calcext:value-type="float">
            <text:p>531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7:00|12:00 / 07:00|12:3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URICIO MOURA CAMEL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86" calcext:value-type="float">
            <text:p>23586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 A SAÁBADO</text:p>
          </table:table-cell>
          <table:table-cell table:style-name="ce36" office:value-type="string" calcext:value-type="string">
            <text:p>07:00 | 11:00 / 07:00 | 19:00 / 19:00 | 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YARA CRISTINA SANCH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549" calcext:value-type="float">
            <text:p>23549</text:p>
          </table:table-cell>
          <table:table-cell table:style-name="ce36" office:value-type="float" office:value="19969" calcext:value-type="float">
            <text:p>19969</text:p>
          </table:table-cell>
          <table:table-cell table:style-name="ce9" office:value-type="string" calcext:value-type="string">
            <text:p>SEXTA E SA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AYRA FELICIANO FERR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106" calcext:value-type="float">
            <text:p>19106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GUNDA A SABADO</text:p>
          </table:table-cell>
          <table:table-cell table:style-name="ce36" office:value-type="string" calcext:value-type="string">
            <text:p>07:00 | 13:00 / 07:00 | 19:00 / 19:00 | 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IKHAEL ROMANHOLO EL CHEIKH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080" calcext:value-type="float">
            <text:p>17080</text:p>
          </table:table-cell>
          <table:table-cell table:style-name="ce36" office:value-type="float" office:value="10403" calcext:value-type="float">
            <text:p>10403</text:p>
          </table:table-cell>
          <table:table-cell table:style-name="ce9" office:value-type="string" calcext:value-type="string">
            <text:p>QUARTA E SEXTA</text:p>
          </table:table-cell>
          <table:table-cell table:style-name="ce36" office:value-type="string" calcext:value-type="string">
            <text:p>07:00 | 15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ILENA CUNHA DANGONE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152" calcext:value-type="float">
            <text:p>20152</text:p>
          </table:table-cell>
          <table:table-cell table:style-name="ce36" office:value-type="float" office:value="14663" calcext:value-type="float">
            <text:p>14663</text:p>
          </table:table-cell>
          <table:table-cell table:style-name="ce9" office:value-type="string" calcext:value-type="string">
            <text:p>SEXTA E SÁBADO</text:p>
          </table:table-cell>
          <table:table-cell table:style-name="ce36" office:value-type="string" calcext:value-type="string">
            <text:p>07:00 AS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ILENA DIONIZIO MOREIRA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ÚRGICO | 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4337</text:p>
          </table:table-cell>
          <table:table-cell table:style-name="ce36" office:value-type="float" office:value="15738" calcext:value-type="float">
            <text:p>15738</text:p>
          </table:table-cell>
          <table:table-cell table:style-name="ce9" office:value-type="string" calcext:value-type="string">
            <text:p>SEGUNDA,SEXTA,QUARTA,QUINTA,SEXTA E SÁ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URILLO ISAAC DE ALMEID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877</text:p>
          </table:table-cell>
          <table:table-cell table:style-name="ce36" office:value-type="float" office:value="17600" calcext:value-type="float">
            <text:p>17600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13:00 AS 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URILLO MOREIRA OLIVEIRA DE CARVALH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4344" calcext:value-type="float">
            <text:p>34344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DOMINGO</text:p>
          </table:table-cell>
          <table:table-cell table:style-name="ce36" office:value-type="string" calcext:value-type="string">
            <text:p>07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URILO BUFAICAL MARR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8680" calcext:value-type="float">
            <text:p>8680</text:p>
          </table:table-cell>
          <table:table-cell table:style-name="ce36" office:value-type="float" office:value="3882" calcext:value-type="float">
            <text:p>3882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13:3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MURILO TAVARES DAHER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836" calcext:value-type="float">
            <text:p>13836</text:p>
          </table:table-cell>
          <table:table-cell table:style-name="ce36" office:value-type="float" office:value="6711" calcext:value-type="float">
            <text:p>6711</text:p>
          </table:table-cell>
          <table:table-cell table:style-name="ce9" office:value-type="string" calcext:value-type="string">
            <text:p>QUARTA E QUINTA</text:p>
          </table:table-cell>
          <table:table-cell table:style-name="ce36" office:value-type="string" calcext:value-type="string">
            <text:p>07:00 | 1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NATALIA RIBEIRO DE OLIVEIRA CUSTODIO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288</text:p>
          </table:table-cell>
          <table:table-cell table:style-name="ce36" office:value-type="float" office:value="7496" calcext:value-type="float">
            <text:p>7496</text:p>
          </table:table-cell>
          <table:table-cell table:style-name="ce34" office:value-type="string" calcext:value-type="string">
            <text:p>TERÇA,QUARTA E QUINTA</text:p>
          </table:table-cell>
          <table:table-cell table:style-name="ce36" office:value-type="string" calcext:value-type="string">
            <text:p>12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OLIVEIROS DE OLIVEIRA E SILVA NETO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3376" calcext:value-type="float">
            <text:p>23376</text:p>
          </table:table-cell>
          <table:table-cell table:style-name="ce36" office:value-type="float" office:value="20192" calcext:value-type="float">
            <text:p>20192</text:p>
          </table:table-cell>
          <table:table-cell table:style-name="ce9" office:value-type="string" calcext:value-type="string">
            <text:p>SEXTA E SABADO</text:p>
          </table:table-cell>
          <table:table-cell table:style-name="ce36" office:value-type="string" calcext:value-type="string">
            <text:p>07:00 | 13:00 / 13:00 | 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ABLO ERICK ALVES VILLA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868" calcext:value-type="float">
            <text:p>10868</text:p>
          </table:table-cell>
          <table:table-cell table:style-name="ce36" office:value-type="string" calcext:value-type="string">
            <text:p>7995 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16:30 | 18:3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ATRICIA FREIRE CAVALCANTE</text:p>
          </table:table-cell>
          <table:table-cell table:style-name="ce9" office:value-type="string" calcext:value-type="string">
            <text:p>MEDICO (A)</text:p>
          </table:table-cell>
          <table:table-cell table:style-name="ce34" office:value-type="string" calcext:value-type="string">
            <text:p>UTI</text:p>
          </table:table-cell>
          <table:table-cell table:style-name="ce35" office:value-type="string" calcext:value-type="string">
            <text:p>PESSOA JURÍDICA</text:p>
          </table:table-cell>
          <table:table-cell table:style-name="ce9" office:value-type="float" office:value="20909" calcext:value-type="float">
            <text:p>20909</text:p>
          </table:table-cell>
          <table:table-cell table:style-name="ce36" office:value-type="float" office:value="17223" calcext:value-type="float">
            <text:p>17223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7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AULA ROBERTA COSTA DE OLIVEIRA</text:p>
          </table:table-cell>
          <table:table-cell table:style-name="ce9" office:value-type="string" calcext:value-type="string">
            <text:p>MEDICO (A) INFECTOLOGISTA</text:p>
          </table:table-cell>
          <table:table-cell table:style-name="ce9"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7287" calcext:value-type="float">
            <text:p>27287</text:p>
          </table:table-cell>
          <table:table-cell table:style-name="ce36" office:value-type="float" office:value="19647" calcext:value-type="float">
            <text:p>19647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AULIANA LAMOUNIER E SILVA DUARTE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682</text:p>
          </table:table-cell>
          <table:table-cell table:style-name="ce36" office:value-type="float" office:value="7943" calcext:value-type="float">
            <text:p>7943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AULO PHELIPE BARBOSA MONTEIRO</text:p>
          </table:table-cell>
          <table:table-cell table:style-name="ce9" office:value-type="string" calcext:value-type="string">
            <text:p>MEDICO (A) NEUR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6094" calcext:value-type="float">
            <text:p>16094</text:p>
          </table:table-cell>
          <table:table-cell table:style-name="ce36" office:value-type="float" office:value="10378" calcext:value-type="float">
            <text:p>10378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08:00 | 14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CARRIJO COSTA</text:p>
          </table:table-cell>
          <table:table-cell table:style-name="ce9" office:value-type="string" calcext:value-type="string">
            <text:p>MEDICO (A) NEUROPEDIATRA</text:p>
          </table:table-cell>
          <table:table-cell table:style-name="ce9" office:value-type="string" calcext:value-type="string">
            <text:p>SEMAM - SERVICO MEDICO DE AMBULATORI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4662" calcext:value-type="float">
            <text:p>24662</text:p>
          </table:table-cell>
          <table:table-cell table:style-name="ce36" office:value-type="float" office:value="21199" calcext:value-type="float">
            <text:p>21199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07:00|12:00|13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FELIPE MATIAS CARRIJ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509" calcext:value-type="float">
            <text:p>21509</text:p>
          </table:table-cell>
          <table:table-cell table:style-name="ce36" office:value-type="float" office:value="13870" calcext:value-type="float">
            <text:p>13870</text:p>
          </table:table-cell>
          <table:table-cell table:style-name="ce9" office:value-type="string" calcext:value-type="string">
            <text:p>TERÇA</text:p>
          </table:table-cell>
          <table:table-cell table:style-name="ce36" office:value-type="string" calcext:value-type="string">
            <text:p>11:00 | 14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FELISBINO JUNIOR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394" calcext:value-type="float">
            <text:p>14394</text:p>
          </table:table-cell>
          <table:table-cell table:style-name="ce36" office:value-type="float" office:value="9429" calcext:value-type="float">
            <text:p>9429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FERREIRA PASETT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953" calcext:value-type="float">
            <text:p>27953</text:p>
          </table:table-cell>
          <table:table-cell table:style-name="ce36" office:value-type="string" calcext:value-type="string">
            <text:p>16413 </text:p>
          </table:table-cell>
          <table:table-cell table:style-name="ce9" office:value-type="string" calcext:value-type="string">
            <text:p>SABADO E TERÇ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HENRIQUE MARTINS CHAVEIR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7224" calcext:value-type="float">
            <text:p>37224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HENRIQUE SOUZA E SILV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1973" calcext:value-type="float">
            <text:p>31973</text:p>
          </table:table-cell>
          <table:table-cell table:style-name="ce36" office:value-type="float" office:value="17434" calcext:value-type="float">
            <text:p>17434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EDRO IVO MACHADO PIR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915" calcext:value-type="float">
            <text:p>12915</text:p>
          </table:table-cell>
          <table:table-cell table:style-name="ce36" office:value-type="float" office:value="8251" calcext:value-type="float">
            <text:p>8251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07:00 |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HILIPE ALVES DO NASCIMENTO</text:p>
          </table:table-cell>
          <table:table-cell table:style-name="ce9" office:value-type="string" calcext:value-type="string">
            <text:p>MEDICO (A) PEDIATRICO</text:p>
          </table:table-cell>
          <table:table-cell table:style-name="ce9" office:value-type="string" calcext:value-type="string">
            <text:p>PEDIATR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044" calcext:value-type="float">
            <text:p>25044</text:p>
          </table:table-cell>
          <table:table-cell table:style-name="ce36" office:value-type="float" office:value="19900" calcext:value-type="float">
            <text:p>19900</text:p>
          </table:table-cell>
          <table:table-cell table:style-name="ce9" office:value-type="string" calcext:value-type="string">
            <text:p>SEGUNDA A SEXTA</text:p>
          </table:table-cell>
          <table:table-cell table:style-name="ce36" office:value-type="string" calcext:value-type="string">
            <text:p>16:00|18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table:style-name="ce22" office:value-type="string" calcext:value-type="string">
            <text:p>POLIANA DE PAULA VIEIRA BORGES DOS REIS SOARE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9792" calcext:value-type="float">
            <text:p>19792</text:p>
          </table:table-cell>
          <table:table-cell table:style-name="ce36" office:value-type="float" office:value="14640" calcext:value-type="float">
            <text:p>14640</text:p>
          </table:table-cell>
          <table:table-cell table:style-name="ce9" office:value-type="string" calcext:value-type="string">
            <text:p>SABADO <text:s/></text:p>
          </table:table-cell>
          <table:table-cell table:style-name="ce36" office:value-type="string" calcext:value-type="string">
            <text:p>13:00 |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CHED RACHED FARAH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255" calcext:value-type="float">
            <text:p>26255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XTA,SABADO E DOMINGO</text:p>
          </table:table-cell>
          <table:table-cell table:style-name="ce36" office:value-type="string" calcext:value-type="string">
            <text:p>07:00 | 19:00 / 13:00 |19:00 / 19:00 | 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CHEL DAHER VIEIRA MACHADO</text:p>
          </table:table-cell>
          <table:table-cell table:style-name="ce9" office:value-type="string" calcext:value-type="string">
            <text:p>MEDICO (A) NUTROLOGISTA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125" calcext:value-type="float">
            <text:p>18125</text:p>
          </table:table-cell>
          <table:table-cell table:style-name="ce9" office:value-type="float" office:value="15632" calcext:value-type="float">
            <text:p>15632</text:p>
          </table:table-cell>
          <table:table-cell table:style-name="ce9" office:value-type="string" calcext:value-type="string">
            <text:p>TERÇA A SEXTA</text:p>
          </table:table-cell>
          <table:table-cell table:style-name="ce36" office:value-type="string" calcext:value-type="string">
            <text:p>07:00|13:00/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FAEL DE ALMEIDA MACHAD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5769</text:p>
          </table:table-cell>
          <table:table-cell table:style-name="ce36" office:value-type="float" office:value="16858" calcext:value-type="float">
            <text:p>16858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13:0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FAEL DE SOUSA ELIA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2547</text:p>
          </table:table-cell>
          <table:table-cell table:style-name="ce36" office:value-type="float" office:value="8166" calcext:value-type="float">
            <text:p>8166</text:p>
          </table:table-cell>
          <table:table-cell table:style-name="ce9" office:value-type="string" calcext:value-type="string">
            <text:p>TERÇA E SEXTA</text:p>
          </table:table-cell>
          <table:table-cell table:style-name="ce36" office:value-type="string" calcext:value-type="string">
            <text:p>14:00 | 17:00 / 08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FAEL DIAS VASQUE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6000" calcext:value-type="float">
            <text:p>16000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ARTA E SABADO</text:p>
          </table:table-cell>
          <table:table-cell table:style-name="ce36" office:value-type="string" calcext:value-type="string">
            <text:p>13:00 | 19:00 / 19:00 | 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FHAEL FERNANDES CASTRO BARBOS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ORTOPED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212" calcext:value-type="float">
            <text:p>26212</text:p>
          </table:table-cell>
          <table:table-cell table:style-name="ce36" office:value-type="float" office:value="18250" calcext:value-type="float">
            <text:p>18250</text:p>
          </table:table-cell>
          <table:table-cell table:style-name="ce9" office:value-type="string" calcext:value-type="string">
            <text:p>QUARTA A SABADO</text:p>
          </table:table-cell>
          <table:table-cell table:style-name="ce36" office:value-type="string" calcext:value-type="string">
            <text:p>07:00|13:00/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ISSA FREITAS DE PAULA OLIVEIR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2196" calcext:value-type="float">
            <text:p>22196</text:p>
          </table:table-cell>
          <table:table-cell table:style-name="ce36" office:value-type="float" office:value="14693" calcext:value-type="float">
            <text:p>14693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7:00|09:30|09:45|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AMON DIAS MASSON GUER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6246" calcext:value-type="float">
            <text:p>26246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INTA E SABADO</text:p>
          </table:table-cell>
          <table:table-cell table:style-name="ce36" office:value-type="string" calcext:value-type="string">
            <text:p>07:00 | 19:00 / 19:00 | 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ENAN SHODI KURAMOTO SADO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35238" calcext:value-type="float">
            <text:p>35238</text:p>
          </table:table-cell>
          <table:table-cell table:style-name="ce36" office:value-type="float" office:value="19152" calcext:value-type="float">
            <text:p>19152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ENAN SIMOES HEYN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455" calcext:value-type="float">
            <text:p>18455</text:p>
          </table:table-cell>
          <table:table-cell table:style-name="ce36" office:value-type="float" office:value="11329" calcext:value-type="float">
            <text:p>11329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3:0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ENATA DE ABREU PEDRA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5152</text:p>
          </table:table-cell>
          <table:table-cell table:style-name="ce36" office:value-type="float" office:value="9798" calcext:value-type="float">
            <text:p>9798</text:p>
          </table:table-cell>
          <table:table-cell table:style-name="ce9" office:value-type="string" calcext:value-type="string">
            <text:p>SEGUNDA,TERÇA E QUINTA</text:p>
          </table:table-cell>
          <table:table-cell table:style-name="ce36" office:value-type="string" calcext:value-type="string">
            <text:p>13:00 | 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ENATO FREIRE DE CASTRO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464</text:p>
          </table:table-cell>
          <table:table-cell table:style-name="ce36" office:value-type="float" office:value="14977" calcext:value-type="float">
            <text:p>14977</text:p>
          </table:table-cell>
          <table:table-cell table:style-name="ce9" office:value-type="string" calcext:value-type="string">
            <text:p>TERÇA,QUARTA E QUINTA</text:p>
          </table:table-cell>
          <table:table-cell table:style-name="ce36" office:value-type="string" calcext:value-type="string">
            <text:p>07|12, / 13|18 / 13|18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ENATO TAVARES DAHER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249</text:p>
          </table:table-cell>
          <table:table-cell table:style-name="ce36" office:value-type="float" office:value="7323" calcext:value-type="float">
            <text:p>7323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HAISA GHANNAM MACEDO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GEMED - GERENCIA MEDIC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8179</text:p>
          </table:table-cell>
          <table:table-cell table:style-name="ce36" office:value-type="string" calcext:value-type="string">
            <text:p>11970/11969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7:00|1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ICARDO GOUVEA GOULART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878" calcext:value-type="float">
            <text:p>20878</text:p>
          </table:table-cell>
          <table:table-cell table:style-name="ce36" office:value-type="float" office:value="13889" calcext:value-type="float">
            <text:p>13889</text:p>
          </table:table-cell>
          <table:table-cell table:style-name="ce9" office:value-type="string" calcext:value-type="string">
            <text:p>SEGUNDA E SEXTA</text:p>
          </table:table-cell>
          <table:table-cell table:style-name="ce36" office:value-type="string" calcext:value-type="string">
            <text:p>13:00 | 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ICARDO TAVARES DAHER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CORAD - COORDENACA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5234</text:p>
          </table:table-cell>
          <table:table-cell table:style-name="ce36" office:value-type="float" office:value="9569" calcext:value-type="float">
            <text:p>9569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ICKELLA APARECIDA ALVES MOREIRA FARIA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2462</text:p>
          </table:table-cell>
          <table:table-cell table:style-name="ce36" office:value-type="float" office:value="16531" calcext:value-type="float">
            <text:p>16531</text:p>
          </table:table-cell>
          <table:table-cell table:style-name="ce9" office:value-type="string" calcext:value-type="string">
            <text:p>SEGUNDA,TERÇA,QUINTA E SEXTA</text:p>
          </table:table-cell>
          <table:table-cell table:style-name="ce36" office:value-type="string" calcext:value-type="string">
            <text:p>07:00|09:30|09:45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BERTO CARDOSO <text:s/>MARCIAN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0204" calcext:value-type="float">
            <text:p>20204</text:p>
          </table:table-cell>
          <table:table-cell table:style-name="ce36" office:value-type="float" office:value="16053" calcext:value-type="float">
            <text:p>16053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DOLFO BONFIM SIQUEIRA DE ALMEIDA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9684</text:p>
          </table:table-cell>
          <table:table-cell table:style-name="ce36" office:value-type="float" office:value="13799" calcext:value-type="float">
            <text:p>13799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DRIGO AMORIM IVO DE ASSIS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352" calcext:value-type="float">
            <text:p>27352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ARTA,QUITA E SEXTA</text:p>
          </table:table-cell>
          <table:table-cell table:style-name="ce36" office:value-type="string" calcext:value-type="string">
            <text:p>13:00|19:00/19:00|01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DRIGO PARENTE MEDEIROS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2819</text:p>
          </table:table-cell>
          <table:table-cell table:style-name="ce36" office:value-type="float" office:value="8497" calcext:value-type="float">
            <text:p>8497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08:00|12:00|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GER BERALDO VIEIR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5736</text:p>
          </table:table-cell>
          <table:table-cell table:style-name="ce36" office:value-type="float" office:value="9710" calcext:value-type="float">
            <text:p>9710</text:p>
          </table:table-cell>
          <table:table-cell table:style-name="ce9" office:value-type="string" calcext:value-type="string">
            <text:p>TERÇA</text:p>
          </table:table-cell>
          <table:table-cell table:style-name="ce36" office:value-type="string" calcext:value-type="string">
            <text:p>10:00 |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GERIO GOMES FURTAD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2221" calcext:value-type="float">
            <text:p>12221</text:p>
          </table:table-cell>
          <table:table-cell table:style-name="ce36" office:value-type="string" calcext:value-type="string">
            <text:p>6048 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13:00 AS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GERIO GUIMARAES NAPOLE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3556</text:p>
          </table:table-cell>
          <table:table-cell table:style-name="ce36" office:value-type="float" office:value="9965" calcext:value-type="float">
            <text:p>9965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PLANTÃO 6 HORAS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ITINER SILVANO GOMES ARAUJO</text:p>
          </table:table-cell>
          <table:table-cell table:style-name="ce9" office:value-type="string" calcext:value-type="string">
            <text:p>MEDICO (A) ACUPUNTUR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3512" calcext:value-type="float">
            <text:p>13512</text:p>
          </table:table-cell>
          <table:table-cell table:style-name="ce36" office:value-type="float" office:value="12504" calcext:value-type="float">
            <text:p>12504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14:00 | 18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MULO MENDES SILVA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72" calcext:value-type="float">
            <text:p>22472</text:p>
          </table:table-cell>
          <table:table-cell table:style-name="ce36" office:value-type="float" office:value="16915" calcext:value-type="float">
            <text:p>16915</text:p>
          </table:table-cell>
          <table:table-cell table:style-name="ce9" office:value-type="string" calcext:value-type="string">
            <text:p>SEXTA</text:p>
          </table:table-cell>
          <table:table-cell table:style-name="ce9" office:value-type="string" calcext:value-type="string">
            <text:p>07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NAN WILK GUIMARAES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5279" calcext:value-type="float">
            <text:p>25279</text:p>
          </table:table-cell>
          <table:table-cell table:style-name="ce36" office:value-type="float" office:value="16954" calcext:value-type="float">
            <text:p>16954</text:p>
          </table:table-cell>
          <table:table-cell table:style-name="ce9" office:value-type="string" calcext:value-type="string">
            <text:p>SEXTA E SÁBADO</text:p>
          </table:table-cell>
          <table:table-cell table:style-name="ce36" office:value-type="string" calcext:value-type="string">
            <text:p>PLANTÃO 12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NYCLEY ROCHA REZENDE</text:p>
          </table:table-cell>
          <table:table-cell table:style-name="ce9" office:value-type="string" calcext:value-type="string">
            <text:p>MEDICO (A) INTENSIV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192" calcext:value-type="float">
            <text:p>14192</text:p>
          </table:table-cell>
          <table:table-cell table:style-name="ce9" office:value-type="float" office:value="28163" calcext:value-type="float">
            <text:p>28163</text:p>
          </table:table-cell>
          <table:table-cell table:style-name="ce9" office:value-type="string" calcext:value-type="string">
            <text:p>SEGUNDA A SABADO</text:p>
          </table:table-cell>
          <table:table-cell table:style-name="ce36" office:value-type="string" calcext:value-type="string">
            <text:p>07:00 | 11:00 / 11:00 | 15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ROSANA MIDORI TAKEHAR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EXAME REMOT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8869" calcext:value-type="float">
            <text:p>18869</text:p>
          </table:table-cell>
          <table:table-cell table:style-name="ce9" office:value-type="float" office:value="79053" calcext:value-type="float">
            <text:p>79053</text:p>
          </table:table-cell>
          <table:table-cell table:style-name="ce9" office:value-type="string" calcext:value-type="string">
            <text:p>TERÇA E QUINTA</text:p>
          </table:table-cell>
          <table:table-cell table:style-name="ce36" office:value-type="string" calcext:value-type="string">
            <text:p>EMISSÃO LAUDO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SANDRO LABOISSIERE PAES BARRET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0798" calcext:value-type="float">
            <text:p>10798</text:p>
          </table:table-cell>
          <table:table-cell table:style-name="ce36" office:value-type="float" office:value="10850" calcext:value-type="float">
            <text:p>10850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13:30 | 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SARAH ISABELA MAGALHAES COST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CLINICA MEDIC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015" calcext:value-type="float">
            <text:p>27015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SEXTA E SABADO</text:p>
          </table:table-cell>
          <table:table-cell table:style-name="ce36" office:value-type="string" calcext:value-type="string">
            <text:p>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SARAH RIBEIRO ISSY</text:p>
          </table:table-cell>
          <table:table-cell table:style-name="ce9" office:value-type="string" calcext:value-type="string">
            <text:p>MEDICO (A) FISIATRA</text:p>
          </table:table-cell>
          <table:table-cell table:style-name="ce9" office:value-type="string" calcext:value-type="string">
            <text:p>SEMER - SERVICO MEDICO DE REABILITACAO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7036</text:p>
          </table:table-cell>
          <table:table-cell table:style-name="ce36" office:value-type="float" office:value="12718" calcext:value-type="float">
            <text:p>12718</text:p>
          </table:table-cell>
          <table:table-cell table:style-name="ce34" office:value-type="string" calcext:value-type="string">
            <text:p>SEGUNDA A SEXTA</text:p>
          </table:table-cell>
          <table:table-cell table:style-name="ce36" office:value-type="string" calcext:value-type="string">
            <text:p>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SAVIO ALVES DO PRADO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13878</text:p>
          </table:table-cell>
          <table:table-cell table:style-name="ce36" office:value-type="float" office:value="6806" calcext:value-type="float">
            <text:p>6806</text:p>
          </table:table-cell>
          <table:table-cell table:style-name="ce34" office:value-type="string" calcext:value-type="string">
            <text:p>SEGUNDA E QUINTA</text:p>
          </table:table-cell>
          <table:table-cell table:style-name="ce36" office:value-type="string" calcext:value-type="string">
            <text:p>12:00|15:45|16:00|18:00 / 06:00|09:45|10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SINVAL DORNELES FILHO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2087</text:p>
          </table:table-cell>
          <table:table-cell table:style-name="ce36" office:value-type="float" office:value="14694" calcext:value-type="float">
            <text:p>14694</text:p>
          </table:table-cell>
          <table:table-cell table:style-name="ce9" office:value-type="string" calcext:value-type="string">
            <text:p>TERÇA</text:p>
          </table:table-cell>
          <table:table-cell table:style-name="ce36" office:value-type="string" calcext:value-type="string">
            <text:p>07:00 | 11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AUANNA LARISSA TEIXEIRA DE AGUILAR</text:p>
          </table:table-cell>
          <table:table-cell table:style-name="ce9" office:value-type="string" calcext:value-type="string">
            <text:p>MEDICO (A) GERIATRA</text:p>
          </table:table-cell>
          <table:table-cell table:style-name="ce9" office:value-type="string" calcext:value-type="string">
            <text:p>SEMINT - SERVICO MEDICO DE INTERNACAO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23188" calcext:value-type="float">
            <text:p>23188</text:p>
          </table:table-cell>
          <table:table-cell table:style-name="ce36" office:value-type="float" office:value="18197" calcext:value-type="float">
            <text:p>18197</text:p>
          </table:table-cell>
          <table:table-cell table:style-name="ce9" office:value-type="string" calcext:value-type="string">
            <text:p>SEGUNDA A QUINTA</text:p>
          </table:table-cell>
          <table:table-cell table:style-name="ce36" office:value-type="string" calcext:value-type="string">
            <text:p>07:00|09:00|09:15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ERCILIA ALMEIDA BARBOS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12" calcext:value-type="float">
            <text:p>21312</text:p>
          </table:table-cell>
          <table:table-cell table:style-name="ce36" office:value-type="float" office:value="14316" calcext:value-type="float">
            <text:p>14316</text:p>
          </table:table-cell>
          <table:table-cell table:style-name="ce9" office:value-type="string" calcext:value-type="string">
            <text:p>TERÇA E QUARTA</text:p>
          </table:table-cell>
          <table:table-cell table:style-name="ce36" office:value-type="string" calcext:value-type="string">
            <text:p>07:00 AS 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AIS DOMINGUES DIAS</text:p>
          </table:table-cell>
          <table:table-cell table:style-name="ce9" office:value-type="string" calcext:value-type="string">
            <text:p>MEDICO (A) NEFROLOG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5842" calcext:value-type="float">
            <text:p>15842</text:p>
          </table:table-cell>
          <table:table-cell table:style-name="ce36" office:value-type="float" office:value="80229" calcext:value-type="float">
            <text:p>80229</text:p>
          </table:table-cell>
          <table:table-cell table:style-name="ce9" office:value-type="string" calcext:value-type="string">
            <text:p>QUARTA</text:p>
          </table:table-cell>
          <table:table-cell table:style-name="ce36" office:value-type="string" calcext:value-type="string">
            <text:p>07:00 | 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AIS FARIA DOS SANTO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931</text:p>
          </table:table-cell>
          <table:table-cell table:style-name="ce36" office:value-type="float" office:value="15797" calcext:value-type="float">
            <text:p>15797</text:p>
          </table:table-cell>
          <table:table-cell table:style-name="ce9" office:value-type="string" calcext:value-type="string">
            <text:p>TERÇA,QUARTA,SABADO E DOMINGO</text:p>
          </table:table-cell>
          <table:table-cell table:style-name="ce36" office:value-type="string" calcext:value-type="string">
            <text:p>07:00 | 13:00 / 13:00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AIS RIBEIRO DE ANDRADE</text:p>
          </table:table-cell>
          <table:table-cell table:style-name="ce9" office:value-type="string" calcext:value-type="string">
            <text:p>MEDICO (A) ANESTESIOLOGISTA</text:p>
          </table:table-cell>
          <table:table-cell table:style-name="ce9" office:value-type="string" calcext:value-type="string">
            <text:p>AMBULATÓRIO | 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9633" calcext:value-type="float">
            <text:p>29633</text:p>
          </table:table-cell>
          <table:table-cell table:style-name="ce36" office:value-type="float" office:value="20088" calcext:value-type="float">
            <text:p>20088</text:p>
          </table:table-cell>
          <table:table-cell table:style-name="ce9" office:value-type="string" calcext:value-type="string">
            <text:p>SEGUNDA,QUARTA,QUINTA,SEXTA E SABADO</text:p>
          </table:table-cell>
          <table:table-cell table:style-name="ce36" office:value-type="string" calcext:value-type="string">
            <text:p>PLANTÃO 12 HORAS | PLANTÃO 6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IAGO JEAN ZORDAN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1391" calcext:value-type="float">
            <text:p>21391</text:p>
          </table:table-cell>
          <table:table-cell table:style-name="ce36" office:value-type="float" office:value="10899" calcext:value-type="float">
            <text:p>10899</text:p>
          </table:table-cell>
          <table:table-cell table:style-name="ce9" office:value-type="string" calcext:value-type="string">
            <text:p>SEGUNDA - TERÇA</text:p>
          </table:table-cell>
          <table:table-cell table:style-name="ce36" office:value-type="string" calcext:value-type="string">
            <text:p>12:30 | 16&gt;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IAGO OLIVEIRA COSTA</text:p>
          </table:table-cell>
          <table:table-cell table:style-name="ce9" office:value-type="string" calcext:value-type="string">
            <text:p>MEDICO (A) RADIOLOGISTA</text:p>
          </table:table-cell>
          <table:table-cell table:style-name="ce9" office:value-type="string" calcext:value-type="string">
            <text:p>SERAD - SERVICO DE RADIOLOGIA - CRER</text:p>
          </table:table-cell>
          <table:table-cell office:value-type="string" calcext:value-type="string">
            <text:p>CLT</text:p>
          </table:table-cell>
          <table:table-cell table:style-name="ce9" office:value-type="string" calcext:value-type="string">
            <text:p>21563</text:p>
          </table:table-cell>
          <table:table-cell table:style-name="ce36" office:value-type="float" office:value="14165" calcext:value-type="float">
            <text:p>14165</text:p>
          </table:table-cell>
          <table:table-cell table:style-name="ce34" office:value-type="string" calcext:value-type="string">
            <text:p>SEGUNDA,TERÇA,QUARTA E SEXTA</text:p>
          </table:table-cell>
          <table:table-cell table:style-name="ce36" office:value-type="string" calcext:value-type="string">
            <text:p>08:30|13:00 / 13:00|17:00 / 07:00|12:30 / 11:30|13:45|14:00|17:3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IAGO OLIVEIRA FREITAS BECKER</text:p>
          </table:table-cell>
          <table:table-cell table:style-name="ce9" office:value-type="string" calcext:value-type="string">
            <text:p>MEDICO (A) CIRURGIAO GERAL</text:p>
          </table:table-cell>
          <table:table-cell table:style-name="ce9" office:value-type="string" calcext:value-type="string">
            <text:p>CENTRO CIRÚRGIC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536" calcext:value-type="float">
            <text:p>27536</text:p>
          </table:table-cell>
          <table:table-cell table:style-name="ce36" office:value-type="float" office:value="17521" calcext:value-type="float">
            <text:p>17521</text:p>
          </table:table-cell>
          <table:table-cell table:style-name="ce9" office:value-type="string" calcext:value-type="string">
            <text:p>QUINTA</text:p>
          </table:table-cell>
          <table:table-cell table:style-name="ce36" office:value-type="string" calcext:value-type="string">
            <text:p>PLANTÃO 3 HORA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HIAGO PERES ALVES</text:p>
          </table:table-cell>
          <table:table-cell table:style-name="ce9" office:value-type="string" calcext:value-type="string">
            <text:p>MEDICO (A) CIRURGIAO VASCULAR</text:p>
          </table:table-cell>
          <table:table-cell table:style-name="ce9" office:value-type="string" calcext:value-type="string">
            <text:p>INTERNAÇÃO / CENTRO CIRURGICO / 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089" calcext:value-type="float">
            <text:p>17089</text:p>
          </table:table-cell>
          <table:table-cell table:style-name="ce36" office:value-type="float" office:value="11095" calcext:value-type="float">
            <text:p>11095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13:00 | 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IAGO AUGUSTO DI MACEDO BERNARDES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13658</text:p>
          </table:table-cell>
          <table:table-cell table:style-name="ce36" office:value-type="float" office:value="8594" calcext:value-type="float">
            <text:p>8594</text:p>
          </table:table-cell>
          <table:table-cell table:style-name="ce9" office:value-type="string" calcext:value-type="string">
            <text:p>SEGUNDA</text:p>
          </table:table-cell>
          <table:table-cell table:style-name="ce36" office:value-type="string" calcext:value-type="string">
            <text:p>10:00 | 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TIAGO SANTANA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table:style-name="ce9" office:value-type="float" office:value="16721" calcext:value-type="float">
            <text:p>16721</text:p>
          </table:table-cell>
          <table:table-cell table:style-name="ce36" office:value-type="string" calcext:value-type="string">
            <text:p>N/A</text:p>
          </table:table-cell>
          <table:table-cell table:style-name="ce34" office:value-type="string" calcext:value-type="string">
            <text:p>SEGUNDA,TERÇA E QUINTA</text:p>
          </table:table-cell>
          <table:table-cell table:style-name="ce36" office:value-type="string" calcext:value-type="string">
            <text:p>08:00|12:00|13:00|20:00 / 08:00|11:00|11:15|14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VICENTE JOSE VITA</text:p>
          </table:table-cell>
          <table:table-cell table:style-name="ce9" office:value-type="string" calcext:value-type="string">
            <text:p>MEDICO (A) INTENSIVISTA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5669" calcext:value-type="float">
            <text:p>5669</text:p>
          </table:table-cell>
          <table:table-cell table:style-name="ce9" office:value-type="float" office:value="9929" calcext:value-type="float">
            <text:p>9929</text:p>
          </table:table-cell>
          <table:table-cell table:style-name="ce9" office:value-type="string" calcext:value-type="string">
            <text:p>SEGUNDA,TERÇA,QUINTA E SEXTA</text:p>
          </table:table-cell>
          <table:table-cell table:style-name="ce36" office:value-type="string" calcext:value-type="string">
            <text:p>07:00 | 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VICTORIA FRANCO GONCALVES</text:p>
          </table:table-cell>
          <table:table-cell table:style-name="ce9" office:value-type="string" calcext:value-type="string">
            <text:p>MEDICO (A)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2420" calcext:value-type="float">
            <text:p>22420</text:p>
          </table:table-cell>
          <table:table-cell table:style-name="ce36" office:value-type="float" office:value="58019" calcext:value-type="float">
            <text:p>58019</text:p>
          </table:table-cell>
          <table:table-cell table:style-name="ce9" office:value-type="string" calcext:value-type="string">
            <text:p>SEGUNDA - TERÇA</text:p>
          </table:table-cell>
          <table:table-cell table:style-name="ce36" office:value-type="string" calcext:value-type="string">
            <text:p>13:30 | 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VITOR DO CARMO JORGE</text:p>
          </table:table-cell>
          <table:table-cell table:style-name="ce9" office:value-type="string" calcext:value-type="string">
            <text:p>MEDICO (A) ORTOPED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7936" calcext:value-type="float">
            <text:p>17936</text:p>
          </table:table-cell>
          <table:table-cell table:style-name="ce36" office:value-type="float" office:value="14114" calcext:value-type="float">
            <text:p>14114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08:00 | 12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table:style-name="ce22" office:value-type="string" calcext:value-type="string">
            <text:p>VIVIANE BATISTA DE MAGALHAES PEREIRA COSTA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CARDIOLOGIA</text:p>
          </table:table-cell>
          <table:table-cell office:value-type="string" calcext:value-type="string">
            <text:p>PESSOA JURÍDICA</text:p>
          </table:table-cell>
          <table:table-cell table:style-name="ce9" office:value-type="string" calcext:value-type="string">
            <text:p>20896</text:p>
          </table:table-cell>
          <table:table-cell table:style-name="ce36" office:value-type="float" office:value="15903" calcext:value-type="float">
            <text:p>15903</text:p>
          </table:table-cell>
          <table:table-cell table:style-name="ce9" office:value-type="string" calcext:value-type="string">
            <text:p>QUARTA,SEXTA E SÁBADO</text:p>
          </table:table-cell>
          <table:table-cell table:style-name="ce36" office:value-type="string" calcext:value-type="string">
            <text:p>07:00 AS 12:00 | 13:00 AS 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VIVIANE ESTRELA GERTRUDES ALEIXO</text:p>
          </table:table-cell>
          <table:table-cell table:style-name="ce9" office:value-type="string" calcext:value-type="string">
            <text:p>MEDICO (A) CARDIOLOGISTA</text:p>
          </table:table-cell>
          <table:table-cell table:style-name="ce9" office:value-type="string" calcext:value-type="string">
            <text:p>EXAMES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6507" calcext:value-type="float">
            <text:p>6507</text:p>
          </table:table-cell>
          <table:table-cell table:style-name="ce36" office:value-type="float" office:value="6214" calcext:value-type="float">
            <text:p>6214</text:p>
          </table:table-cell>
          <table:table-cell table:style-name="ce9" office:value-type="string" calcext:value-type="string">
            <text:p>QUARTA E QUINTA</text:p>
          </table:table-cell>
          <table:table-cell table:style-name="ce36" office:value-type="string" calcext:value-type="string">
            <text:p>12:45|13:55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table:style-name="ce22" office:value-type="string" calcext:value-type="string">
            <text:p>WEIMAR BRAGA CAMPOS JUNIOR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14914" calcext:value-type="float">
            <text:p>14914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TERÇA,QUINTA E DOMINGO</text:p>
          </table:table-cell>
          <table:table-cell table:style-name="ce36" office:value-type="string" calcext:value-type="string">
            <text:p>13:00 | 19:00 / 07:00 | 19:00 / 19:00 | 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table:style-name="ce22" office:value-type="string" calcext:value-type="string">
            <text:p>WEVERTON DE JESUS MACHADO</text:p>
          </table:table-cell>
          <table:table-cell table:style-name="ce9" office:value-type="string" calcext:value-type="string">
            <text:p>MEDICO (A) CLINICO GERAL</text:p>
          </table:table-cell>
          <table:table-cell table:style-name="ce9"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27317" calcext:value-type="float">
            <text:p>27317</text:p>
          </table:table-cell>
          <table:table-cell table:style-name="ce36" office:value-type="string" calcext:value-type="string">
            <text:p>N/A</text:p>
          </table:table-cell>
          <table:table-cell table:style-name="ce9" office:value-type="string" calcext:value-type="string">
            <text:p>QUINTA,SEXTA E DOMINGO</text:p>
          </table:table-cell>
          <table:table-cell table:style-name="ce36" office:value-type="string" calcext:value-type="string">
            <text:p>07:00 | 19:00 / 19:00 | 07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2" office:value-type="string" calcext:value-type="string">
            <text:p>WILDER ALVES</text:p>
          </table:table-cell>
          <table:table-cell table:style-name="ce9" office:value-type="string" calcext:value-type="string">
            <text:p>MEDICO (A) OTORRINOLARINGOLOGISTA</text:p>
          </table:table-cell>
          <table:table-cell table:style-name="ce9"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9" office:value-type="float" office:value="8628" calcext:value-type="float">
            <text:p>8628</text:p>
          </table:table-cell>
          <table:table-cell table:style-name="ce36" office:value-type="float" office:value="4656" calcext:value-type="float">
            <text:p>4656</text:p>
          </table:table-cell>
          <table:table-cell table:style-name="ce9" office:value-type="string" calcext:value-type="string">
            <text:p>SEXTA</text:p>
          </table:table-cell>
          <table:table-cell table:style-name="ce36" office:value-type="string" calcext:value-type="string">
            <text:p>13:00 | 17:00</text:p>
          </table:table-cell>
        </table:table-row>
        <table:table-row table:style-name="ro1">
          <table:table-cell table:style-name="ce10"/>
          <table:table-cell table:style-name="ce23"/>
          <table:table-cell table:style-name="ce10" table:number-columns-repeated="4"/>
          <table:table-cell table:style-name="ce37"/>
          <table:table-cell table:style-name="ce10"/>
          <table:table-cell table:style-name="ce37"/>
        </table:table-row>
        <table:table-row table:style-name="ro3">
          <table:table-cell table:style-name="ce6" office:value-type="string" calcext:value-type="string" table:number-columns-spanned="9" table:number-rows-spanned="1">
            <text:p>EQUIPE MULTIPROFISSIONAL</text:p>
          </table:table-cell>
          <table:covered-table-cell table:style-name="ce24"/>
          <table:covered-table-cell table:number-columns-repeated="7" table:style-name="ce7"/>
        </table:table-row>
        <table:table-row table:style-name="ro1">
          <table:table-cell table:style-name="ce10"/>
          <table:table-cell table:style-name="ce23"/>
          <table:table-cell table:style-name="ce10" table:number-columns-repeated="4"/>
          <table:table-cell table:style-name="ce37"/>
          <table:table-cell table:style-name="ce10"/>
          <table:table-cell table:style-name="ce37"/>
        </table:table-row>
        <table:table-row table:style-name="ro4">
          <table:table-cell table:style-name="ce11" office:value-type="string" calcext:value-type="string">
            <text:p> Nome da Unidade</text:p>
          </table:table-cell>
          <table:table-cell table:style-name="ce25" office:value-type="string" calcext:value-type="string">
            <text:p>Nome do Profissional</text:p>
          </table:table-cell>
          <table:table-cell table:style-name="ce11" office:value-type="string" calcext:value-type="string">
            <text:p>Especialidade</text:p>
          </table:table-cell>
          <table:table-cell table:style-name="ce11" office:value-type="string" calcext:value-type="string">
            <text:p>Local</text:p>
          </table:table-cell>
          <table:table-cell table:style-name="ce11" office:value-type="string" calcext:value-type="string">
            <text:p>Vínculo Empregatício</text:p>
          </table:table-cell>
          <table:table-cell table:style-name="ce11" office:value-type="string" calcext:value-type="string">
            <text:p>N° Conselho</text:p>
          </table:table-cell>
          <table:table-cell table:style-name="ce11" office:value-type="string" calcext:value-type="string">
            <text:p>RQE</text:p>
          </table:table-cell>
          <table:table-cell table:style-name="ce11" office:value-type="string" calcext:value-type="string">
            <text:p>Dia</text:p>
          </table:table-cell>
          <table:table-cell table:style-name="ce11" office:value-type="string" calcext:value-type="string">
            <text:p>Horário de Atendimento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DRIANA ALVES TEIXEIRA</text:p>
          </table:table-cell>
          <table:table-cell office:value-type="string" calcext:value-type="string">
            <text:p>EDUCADOR (A) FISICO (A)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636" calcext:value-type="float">
            <text:p>26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DRIANA CAMELO ALVES</text:p>
          </table:table-cell>
          <table:table-cell office:value-type="string" calcext:value-type="string">
            <text:p>ENFERMEIRO (A) DO TRABALHO II</text:p>
          </table:table-cell>
          <table:table-cell office:value-type="string" calcext:value-type="string">
            <text:p>SESMT - SERVICO ESPECIALIZADO EM SEG E MED DO TRAB - CRER</text:p>
          </table:table-cell>
          <table:table-cell office:value-type="string" calcext:value-type="string">
            <text:p>CLT</text:p>
          </table:table-cell>
          <table:table-cell office:value-type="float" office:value="748294" calcext:value-type="float">
            <text:p>7482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DRIANA MORAES AMARAL MEDEIR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786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DRIANA MORAIS DE AVILA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float" office:value="14356" calcext:value-type="float">
            <text:p>143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7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DRIANO CHAVES DO NASCIMEN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37519" calcext:value-type="float">
            <text:p>2375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30|16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LBERICO JAYME SILV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6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LESSANDRA FERREIRA DE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36939" calcext:value-type="float">
            <text:p>1369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ALESSANDRA MENDES FERREIRA DE OLIVEIR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28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LINE BATISTA DE ABREU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10638" calcext:value-type="float">
            <text:p>106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30|16:00|16:15|19:3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LINY CRISTINA MUNIZ CORRE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47166" calcext:value-type="float">
            <text:p>24716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LLAN FREDERICO SOUS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7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MANDA BENTO DE SIQUEIR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8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MANDA DOS SANTOS NOVA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89953" calcext:value-type="float">
            <text:p>2899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MANDA KAROLINNY DE PAULA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17648" calcext:value-type="float">
            <text:p>4176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MANDA MURIELLY RODRIGUES DE LIM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41088" calcext:value-type="float">
            <text:p>7410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ANA CAROLINA DE PAULA RODRIGUES MENDONC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842" calcext:value-type="float">
            <text:p>28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ANA CAROLINA GOMES DA SILVA FREITAS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A CAROLINE PRADO CANDID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04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A FLAVIA MARCAL PINHEIRO DE ALMEIDA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A KAROLINA FERREIRA SEN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31959" calcext:value-type="float">
            <text:p>3319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LUIZA RIGHETTO GREC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93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MARIA LOPES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378962" calcext:value-type="float">
            <text:p>3789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PAOLA BATISTA DAMAND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711876" calcext:value-type="float">
            <text:p>7118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PAULA MENEZES CARVALH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6306" calcext:value-type="float">
            <text:p>163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00|09:15|13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ANA PAULA MOREIRA BRITO</text:p>
          </table:table-cell>
          <table:table-cell table:style-name="ce33" office:value-type="string" calcext:value-type="string">
            <text:p>ENFERMEIRO (A) II</text:p>
          </table:table-cell>
          <table:table-cell table:style-name="ce33" office:value-type="string" calcext:value-type="string">
            <text:p>SEVIS - SERVICO DE VIGILANCIA EM SAUDE - CRER</text:p>
          </table:table-cell>
          <table:table-cell office:value-type="string" calcext:value-type="string">
            <text:p>CLT</text:p>
          </table:table-cell>
          <table:table-cell office:value-type="float" office:value="511737" calcext:value-type="float">
            <text:p>5117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A PAULA VIEIRA DE SOUS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152359" calcext:value-type="float">
            <text:p>1523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12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A SILVA MORAE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float" office:value="9462" calcext:value-type="float">
            <text:p>94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IA DI RENZO VILARINH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27613" calcext:value-type="float">
            <text:p>276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30|15:00|15:15|18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SSA CANDIDA DE JESU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585012" calcext:value-type="float">
            <text:p>5850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DRESSA GABRIELLY JACOMO MARTIN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046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DRESSA RODRIGUE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59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NGELICA CAMPOS GUIMARAE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60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IELLE LETICIA BARRETO DE SOUZ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7588" calcext:value-type="float">
            <text:p>75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ANNA ALICE ANABUKI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3001" calcext:value-type="float">
            <text:p>130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NA CAROLINNE TANIGUCHI DIA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9477" calcext:value-type="float">
            <text:p>94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NTONIA AMANDA VIEIRA DE SOUS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45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RIADNE SANTANA E NEVES MONTEIR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80674" calcext:value-type="float">
            <text:p>1806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RIANE FERNANDES ALVE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6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RIANE SILVA DA COST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D - SERVICO DE NUTRICAO E DIETETICA - CRER</text:p>
          </table:table-cell>
          <table:table-cell office:value-type="string" calcext:value-type="string">
            <text:p>CLT</text:p>
          </table:table-cell>
          <table:table-cell office:value-type="float" office:value="13806" calcext:value-type="float">
            <text:p>138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ARIELLA JULIANA CARDOSO DE LIM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464228" calcext:value-type="float">
            <text:p>4642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<text:s/>12x36 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ARTUR VERANO DE OLIVEIR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6314" calcext:value-type="float">
            <text:p>163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ARBARA COSTA MACHAD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987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ARBARA DA COSTA BORB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ARBARA DUARTE RESENDE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1836" calcext:value-type="float">
            <text:p>218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EATRIZ CARDOSO GOM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10333" calcext:value-type="float">
            <text:p>4103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ENDA SILVA DOS SANTO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34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BRUNA CRISTINA FERREIRA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95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A DIAS PROENC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09006" calcext:value-type="float">
            <text:p>4090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BRUNA DOS ANJOS HENRIQUE DA SILV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5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A DOS SANTOS GARCEZ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741916" calcext:value-type="float">
            <text:p>7419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BRUNA QUEIROZ DE AGUIAR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387581" calcext:value-type="float">
            <text:p>3875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BRUNA SOUZA FERNAND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37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O LUIZ DE ALMEIDA NUN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6:00|13:00|14:00|18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BRUNO PEREIRA RI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47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AMILA DE SOUSA MEDEIR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float" office:value="82227" calcext:value-type="float">
            <text:p>822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AMILA DOS SANTOS PINT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348225" calcext:value-type="float">
            <text:p>3482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ARLOS ADAN GATO DO ROSARI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6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CARLOS ANTONIO RODRIGUES DE MENEZ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970416" calcext:value-type="float">
            <text:p>9704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CARLOS HENRIQUE DA SILVA CAETANO OLIV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08354" calcext:value-type="float">
            <text:p>3083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ARLOS HENRIQUE NASCIMENTO BRAG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20573" calcext:value-type="float">
            <text:p>6205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ARMEM LUCIA ROSAS LEITA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8">
          <table:table-cell office:value-type="string" calcext:value-type="string">
            <text:p>CRER</text:p>
          </table:table-cell>
          <table:table-cell office:value-type="string" calcext:value-type="string">
            <text:p>CARMEN FRANKELINE AMAZONAS RAPOSO DOS SAN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509321" calcext:value-type="float">
            <text:p>5093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00|17:00|18:00|22:00 / 13:00|17:00|18:00|22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AROLINY NUNES DE CERQUEIRA ANDRADE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97253" calcext:value-type="float">
            <text:p>3972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ECILIA PINHEIRO MEND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694331" calcext:value-type="float">
            <text:p>6943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LARA SANDRA DE ARAÚJO SUGIZAKI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float" office:value="11948" calcext:value-type="float">
            <text:p>119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LAUDETE BEZERRA NASCIMENT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8851" calcext:value-type="float">
            <text:p>88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CLAUDIA MARIA SILVA RIBEIRO AMARAL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2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LEONICE ALVES DA PAZ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64203" calcext:value-type="float">
            <text:p>6642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CLEUMA BONFIM ALVES DE BRIT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746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RISTIANO DA SILVA MEL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8:00|18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RISTIANO JOSE ONISHI</text:p>
          </table:table-cell>
          <table:table-cell office:value-type="string" calcext:value-type="string">
            <text:p>FISIOTERAPEUTA III</text:p>
          </table:table-cell>
          <table:table-cell office:value-type="string" calcext:value-type="string">
            <text:p>SEOF - SERVICO DE OFICINA ORTOPEDICA - CRER</text:p>
          </table:table-cell>
          <table:table-cell office:value-type="string" calcext:value-type="string">
            <text:p>CLT</text:p>
          </table:table-cell>
          <table:table-cell office:value-type="float" office:value="199815" calcext:value-type="float">
            <text:p>1998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CRISTIANO RODRIGUES DOS REI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383422" calcext:value-type="float">
            <text:p>38342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MIANA LIBANIO DOS REI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31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EL DE SOUSA AGUIAR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office:value-type="float" office:value="407781" calcext:value-type="float">
            <text:p>4077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DANIELE RODRIGUES DE CARVALH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497939" calcext:value-type="float">
            <text:p>4979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0:00|13:00|14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ELLE DIAS FURTAD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DANIELLE MENEZES</text:p>
          </table:table-cell>
          <table:table-cell office:value-type="string" calcext:value-type="string">
            <text:p>PSICOLOGO (A) HOSPITALAR</text:p>
          </table:table-cell>
          <table:table-cell office:value-type="string" calcext:value-type="string">
            <text:p>SENEURO - SERVICO DE AVALIACAO NEUROPSICOLO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36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LO PEREIRA LIM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2718" calcext:value-type="float">
            <text:p>127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ANILO RASMUSSEN PORT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5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DAYANE DOS SANTOS FERR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7630" calcext:value-type="float">
            <text:p>76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DAYLANE MAYARA SANTANA DE MA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74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EBORAH NERES GO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736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DIANDRA BOSI FAVORETT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TC - SERVICO DE ENSINO E PESQ TUTORES DE CAMPO - CRER</text:p>
          </table:table-cell>
          <table:table-cell office:value-type="string" calcext:value-type="string">
            <text:p>CLT</text:p>
          </table:table-cell>
          <table:table-cell office:value-type="float" office:value="166592" calcext:value-type="float">
            <text:p>16659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DORALICE BRITO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72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LAINE DA CRUZ VAZ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LAINE SILVA DE SOUZ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521356" calcext:value-type="float">
            <text:p>5213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MAR DE JESU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2872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IRCEU LUIZ LOURENCO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50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MILSA PEREIRA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2706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EDNA DOMINGAS RIBEIRO BAS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ADTI - SERVICO DE APOIO DIAG TERAPEUTICO POR IMAGEM - CRER</text:p>
          </table:table-cell>
          <table:table-cell office:value-type="string" calcext:value-type="string">
            <text:p>CLT</text:p>
          </table:table-cell>
          <table:table-cell office:value-type="float" office:value="721942" calcext:value-type="float">
            <text:p>7219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DNA PEREIRA DA CRUZ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82276" calcext:value-type="float">
            <text:p>7822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ANE NASCIMENTO SAN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office:value-type="float" office:value="765572" calcext:value-type="float">
            <text:p>7655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CIONE PINTO VIEIRA RIO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353" calcext:value-type="float">
            <text:p>3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EANDRO MACIEL CRUZ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523806" calcext:value-type="float">
            <text:p>5238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LISMAR SANTOS COST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6693" calcext:value-type="float">
            <text:p>66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MANNUEL DE PAIVA AMARAL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D - SERVICO DE NUTRICAO E DIETETICA - CRER</text:p>
          </table:table-cell>
          <table:table-cell office:value-type="string" calcext:value-type="string">
            <text:p>CLT</text:p>
          </table:table-cell>
          <table:table-cell office:value-type="float" office:value="20346" calcext:value-type="float">
            <text:p>203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EMILIA AUXILIADORA PEREIRA DE FARI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VIS - SERVICO DE VIGILANCIA EM SAUDE - CRER</text:p>
          </table:table-cell>
          <table:table-cell office:value-type="string" calcext:value-type="string">
            <text:p>CLT</text:p>
          </table:table-cell>
          <table:table-cell office:value-type="float" office:value="821428" calcext:value-type="float">
            <text:p>8214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RIKA CAMILO XAVIER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75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ERIKA GRAZIELE DECEMBRE CAMARA VALENTIM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29483" calcext:value-type="float">
            <text:p>1294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STER RIOS DE ALMEIDA SILV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6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UDE DA SILVA COSTA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6:00|13:00|14:00|18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EVA LILIAM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995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VANDRA TEIXEIRA MARTINS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0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VANILDA DE SOUZA CORREI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638686" calcext:value-type="float">
            <text:p>6386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EVELLY LOIOLA CABRAL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85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ABRICIA RODRIGUES DA SILV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3816" calcext:value-type="float">
            <text:p>38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ALVES PINHEIR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8905" calcext:value-type="float">
            <text:p>89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BARBOSA AFONS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ANU - SERVICO DE MAN DE DISPOSITIVOS IMPLANTAVEI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FERNANDA CABRAL FIDELIS PEREIR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9914" calcext:value-type="float">
            <text:p>99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1:00|12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FERNANDA DE SOUSA CARVALHO BARBOS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58275" calcext:value-type="float">
            <text:p>2582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FERNANDA FERNANDES MOREIRA MELO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float" office:value="7091" calcext:value-type="float">
            <text:p>709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FERNANDA PIRES DA SILVA MENDANHA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float" office:value="7083" calcext:value-type="float">
            <text:p>70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RESENDE MAKSOUD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300607" calcext:value-type="float">
            <text:p>3006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ERNANDA RIBEIRO ROCH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4174" calcext:value-type="float">
            <text:p>241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30|16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RANCIENE ROSA LINO RAMO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73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FRANCIMAR DOS SANTOS SILV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7205" calcext:value-type="float">
            <text:p>272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00|15:30|15:45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FRANCISCA ARIANE BEZER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4530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 CARVALHO PE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38375" calcext:value-type="float">
            <text:p>3383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 ELIAS DOS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float" office:value="11533" calcext:value-type="float">
            <text:p>115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 JESUS ALV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GABRIELA ALVES PEREIRA GUED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09134" calcext:value-type="float">
            <text:p>3091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A RIBEIRO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66605" calcext:value-type="float">
            <text:p>3666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A RIBEIRO RODRIGU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695518" calcext:value-type="float">
            <text:p>6955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ABRIELLA ALMEIDA PINT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35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GABRIELLA HEVELLYN GOMES SOUS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18593" calcext:value-type="float">
            <text:p>185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GIANE PASSOS LOZI DE ANDRADE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ANU - SERVICO DE MAN DE DISPOSITIVOS IMPLANTAVEI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5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IOVANA MENDES DE MEL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0479" calcext:value-type="float">
            <text:p>204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GIOVANNA MENDONCA FEITOSA DUARTE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18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GISELE DUARTE DE OLIVEIRA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26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ISELE GARCIAS DE PAUL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510242" calcext:value-type="float">
            <text:p>5102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LEICE ALVES DOS SANTO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9384" calcext:value-type="float">
            <text:p>93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GLEYCE KELLY PEREIRA DE SOUSA WALDHELM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36874" calcext:value-type="float">
            <text:p>1368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LIVANIA DE FARIA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5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RAZYELLY MARTINEZ PINT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95520" calcext:value-type="float">
            <text:p>6955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GRAZZIELA SANTOS OLIVEIRA CAMPO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9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2:00|13:00|16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UILHERME SILVA MORAI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USTAVO DE ALMEIDA BATIST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4591-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GUSTAVO SOARES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float" office:value="11271" calcext:value-type="float">
            <text:p>112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ANNA SULAMITA CAVALCANTE LIMA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3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ELENA DOS SANTOS CASTRO GOM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051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HELIANA DAHER ALVES LINHARE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8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HELIASIBE VILELA ARAUJ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3719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ELLEM SANTANA DOS SANTOS FERR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795452" calcext:value-type="float">
            <text:p>7954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HELLEN SUZY VIEIRA MARQUES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15790" calcext:value-type="float">
            <text:p>157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HELYDA NADIA SOUZA SILVA MARQU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356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HERNANI CAMILO VALINOTE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16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HINGRIDY RODRIGUES LEAL VIAN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786794" calcext:value-type="float">
            <text:p>7867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9:00|13:00|14:00|21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GOR ALMEIDA DE MENESE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6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INGRID RODRIGUES DE OLIV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6905" calcext:value-type="float">
            <text:p>69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ONE DA SILVA LEMOS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8393" calcext:value-type="float">
            <text:p>83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ABELA ALVES CUNH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53707" calcext:value-type="float">
            <text:p>3537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ISABELA RORIZ SILVA MARTINEZ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96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ABELLA CHRISTINE ANDRADE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3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ISABELLA MARTINS TEIXEIRA MAI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23805" calcext:value-type="float">
            <text:p>3238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ISADORA GARCIA MELO FER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16863" calcext:value-type="float">
            <text:p>4168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AIAS PEREIRA DE LIM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6143" calcext:value-type="float">
            <text:p>161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ISRAEL SANTOS ROCHA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2058" calcext:value-type="float">
            <text:p>120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IVANY FABIANO MEDEIROS</text:p>
          </table:table-cell>
          <table:table-cell office:value-type="string" calcext:value-type="string">
            <text:p>MUSICOTERAPEUTA</text:p>
          </table:table-cell>
          <table:table-cell office:value-type="string" calcext:value-type="string">
            <text:p>SEMUS - SERVICO DE MUSICOTERAPIA - CRER</text:p>
          </table:table-cell>
          <table:table-cell office:value-type="string" calcext:value-type="string">
            <text:p>CLT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/ 12:30|16:00|16:15|18:3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ACKELINE KARLA MARTINS BESS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11407" calcext:value-type="float">
            <text:p>114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JACKELINE VIEIRA NUNES SALES</text:p>
          </table:table-cell>
          <table:table-cell table:style-name="ce33" office:value-type="string" calcext:value-type="string">
            <text:p>FONOAUDIOLOGO (A) II</text:p>
          </table:table-cell>
          <table:table-cell table:style-name="ce33"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float" office:value="510730" calcext:value-type="float">
            <text:p>5107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ACQUELINE DE MELO SOUZ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275577" calcext:value-type="float">
            <text:p>2755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ANAINA SOUSA GARCI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331043" calcext:value-type="float">
            <text:p>3310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ANINE DOS SANTOS FERR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12841" calcext:value-type="float">
            <text:p>128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ANIQUELE DE QUEIROZ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761260" calcext:value-type="float">
            <text:p>7612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ANYARLA LAYLA FERNANDE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39281" calcext:value-type="float">
            <text:p>7392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ERRAYNE OLIVEIRA NEV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1314" calcext:value-type="float">
            <text:p>113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7:00|09:30|09:45|13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ESSICA ROSA DA SILVA BORGE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3609" calcext:value-type="float">
            <text:p>136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ESSICA SANTANA COST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19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ESSIKA CRISTINA FRANCISCA TEIX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809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JESSYCA MARIA FERREIRA DE CAMARG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5171" calcext:value-type="float">
            <text:p>151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AO AUGUSTO PEREIRA DE CASTR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958228" calcext:value-type="float">
            <text:p>9582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AO BATISTA DA SILVA JUNIOR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61746" calcext:value-type="float">
            <text:p>617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40|10:00|10:15|13:4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ELMA PINHEIRO DE OLIV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1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ELMA RODRIGUES DE SOUZA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60706" calcext:value-type="float">
            <text:p>1607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RDANA MORCERF GODINHO COST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04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SE HENRIQUE DE OLIVEIRA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IMCO - SERVICO DE IMPLANTE COCLEAR - CRER</text:p>
          </table:table-cell>
          <table:table-cell office:value-type="string" calcext:value-type="string">
            <text:p>CLT</text:p>
          </table:table-cell>
          <table:table-cell office:value-type="float" office:value="12542" calcext:value-type="float">
            <text:p>125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SIANE MARTINS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01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SIPAULA NEVES DE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float" office:value="212317" calcext:value-type="float">
            <text:p>2123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SUE DE OLIVEIRA LIN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857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OYCE ANGELICA DOURADO PER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409008" calcext:value-type="float">
            <text:p>4090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YCE FRANCELINO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801450" calcext:value-type="float">
            <text:p>8014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YCE OST AZEVEDO DA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817840" calcext:value-type="float">
            <text:p>8178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7:00|18:00|22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OYCE ROSANA DOS REI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1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UCIELE FARI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67986" calcext:value-type="float">
            <text:p>3679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JULIA ALV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53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ALVES AZEVED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893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ARAUJO DE MORAI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58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CARDOSO MO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26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ULIANA DAMASCENO CARVALH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17129" calcext:value-type="float">
            <text:p>3171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FERNANDES CANDID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5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JULIANA FERREIRA ROCH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DE - SERVICO ADMINISTRATIVO DE ENFERMAGEM - CRER</text:p>
          </table:table-cell>
          <table:table-cell office:value-type="string" calcext:value-type="string">
            <text:p>CLT</text:p>
          </table:table-cell>
          <table:table-cell office:value-type="float" office:value="814496" calcext:value-type="float">
            <text:p>8144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JULIO CESAR GONCALVES BRANDA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4593" calcext:value-type="float">
            <text:p>145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KAMILA SOARES DE ABREU ASSIS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D - SERVICO DE NUTRICAO E DIETETICA - CRER</text:p>
          </table:table-cell>
          <table:table-cell office:value-type="string" calcext:value-type="string">
            <text:p>CLT</text:p>
          </table:table-cell>
          <table:table-cell office:value-type="float" office:value="12233" calcext:value-type="float">
            <text:p>122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1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MILLA LEONEL DE MEL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270805" calcext:value-type="float">
            <text:p>2708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KARINE STEPHANY GONCALVES DE ALMEID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25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KARINNE SANTOS SOAR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float" office:value="580157" calcext:value-type="float">
            <text:p>5801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KARLOS THIAGO PINHEIRO DOS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PTN - SERVICO DE ENSINO E PESQ TUTORES DE NUCLE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9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ROLINA VIEIRA GOM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9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ROLINE DE ARAUJO SOSTER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409934" calcext:value-type="float">
            <text:p>4099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KAROLINNY FERREIRA DE OLIV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13022" calcext:value-type="float">
            <text:p>1302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ATARINE SOUZA COST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274427" calcext:value-type="float">
            <text:p>2744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KATIELLY PEREIRA RODRIGUES MONTALVAO MACIEL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9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KEILA CRISTINA FELIX DOS SANTOS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8772" calcext:value-type="float">
            <text:p>87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KELLYENE DUTRA DO NASCIMENTO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5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KHAMILLY DUARTE DE S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27246" calcext:value-type="float">
            <text:p>272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IZ RIBEIRO LIM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03544" calcext:value-type="float">
            <text:p>1035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13:00|16:00|16:15|19:00 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LARISSA APARECIDA TEIXEIRA CHAVES RIBEI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ANU - SERVICO DE MAN DE DISPOSITIVOS IMPLANTAVEI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9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 / 07:00|10:00|10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RISSA MACIEL BORG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12690" calcext:value-type="float">
            <text:p>3126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RISSA MARTINS VIAN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26310" calcext:value-type="float">
            <text:p>4263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ARISSA RIOS PEDROSO CHEIN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59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AURA ALADIA AMANCIO VEIG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9913" calcext:value-type="float">
            <text:p>99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URA BORGES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715395" calcext:value-type="float">
            <text:p>7153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0:00|13:00|14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AURA FREIRE REI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75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AURA LIMA ARAUJ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817842" calcext:value-type="float">
            <text:p>8178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1:00|15:00|16:00|20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AVINNIA GABRIELA COELHO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20672" calcext:value-type="float">
            <text:p>3206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table:style-name="ce27" office:value-type="string" calcext:value-type="string">
            <text:p>LAYS DA SILVA COSTA FERREIRA</text:p>
          </table:table-cell>
          <table:table-cell table:style-name="ce33"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32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EIDY LUANA OLIV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46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18:00 / 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EILANE DE ALMEIDA SANTO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30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ETICIA ALVES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306340" calcext:value-type="float">
            <text:p>3063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ETICIA DE PAULA CAUHI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DIANE RODRIGUES DA SILV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6203" calcext:value-type="float">
            <text:p>62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LIANE BECKER MORETT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13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ORDETE EDITE DE OLIV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IVIA ALVES DE OLIV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1879" calcext:value-type="float">
            <text:p>118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ORENA AUGUSTA DA COSTA E SILV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0781" calcext:value-type="float">
            <text:p>107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ORENA DOS SANTOS MOR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64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LORENA PEIXOTO DOS SANTOS PEREIR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7909" calcext:value-type="float">
            <text:p>79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OUIZI SOUSA PER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62131" calcext:value-type="float">
            <text:p>1621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OURDES COSTA ISECKE DA SILV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8641" calcext:value-type="float">
            <text:p>86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OURRANA DE BRITO CARVALHO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11164" calcext:value-type="float">
            <text:p>111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AN DOS SANTOS CARDOS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90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LUANA NAJJAR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APA - SERVICO DE ATENDIMENTO AO PACIENT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2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ANA PEREIRA DE MEL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751117" calcext:value-type="float">
            <text:p>7511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8:00|13:00|14:00|20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UCIANA CARLA DOS SANTOS SILV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6073" calcext:value-type="float">
            <text:p>260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UCIANA DE FATIMA CARNEIRO GOM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NEURO - SERVICO DE AVALIACAO NEUROPSICOLO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89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CIANA FERREIRA MENDONC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IMCO - SERVICO DE IMPLANTE COCLEAR - CRER</text:p>
          </table:table-cell>
          <table:table-cell office:value-type="string" calcext:value-type="string">
            <text:p>CLT</text:p>
          </table:table-cell>
          <table:table-cell office:value-type="float" office:value="1333" calcext:value-type="float">
            <text:p>13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CIANA RODRIGUES MARQU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CIANO MARQUES ATAID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UDIMILA DE ANDRADE SOUZ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4025" calcext:value-type="float">
            <text:p>240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6:30|10:30|11:30|15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DMILA BATISTA MACHADO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1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UDMILA IRINEIA MACHADO NEIVA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GECON - SERVICO DE GESTAO DE CONTRATOS - CRER</text:p>
          </table:table-cell>
          <table:table-cell office:value-type="string" calcext:value-type="string">
            <text:p>CLT</text:p>
          </table:table-cell>
          <table:table-cell office:value-type="float" office:value="262428" calcext:value-type="float">
            <text:p>2624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LUDMILLA DA PAIXAO PACHECO HONORATO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APA - SERVICO DE ATENDIMENTO AO PACIENT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04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IZA AMORIM DA COST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13684" calcext:value-type="float">
            <text:p>6136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LUZIA SOUSA PIMENTA MOURA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277232" calcext:value-type="float">
            <text:p>2772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LUZINEIDE DE SOUZA PIR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523667" calcext:value-type="float">
            <text:p>5236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IARA SILVA DE OLIV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5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IRA BEATRIZ BARRETO DA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308975" calcext:value-type="float">
            <text:p>3089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0:00|13:00|14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IRA GONCALVES GOUVEA DE PAUL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2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CELA DE JESUS SARAIV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3854" calcext:value-type="float">
            <text:p>138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CELO LUIZ DEVITTE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3101" calcext:value-type="float">
            <text:p>131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1:00|4hrs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CIA DE ALMEIDA MATO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35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MARCIA DO SOCORRO DAMASCENO NASCIMENT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758657" calcext:value-type="float">
            <text:p>7586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0:00|13:00|14:00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MARCOS FELIPE MARTINS MONTEIRO COELH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7149" calcext:value-type="float">
            <text:p>171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CUS VINICIUS DE MOURA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3868-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 CAROLINA CHAGAS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ARIA CELI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85217" calcext:value-type="float">
            <text:p>852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 CLARA MENDES SERRANO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float" office:value="13233" calcext:value-type="float">
            <text:p>132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 CLEONICE ALVES VI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7487" calcext:value-type="float">
            <text:p>74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IA DE FATIMA DOS ANJO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3952" calcext:value-type="float">
            <text:p>139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 DO SOCORRO LIMA SILVA ARAUJ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4890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 GABRIELA MARTINS FARIA</text:p>
          </table:table-cell>
          <table:table-cell office:value-type="string" calcext:value-type="string">
            <text:p>ARTETERAPEUTA</text:p>
          </table:table-cell>
          <table:table-cell office:value-type="string" calcext:value-type="string">
            <text:p>SEART - SERVICO DE ARTETERAPIA - CRER</text:p>
          </table:table-cell>
          <table:table-cell office:value-type="string" calcext:value-type="string">
            <text:p>CLT</text:p>
          </table:table-cell>
          <table:table-cell office:value-type="float" office:value="12594" calcext:value-type="float">
            <text:p>125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NA DOS SANTOS RIBEI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4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ANE FELIPE NASCIMENT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512767" calcext:value-type="float">
            <text:p>5127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INA CRUZ DE SOUZ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0876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INALVA DE JESUS MOU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9416" calcext:value-type="float">
            <text:p>94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RIO ANTONIO REZENDE LIMA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812" calcext:value-type="float">
            <text:p>28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RLENE APARECIDA VIEIR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250795" calcext:value-type="float">
            <text:p>2507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TEUS HENRIQUE LAURENTINO MARTIN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CAASI - SERVICO DE CONCESSAO DE AASI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27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00|15:30|15:45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THEUS CORREIA SILVA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float" office:value="386300" calcext:value-type="float">
            <text:p>3863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AYARA DAYANNE MARINHO SAL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066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AYKE DOUGLAS BER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38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EG BASTOS ARANT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EIRE GENEROSO DOS SANTO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179754" calcext:value-type="float">
            <text:p>1797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CAELE ARAUJO LOP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654590" calcext:value-type="float">
            <text:p>6545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CHELE FERREIRA PIR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68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CHELY SARA VILARIN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797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LENA PIRES ROZANTE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8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IRELA MONTEIRO MACHADO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20017" calcext:value-type="float">
            <text:p>200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7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MIRES NAJAR</text:p>
          </table:table-cell>
          <table:table-cell office:value-type="string" calcext:value-type="string">
            <text:p>ARTETERAPEUTA</text:p>
          </table:table-cell>
          <table:table-cell office:value-type="string" calcext:value-type="string">
            <text:p>SEART - SERVICO DE ARTETERAPIA - CRER</text:p>
          </table:table-cell>
          <table:table-cell office:value-type="string" calcext:value-type="string">
            <text:p>CLT</text:p>
          </table:table-cell>
          <table:table-cell office:value-type="float" office:value="431207" calcext:value-type="float">
            <text:p>4312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MISLENNY TAIANNY GUEDES TOCANTINS DA SILV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9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OLLIZE SOUZA SANTOS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14444" calcext:value-type="float">
            <text:p>144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MONIKA NERVIS LACERD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941820" calcext:value-type="float">
            <text:p>9418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table:style-name="ce9" office:value-type="string" calcext:value-type="string">
            <text:p>08:00|12:00|13:00|17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MURILO MACHADO MOREIRA BORGE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4447" calcext:value-type="float">
            <text:p>444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7:00|17:15|20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NAIRA CRISTINA MALAQUIAS GUIMARA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5116" calcext:value-type="float">
            <text:p>351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TALIA RODRIGUES SOAR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1273111" calcext:value-type="float">
            <text:p>127311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NATALIA SILVEIRA FERREIRA FIGUEIREDO GUIMARAE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4616" calcext:value-type="float">
            <text:p>146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NATASHA DO BRASIL ANASTASE MOURATIDI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414565" calcext:value-type="float">
            <text:p>4145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3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THALIA SOUZA SANTOS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5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YALLA SANTOS LIMA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4702" calcext:value-type="float">
            <text:p>24702</text:p>
          </table:table-cell>
          <table:table-cell office:value-type="string" calcext:value-type="string">
            <text:p>N/A</text:p>
          </table:table-cell>
          <table:table-cell table:style-name="ce34" office:value-type="string" calcext:value-type="string">
            <text:p>SEGUNDA A SEXTA</text:p>
          </table:table-cell>
          <table:table-cell office:value-type="string" calcext:value-type="string">
            <text:p>13:00|15:30|15:45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AYARA ALVES TAVAR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530959" calcext:value-type="float">
            <text:p>5309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NEURILENE SANTANA PEREIRA VELOS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51599" calcext:value-type="float">
            <text:p>65159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NIULA ALMEIDA PASSOS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2362" calcext:value-type="float">
            <text:p>23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NORIS VALERIA DIAS DOS SANTOS REBOUCA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425786" calcext:value-type="float">
            <text:p>4257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ORCIMAR MENDES DE SOUZA SOBRINH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NEURO - SERVICO DE AVALIACAO NEUROPSICOLOGIC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23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AMELA ABREU VARGAS BARBOS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61349" calcext:value-type="float">
            <text:p>2613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ATRICIA LIMA DO NASCIMEN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58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PAULA MARTINS ALVES DE CASTRO ROLDA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PAULA SILVA DOS SANTO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5198" calcext:value-type="float">
            <text:p>1519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7:00|17:15|20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AULO HENRIQUE SILVA DE OLIVEIRA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10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AULO HENRIQUE SOARES LOPES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282462" calcext:value-type="float">
            <text:p>2824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6:00|12:00|13:00|18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EDRO ANDRAUS ROSA NUNE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EQUO - SERVICO DE EQUOTERAPIA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OLLYANNA CANDIDA MAGALHAES RISERI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5797" calcext:value-type="float">
            <text:p>57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RISCILA ALVES DINIZ GOMES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16425" calcext:value-type="float">
            <text:p>164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PRISCILA PEREIRA DA SILV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PRYSCILLA VIEIRA CORDEIRO BORELLI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97845" calcext:value-type="float">
            <text:p>1978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AFAEL ALVES DOS REIS BORG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3581" calcext:value-type="float">
            <text:p>135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RAFAELA SANTANA DO NASCIMEN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05380" calcext:value-type="float">
            <text:p>4053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8:00|18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AFAELLA RIBEIRO DIAS</text:p>
          </table:table-cell>
          <table:table-cell office:value-type="string" calcext:value-type="string">
            <text:p>AUXILIAR DE EQUOTERAPIA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AISSA RODRIGUES GUIMARA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DE - SERVICO ADMINISTRATIVO DE ENFERMAGEM - CRER</text:p>
          </table:table-cell>
          <table:table-cell office:value-type="string" calcext:value-type="string">
            <text:p>CLT</text:p>
          </table:table-cell>
          <table:table-cell office:value-type="float" office:value="593698" calcext:value-type="float">
            <text:p>59369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AQUEL DE OLIVEIRA TOLEDO LEME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5019" calcext:value-type="float">
            <text:p>50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RARIANE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12517" calcext:value-type="float">
            <text:p>3125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AYLA CAROLINE MENDONCA MARTIN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805263" calcext:value-type="float">
            <text:p>8052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0:00|13:00|14:00|19:48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AYLLA KAROLINE DE SOUZA XAVIER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176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2:00|13:00|16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ENATA AIRES NOBRE FREIRE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 - SERVICO DE REABILITACAO INTELECTUAL - CRER</text:p>
          </table:table-cell>
          <table:table-cell office:value-type="string" calcext:value-type="string">
            <text:p>CLT</text:p>
          </table:table-cell>
          <table:table-cell office:value-type="float" office:value="17752" calcext:value-type="float">
            <text:p>177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ENATO SOARES DE MELO E LIM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float" office:value="87933" calcext:value-type="float">
            <text:p>879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ENATO SOUZA SAMPAI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11458" calcext:value-type="float">
            <text:p>114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8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ICARDO ARANTES GAIOSO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OD - SERVICO DE ODONTOLOGIA - CRE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3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ICARDO CAMARGO SILVEIR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423861" calcext:value-type="float">
            <text:p>4238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ICARDO DE PAIVA DOURADO</text:p>
          </table:table-cell>
          <table:table-cell office:value-type="string" calcext:value-type="string">
            <text:p>PSICOLOGO (A) HOSPITALAR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7695" calcext:value-type="float">
            <text:p>76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4:00|16:30|16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OBERTA PIMENTA BARBOS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90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OBERTO DE SOUZA MELO</text:p>
          </table:table-cell>
          <table:table-cell office:value-type="string" calcext:value-type="string">
            <text:p>EDUCADOR (A) FISICO (A)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493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ODRIGO WILMES DOS SANTOS</text:p>
          </table:table-cell>
          <table:table-cell office:value-type="string" calcext:value-type="string">
            <text:p>CIRURGIAO (A) DENTISTA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8079" calcext:value-type="float">
            <text:p>180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OSA MARIA OLIVEIRA SEVERIN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7250" calcext:value-type="float">
            <text:p>72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ROSALINA DIAS CARNEIRO RIBEIR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35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ROSENI REGES DE OLIVEIR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655739" calcext:value-type="float">
            <text:p>6557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ABRINNE NUNES LUZ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87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AMARA LIMA ANDRADE WEIRICH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6357" calcext:value-type="float">
            <text:p>163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00|09:1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AMYA LORRAYNE FREIRE SILVA ORSOLINI</text:p>
          </table:table-cell>
          <table:table-cell office:value-type="string" calcext:value-type="string">
            <text:p>PSICOLOGO (A) CLINICO II</text:p>
          </table:table-cell>
          <table:table-cell office:value-type="string" calcext:value-type="string">
            <text:p>SESAM - SERVICO DE SAUDE MENTAL NO TRABALHO - CRER</text:p>
          </table:table-cell>
          <table:table-cell office:value-type="string" calcext:value-type="string">
            <text:p>CLT</text:p>
          </table:table-cell>
          <table:table-cell office:value-type="float" office:value="11942" calcext:value-type="float">
            <text:p>119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ANA HAINNER CARDOSO GONCALV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ARA BARBOSA RESPLANDES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19741" calcext:value-type="float">
            <text:p>197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ARA BATISTA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170800" calcext:value-type="float">
            <text:p>1708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SARA JAIME JACOB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0726" calcext:value-type="float">
            <text:p>207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11:00|12:00|15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ARA RODRIGUES DE OLIV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142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ARAH ALEXSANDRA CARDOSO BRAZ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410914" calcext:value-type="float">
            <text:p>4109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ARAH GABRIELA DOS SANTOS FARI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03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ILVIA FERREIRA DE OLIV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28637" calcext:value-type="float">
            <text:p>1286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ILVIA LETICE BARBOSA DE JESU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150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IMONE GOMES SERRI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2688" calcext:value-type="float">
            <text:p>26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IMONE GONCALVES XAVIER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7994" calcext:value-type="float">
            <text:p>79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ORREYLLA PAULLA SILVA VASCONCELOS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CIRAS - SERVICO DE CON DE INFEC REL ASSIS A SAUDE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76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 / 13:00|15:00|15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TEFANY MATIAS DO NASCIMENT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1162" calcext:value-type="float">
            <text:p>111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STEFANY RITIELLI RODRIGUES DAMASCENO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float" office:value="28959" calcext:value-type="float">
            <text:p>289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THEFANE SOUZA SANTOS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36755" calcext:value-type="float">
            <text:p>7367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THEFANY DE SOUZA FARIAS MARTIN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156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EDINA NOVAIS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919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SUEIDY DOS SANTOS BARBOSA DA SILVA PIR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480074" calcext:value-type="float">
            <text:p>4800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ELI TOSHIE INOUE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MTA - SERVICO MULTIPROF DE TERAPIAS DE APO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NAMITA PEIXOTO VI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23831" calcext:value-type="float">
            <text:p>3238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SURAYANNA REGINA DO NASCIMENTO NEVES LIM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630159000" calcext:value-type="float">
            <text:p>6301590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USANA CANDIDA GONCALVES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CRER</text:p>
          </table:table-cell>
          <table:table-cell office:value-type="string" calcext:value-type="string">
            <text:p>CLT</text:p>
          </table:table-cell>
          <table:table-cell office:value-type="float" office:value="152352" calcext:value-type="float">
            <text:p>1523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SUSIANY ALVES DA CONCEIÇÃO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5599" calcext:value-type="float">
            <text:p>1559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30|16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SUYANA LANUCIA BATISTA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CRER</text:p>
          </table:table-cell>
          <table:table-cell office:value-type="string" calcext:value-type="string">
            <text:p>CLT</text:p>
          </table:table-cell>
          <table:table-cell office:value-type="float" office:value="957297" calcext:value-type="float">
            <text:p>9572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8:00|12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ALLITA GISELLA LEAO DOS SANTO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float" office:value="93253" calcext:value-type="float">
            <text:p>932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LYTTA CARDOSO DE MAT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SAD - SERVICO DE ATENCAO DOMICILIAR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46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MARA CRISTINE DE PAULA</text:p>
          </table:table-cell>
          <table:table-cell office:value-type="string" calcext:value-type="string">
            <text:p>MUSICOTERAPEUTA</text:p>
          </table:table-cell>
          <table:table-cell office:value-type="string" calcext:value-type="string">
            <text:p>SEMUS - SERVICO DE MUSICOTERAPIA - CRER</text:p>
          </table:table-cell>
          <table:table-cell office:value-type="string" calcext:value-type="string">
            <text:p>CLT</text:p>
          </table:table-cell>
          <table:table-cell office:value-type="float" office:value="259" calcext:value-type="float">
            <text:p>2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MIRES PASSOS DE SOUS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94446" calcext:value-type="float">
            <text:p>7944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|23:00|01:00|07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ATIANE MORETTI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float" office:value="423829" calcext:value-type="float">
            <text:p>4238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AYNARA MILHOMEM DA SILVA OLIV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O - SERVICO DE FON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1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EREZINHA ALVES DE ASSUNCAO OLIVEIR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CRER</text:p>
          </table:table-cell>
          <table:table-cell office:value-type="string" calcext:value-type="string">
            <text:p>CLT</text:p>
          </table:table-cell>
          <table:table-cell office:value-type="float" office:value="8693" calcext:value-type="float">
            <text:p>86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IS DE SOUZA E SILV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HOSPITALAR - CRER</text:p>
          </table:table-cell>
          <table:table-cell office:value-type="string" calcext:value-type="string">
            <text:p>CLT</text:p>
          </table:table-cell>
          <table:table-cell office:value-type="float" office:value="2462" calcext:value-type="float">
            <text:p>24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IS PEREIRA COELHO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127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LES REGIS SIMÃO</text:p>
          </table:table-cell>
          <table:table-cell office:value-type="string" calcext:value-type="string">
            <text:p>FONOAUDIOLOGO (A) II</text:p>
          </table:table-cell>
          <table:table-cell office:value-type="string" calcext:value-type="string">
            <text:p>SEEXAU - SERVICO DE EXAMES AUDIOLOGICOS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21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LISSA CRISTINE DE MELO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EPTC - SERVICO DE ENSINO E PESQ TUTORES DE CAMPO - CRER</text:p>
          </table:table-cell>
          <table:table-cell office:value-type="string" calcext:value-type="string">
            <text:p>CLT</text:p>
          </table:table-cell>
          <table:table-cell office:value-type="float" office:value="223319" calcext:value-type="float">
            <text:p>2233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HALLYSON VINICIUS NAZARIO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384075" calcext:value-type="float">
            <text:p>3840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HAYNARA APINAGES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23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THAYNARA LINO DIAS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EPREC - SERVICO DE ENSINO E PESQUISA PRECEPTORES - CRER</text:p>
          </table:table-cell>
          <table:table-cell office:value-type="string" calcext:value-type="string">
            <text:p>CLT</text:p>
          </table:table-cell>
          <table:table-cell office:value-type="float" office:value="11685" calcext:value-type="float">
            <text:p>1168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AYNARA PEREIRA DE OLIV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4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HAYS CRISTINA RIBEIR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CRER</text:p>
          </table:table-cell>
          <table:table-cell office:value-type="string" calcext:value-type="string">
            <text:p>CLT</text:p>
          </table:table-cell>
          <table:table-cell office:value-type="float" office:value="623137" calcext:value-type="float">
            <text:p>6231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7:00 / 07:00|12:00|13:00|16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THIAGO ARAUJO TEIXEIR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283250" calcext:value-type="float">
            <text:p>2832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8:00|21:00|21:15|23:45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TIFANY RAMOS LOPES DA COST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HIDRO - SERVICO DE HIDROTERAP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43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VALERIA RIBEIRO CECILIA DE CAMARGOS</text:p>
          </table:table-cell>
          <table:table-cell office:value-type="string" calcext:value-type="string">
            <text:p>TERAPEUTA OCUPACION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17338" calcext:value-type="float">
            <text:p>173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09:00|09:15|14:00 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VERONICA CARLOS FARIA DE PAUL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VERONICA DOS REIS SOUS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7830" calcext:value-type="float">
            <text:p>78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VICTOR AUGUSTO DE CASTR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R - SERVICO DE INTER EM ENFER CLINICA REABILITACAO-CRER</text:p>
          </table:table-cell>
          <table:table-cell office:value-type="string" calcext:value-type="string">
            <text:p>CLT</text:p>
          </table:table-cell>
          <table:table-cell office:value-type="float" office:value="524205" calcext:value-type="float">
            <text:p>5242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VILMA INUTUKA PEREIRA ROCHA</text:p>
          </table:table-cell>
          <table:table-cell office:value-type="string" calcext:value-type="string">
            <text:p>ODONTOLOGO (A)</text:p>
          </table:table-cell>
          <table:table-cell office:value-type="string" calcext:value-type="string">
            <text:p>COOD - COORDENACAO DE ODONTOLOGIA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</text:p>
          </table:table-cell>
        </table:table-row>
        <table:table-row table:style-name="ro7">
          <table:table-cell office:value-type="string" calcext:value-type="string">
            <text:p>CRER</text:p>
          </table:table-cell>
          <table:table-cell office:value-type="string" calcext:value-type="string">
            <text:p>VITORIA GABRIELLE CASTILHO DOS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RAMB - SERVICO DE REABILITACAO DE AMBULATORI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48156-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VITORIA ISABELLY LOPES GOME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IEC - SERVICO DE INTERNACAO EM ENFERMAGEM CIRURGICA - CRER</text:p>
          </table:table-cell>
          <table:table-cell office:value-type="string" calcext:value-type="string">
            <text:p>CLT</text:p>
          </table:table-cell>
          <table:table-cell office:value-type="float" office:value="769188" calcext:value-type="float">
            <text:p>7691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5">
          <table:table-cell office:value-type="string" calcext:value-type="string">
            <text:p>CRER</text:p>
          </table:table-cell>
          <table:table-cell office:value-type="string" calcext:value-type="string">
            <text:p>VITORIA REGIA DARBOUX LIMA</text:p>
          </table:table-cell>
          <table:table-cell office:value-type="string" calcext:value-type="string">
            <text:p>NUTRICIONISTA II</text:p>
          </table:table-cell>
          <table:table-cell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23846" calcext:value-type="float">
            <text:p>238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WANESSA ARAUJO CARVALH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float" office:value="4830" calcext:value-type="float">
            <text:p>48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 </text:p>
          </table:table-cell>
        </table:table-row>
        <table:table-row table:style-name="ro9">
          <table:table-cell office:value-type="string" calcext:value-type="string">
            <text:p>CRER</text:p>
          </table:table-cell>
          <table:table-cell office:value-type="string" calcext:value-type="string">
            <text:p>WANESSA PEREIRA DA SILVA YOSHENO</text:p>
          </table:table-cell>
          <table:table-cell table:style-name="ce33" office:value-type="string" calcext:value-type="string">
            <text:p>NUTRICIONISTA II</text:p>
          </table:table-cell>
          <table:table-cell table:style-name="ce33" office:value-type="string" calcext:value-type="string">
            <text:p>SENUC - SERVICO DE NUTRICAO CLINICA - CRER</text:p>
          </table:table-cell>
          <table:table-cell office:value-type="string" calcext:value-type="string">
            <text:p>CLT</text:p>
          </table:table-cell>
          <table:table-cell office:value-type="float" office:value="16680" calcext:value-type="float">
            <text:p>166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WESLEY RODRIGUES DE SOUS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NCC - SERVICO DE ENFERMAGEM DO CENTRO CIRURGICO - CRER</text:p>
          </table:table-cell>
          <table:table-cell office:value-type="string" calcext:value-type="string">
            <text:p>CLT</text:p>
          </table:table-cell>
          <table:table-cell office:value-type="float" office:value="471970" calcext:value-type="float">
            <text:p>4719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|12:00|13:00|19:00 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WILL DA SILVA SOUS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CRER</text:p>
          </table:table-cell>
          <table:table-cell office:value-type="string" calcext:value-type="string">
            <text:p>CLT</text:p>
          </table:table-cell>
          <table:table-cell office:value-type="float" office:value="833524" calcext:value-type="float">
            <text:p>83352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<text:s/>07:00|12:00|13:00|16:00 </text:p>
          </table:table-cell>
        </table:table-row>
        <table:table-row table:style-name="ro6">
          <table:table-cell office:value-type="string" calcext:value-type="string">
            <text:p>CRER</text:p>
          </table:table-cell>
          <table:table-cell office:value-type="string" calcext:value-type="string">
            <text:p>YAN LINO GOMES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INT - SERVICO DE REABILITACAO DE INTERNACAO - CRE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5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4">
          <table:table-cell office:value-type="string" calcext:value-type="string">
            <text:p>CRER</text:p>
          </table:table-cell>
          <table:table-cell office:value-type="string" calcext:value-type="string">
            <text:p>YGOR DE SOUSA TEODO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RUTI - SERVICO DE REABILITACAO DE UTI - CRER</text:p>
          </table:table-cell>
          <table:table-cell office:value-type="string" calcext:value-type="string">
            <text:p>CLT</text:p>
          </table:table-cell>
          <table:table-cell office:value-type="float" office:value="14010" calcext:value-type="float">
            <text:p>140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VRE (DIAS NÃO FIXOS)</text:p>
          </table:table-cell>
          <table:table-cell office:value-type="string" calcext:value-type="string">
            <text:p>13:00|16:00|16:15|19:00</text:p>
          </table:table-cell>
        </table:table-row>
        <table:table-row table:style-name="ro1">
          <table:table-cell table:style-name="ce1"/>
          <table:table-cell table:style-name="ce14"/>
          <table:table-cell table:style-name="ce1" table:number-columns-repeated="7"/>
        </table:table-row>
        <table:table-row table:style-name="ro1">
          <table:table-cell table:style-name="ce12"/>
          <table:table-cell table:style-name="ce28"/>
          <table:table-cell table:style-name="ce12" table:number-columns-repeated="4"/>
          <table:table-cell table:style-name="ce38" table:number-columns-repeated="2"/>
          <table:table-cell table:style-name="ce39"/>
        </table:table-row>
        <table:table-row table:style-name="ro10">
          <table:table-cell table:style-name="ce13" office:value-type="string" calcext:value-type="string" table:number-columns-spanned="9" table:number-rows-spanned="1">
            <text:p><text:span text:style-name="T1">Obs.</text:span><text:span text:style-name="T2"> No que se refere aos atendimentos de Hidroterapia, Equoterapia, Laboratório de Marcha, Estimulação Precoce, Esporte Adaptado e Treino de AVD, esses são registrados conforme o tipo de marcação (agendamento) e não por meio do código SIGTAP. Dessa forma, toda a produção já está devidamente inserida nas especialidade multiprofissionais.</text:span></text:p>
          </table:table-cell>
          <table:covered-table-cell table:number-columns-repeated="8" table:style-name="ce29"/>
        </table:table-row>
        <calcext:conditional-formats>
          <calcext:conditional-format calcext:target-range-address="Planilha1.B237:Planilha1.B237">
            <calcext:condition calcext:apply-style-name="ConditionalStyle_2" calcext:value="duplicate" calcext:base-cell-address="Planilha1.B237"/>
          </calcext:conditional-format>
          <calcext:conditional-format calcext:target-range-address="Planilha1.B1:Planilha1.B236 Planilha1.B238:Planilha1.B625">
            <calcext:condition calcext:apply-style-name="ConditionalStyle_1" calcext:value="duplicate" calcext:base-cell-address="Planilha1.B1"/>
          </calcext:conditional-format>
          <calcext:conditional-format calcext:target-range-address="Planilha1.B10:Planilha1.B236 Planilha1.B238:Planilha1.B238">
            <calcext:condition calcext:apply-style-name="ConditionalStyle_3" calcext:value="duplicate" calcext:base-cell-address="Planilha1.B10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 Historic" svg:font-family="'Segoe UI Historic'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37P0" style:volatile="true" number:truncate-on-overflow="false">
      <number:hours/>
      <number:text>:</number:text>
      <number:minutes number:style="long"/>
      <number:text>:</number:text>
      <number:seconds number:style="long"/>
    </number:time-style>
    <number:text-style style:name="N137">
      <number:text-content/>
      <style:map style:condition="value()&lt;=1.7976931348623157E+308" style:apply-style-name="N137P0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5T10:17:12.793118200</meta:creation-date>
    <dc:date>2026-08-05T10:17:39.203271200</dc:date>
    <meta:editing-duration>PT26S</meta:editing-duration>
    <meta:editing-cycles>1</meta:editing-cycles>
    <meta:document-statistic meta:table-count="1" meta:cell-count="5515" meta:object-count="0"/>
    <meta:generator>LibreOffice/26.2.5.2$Windows_X86_64 LibreOffice_project/cd7284b4cbbfeb507e630c1aac019f4157393acb</meta:generator>
  </office:meta>
</office:document-meta>
</file>