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/>
    <style:font-face style:name="Calibri" svg:font-family="Calibri" style:font-family-generic="swiss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6165in"/>
    </style:style>
    <style:style style:name="co2" style:family="table-column">
      <style:table-column-properties fo:break-before="auto" style:column-width="1.2335in"/>
    </style:style>
    <style:style style:name="co3" style:family="table-column">
      <style:table-column-properties fo:break-before="auto" style:column-width="2.9291in"/>
    </style:style>
    <style:style style:name="co4" style:family="table-column">
      <style:table-column-properties fo:break-before="auto" style:column-width="1.5417in"/>
    </style:style>
    <style:style style:name="co5" style:family="table-column">
      <style:table-column-properties fo:break-before="auto" style:column-width="1.002in"/>
    </style:style>
    <style:style style:name="co6" style:family="table-column">
      <style:table-column-properties fo:break-before="auto" style:column-width="3.0835in"/>
    </style:style>
    <style:style style:name="co7" style:family="table-column">
      <style:table-column-properties fo:break-before="auto" style:column-width="1.85in"/>
    </style:style>
    <style:style style:name="co8" style:family="table-column">
      <style:table-column-properties fo:break-before="auto" style:column-width="2.6209in"/>
    </style:style>
    <style:style style:name="co9" style:family="table-column">
      <style:table-column-properties fo:break-before="auto" style:column-width="0.848in"/>
    </style:style>
    <style:style style:name="co10" style:family="table-column">
      <style:table-column-properties fo:break-before="auto" style:column-width="1.3874in"/>
    </style:style>
    <style:style style:name="co11" style:family="table-column">
      <style:table-column-properties fo:break-before="auto" style:column-width="0.6689in"/>
    </style:style>
    <style:style style:name="ro1" style:family="table-row">
      <style:table-row-properties style:row-height="0.4374in" fo:break-before="auto" style:use-optimal-row-height="false"/>
    </style:style>
    <style:style style:name="ro2" style:family="table-row">
      <style:table-row-properties style:row-height="0.2083in" fo:break-before="auto" style:use-optimal-row-height="true"/>
    </style:style>
    <style:style style:name="ta1" style:family="table" style:master-page-name="PageStyle_5f_Detalhamento">
      <style:table-properties table:display="true" style:writing-mode="lr-tb"/>
    </style:style>
    <style:style style:name="ce1" style:family="table-cell" style:parent-style-name="Default">
      <style:table-cell-properties fo:background-color="#0b6b3a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ackground-color="#f0f3f1" style:diagonal-bl-tr="none" style:diagonal-tl-br="none" style:text-align-source="fix" style:repeat-content="false" fo:wrap-option="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background-color="#f0f3f1"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fo:background-color="#f0f3f1"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 style:data-style-name="N152">
      <style:table-cell-properties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52">
      <style:table-cell-properties fo:background-color="#f0f3f1" style:diagonal-bl-tr="none" style:diagonal-tl-br="none" style:text-align-source="fix" style:repeat-content="false" fo:wrap-option="no-wrap" fo:border="0.74pt solid #cccccc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Detalhamento" table:style-name="ta1">
        <office:forms form:automatic-focus="false" form:apply-design-mode="false"/>
        <table:table-column table:style-name="co1" table:default-cell-style-name="ce2"/>
        <table:table-column table:style-name="co2" table:number-columns-repeated="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6"/>
        <table:table-column table:style-name="co6" table:default-cell-style-name="ce4"/>
        <table:table-column table:style-name="co7" table:default-cell-style-name="ce4"/>
        <table:table-column table:style-name="co4" table:default-cell-style-name="ce4"/>
        <table:table-column table:style-name="co8" table:default-cell-style-name="ce4"/>
        <table:table-column table:style-name="co9" table:default-cell-style-name="ce6"/>
        <table:table-column table:style-name="co2" table:default-cell-style-name="ce8"/>
        <table:table-column table:style-name="co10" table:default-cell-style-name="ce4"/>
        <table:table-column table:style-name="co7" table:default-cell-style-name="ce4"/>
        <table:table-column table:style-name="co11" table:number-columns-repeated="16370" table:default-cell-style-name="Default"/>
        <table:table-row table:style-name="ro1">
          <table:table-cell table:style-name="ce1" office:value-type="string" calcext:value-type="string">
            <text:p>ANO</text:p>
          </table:table-cell>
          <table:table-cell table:style-name="ce1" office:value-type="string" calcext:value-type="string">
            <text:p>MÊS DE REFERÊNCIA</text:p>
          </table:table-cell>
          <table:table-cell table:style-name="ce1" office:value-type="string" calcext:value-type="string">
            <text:p>DATA DO PAGAMENTO</text:p>
          </table:table-cell>
          <table:table-cell table:style-name="ce1" office:value-type="string" calcext:value-type="string">
            <text:p>FORNECEDOR DO SERVIÇO ESPECIALIZADO</text:p>
          </table:table-cell>
          <table:table-cell table:style-name="ce1" office:value-type="string" calcext:value-type="string">
            <text:p>CNPJ</text:p>
          </table:table-cell>
          <table:table-cell table:style-name="ce1" office:value-type="string" calcext:value-type="string">
            <text:p>NOTA FISCAL</text:p>
          </table:table-cell>
          <table:table-cell table:style-name="ce1" office:value-type="string" calcext:value-type="string">
            <text:p>DESCRIÇÃO DO SERVIÇO</text:p>
          </table:table-cell>
          <table:table-cell table:style-name="ce1" office:value-type="string" calcext:value-type="string">
            <text:p>TIPO DE SERVIÇO</text:p>
          </table:table-cell>
          <table:table-cell table:style-name="ce1" office:value-type="string" calcext:value-type="string">
            <text:p>MEIO DE DIVULGAÇÃO</text:p>
          </table:table-cell>
          <table:table-cell table:style-name="ce1" office:value-type="string" calcext:value-type="string">
            <text:p>VEÍCULO DE DIVULGAÇÃO</text:p>
          </table:table-cell>
          <table:table-cell table:style-name="ce1" office:value-type="string" calcext:value-type="string">
            <text:p>CM/COLUNA</text:p>
          </table:table-cell>
          <table:table-cell table:style-name="ce1" office:value-type="string" calcext:value-type="string">
            <text:p>VALOR PAGO (R$)</text:p>
          </table:table-cell>
          <table:table-cell table:style-name="ce1" office:value-type="string" calcext:value-type="string">
            <text:p>FORMA DE PAGAMENTO</text:p>
          </table:table-cell>
          <table:table-cell table:style-name="ce1" office:value-type="string" calcext:value-type="string">
            <text:p>MODALIDADE DE CONTRATAÇÃ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1/06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907" calcext:value-type="float">
            <text:p>6090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7381.96" calcext:value-type="currency">
            <text:p>R$ 7,381.96</text:p>
          </table:table-cell>
          <table:table-cell office:value-type="string" calcext:value-type="string">
            <text:p>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1/06/2026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1372" calcext:value-type="float">
            <text:p>137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690" calcext:value-type="currency">
            <text:p>R$ 690.00</text:p>
          </table:table-cell>
          <table:table-cell office:value-type="string" calcext:value-type="string">
            <text:p>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11/05/2026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1300" calcext:value-type="float">
            <text:p>130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890" calcext:value-type="currency">
            <text:p>R$ 89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04/05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804" calcext:value-type="float">
            <text:p>60804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7102.83" calcext:value-type="currency">
            <text:p>R$ 7,102.83</text:p>
          </table:table-cell>
          <table:table-cell office:value-type="string" calcext:value-type="string">
            <text:p>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29/04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728" calcext:value-type="float">
            <text:p>6072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3888.83" calcext:value-type="currency">
            <text:p>R$ 23,888.83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17/04/2026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1247" calcext:value-type="float">
            <text:p>124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3115" calcext:value-type="currency">
            <text:p>R$ 3,115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2/04/2026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1239" calcext:value-type="float">
            <text:p>123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510" calcext:value-type="currency">
            <text:p>R$ 510.00</text:p>
          </table:table-cell>
          <table:table-cell office:value-type="string" calcext:value-type="string">
            <text:p>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30/03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666" calcext:value-type="float">
            <text:p>606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136.58" calcext:value-type="currency">
            <text:p>R$ 4,136.58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11/03/2026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719" calcext:value-type="float">
            <text:p>177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40" calcext:value-type="currency">
            <text:p>R$ 14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2/03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578" calcext:value-type="float">
            <text:p>6057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999.34" calcext:value-type="currency">
            <text:p>R$ 4,999.34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6/02/2026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1146" calcext:value-type="float">
            <text:p>114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210" calcext:value-type="currency">
            <text:p>R$ 2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30/01/2026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492" calcext:value-type="float">
            <text:p>6049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9596.17" calcext:value-type="currency">
            <text:p>R$ 9,596.17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28/01/2026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638" calcext:value-type="float">
            <text:p>1763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40" calcext:value-type="currency">
            <text:p>R$ 14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6" calcext:value-type="float">
            <text:p>2026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28/01/2026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636" calcext:value-type="float">
            <text:p>1763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10" calcext:value-type="currency">
            <text:p>R$ 1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07/01/2026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594" calcext:value-type="float">
            <text:p>17594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10" calcext:value-type="currency">
            <text:p>R$ 1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07/01/2026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455" calcext:value-type="float">
            <text:p>1745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800" calcext:value-type="currency">
            <text:p>R$ 80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430" calcext:value-type="float">
            <text:p>6043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861.09" calcext:value-type="currency">
            <text:p>R$ 4,861.09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576" calcext:value-type="float">
            <text:p>1757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670" calcext:value-type="currency">
            <text:p>R$ 67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17/12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529" calcext:value-type="float">
            <text:p>1752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260" calcext:value-type="currency">
            <text:p>R$ 26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02/12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343" calcext:value-type="float">
            <text:p>6034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5176.1" calcext:value-type="currency">
            <text:p>R$ 5,176.1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01/12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520" calcext:value-type="float">
            <text:p>1752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10" calcext:value-type="currency">
            <text:p>R$ 1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25/11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512" calcext:value-type="float">
            <text:p>1751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30" calcext:value-type="currency">
            <text:p>R$ 13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30/10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288" calcext:value-type="float">
            <text:p>6028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811.52" calcext:value-type="currency">
            <text:p>R$ 3,811.52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21/10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385" calcext:value-type="float">
            <text:p>1738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70" calcext:value-type="currency">
            <text:p>R$ 7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08/10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399" calcext:value-type="float">
            <text:p>1739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20" calcext:value-type="currency">
            <text:p>R$ 12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2/10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390" calcext:value-type="float">
            <text:p>1739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230" calcext:value-type="currency">
            <text:p>R$ 23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1/10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209" calcext:value-type="float">
            <text:p>6020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6608.44" calcext:value-type="currency">
            <text:p>R$ 6,608.44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132" calcext:value-type="float">
            <text:p>6013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5993.76" calcext:value-type="currency">
            <text:p>R$ 5,993.76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7/08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289" calcext:value-type="float">
            <text:p>1728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40" calcext:value-type="currency">
            <text:p>R$ 14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25/08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230" calcext:value-type="float">
            <text:p>1723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00" calcext:value-type="currency">
            <text:p>R$ 10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/08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237" calcext:value-type="float">
            <text:p>1723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20" calcext:value-type="currency">
            <text:p>R$ 12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01/08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213" calcext:value-type="float">
            <text:p>1721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90" calcext:value-type="currency">
            <text:p>R$ 9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25/07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60060" calcext:value-type="float">
            <text:p>6006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369.78" calcext:value-type="currency">
            <text:p>R$ 4,369.78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15/07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131" calcext:value-type="float">
            <text:p>17131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80" calcext:value-type="currency">
            <text:p>R$ 8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15/07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123" calcext:value-type="float">
            <text:p>1712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60" calcext:value-type="currency">
            <text:p>R$ 6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10/07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175" calcext:value-type="float">
            <text:p>1717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30" calcext:value-type="currency">
            <text:p>R$ 13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9/07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113" calcext:value-type="float">
            <text:p>1711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30" calcext:value-type="currency">
            <text:p>R$ 13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2/07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992" calcext:value-type="float">
            <text:p>5999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762.38" calcext:value-type="currency">
            <text:p>R$ 2,762.38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27/06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106" calcext:value-type="float">
            <text:p>1710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10" calcext:value-type="currency">
            <text:p>R$ 1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27/06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094" calcext:value-type="float">
            <text:p>17094</text:p>
          </table:table-cell>
          <table:table-cell office:value-type="string" calcext:value-type="string">
            <text:p>SERVICOS DE PUBLICIDADE E MARKETING</text:p>
          </table:table-cell>
          <table:table-cell office:value-type="string" calcext:value-type="string">
            <text:p>Propaganda Institucion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70" calcext:value-type="currency">
            <text:p>R$ 7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16/06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7080" calcext:value-type="float">
            <text:p>1708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210" calcext:value-type="currency">
            <text:p>R$ 210.00</text:p>
          </table:table-cell>
          <table:table-cell office:value-type="string" calcext:value-type="string">
            <text:p>Debito em Conta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916" calcext:value-type="float">
            <text:p>5991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195.09" calcext:value-type="currency">
            <text:p>R$ 3,195.0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1/06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6907" calcext:value-type="float">
            <text:p>1690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60" calcext:value-type="currency">
            <text:p>R$ 60.00</text:p>
          </table:table-cell>
          <table:table-cell office:value-type="string" calcext:value-type="string">
            <text:p>Caixa/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6/05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833" calcext:value-type="float">
            <text:p>59833</text:p>
          </table:table-cell>
          <table:table-cell office:value-type="string" calcext:value-type="string">
            <text:p>SERVICO DIARIO OFICI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8337.37" calcext:value-type="currency">
            <text:p>R$ 18,337.3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15/04/2025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6878" calcext:value-type="float">
            <text:p>1687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370" calcext:value-type="currency">
            <text:p>R$ 370.0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03/04/2025</text:p>
          </table:table-cell>
          <table:table-cell office:value-type="string" calcext:value-type="string">
            <text:p>BRASIL PUBLICIDADE LEGAL</text:p>
          </table:table-cell>
          <table:table-cell office:value-type="string" calcext:value-type="string">
            <text:p>05.263.928/0001-82</text:p>
          </table:table-cell>
          <table:table-cell office:value-type="float" office:value="726" calcext:value-type="float">
            <text:p>726</text:p>
          </table:table-cell>
          <table:table-cell office:value-type="string" calcext:value-type="string">
            <text:p>SERVICO DIARIO OFICI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5" calcext:value-type="float">
            <text:p>5</text:p>
          </table:table-cell>
          <table:table-cell office:value-type="currency" office:value="4050" calcext:value-type="currency">
            <text:p>R$ 4,050.0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01/04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752" calcext:value-type="float">
            <text:p>5975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527.31" calcext:value-type="currency">
            <text:p>R$ 1,527.3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5" calcext:value-type="float">
            <text:p>2025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25/02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680" calcext:value-type="float">
            <text:p>5968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8384.71" calcext:value-type="currency">
            <text:p>R$ 8,384.7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02/01/2025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536" calcext:value-type="float">
            <text:p>5953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296.32" calcext:value-type="currency">
            <text:p>R$ 1,296.32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02/12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472" calcext:value-type="float">
            <text:p>5947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851.5" calcext:value-type="currency">
            <text:p>R$ 1,851.5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25/10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388" calcext:value-type="float">
            <text:p>5938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483.26" calcext:value-type="currency">
            <text:p>R$ 2,483.2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2/10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313" calcext:value-type="float">
            <text:p>5931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048.69" calcext:value-type="currency">
            <text:p>R$ 1,048.6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7/08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246" calcext:value-type="float">
            <text:p>5924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818.13" calcext:value-type="currency">
            <text:p>R$ 818.1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25/07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175" calcext:value-type="float">
            <text:p>5917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113.55" calcext:value-type="currency">
            <text:p>R$ 2,113.5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03/06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9033" calcext:value-type="float">
            <text:p>5903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020.83" calcext:value-type="currency">
            <text:p>R$ 2,020.8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7/05/2024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2043311" calcext:value-type="float">
            <text:p>12043311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300" calcext:value-type="currency">
            <text:p>R$ 300.0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2/05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955" calcext:value-type="float">
            <text:p>5895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7334.19" calcext:value-type="currency">
            <text:p>R$ 17,334.1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12/04/2024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5214" calcext:value-type="float">
            <text:p>15214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575" calcext:value-type="currency">
            <text:p>R$ 1,575.0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10/04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855" calcext:value-type="float">
            <text:p>5885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93.06" calcext:value-type="currency">
            <text:p>R$ 493.0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1/03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779" calcext:value-type="float">
            <text:p>5877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079.75" calcext:value-type="currency">
            <text:p>R$ 1,079.7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4" calcext:value-type="float">
            <text:p>2024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02/02/2024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179" calcext:value-type="float">
            <text:p>5817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491.88" calcext:value-type="currency">
            <text:p>R$ 1,491.8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8/12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687" calcext:value-type="float">
            <text:p>5868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065.31" calcext:value-type="currency">
            <text:p>R$ 1,065.3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01/12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619" calcext:value-type="float">
            <text:p>586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693.45" calcext:value-type="currency">
            <text:p>R$ 693.4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01/11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549" calcext:value-type="float">
            <text:p>5854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128.88" calcext:value-type="currency">
            <text:p>R$ 2,128.8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11/10/2023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3959" calcext:value-type="float">
            <text:p>1395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67.4" calcext:value-type="currency">
            <text:p>R$ 167.40</text:p>
          </table:table-cell>
          <table:table-cell office:value-type="string" calcext:value-type="string">
            <text:p>Caixa/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2/10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477" calcext:value-type="float">
            <text:p>5847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026.82" calcext:value-type="currency">
            <text:p>R$ 1,026.82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9/08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403" calcext:value-type="float">
            <text:p>5840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282.88" calcext:value-type="currency">
            <text:p>R$ 2,282.8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31/07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302" calcext:value-type="float">
            <text:p>5830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254.01" calcext:value-type="currency">
            <text:p>R$ 2,254.0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3/07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274" calcext:value-type="float">
            <text:p>58274</text:p>
          </table:table-cell>
          <table:table-cell office:value-type="string" calcext:value-type="string">
            <text:p>SERVICO DIARIO OFICI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524.13" calcext:value-type="currency">
            <text:p>R$ 524.1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19/06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191" calcext:value-type="float">
            <text:p>58191</text:p>
          </table:table-cell>
          <table:table-cell office:value-type="string" calcext:value-type="string">
            <text:p>SERVICO DIARIO OFICI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834.26" calcext:value-type="currency">
            <text:p>R$ 3,834.2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2/05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8111" calcext:value-type="float">
            <text:p>58111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5701.03" calcext:value-type="currency">
            <text:p>R$ 15,701.0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25/04/2023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12957" calcext:value-type="float">
            <text:p>1295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362.7" calcext:value-type="currency">
            <text:p>R$ 362.7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11/04/2023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38229" calcext:value-type="float">
            <text:p>3822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464.75" calcext:value-type="currency">
            <text:p>R$ 1,464.7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28/03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981" calcext:value-type="float">
            <text:p>57981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663.25" calcext:value-type="currency">
            <text:p>R$ 663.2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3" calcext:value-type="float">
            <text:p>2023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909" calcext:value-type="float">
            <text:p>5790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530.37" calcext:value-type="currency">
            <text:p>R$ 1,530.3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03/01/2023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781" calcext:value-type="float">
            <text:p>57781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828.01" calcext:value-type="currency">
            <text:p>R$ 2,828.0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30/11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712" calcext:value-type="float">
            <text:p>5771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637.13" calcext:value-type="currency">
            <text:p>R$ 1,637.1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01/11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645" calcext:value-type="float">
            <text:p>5764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420.57" calcext:value-type="currency">
            <text:p>R$ 1,420.5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3/10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579" calcext:value-type="float">
            <text:p>5757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932.57" calcext:value-type="currency">
            <text:p>R$ 2,932.5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29/09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513" calcext:value-type="float">
            <text:p>5751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466.5" calcext:value-type="currency">
            <text:p>R$ 1,466.5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01/08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437" calcext:value-type="float">
            <text:p>5743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992.37" calcext:value-type="currency">
            <text:p>R$ 1,992.3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1/07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366" calcext:value-type="float">
            <text:p>573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92.69" calcext:value-type="currency">
            <text:p>R$ 292.6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23/06/2022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9923" calcext:value-type="float">
            <text:p>992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167.4" calcext:value-type="currency">
            <text:p>R$ 167.40</text:p>
          </table:table-cell>
          <table:table-cell office:value-type="string" calcext:value-type="string">
            <text:p>Caixa/Dinheiro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01/06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293" calcext:value-type="float">
            <text:p>5729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395.33" calcext:value-type="currency">
            <text:p>R$ 2,395.3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3/05/2022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9296" calcext:value-type="float">
            <text:p>929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306.9" calcext:value-type="currency">
            <text:p>R$ 306.9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26/04/2022</text:p>
          </table:table-cell>
          <table:table-cell office:value-type="string" calcext:value-type="string">
            <text:p>A BRAGA DOS SANTOS ME</text:p>
          </table:table-cell>
          <table:table-cell office:value-type="string" calcext:value-type="string">
            <text:p>07.275.519/0001-21</text:p>
          </table:table-cell>
          <table:table-cell office:value-type="float" office:value="6164" calcext:value-type="float">
            <text:p>6164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799.26" calcext:value-type="currency">
            <text:p>R$ 4,799.2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26/04/2022</text:p>
          </table:table-cell>
          <table:table-cell office:value-type="string" calcext:value-type="string">
            <text:p>A BRAGA DOS SANTOS ME</text:p>
          </table:table-cell>
          <table:table-cell office:value-type="string" calcext:value-type="string">
            <text:p>07.275.519/0001-21</text:p>
          </table:table-cell>
          <table:table-cell office:value-type="float" office:value="6154" calcext:value-type="float">
            <text:p>6154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11.6" calcext:value-type="currency">
            <text:p>R$ 111.6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01/04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135" calcext:value-type="float">
            <text:p>5713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848.75" calcext:value-type="currency">
            <text:p>R$ 848.7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3/03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066" calcext:value-type="float">
            <text:p>570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648.38" calcext:value-type="currency">
            <text:p>R$ 648.3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3/03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066" calcext:value-type="float">
            <text:p>570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80.38" calcext:value-type="currency">
            <text:p>R$ 480.3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3/03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066" calcext:value-type="float">
            <text:p>570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10.19" calcext:value-type="currency">
            <text:p>R$ 310.1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3/03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066" calcext:value-type="float">
            <text:p>570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55.25" calcext:value-type="currency">
            <text:p>R$ 355.2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3/03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7066" calcext:value-type="float">
            <text:p>570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71.19" calcext:value-type="currency">
            <text:p>R$ 471.1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21/02/2022</text:p>
          </table:table-cell>
          <table:table-cell office:value-type="string" calcext:value-type="string">
            <text:p>EDITORA DIARIO DO ESTADO EIRELI - ME</text:p>
          </table:table-cell>
          <table:table-cell office:value-type="string" calcext:value-type="string">
            <text:p>24.946.442/0001-93</text:p>
          </table:table-cell>
          <table:table-cell office:value-type="float" office:value="8166" calcext:value-type="float">
            <text:p>816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Jornal Diário do Estado</text:p>
          </table:table-cell>
          <table:table-cell office:value-type="float" office:value="5" calcext:value-type="float">
            <text:p>5</text:p>
          </table:table-cell>
          <table:table-cell office:value-type="currency" office:value="306.9" calcext:value-type="currency">
            <text:p>R$ 306.9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2" calcext:value-type="float">
            <text:p>2022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01/02/2022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93" calcext:value-type="float">
            <text:p>5699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068.2" calcext:value-type="currency">
            <text:p>R$ 3,068.2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66.38" calcext:value-type="currency">
            <text:p>R$ 466.3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63.81" calcext:value-type="currency">
            <text:p>R$ 263.8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95.31" calcext:value-type="currency">
            <text:p>R$ 295.3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87.69" calcext:value-type="currency">
            <text:p>R$ 187.69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508.38" calcext:value-type="currency">
            <text:p>R$ 508.3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39.06" calcext:value-type="currency">
            <text:p>R$ 339.0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48.94" calcext:value-type="currency">
            <text:p>R$ 248.94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96.56" calcext:value-type="currency">
            <text:p>R$ 496.56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531.13" calcext:value-type="currency">
            <text:p>R$ 531.1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Dezembro</text:p>
          </table:table-cell>
          <table:table-cell office:value-type="string" calcext:value-type="string">
            <text:p>29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919" calcext:value-type="float">
            <text:p>5691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08.63" calcext:value-type="currency">
            <text:p>R$ 408.63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Novembro</text:p>
          </table:table-cell>
          <table:table-cell office:value-type="string" calcext:value-type="string">
            <text:p>01/1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852" calcext:value-type="float">
            <text:p>5685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031.31" calcext:value-type="currency">
            <text:p>R$ 2,031.3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Outubro</text:p>
          </table:table-cell>
          <table:table-cell office:value-type="string" calcext:value-type="string">
            <text:p>26/10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447" calcext:value-type="float">
            <text:p>44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976.94" calcext:value-type="currency">
            <text:p>R$ 976.94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Setembro</text:p>
          </table:table-cell>
          <table:table-cell office:value-type="string" calcext:value-type="string">
            <text:p>01/10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702" calcext:value-type="float">
            <text:p>56702</text:p>
          </table:table-cell>
          <table:table-cell office:value-type="string" calcext:value-type="string">
            <text:p>SERVICO DIARIO OFICI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474.57" calcext:value-type="currency">
            <text:p>R$ 1,474.5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Agosto</text:p>
          </table:table-cell>
          <table:table-cell office:value-type="string" calcext:value-type="string">
            <text:p>20/08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640" calcext:value-type="float">
            <text:p>56640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296.31" calcext:value-type="currency">
            <text:p>R$ 1,296.3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Julho</text:p>
          </table:table-cell>
          <table:table-cell office:value-type="string" calcext:value-type="string">
            <text:p>02/08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557" calcext:value-type="float">
            <text:p>56557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01.25" calcext:value-type="currency">
            <text:p>R$ 201.25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Junho</text:p>
          </table:table-cell>
          <table:table-cell office:value-type="string" calcext:value-type="string">
            <text:p>01/07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493" calcext:value-type="float">
            <text:p>56493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020.82" calcext:value-type="currency">
            <text:p>R$ 2,020.82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Maio</text:p>
          </table:table-cell>
          <table:table-cell office:value-type="string" calcext:value-type="string">
            <text:p>01/06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415" calcext:value-type="float">
            <text:p>5641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635.8" calcext:value-type="currency">
            <text:p>R$ 1,635.8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7/05/2021</text:p>
          </table:table-cell>
          <table:table-cell office:value-type="string" calcext:value-type="string">
            <text:p>A BRAGA DOS SANTOS ME</text:p>
          </table:table-cell>
          <table:table-cell office:value-type="string" calcext:value-type="string">
            <text:p>07.275.519/0001-21</text:p>
          </table:table-cell>
          <table:table-cell office:value-type="float" office:value="6128" calcext:value-type="float">
            <text:p>612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43.75" calcext:value-type="float">
            <text:p>43.75</text:p>
          </table:table-cell>
          <table:table-cell office:value-type="currency" office:value="306.9" calcext:value-type="currency">
            <text:p>R$ 306.9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Abril</text:p>
          </table:table-cell>
          <table:table-cell office:value-type="string" calcext:value-type="string">
            <text:p>03/05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335" calcext:value-type="float">
            <text:p>56335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4542.97" calcext:value-type="currency">
            <text:p>R$ 14,542.97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08/04/2021</text:p>
          </table:table-cell>
          <table:table-cell office:value-type="string" calcext:value-type="string">
            <text:p>A BRAGA DOS SANTOS ME</text:p>
          </table:table-cell>
          <table:table-cell office:value-type="string" calcext:value-type="string">
            <text:p>07.275.519/0001-21</text:p>
          </table:table-cell>
          <table:table-cell office:value-type="float" office:value="14939" calcext:value-type="float">
            <text:p>14939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Jornal</text:p>
          </table:table-cell>
          <table:table-cell office:value-type="string" calcext:value-type="string">
            <text:p>Em confirmação junto ao fornecedor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989" calcext:value-type="currency">
            <text:p>R$ 1,989.0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Março</text:p>
          </table:table-cell>
          <table:table-cell office:value-type="string" calcext:value-type="string">
            <text:p>29/03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262" calcext:value-type="float">
            <text:p>56262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431.81" calcext:value-type="currency">
            <text:p>R$ 431.81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09/03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100188" calcext:value-type="float">
            <text:p>10018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2980.68" calcext:value-type="currency">
            <text:p>R$ 2,980.6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Fevereiro</text:p>
          </table:table-cell>
          <table:table-cell office:value-type="string" calcext:value-type="string">
            <text:p>24/0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156" calcext:value-type="float">
            <text:p>56156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910.88" calcext:value-type="currency">
            <text:p>R$ 910.88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office:value-type="float" office:value="2021" calcext:value-type="float">
            <text:p>2021</text:p>
          </table:table-cell>
          <table:table-cell office:value-type="string" calcext:value-type="string">
            <text:p>Janeiro</text:p>
          </table:table-cell>
          <table:table-cell office:value-type="string" calcext:value-type="string">
            <text:p>01/02/2021</text:p>
          </table:table-cell>
          <table:table-cell office:value-type="string" calcext:value-type="string">
            <text:p>AGENCIA BRASIL CENTRAL</text:p>
          </table:table-cell>
          <table:table-cell office:value-type="string" calcext:value-type="string">
            <text:p>03.520.902/0001-47</text:p>
          </table:table-cell>
          <table:table-cell office:value-type="float" office:value="56068" calcext:value-type="float">
            <text:p>56068</text:p>
          </table:table-cell>
          <table:table-cell office:value-type="string" calcext:value-type="string">
            <text:p>SERVICO DE PUBLICACAO EM JORNAL</text:p>
          </table:table-cell>
          <table:table-cell office:value-type="string" calcext:value-type="string">
            <text:p>Publicidade Legal</text:p>
          </table:table-cell>
          <table:table-cell office:value-type="string" calcext:value-type="string">
            <text:p>Diário Oficial</text:p>
          </table:table-cell>
          <table:table-cell office:value-type="string" calcext:value-type="string">
            <text:p>Diário Oficial do Estado de Goiás</text:p>
          </table:table-cell>
          <table:table-cell office:value-type="float" office:value="43.75" calcext:value-type="float">
            <text:p>43.75</text:p>
          </table:table-cell>
          <table:table-cell office:value-type="currency" office:value="1388.2" calcext:value-type="currency">
            <text:p>R$ 1,388.20</text:p>
          </table:table-cell>
          <table:table-cell office:value-type="string" calcext:value-type="string">
            <text:p>Cheque</text:p>
          </table:table-cell>
          <table:table-cell office:value-type="string" calcext:value-type="string">
            <text:p>DISPENSA LICITACAO</text:p>
          </table:table-cell>
          <table:table-cell table:number-columns-repeated="16370"/>
        </table:table-row>
        <table:table-row table:style-name="ro2">
          <table:table-cell table:style-name="ce3"/>
          <table:table-cell table:style-name="ce5" table:number-columns-repeated="2"/>
          <table:table-cell table:style-name="ce5" office:value-type="string" calcext:value-type="string">
            <text:p>TOTAL GERAL PAGO NO PERÍODO</text:p>
          </table:table-cell>
          <table:table-cell table:style-name="ce5"/>
          <table:table-cell table:style-name="ce7"/>
          <table:table-cell table:style-name="ce5" table:number-columns-repeated="4"/>
          <table:table-cell table:style-name="ce7"/>
          <table:table-cell table:style-name="ce9" office:value-type="currency" office:value="266536.56" calcext:value-type="currency">
            <text:p>R$ 266,536.56</text:p>
          </table:table-cell>
          <table:table-cell table:style-name="ce5" table:number-columns-repeated="2"/>
          <table:table-cell table:number-columns-repeated="16370"/>
        </table:table-row>
      </table:table>
      <table:named-expressions/>
      <table:database-ranges>
        <table:database-range table:name="__Anonymous_Sheet_DB__0" table:target-range-address="Detalhamento.A1:Detalhamento.N120" table:display-filter-buttons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/>
    <style:font-face style:name="Calibri" svg:font-family="Calibri" style:font-family-generic="swiss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Free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FreeSans" style:font-family-complex="FreeSans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29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29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9P0"/>
    </number:currency-style>
    <number:currency-style style:name="N130P0" style:volatile="true">
      <number:currency-symbol/>
      <number:number number:decimal-places="0" number:min-decimal-places="0" number:min-integer-digits="1" number:grouping="true"/>
      <number:text loext:blank-width-char=")"> </number:text>
    </number:currency-style>
    <number:currency-style style:name="N130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30P0"/>
    </number:currency-style>
    <number:currency-style style:name="N131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1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1P0"/>
    </number:currency-style>
    <number:currency-style style:name="N132P0" style:volatile="true">
      <number:currency-symbol/>
      <number:number number:decimal-places="2" number:min-decimal-places="2" number:min-integer-digits="1" number:grouping="true"/>
      <number:text loext:blank-width-char=")"> </number:text>
    </number:currency-style>
    <number:currency-style style:name="N132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32P0"/>
    </number:currency-style>
    <number:date-style style:name="N133">
      <number:month/>
      <number:text>/</number:text>
      <number:day/>
      <number:text>/</number:text>
      <number:year number:style="long"/>
    </number:date-style>
    <number:date-style style:name="N134">
      <number:day/>
      <number:text>-</number:text>
      <number:month number:textual="true"/>
      <number:text>-</number:text>
      <number:year/>
    </number:date-style>
    <number:date-style style:name="N135">
      <number:day/>
      <number:text>-</number:text>
      <number:month number:textual="true"/>
    </number:date-style>
    <number:date-style style:name="N136">
      <number:month number:textual="true"/>
      <number:text>-</number:text>
      <number:year/>
    </number:date-style>
    <number:time-style style:name="N137">
      <number:hours/>
      <number:text>:</number:text>
      <number:minutes number:style="long"/>
      <number:text> </number:text>
      <number:am-pm/>
    </number:time-style>
    <number:time-style style:name="N138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9">
      <number:hours/>
      <number:text>:</number:text>
      <number:minutes number:style="long"/>
    </number:time-style>
    <number:time-style style:name="N140">
      <number:hours/>
      <number:text>:</number:text>
      <number:minutes number:style="long"/>
      <number:text>:</number:text>
      <number:seconds number:style="long"/>
    </number:time-style>
    <number:date-style style:name="N141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2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43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44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44P2" style:volatile="true">
      <number:text loext:blank-width-char="("> </number:text>
      <number:fill-character> </number:fill-character>
      <number:text loext:blank-width-char=")1">- </number:text>
    </number:number-style>
    <number:text-style style:name="N144">
      <number:text loext:blank-width-char="("> </number:text>
      <number:text-content/>
      <number:text loext:blank-width-char=")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5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 loext:blank-width-char=")"> </number:text>
    </number:currency-style>
    <number:currency-style style:name="N145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45P2" style:volatile="true">
      <number:text loext:blank-width-char="("> </number:text>
      <number:currency-symbol/>
      <number:fill-character> </number:fill-character>
      <number:text loext:blank-width-char=")1">- </number:text>
    </number:currency-style>
    <number:text-style style:name="N145">
      <number:text loext:blank-width-char="("> </number:text>
      <number:text-content/>
      <number:text loext:blank-width-char=")"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6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46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6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46">
      <number:text loext:blank-width-char="("> </number:text>
      <number:text-content/>
      <number:text loext:blank-width-char=")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47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 loext:blank-width-char=")"> </number:text>
    </number:currency-style>
    <number:currency-style style:name="N147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47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currency-style>
    <number:text-style style:name="N147">
      <number:text loext:blank-width-char="("> </number:text>
      <number:text-content/>
      <number:text loext:blank-width-char=")"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time-style style:name="N148">
      <number:minutes number:style="long"/>
      <number:text>:</number:text>
      <number:seconds number:style="long"/>
    </number:time-style>
    <number:time-style style:name="N14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0">
      <number:minutes number:style="long"/>
      <number:text>:</number:text>
      <number:seconds number:style="long" number:decimal-places="1"/>
    </number:time-style>
    <number:number-style style:name="N151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2">
      <number:text>R</number:text>
      <number:currency-symbol/>
      <number:text> </number:text>
      <number:number number:decimal-places="2" number:min-decimal-places="2" number:min-integer-digits="1" number:grouping="true"/>
    </number:currency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Detalhamento" style:display-name="PageStyle_Detalhamento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openpyxl</meta:initial-creator>
    <meta:creation-date>2026-08-11T00:54:59</meta:creation-date>
    <dc:date>2026-08-11T00:54:59</dc:date>
    <meta:generator>LibreOffice/24.2.7.2$Linux_X86_64 LibreOffice_project/420$Build-2</meta:generator>
    <meta:document-statistic meta:table-count="1" meta:cell-count="1682" meta:object-count="0"/>
    <meta:user-defined meta:name="AppVersion">3.1</meta:user-defined>
  </office:meta>
</office:document-meta>
</file>